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666666" style:font-name="新細明體" fo:font-size="9pt" style:font-size-asian="9pt" style:font-name-complex="Arial" style:font-size-complex="9pt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</office:automatic-styles>
  <office:body>
    <office:text>
      <text:p text:style-name="P1"/>
      <text:p text:style-name="P2"><draw:frame svg:x="0cm" svg:y="0cm" svg:width="10.213cm" svg:height="16.695cm" draw:style-name="FR1" text:anchor-type="as-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10-09T03:02:00</meta:creation-date>
    <dc:creator>User</dc:creator>
    <dc:date>2003-10-09T03:07:00</dc:date>
    <meta:editing-cycles>2</meta:editing-cycles>
    <meta:editing-duration>PT3M</meta:editing-duration>
    <meta:document-statistic meta:page-count="1" meta:paragraph-count="1" meta:row-count="1" meta:word-count="13" meta:character-count="94" meta:non-whitespace-character-count="77"/>
  </office:meta>
</office:document-meta>
</file>