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T1_12" style:family="text"/>
    <style:style style:name="T1_13" style:family="text"/>
    <style:style style:name="T1_14" style:family="text"/>
    <style:style style:name="T1_15" style:family="text"/>
    <style:style style:name="T1_16" style:family="text"/>
    <style:style style:name="T1_17" style:family="text"/>
    <style:style style:name="T1_18" style:family="text"/>
    <style:style style:name="T1_19" style:family="text"/>
    <style:style style:name="T1_20" style:family="text"/>
    <style:style style:name="T1_21" style:family="text"/>
    <style:style style:name="T1_22" style:family="text"/>
  </office:automatic-styles>
  <office:body>
    <office:text>
      <text:p text:style-name="P1"><text:span text:style-name="T1_1">格式一</text:span><text:span text:style-name="T1_2"><text:line-break/><text:line-break/></text:span><text:span text:style-name="T1_3">臺北市　　地政事務所　　申請書檔案管理清冊</text:span><text:span text:style-name="T1_4"><text:line-break/><text:line-break/></text:span><draw:frame svg:x="0cm" svg:y="0cm" svg:width="13.229cm" svg:height="4.604cm" draw:style-name="FR1" text:anchor-type="as-char" draw:z-index="0"><draw:image xlink:href="Pictures/image1.jpeg" xlink:type="simple" xlink:show="embed" xlink:actuate="onLoad"/></draw:frame><text:span text:style-name="T1_5"><text:line-break/><text:line-break/><text:line-break/></text:span><text:span text:style-name="T1_6">造冊<text:s/>　　管理<text:s/>　　課長<text:s/>　　秘書　<text:s/>　主任</text:span><text:span text:style-name="T1_7"><text:line-break/><text:line-break/></text:span><text:span text:style-name="T1_8">中華民國　　年　　月　　日</text:span><text:span text:style-name="T1_9"><text:line-break/><text:line-break/></text:span><text:span text:style-name="T1_10">附註：</text:span><text:span text:style-name="T1_11"><text:line-break/><text:line-break/></text:span><text:span text:style-name="T1_12">〈一〉本清冊應按本要點第二點第一項各款所列之名稱分別造冊。</text:span><text:span text:style-name="T1_13"><text:line-break/><text:line-break/></text:span><text:span text:style-name="T1_14">〈二〉〈冊別〉欄，照該年度申請書檔案所編冊號順序起迄冊號填寫，不得遺漏。</text:span><text:span text:style-name="T1_15"><text:line-break/><text:line-break/></text:span><text:span text:style-name="T1_16">〈三〉〈各件收件字號〉欄，照該起迄冊號填寫『詳土地登記申請書歸檔目錄』，不得遺漏。</text:span><text:span text:style-name="T1_17"><text:line-break/><text:line-break/></text:span><text:span text:style-name="T1_18">〈四〉如有缺號，應將其字號及原因分別註記於〈備註〉欄，以供查考。</text:span><text:span text:style-name="T1_19"><text:line-break/><text:line-break/></text:span><text:span text:style-name="T1_20">〈五〉本清冊由管理人員保管，以利清查。</text:span><text:span text:style-name="T1_21"><text:line-break/><text:line-break/></text:span><text:span text:style-name="T1_22">〈六〉每頁之間應加蓋騎縫印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臺北市政府公報九十三年秋字第十三期 民國93年07月19日 第6頁</dc:title>
    <meta:initial-creator>lex</meta:initial-creator>
    <meta:creation-date>2004-07-19T01:46:00</meta:creation-date>
    <dc:creator>lex</dc:creator>
    <dc:date>2004-07-19T01:46:00</dc:date>
    <meta:print-date>2004-07-19T01:45:00</meta:print-date>
    <meta:editing-cycles>2</meta:editing-cycles>
    <meta:document-statistic meta:page-count="1" meta:paragraph-count="1" meta:row-count="2" meta:word-count="52" meta:character-count="364" meta:non-whitespace-character-count="297"/>
  </office:meta>
</office:document-meta>
</file>