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T1_5" style:family="text"/>
    <style:style style:name="T1_6" style:family="text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7" style:family="text"/>
    <style:style style:name="T1_8" style:family="text"/>
    <style:style style:name="T1_9" style:family="text"/>
    <style:style style:name="T1_10" style:family="text"/>
    <style:style style:name="T1_11" style:family="text"/>
    <style:style style:name="T1_12" style:family="text"/>
    <style:style style:name="T1_13" style:family="text"/>
    <style:style style:name="T1_14" style:family="text"/>
    <style:style style:name="T1_15" style:family="text"/>
    <style:style style:name="T1_16" style:family="text"/>
    <style:style style:name="T1_17" style:family="text"/>
    <style:style style:name="T1_18" style:family="text"/>
    <style:style style:name="T1_19" style:family="text"/>
    <style:style style:name="T1_20" style:family="text"/>
  </office:automatic-styles>
  <office:body>
    <office:text>
      <text:p text:style-name="P1"><text:span text:style-name="T1_1">格式四</text:span><text:span text:style-name="T1_2"><text:line-break/><text:line-break/></text:span><text:span text:style-name="T1_3">臺北市</text:span><text:span text:style-name="T1_4">○○</text:span><text:span text:style-name="T1_5">地政事務所機關定型化申請書表及簿籍檔案銷毀目錄</text:span><text:span text:style-name="T1_6"><text:line-break/><text:line-break/></text:span><draw:frame svg:x="0cm" svg:y="0cm" svg:width="13.228cm" svg:height="5.639cm" draw:style-name="FR1" text:anchor-type="as-char" draw:z-index="0"><draw:image xlink:href="Pictures/image1.jpeg" xlink:type="simple" xlink:show="embed" xlink:actuate="onLoad"/></draw:frame><text:span text:style-name="T1_7"><text:line-break/><text:line-break/><text:line-break/></text:span><text:span text:style-name="T1_8">承辦人　　主管　　單位主管　　機關首長　　〈核章〉</text:span><text:span text:style-name="T1_9"><text:line-break/><text:line-break/></text:span><text:span text:style-name="T1_10">填表說明</text:span><text:span text:style-name="T1_11"><text:line-break/><text:line-break/></text:span><text:span text:style-name="T1_12">一、「案名」欄請填具申請書表或簿籍名稱，如戶籍謄本申請書、海關申報簽證申請書及會計報表等。</text:span><text:span text:style-name="T1_13"><text:line-break/><text:line-break/></text:span><text:span text:style-name="T1_14">二、「案由」欄請填具申請書表或簿籍之業務內涵，如一般土地登記申請書，填具繼承取得土地權利之登記、法院拍定或判決確定之登記、標示變更登記、更名住址變更登記、消滅登記、預告登記或塗銷登記、法定地上權登記等；遷徙登記申請書，填具含遷入、遷出、撤銷、住址變更、逕為登記等。</text:span><text:span text:style-name="T1_15"><text:line-break/><text:line-break/></text:span><text:span text:style-name="T1_16">三、「來〈受〉文者」欄請填具申請人，超過二個申請人者，僅需填列第一個申請人後加「等」字；「收文字號」欄請就有書表編號者填具起迄號：「文件產生日期」欄請填具申請書表之起迄期間；「件數」欄請填具申請書之總件數或簿籍之總冊數。</text:span><text:span text:style-name="T1_17"><text:line-break/><text:line-break/></text:span><text:span text:style-name="T1_18">四、上開各記載事項係依檔案實際狀況記載，非屬著錄來源可據以著錄者，該項目可予空白，毋庸著錄。</text:span><text:span text:style-name="T1_19"><text:line-break/><text:line-break/></text:span><text:span text:style-name="T1_20">五、紙張尺度為A4，欄位大小請依實際需要自行調整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臺北市政府公報九十三年秋字第十三期 民國93年07月19日 第6頁</dc:title>
    <meta:initial-creator>lex</meta:initial-creator>
    <meta:creation-date>2004-07-19T01:47:00</meta:creation-date>
    <dc:creator>lex</dc:creator>
    <dc:date>2004-07-19T01:47:00</dc:date>
    <meta:print-date>2004-07-19T01:45:00</meta:print-date>
    <meta:editing-cycles>2</meta:editing-cycles>
    <meta:editing-duration>PT1M</meta:editing-duration>
    <meta:document-statistic meta:page-count="1" meta:paragraph-count="1" meta:row-count="3" meta:word-count="78" meta:character-count="547" meta:non-whitespace-character-count="446"/>
  </office:meta>
</office:document-meta>
</file>