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" style:master-page-name="Standard"/>
    <style:style style:name="T1_1" style:family="text"/>
    <style:style style:name="Table1" style:family="table">
      <style:table-properties table:align="center" style:width="14.817cm" fo:margin-left="-0.083cm"/>
    </style:style>
    <style:style style:name="Column1" style:family="table-column">
      <style:table-column-properties style:column-width="14.817cm"/>
    </style:style>
    <style:style style:name="Row1" style:family="table-row"/>
    <style:style style:name="Cell1" style:family="table-cell">
      <style:table-cell-properties style:vertical-align="middle" fo:wrap-option="wrap"/>
    </style:style>
    <style:style style:name="P2" style:family="paragraph" style:parent-style-name="Normal_20__28_Web_29_">
      <style:paragraph-properties fo:orphans="2" fo:widows="2"/>
      <style:text-properties fo:color="#666666" style:font-name="Arial" fo:font-size="9pt" style:font-name-asian="Arial Unicode MS" style:font-size-asian="9pt" style:font-name-complex="Arial" style:font-size-complex="9pt" fo:language="en" fo:language-asian="zh" fo:language-complex="ar" fo:country="US" fo:country-asian="TW" fo:country-complex="SA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T3_1" style:family="text"/>
    <style:style style:name="T3_2" style:family="text"/>
    <style:style style:name="T3_3" style:family="text"/>
    <style:style style:name="T3_4" style:family="text"/>
    <style:style style:name="T3_5" style:family="text"/>
    <style:style style:name="T3_6" style:family="text"/>
    <style:style style:name="T3_7" style:family="text"/>
    <style:style style:name="T3_8" style:family="text"/>
    <style:style style:name="T3_9" style:family="text"/>
    <style:style style:name="T3_10" style:family="text"/>
    <style:style style:name="T3_11" style:family="text"/>
  </office:automatic-styles>
  <office:body>
    <office:text>
      <text:p text:style-name="P1"><text:span text:style-name="T1_1">格式六</text:span></text:p>
      <table:table table:style-name="Table1">
        <table:table-column table:style-name="Column1"/>
        <table:table-row table:style-name="Row1">
          <table:table-cell table:style-name="Cell1">
            <text:p text:style-name="P2"><draw:frame svg:x="0cm" svg:y="0cm" svg:width="13.229cm" svg:height="5.874cm" draw:style-name="FR1" text:anchor-type="as-char" draw:z-index="0"><draw:image xlink:href="Pictures/image1.jpeg" xlink:type="simple" xlink:show="embed" xlink:actuate="onLoad"/></draw:frame></text:p>
          </table:table-cell>
        </table:table-row>
      </table:table>
      <text:p text:style-name="P3"><text:span text:style-name="T3_1">造冊　<text:s/>管理<text:s/>　課長<text:s/>　秘書<text:s/>　主任</text:span><text:span text:style-name="T3_2"><text:line-break/><text:line-break/></text:span><text:span text:style-name="T3_3">中華民國　　年　　月　　日</text:span><text:span text:style-name="T3_4"><text:line-break/><text:line-break/></text:span><text:span text:style-name="T3_5">附註：</text:span><text:span text:style-name="T3_6"><text:line-break/><text:line-break/></text:span><text:span text:style-name="T3_7">一、如屬申請書案件以收件順序填寫「案件內容」依申請書填寫，「土地建物標示」之土地僅填地段地號，建物亦僅地段建號，並應逐筆〈棟〉填寫。</text:span><text:span text:style-name="T3_8"><text:line-break/><text:line-break/></text:span><text:span text:style-name="T3_9">二、清冊一式三份，二份報地政處，一份留置地政事務所。</text:span><text:span text:style-name="T3_10"><text:line-break/><text:line-break/></text:span><text:span text:style-name="T3_11">三、每頁之間應加蓋騎縫印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Arial Unicode MS" style:font-size-asian="9pt" style:font-name-complex="Arial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〔公報名稱〕臺北市政府公報九十三年秋字第十三期 民國93年07月19日 第6頁</dc:title>
    <meta:initial-creator>lex</meta:initial-creator>
    <meta:creation-date>2004-07-19T01:49:00</meta:creation-date>
    <dc:creator>lex</dc:creator>
    <dc:date>2004-07-19T01:49:00</dc:date>
    <meta:print-date>2004-07-19T01:45:00</meta:print-date>
    <meta:editing-cycles>2</meta:editing-cycles>
    <meta:editing-duration>PT2M</meta:editing-duration>
    <meta:document-statistic meta:page-count="1" meta:paragraph-count="1" meta:row-count="1" meta:word-count="37" meta:character-count="264" meta:non-whitespace-character-count="215"/>
  </office:meta>
</office:document-meta>
</file>