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line-height="0.706cm"/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 fo:margin-bottom="0.212cm"/>
    </style:style>
    <style:style style:name="T3_1" style:family="text">
      <style:text-properties style:font-name="標楷體" fo:font-size="16pt" style:font-name-asian="標楷體" style:font-size-asian="16pt" fo:font-weight="bold" style:font-weight-asian="bold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 fo:line-height="0.706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-0.9cm" fo:line-height="0.706cm" fo:margin-left="0.9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indent="-0.9cm" fo:line-height="0.706cm" fo:margin-left="0.9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-0.9cm" fo:line-height="0.706cm" fo:margin-left="0.9cm"/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0.706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0.847cm" fo:margin-left="4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line-height="0.847cm" fo:margin-left="4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0.847cm" fo:margin-left="4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0.847cm" fo:margin-left="4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align="justify" fo:text-align-last="justify" fo:line-height="0.706cm"/>
    </style:style>
    <style:style style:name="T31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三～（二）</text:span></text:p>
      <text:p text:style-name="P2"/>
      <text:p text:style-name="P3"><text:span text:style-name="T3_1">切　　　結　　　書</text:span></text:p>
      <text:p text:style-name="P4"><text:span text:style-name="T4_1">　</text:span><text:span text:style-name="T4_2">　具切結人　　　　申請　　年度原住民購屋補助，具結人及配偶完全符合並同意下列各款規定：</text:span></text:p>
      <text:p text:style-name="P5"><text:span text:style-name="T5_1">一、本人及配偶均無自有住宅。</text:span></text:p>
      <text:p text:style-name="P6"><text:span text:style-name="T6_1">二、本項補助每戶限補助乙次，如已接受政府專案興建或購買住宅補助者，不得重複申請。</text:span></text:p>
      <text:p text:style-name="P7"><text:span text:style-name="T7_1">三、倘審查合格戶數超過預算額度，本人同意順移下年度辦理。</text:span></text:p>
      <text:p text:style-name="P8"/>
      <text:p text:style-name="P9"><text:span text:style-name="T9_1">　　　此　　致</text:span></text:p>
      <text:p text:style-name="P10"/>
      <text:p text:style-name="P11"><text:span text:style-name="T11_1">臺北市政府原住民事務委員會</text:span></text:p>
      <text:p text:style-name="P12"/>
      <text:p text:style-name="P13"/>
      <text:p text:style-name="P14"/>
      <text:p text:style-name="P15"/>
      <text:p text:style-name="P16"><text:span text:style-name="T16_1">具結人簽章：</text:span></text:p>
      <text:p text:style-name="P17"><text:span text:style-name="T17_1">身分證字號：</text:span></text:p>
      <text:p text:style-name="P18"><text:span text:style-name="T18_1">住　　　址：</text:span></text:p>
      <text:p text:style-name="P19"><text:span text:style-name="T19_1">電　　　話：</text:span></text:p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1_1">中<text:s/>華<text:s/>民<text:s/>國　<text:s/>　年　<text:s/>　月　<text:s/>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19:00</meta:creation-date>
    <dc:creator>lex</dc:creator>
    <dc:date>2004-09-06T03:19:00</dc:date>
    <meta:print-date>2004-08-12T08:20:00</meta:print-date>
    <meta:editing-cycles>2</meta:editing-cycles>
    <meta:document-statistic meta:page-count="1" meta:paragraph-count="1" meta:row-count="1" meta:word-count="34" meta:character-count="239" meta:non-whitespace-character-count="195"/>
  </office:meta>
</office:document-meta>
</file>