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indent="11.43cm"/>
    </style:style>
    <style:style style:name="T2_1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0.847cm"/>
    </style:style>
    <style:style style:name="T4_1" style:family="text">
      <style:text-properties style:font-name="標楷體" style:font-name-asian="標楷體" fo:font-weight="bold" style:font-weight-asian="bold"/>
    </style:style>
    <style:style style:name="P5" style:family="paragraph" style:parent-style-name="Normal">
      <style:paragraph-properties fo:text-indent="5.68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/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/>
    </style:style>
    <style:style style:name="T8_12" style:family="text">
      <style:text-properties style:font-name="標楷體" style:font-name-asian="標楷體"/>
    </style:style>
    <style:style style:name="T8_13" style:family="text">
      <style:text-properties style:font-name="標楷體" style:font-name-asian="標楷體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T8_16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/>
  </office:automatic-styles>
  <office:body>
    <office:text>
      <text:p text:style-name="P1"><text:span text:style-name="T1_1">附錄八（十四</text:span><text:span text:style-name="T1_2">）、</text:span><text:span text:style-name="T1_3">公告作法舉例</text:span></text:p>
      <text:p text:style-name="P2"><text:span text:style-name="T2_1">檔<text:s text:c="4"/>號：</text:span></text:p>
      <text:p text:style-name="P3"><text:span text:style-name="T3_1">保存年限：</text:span></text:p>
      <text:p text:style-name="P4"><text:span text:style-name="T4_1">公告作法舉例</text:span></text:p>
      <text:p text:style-name="P5"><text:span text:style-name="T5_1">內政部</text:span><text:span text:style-name="T5_2"><text:s text:c="2"/></text:span><text:span text:style-name="T5_3">公告</text:span></text:p>
      <text:p text:style-name="P6"><text:span text:style-name="T6_1">發文日期：中華民國０年０月０日</text:span></text:p>
      <text:p text:style-name="P7"><text:span text:style-name="T7_1">發文字號：００字第０００００００００００號</text:span></text:p>
      <text:p text:style-name="P8"><text:span text:style-name="T8_1">主旨：</text:span><text:span text:style-name="T8_2">公告民國</text:span><text:span text:style-name="T8_3">００</text:span><text:span text:style-name="T8_4">年出生的役男應辦理身家調查</text:span><text:span text:style-name="T8_5"><text:line-break/></text:span><text:span text:style-name="T8_6">依據</text:span><text:span text:style-name="T8_7">：徵兵</text:span><text:span text:style-name="T8_8">規則</text:span><text:span text:style-name="T8_9"><text:line-break/></text:span><text:span text:style-name="T8_10">公告事項</text:span><text:span text:style-name="T8_11">：</text:span><text:span text:style-name="T8_12"><text:line-break/></text:span><text:span text:style-name="T8_13"><text:s text:c="2"/></text:span><text:span text:style-name="T8_14">一、民國</text:span><text:span text:style-name="T8_15">００</text:span><text:span text:style-name="T8_16">年出生的男子，本年已屆微兵年齡，依法應接受徵兵處理。</text:span></text:p>
      <text:p text:style-name="P9"/>
      <text:p text:style-name="P10"/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四）、公告作法舉例</dc:title>
    <meta:initial-creator>ww</meta:initial-creator>
    <meta:creation-date>2004-11-10T09:33:00</meta:creation-date>
    <dc:creator>ww</dc:creator>
    <dc:date>2004-11-10T09:39:00</dc:date>
    <meta:editing-cycles>3</meta:editing-cycles>
    <meta:editing-duration>PT4M</meta:editing-duration>
    <meta:document-statistic meta:page-count="1" meta:paragraph-count="1" meta:row-count="1" meta:word-count="23" meta:character-count="156" meta:non-whitespace-character-count="134"/>
  </office:meta>
</office:document-meta>
</file>