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Normal" style:master-page-name="Standard">
      <style:paragraph-properties fo:text-align="justify" fo:text-indent="-1.9cm" fo:line-height="0.635cm" fo:margin-bottom="0.106cm" fo:margin-left="1.9cm"/>
    </style:style>
    <style:style style:name="T1_1" style:family="text">
      <style:text-properties fo:color="#000000" style:font-name="標楷體" fo:font-size="14pt" style:font-name-asian="標楷體" style:font-size-asian="14pt" fo:font-weight="bold" style:font-weight-asian="bold" style:font-weight-complex="bold"/>
    </style:style>
    <style:style style:name="T1_2" style:family="text">
      <style:text-properties fo:color="#000000" fo:font-size="14pt" style:font-name-asian="標楷體" style:font-size-asian="14pt" fo:font-weight="bold" style:font-weight-asian="bold" style:font-weight-complex="bold"/>
    </style:style>
    <style:style style:name="T1_3" style:family="text">
      <style:text-properties fo:color="#000000" style:font-name="標楷體" fo:font-size="14pt" style:font-name-asian="標楷體" style:font-size-asian="14pt" fo:font-weight="bold" style:font-weight-asian="bold" style:font-weight-complex="bold"/>
    </style:style>
    <style:style style:name="T1_4" style:family="text">
      <style:text-properties fo:color="#000000" style:font-name="標楷體" fo:font-size="14pt" style:font-name-asian="標楷體" style:font-size-asian="14pt" fo:font-weight="bold" style:font-weight-asian="bold" style:font-weight-complex="bold"/>
    </style:style>
    <style:style style:name="P2" style:family="paragraph" style:parent-style-name="Normal">
      <style:paragraph-properties fo:text-align="justify" fo:text-indent="-1.9cm" fo:line-height="0.635cm" fo:margin-left="1.9cm"/>
      <style:text-properties fo:color="#000000" style:font-name="標楷體" fo:font-size="10pt" style:font-name-asian="標楷體" style:font-size-asian="10pt" fo:font-weight="bold" style:font-weight-asian="bold" style:font-weight-complex="bold"/>
    </style:style>
    <style:style style:name="Table1" style:family="table">
      <style:table-properties table:align="left" style:width="24.818cm" fo:margin-left="0.049cm"/>
    </style:style>
    <style:style style:name="Column1" style:family="table-column">
      <style:table-column-properties style:column-width="2.117cm" style:use-optimal-column-width="false"/>
    </style:style>
    <style:style style:name="Column2" style:family="table-column">
      <style:table-column-properties style:column-width="17.092cm" style:use-optimal-column-width="false"/>
    </style:style>
    <style:style style:name="Column3" style:family="table-column">
      <style:table-column-properties style:column-width="2.858cm" style:use-optimal-column-width="false"/>
    </style:style>
    <style:style style:name="Column4" style:family="table-column">
      <style:table-column-properties style:column-width="2.752cm" style:use-optimal-column-width="false"/>
    </style:style>
    <style:style style:name="Row1" style:family="table-row">
      <style:table-row-properties style:min-row-height="0.19cm" style:use-optimal-row-height="false" fo:keep-together="always"/>
    </style:style>
    <style:style style:name="Cell1"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3" style:family="paragraph" style:parent-style-name="誘斲Y排_20_2">
      <style:paragraph-properties style:text-autospace="none" fo:text-align="justify" fo:text-indent="0cm" style:line-height-at-least="0.423cm" fo:margin-left="0cm"/>
    </style:style>
    <style:style style:name="T3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2"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4" style:family="paragraph" style:parent-style-name="誘斲Y排_20_2">
      <style:paragraph-properties style:text-autospace="none" fo:text-align="justify" fo:text-indent="0cm" style:line-height-at-least="0.423cm" fo:margin-left="0cm"/>
    </style:style>
    <style:style style:name="T4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4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4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4_4"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4_5"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4_6"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4_7"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3"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5" style:family="paragraph" style:parent-style-name="Normal">
      <style:paragraph-properties fo:text-align="justify" style:line-height-at-least="0.423cm"/>
    </style:style>
    <style:style style:name="T5_1" style:family="text">
      <style:text-properties fo:color="#000000" style:font-name="標楷體" fo:font-size="11pt" style:font-name-asian="標楷體" style:font-size-asian="11pt" style:font-size-complex="12pt" fo:language="en" fo:language-asian="zh" fo:language-complex="ar" fo:country="US" fo:country-asian="TW" fo:country-complex="SA" style:text-rotation-angle="0" style:letter-kerning="true"/>
    </style:style>
    <style:style style:name="T5_2" style:family="text">
      <style:text-properties fo:color="#000000" style:font-name="標楷體" fo:font-size="11pt" style:font-name-asian="標楷體" style:font-size-asian="11pt" style:font-size-complex="12pt" fo:language="en" fo:language-asian="zh" fo:language-complex="ar" fo:country="US" fo:country-asian="TW" fo:country-complex="SA" style:text-rotation-angle="0" style:letter-kerning="true"/>
    </style:style>
    <style:style style:name="T5_3" style:family="text">
      <style:text-properties fo:color="#000000" style:font-name="標楷體" fo:font-size="11pt" style:font-name-asian="標楷體" style:font-size-asian="11pt" style:font-size-complex="12pt" fo:language="en" fo:language-asian="zh" fo:language-complex="ar" fo:country="US" fo:country-asian="TW" fo:country-complex="SA" style:text-rotation-angle="0" style:letter-kerning="true"/>
    </style:style>
    <style:style style:name="T5_4" style:family="text">
      <style:text-properties fo:color="#000000" style:font-name="標楷體" fo:font-size="11pt" style:font-name-asian="標楷體" style:font-size-asian="11pt" style:font-size-complex="12pt" fo:language="en" fo:language-asian="zh" fo:language-complex="ar" fo:country="US" fo:country-asian="TW" fo:country-complex="SA" style:text-rotation-angle="0" style:letter-kerning="true"/>
    </style:style>
    <style:style style:name="T5_5" style:family="text">
      <style:text-properties fo:color="#000000" style:font-name="標楷體" fo:font-size="11pt" style:font-name-asian="標楷體" style:font-size-asian="11pt" style:font-size-complex="12pt" fo:language="en" fo:language-asian="zh" fo:language-complex="ar" fo:country="US" fo:country-asian="TW" fo:country-complex="SA" style:text-rotation-angle="0" style:letter-kerning="true"/>
    </style:style>
    <style:style style:name="T5_6" style:family="text">
      <style:text-properties fo:color="#000000" style:font-name="標楷體" fo:font-size="11pt" style:font-name-asian="標楷體" style:font-size-asian="11pt" style:font-size-complex="12pt" fo:language="en" fo:language-asian="zh" fo:language-complex="ar" fo:country="US" fo:country-asian="TW" fo:country-complex="SA" style:text-rotation-angle="0" style:letter-kerning="true"/>
    </style:style>
    <style:style style:name="T5_7" style:family="text">
      <style:text-properties fo:color="#000000" style:font-name="標楷體" fo:font-size="11pt" style:font-name-asian="標楷體" style:font-size-asian="11pt" style:font-size-complex="12pt" fo:language="en" fo:language-asian="zh" fo:language-complex="ar" fo:country="US" fo:country-asian="TW" fo:country-complex="SA" style:text-rotation-angle="0" style:letter-kerning="true"/>
    </style:style>
    <style:style style:name="Row2" style:family="table-row">
      <style:table-row-properties style:use-optimal-row-height="false" fo:keep-together="always"/>
    </style:style>
    <style:style style:name="Cell4"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6" style:family="paragraph" style:parent-style-name="誘斲Y排_20_2">
      <style:paragraph-properties style:text-autospace="none" fo:text-align="justify" fo:text-indent="0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5"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7" style:family="paragraph" style:parent-style-name="誘斲Y排_20_2">
      <style:paragraph-properties style:text-autospace="none" fo:text-align="justify" fo:text-indent="0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6"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8" style:family="paragraph" style:parent-style-name="誘斲Y排_20_2">
      <style:paragraph-properties style:text-autospace="none" fo:text-align="justify" fo:text-indent="0cm" style:line-height-at-least="0.423cm" fo:margin-left="0cm"/>
    </style:style>
    <style:style style:name="T8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7"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9" style:family="paragraph" style:parent-style-name="誘斲Y排_20_2">
      <style:paragraph-properties style:text-autospace="none" fo:text-align="justify" fo:text-indent="0cm" style:line-height-at-least="0.423cm" fo:margin-left="0cm"/>
    </style:style>
    <style:style style:name="T9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Row3" style:family="table-row">
      <style:table-row-properties style:use-optimal-row-height="false" fo:keep-together="always"/>
    </style:style>
    <style:style style:name="Cell8"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10" style:family="paragraph" style:parent-style-name="誘斲Y排_20_2">
      <style:paragraph-properties style:text-autospace="none" fo:text-align="justify" fo:text-indent="-0.374cm" style:line-height-at-least="0.423cm" fo:margin-left="0.374cm"/>
    </style:style>
    <style:style style:name="T10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10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10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9"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11" style:family="paragraph" style:parent-style-name="誘斲Y排_20_2">
      <style:paragraph-properties style:text-autospace="none" fo:text-align="justify" fo:text-indent="-0.586cm" style:line-height-at-least="0.423cm" fo:margin-left="0.586cm"/>
    </style:style>
    <style:style style:name="T11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11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11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11_4"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10"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12" style:family="paragraph" style:parent-style-name="誘斲Y排_20_2">
      <style:paragraph-properties style:text-autospace="none" fo:text-align="justify" fo:text-indent="0cm" style:line-height-at-least="0.423cm" fo:margin-left="0cm"/>
    </style:style>
    <style:style style:name="T12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11"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13" style:family="paragraph" style:parent-style-name="誘斲Y排_20_2">
      <style:paragraph-properties style:text-autospace="none" fo:text-align="justify" fo:text-indent="0cm" style:line-height-at-least="0.423cm" fo:margin-left="0cm" fo:margin-right="0.034cm"/>
    </style:style>
    <style:style style:name="T13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Row4" style:family="table-row">
      <style:table-row-properties style:min-row-height="0.635cm" style:use-optimal-row-height="false" fo:keep-together="always"/>
    </style:style>
    <style:style style:name="Cell12"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14" style:family="paragraph" style:parent-style-name="誘斲Y排_20_2">
      <style:paragraph-properties style:text-autospace="none" fo:text-align="justify" fo:text-indent="-0.374cm" style:line-height-at-least="0.423cm" fo:margin-left="0.374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13"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15" style:family="paragraph" style:parent-style-name="誘斲Y排_20_2">
      <style:paragraph-properties style:text-autospace="none" fo:text-align="justify" fo:text-indent="-0.586cm" style:line-height-at-least="0.423cm" fo:margin-left="0.586cm"/>
    </style:style>
    <style:style style:name="T15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15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15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15_4"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P16" style:family="paragraph" style:parent-style-name="誘斲Y排_20_2">
      <style:paragraph-properties style:text-autospace="none" fo:text-align="justify" fo:text-indent="-0.586cm" style:line-height-at-least="0.423cm" fo:margin-left="0.586cm"/>
    </style:style>
    <style:style style:name="T16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16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16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16_4"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14"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17" style:family="paragraph" style:parent-style-name="誘斲Y排_20_2">
      <style:paragraph-properties style:text-autospace="none" fo:text-align="justify" fo:text-indent="0.035cm" style:line-height-at-least="0.423cm" fo:margin-left="0cm"/>
    </style:style>
    <style:style style:name="T17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15"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18" style:family="paragraph" style:parent-style-name="誘斲Y排_20_2">
      <style:paragraph-properties style:text-autospace="none" fo:text-align="justify" fo:text-indent="-0.019cm" style:line-height-at-least="0.423cm" fo:margin-left="0.069cm" fo:margin-right="0.109cm"/>
    </style:style>
    <style:style style:name="T18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Row5" style:family="table-row">
      <style:table-row-properties style:min-row-height="0.635cm" style:use-optimal-row-height="false" fo:keep-together="always"/>
    </style:style>
    <style:style style:name="Cell16"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19" style:family="paragraph" style:parent-style-name="誘斲Y排_20_2">
      <style:paragraph-properties style:text-autospace="none" fo:text-align="justify" fo:text-indent="-0.374cm" style:line-height-at-least="0.423cm" fo:margin-left="0.374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17"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20" style:family="paragraph" style:parent-style-name="誘斲Y排_20_2">
      <style:paragraph-properties style:text-autospace="none" fo:text-align="justify" fo:text-indent="-0.586cm" style:line-height-at-least="0.423cm" fo:margin-left="0.586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18"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21" style:family="paragraph" style:parent-style-name="誘斲Y排_20_2">
      <style:paragraph-properties style:text-autospace="none" fo:text-align="justify" fo:text-indent="-1.67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19"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22" style:family="paragraph" style:parent-style-name="誘斲Y排_20_2">
      <style:paragraph-properties style:text-autospace="none" fo:text-align="justify" fo:text-indent="-1.67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Row6" style:family="table-row">
      <style:table-row-properties style:min-row-height="0.635cm" style:use-optimal-row-height="false" fo:keep-together="always"/>
    </style:style>
    <style:style style:name="Cell20"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23" style:family="paragraph" style:parent-style-name="誘斲Y排_20_2">
      <style:paragraph-properties style:text-autospace="none" fo:text-align="justify" fo:text-indent="-0.76cm" style:line-height-at-least="0.423cm" fo:margin-left="0.76cm"/>
    </style:style>
    <style:style style:name="T23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23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23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21"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24" style:family="paragraph" style:parent-style-name="誘斲Y排_20_2">
      <style:paragraph-properties style:text-autospace="none" fo:text-align="justify" fo:text-indent="-0.586cm" style:line-height-at-least="0.423cm" fo:margin-left="0.586cm"/>
    </style:style>
    <style:style style:name="T24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24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24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24_4"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P25" style:family="paragraph" style:parent-style-name="誘斲Y排_20_2">
      <style:paragraph-properties style:text-autospace="none" fo:text-align="justify" fo:text-indent="-0.586cm" style:line-height-at-least="0.423cm" fo:margin-left="0.586cm"/>
    </style:style>
    <style:style style:name="T25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25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25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25_4"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22"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26" style:family="paragraph" style:parent-style-name="誘斲Y排_20_2">
      <style:paragraph-properties style:text-autospace="none" fo:text-align="justify" fo:text-indent="-1.67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23"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27" style:family="paragraph" style:parent-style-name="誘斲Y排_20_2">
      <style:paragraph-properties style:text-autospace="none" fo:text-align="justify" fo:text-indent="-1.67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Row7" style:family="table-row">
      <style:table-row-properties style:min-row-height="0.986cm" style:use-optimal-row-height="false" fo:keep-together="always"/>
    </style:style>
    <style:style style:name="Cell24"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28" style:family="paragraph" style:parent-style-name="誘斲Y排_20_2">
      <style:paragraph-properties style:text-autospace="none" fo:text-align="justify" fo:text-indent="-0.374cm" style:line-height-at-least="0.423cm" fo:margin-left="0.374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25"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29" style:family="paragraph" style:parent-style-name="誘斲Y排_20_2">
      <style:paragraph-properties style:text-autospace="none" fo:text-align="justify" fo:text-indent="-0.586cm" style:line-height-at-least="0.423cm" fo:margin-left="0.586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26"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30" style:family="paragraph" style:parent-style-name="誘斲Y排_20_2">
      <style:paragraph-properties style:text-autospace="none" fo:text-align="justify" fo:text-indent="-1.67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27"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31" style:family="paragraph" style:parent-style-name="誘斲Y排_20_2">
      <style:paragraph-properties style:text-autospace="none" fo:text-align="justify" fo:text-indent="-1.67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Row8" style:family="table-row">
      <style:table-row-properties style:min-row-height="0.635cm" style:use-optimal-row-height="false" fo:keep-together="always"/>
    </style:style>
    <style:style style:name="Cell28"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32" style:family="paragraph" style:parent-style-name="誘斲Y排_20_2">
      <style:paragraph-properties style:text-autospace="none" fo:text-align="justify" fo:text-indent="-0.76cm" style:line-height-at-least="0.423cm" fo:margin-left="0.76cm"/>
    </style:style>
    <style:style style:name="T32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2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2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29"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33" style:family="paragraph" style:parent-style-name="誘斲Y排_20_2">
      <style:paragraph-properties style:text-autospace="none" fo:text-align="justify" fo:text-indent="-0.586cm" style:line-height-at-least="0.423cm" fo:margin-left="0.586cm"/>
    </style:style>
    <style:style style:name="T33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3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3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3_4"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P34" style:family="paragraph" style:parent-style-name="誘斲Y排_20_2">
      <style:paragraph-properties style:text-autospace="none" fo:text-align="justify" fo:text-indent="-0.586cm" style:line-height-at-least="0.423cm" fo:margin-left="0.586cm"/>
    </style:style>
    <style:style style:name="T34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4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4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4_4"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P35" style:family="paragraph" style:parent-style-name="誘斲Y排_20_2">
      <style:paragraph-properties style:text-autospace="none" fo:text-align="justify" fo:text-indent="-0.586cm" style:line-height-at-least="0.423cm" fo:margin-left="0.586cm"/>
    </style:style>
    <style:style style:name="T35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5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5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5_4"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P36" style:family="paragraph" style:parent-style-name="誘斲Y排_20_2">
      <style:paragraph-properties style:text-autospace="none" fo:text-align="justify" fo:text-indent="-1.009cm" style:line-height-at-least="0.423cm" fo:margin-left="1.009cm"/>
    </style:style>
    <style:style style:name="T36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6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6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6_4"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P37" style:family="paragraph" style:parent-style-name="誘斲Y排_20_2">
      <style:paragraph-properties style:text-autospace="none" fo:text-align="justify" fo:text-indent="-1.011cm" style:line-height-at-least="0.423cm" fo:margin-left="1.011cm"/>
    </style:style>
    <style:style style:name="T37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7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7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37_4"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30"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38" style:family="paragraph" style:parent-style-name="誘斲Y排_20_2">
      <style:paragraph-properties style:text-autospace="none" fo:text-align="justify" fo:text-indent="-1.67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31"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39" style:family="paragraph" style:parent-style-name="誘斲Y排_20_2">
      <style:paragraph-properties style:text-autospace="none" fo:text-align="justify" fo:text-indent="0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Row9" style:family="table-row">
      <style:table-row-properties style:min-row-height="0.635cm" style:use-optimal-row-height="false" fo:keep-together="always"/>
    </style:style>
    <style:style style:name="Cell32"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40" style:family="paragraph" style:parent-style-name="誘斲Y排_20_2">
      <style:paragraph-properties style:text-autospace="none" fo:text-align="justify" fo:text-indent="-0.374cm" style:line-height-at-least="0.423cm" fo:margin-left="0.374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33"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41" style:family="paragraph" style:parent-style-name="誘斲Y排_20_2">
      <style:paragraph-properties style:text-autospace="none" fo:text-align="justify" fo:text-indent="-0.586cm" style:line-height-at-least="0.423cm" fo:margin-left="0.586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34"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42" style:family="paragraph" style:parent-style-name="誘斲Y排_20_2">
      <style:paragraph-properties style:text-autospace="none" fo:text-align="justify" fo:text-indent="0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35"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43" style:family="paragraph" style:parent-style-name="誘斲Y排_20_2">
      <style:paragraph-properties style:text-autospace="none" fo:text-align="justify" fo:text-indent="-1.67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Row10" style:family="table-row">
      <style:table-row-properties style:min-row-height="0.635cm" style:use-optimal-row-height="false" fo:keep-together="always"/>
    </style:style>
    <style:style style:name="Cell36"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44" style:family="paragraph" style:parent-style-name="誘斲Y排_20_2">
      <style:paragraph-properties style:text-autospace="none" fo:text-align="justify" fo:text-indent="-0.374cm" style:line-height-at-least="0.423cm" fo:margin-left="0.374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37"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45" style:family="paragraph" style:parent-style-name="誘斲Y排_20_2">
      <style:paragraph-properties style:text-autospace="none" fo:text-align="justify" fo:text-indent="-0.586cm" style:line-height-at-least="0.423cm" fo:margin-left="0.586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38"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46" style:family="paragraph" style:parent-style-name="誘斲Y排_20_2">
      <style:paragraph-properties style:text-autospace="none" fo:text-align="justify" fo:text-indent="0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39"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47" style:family="paragraph" style:parent-style-name="誘斲Y排_20_2">
      <style:paragraph-properties style:text-autospace="none" fo:text-align="justify" fo:text-indent="-1.67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Row11" style:family="table-row">
      <style:table-row-properties style:min-row-height="0.635cm" style:use-optimal-row-height="false" fo:keep-together="always"/>
    </style:style>
    <style:style style:name="Cell40"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48" style:family="paragraph" style:parent-style-name="誘斲Y排_20_2">
      <style:paragraph-properties style:text-autospace="none" fo:text-align="justify" fo:text-indent="-0.374cm" style:line-height-at-least="0.423cm" fo:margin-left="0.374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41"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49" style:family="paragraph" style:parent-style-name="誘斲Y排_20_2">
      <style:paragraph-properties style:text-autospace="none" fo:text-align="justify" fo:text-indent="-0.586cm" style:line-height-at-least="0.423cm" fo:margin-left="0.586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42"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50" style:family="paragraph" style:parent-style-name="誘斲Y排_20_2">
      <style:paragraph-properties style:text-autospace="none" fo:text-align="justify" fo:text-indent="0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51" style:family="paragraph" style:parent-style-name="誘斲Y排_20_2">
      <style:paragraph-properties style:text-autospace="none" fo:text-align="justify" fo:text-indent="-1.67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Row12" style:family="table-row">
      <style:table-row-properties style:min-row-height="0.635cm" style:use-optimal-row-height="false" fo:keep-together="always"/>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52" style:family="paragraph" style:parent-style-name="誘斲Y排_20_2">
      <style:paragraph-properties style:text-autospace="none" fo:text-align="justify" fo:text-indent="-0.572cm" style:line-height-at-least="0.423cm" fo:margin-left="0.572cm"/>
    </style:style>
    <style:style style:name="T52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52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52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45"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53" style:family="paragraph" style:parent-style-name="誘斲Y排_20_2">
      <style:paragraph-properties style:text-autospace="none" fo:text-align="justify" fo:text-indent="-1.009cm" style:line-height-at-least="0.423cm" fo:margin-left="1.009cm"/>
    </style:style>
    <style:style style:name="T53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53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53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53_4"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P54" style:family="paragraph" style:parent-style-name="誘斲Y排_20_2">
      <style:paragraph-properties style:text-autospace="none" fo:text-align="justify" fo:text-indent="-1.009cm" style:line-height-at-least="0.423cm" fo:margin-left="1.009cm"/>
    </style:style>
    <style:style style:name="T54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54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54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54_4"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P55" style:family="paragraph" style:parent-style-name="誘斲Y排_20_2">
      <style:paragraph-properties style:text-autospace="none" fo:text-align="justify" fo:text-indent="-1.009cm" style:line-height-at-least="0.423cm" fo:margin-left="1.009cm"/>
    </style:style>
    <style:style style:name="T55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55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55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55_4"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P56" style:family="paragraph" style:parent-style-name="誘斲Y排_20_2">
      <style:paragraph-properties style:text-autospace="none" fo:text-align="justify" fo:text-indent="-1.009cm" style:line-height-at-least="0.423cm" fo:margin-left="1.009cm"/>
    </style:style>
    <style:style style:name="T56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56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56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56_4"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46"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57" style:family="paragraph" style:parent-style-name="誘斲Y排_20_2">
      <style:paragraph-properties style:text-autospace="none" fo:text-align="justify" fo:text-indent="0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47"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58" style:family="paragraph" style:parent-style-name="誘斲Y排_20_2">
      <style:paragraph-properties style:text-autospace="none" fo:text-align="justify" fo:text-indent="0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Row13" style:family="table-row">
      <style:table-row-properties style:min-row-height="0.635cm" style:use-optimal-row-height="false" fo:keep-together="always"/>
    </style:style>
    <style:style style:name="Cell48"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59" style:family="paragraph" style:parent-style-name="誘斲Y排_20_2">
      <style:paragraph-properties style:text-autospace="none" fo:text-align="justify" fo:text-indent="-0.374cm" style:line-height-at-least="0.423cm" fo:margin-left="0.374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49"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60" style:family="paragraph" style:parent-style-name="誘斲Y排_20_2">
      <style:paragraph-properties style:text-autospace="none" fo:text-align="justify" fo:text-indent="-1.009cm" style:line-height-at-least="0.423cm" fo:margin-left="1.009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50"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61" style:family="paragraph" style:parent-style-name="誘斲Y排_20_2">
      <style:paragraph-properties style:text-autospace="none" fo:text-align="justify" fo:text-indent="0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51"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62" style:family="paragraph" style:parent-style-name="誘斲Y排_20_2">
      <style:paragraph-properties style:text-autospace="none" fo:text-align="justify" fo:text-indent="0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Row14" style:family="table-row">
      <style:table-row-properties style:min-row-height="0.635cm" style:use-optimal-row-height="false" fo:keep-together="always"/>
    </style:style>
    <style:style style:name="Cell52"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63" style:family="paragraph" style:parent-style-name="誘斲Y排_20_2">
      <style:paragraph-properties style:text-autospace="none" fo:text-align="justify" fo:text-indent="-0.374cm" style:line-height-at-least="0.423cm" fo:margin-left="0.374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53" style:family="table-cell">
      <style:table-cell-properties style:vertical-align="middle" fo:border-top="#000000 0.026cm solid" fo:padding-left="0.049cm" fo:border-left="#000000 0.026cm solid" fo:padding-right="0.049cm" style:writing-mode="lr-tb-v" fo:wrap-option="wrap"/>
    </style:style>
    <style:style style:name="P64" style:family="paragraph" style:parent-style-name="誘斲Y排_20_2">
      <style:paragraph-properties style:text-autospace="none" fo:text-align="justify" fo:text-indent="-1.009cm" style:line-height-at-least="0.423cm" fo:margin-left="1.009cm"/>
    </style:style>
    <style:style style:name="T64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64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64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64_4"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54"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65" style:family="paragraph" style:parent-style-name="誘斲Y排_20_2">
      <style:paragraph-properties style:text-autospace="none" fo:text-align="justify" fo:text-indent="0cm" style:line-height-at-least="0.423cm" fo:margin-left="0.161cm" fo:margin-right="0.161cm"/>
    </style:style>
    <style:style style:name="T65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55"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66" style:family="paragraph" style:parent-style-name="誘斲Y排_20_2">
      <style:paragraph-properties style:text-autospace="none" fo:text-align="justify" fo:text-indent="0cm" style:line-height-at-least="0.423cm" fo:margin-left="0cm" fo:margin-right="0.083cm"/>
    </style:style>
    <style:style style:name="T66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Row15" style:family="table-row">
      <style:table-row-properties style:min-row-height="0.635cm" style:use-optimal-row-height="false" fo:keep-together="always"/>
    </style:style>
    <style:style style:name="Cell56"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67" style:family="paragraph" style:parent-style-name="誘斲Y排_20_2">
      <style:paragraph-properties style:text-autospace="none" fo:text-align="justify" fo:text-indent="-0.374cm" style:line-height-at-least="0.423cm" fo:margin-left="0.374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57" style:family="table-cell">
      <style:table-cell-properties style:vertical-align="middle" fo:padding-left="0.049cm" fo:border-left="#000000 0.026cm solid" fo:padding-right="0.049cm" style:writing-mode="lr-tb-v" fo:wrap-option="wrap"/>
    </style:style>
    <style:style style:name="P68" style:family="paragraph" style:parent-style-name="誘斲Y排_20_2">
      <style:paragraph-properties style:text-autospace="none" fo:text-align="justify" fo:text-indent="-0.586cm" style:line-height-at-least="0.423cm" fo:margin-left="0.586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58"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69" style:family="paragraph" style:parent-style-name="誘斲Y排_20_2">
      <style:paragraph-properties style:text-autospace="none" fo:text-align="justify" fo:text-indent="-1.67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59"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70" style:family="paragraph" style:parent-style-name="誘斲Y排_20_2">
      <style:paragraph-properties style:text-autospace="none" fo:text-align="justify" fo:text-indent="0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Row16" style:family="table-row">
      <style:table-row-properties style:min-row-height="0.635cm" style:use-optimal-row-height="false" fo:keep-together="always"/>
    </style:style>
    <style:style style:name="Cell60"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71" style:family="paragraph" style:parent-style-name="誘斲Y排_20_2">
      <style:paragraph-properties style:text-autospace="none" fo:text-align="justify" fo:text-indent="-0.374cm" style:line-height-at-least="0.423cm" fo:margin-left="0.374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61" style:family="table-cell">
      <style:table-cell-properties style:vertical-align="middle" fo:padding-left="0.049cm" fo:border-left="#000000 0.026cm solid" fo:padding-right="0.049cm" style:writing-mode="lr-tb-v" fo:wrap-option="wrap"/>
    </style:style>
    <style:style style:name="P72" style:family="paragraph" style:parent-style-name="誘斲Y排_20_2">
      <style:paragraph-properties style:text-autospace="none" fo:text-align="justify" fo:text-indent="-0.586cm" style:line-height-at-least="0.423cm" fo:margin-left="0.586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62"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73" style:family="paragraph" style:parent-style-name="誘斲Y排_20_2">
      <style:paragraph-properties style:text-autospace="none" fo:text-align="justify" fo:text-indent="0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63" style:family="table-cell">
      <style:table-cell-properties style:vertical-align="middle" fo:border-top="#000000 0.026cm solid" fo:padding-left="0.049cm" fo:border-left="#000000 0.026cm solid" fo:padding-right="0.049cm" fo:border-right="#000000 0.026cm solid" style:writing-mode="lr-tb-v" fo:wrap-option="wrap"/>
    </style:style>
    <style:style style:name="P74" style:family="paragraph" style:parent-style-name="誘斲Y排_20_2">
      <style:paragraph-properties style:text-autospace="none" fo:text-align="justify" fo:text-indent="0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Row17" style:family="table-row">
      <style:table-row-properties style:min-row-height="0.504cm" style:use-optimal-row-height="false" fo:keep-together="always"/>
    </style:style>
    <style:style style:name="Cell64"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75" style:family="paragraph" style:parent-style-name="誘斲Y排_20_2">
      <style:paragraph-properties style:text-autospace="none" fo:text-align="justify" fo:text-indent="-0.374cm" style:line-height-at-least="0.423cm" fo:margin-left="0.374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65" style:family="table-cell">
      <style:table-cell-properties style:vertical-align="middle" fo:border-bottom="#000000 0.026cm solid" fo:padding-left="0.049cm" fo:border-left="#000000 0.026cm solid" fo:padding-right="0.049cm" style:writing-mode="lr-tb-v" fo:wrap-option="wrap"/>
    </style:style>
    <style:style style:name="P76" style:family="paragraph" style:parent-style-name="誘斲Y排_20_2">
      <style:paragraph-properties style:text-autospace="none" fo:text-align="justify" fo:text-indent="-0.586cm" style:line-height-at-least="0.423cm" fo:margin-left="0.586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66"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77" style:family="paragraph" style:parent-style-name="誘斲Y排_20_2">
      <style:paragraph-properties style:text-autospace="none" fo:text-align="justify" fo:text-indent="0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Cell67"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78" style:family="paragraph" style:parent-style-name="誘斲Y排_20_2">
      <style:paragraph-properties style:text-autospace="none" fo:text-align="justify" fo:text-indent="0cm" style:line-height-at-least="0.423cm" fo:margin-left="0cm"/>
      <style:text-properties fo:color="#000000" style:font-name="標楷體" fo:font-size="11pt" style:font-name-asian="標楷體" style:font-size-asian="11pt" style:font-size-complex="10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68"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79" style:family="paragraph" style:parent-style-name="誘斲Y排_20_2">
      <style:paragraph-properties style:text-autospace="none" fo:text-align="justify" fo:text-indent="-0.374cm" style:line-height-at-least="0.423cm" fo:margin-left="0.374cm"/>
    </style:style>
    <style:style style:name="T79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79_2"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T79_3"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69"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80" style:family="paragraph" style:parent-style-name="誘斲Y排_20_2">
      <style:paragraph-properties style:text-autospace="none" fo:text-align="justify" fo:text-indent="0cm" style:line-height-at-least="0.423cm" fo:margin-left="0cm"/>
    </style:style>
    <style:style style:name="T80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70"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81" style:family="paragraph" style:parent-style-name="誘斲Y排_20_2">
      <style:paragraph-properties style:text-autospace="none" fo:text-align="justify" fo:text-indent="0cm" style:line-height-at-least="0.423cm" fo:margin-left="0cm"/>
    </style:style>
    <style:style style:name="T81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Cell71" style:family="table-cell">
      <style:table-cell-properties style:vertical-align="middle" fo:border-top="#000000 0.026cm solid" fo:border-bottom="#000000 0.026cm solid" fo:padding-left="0.049cm" fo:border-left="#000000 0.026cm solid" fo:padding-right="0.049cm" fo:border-right="#000000 0.026cm solid" style:writing-mode="lr-tb-v" fo:wrap-option="wrap"/>
    </style:style>
    <style:style style:name="P82" style:family="paragraph" style:parent-style-name="誘斲Y排_20_2">
      <style:paragraph-properties style:text-autospace="none" fo:text-align="justify" fo:text-indent="0cm" style:line-height-at-least="0.423cm" fo:margin-left="0cm"/>
    </style:style>
    <style:style style:name="T82_1" style:family="text">
      <style:text-properties fo:color="#000000" style:font-name="標楷體" fo:font-size="11pt" style:font-name-asian="標楷體" style:font-size-asian="11pt" style:font-size-complex="10pt" fo:language="en" fo:language-asian="zh" fo:language-complex="ar" fo:country="US" fo:country-asian="TW" fo:country-complex="SA" style:text-rotation-angle="0" style:letter-kerning="true"/>
    </style:style>
    <style:style style:name="P83" style:family="paragraph" style:parent-style-name="Normal">
      <style:paragraph-properties fo:text-align="justify" fo:text-indent="-3.387cm" fo:line-height="0.635cm" fo:margin-left="3.387cm"/>
      <style:text-properties fo:color="#000000" style:font-name="標楷體" fo:font-size="14pt" style:font-name-asian="標楷體" style:font-size-asian="14pt"/>
    </style:style>
    <style:style style:name="P84" style:family="paragraph" style:parent-style-name="Normal">
      <style:paragraph-properties fo:text-align="justify" fo:text-indent="-3.387cm" fo:line-height="0.635cm" fo:margin-left="3.387cm"/>
      <style:text-properties fo:color="#000000" style:font-name="標楷體" fo:font-size="14pt" style:font-name-asian="標楷體" style:font-size-asian="14pt"/>
    </style:style>
    <style:style style:name="P85" style:family="paragraph" style:parent-style-name="Normal">
      <style:paragraph-properties fo:text-align="justify" fo:line-height="0.741cm"/>
      <style:text-properties style:font-name="標楷體" fo:font-size="14pt" style:font-name-asian="標楷體" style:font-size-asian="14pt"/>
    </style:style>
    <style:style style:name="P86" style:family="paragraph" style:parent-style-name="Normal">
      <style:paragraph-properties fo:text-align="justify" fo:line-height="0.741cm"/>
      <style:text-properties style:font-name="標楷體" fo:font-size="14pt" style:font-name-asian="標楷體" style:font-size-asian="14pt"/>
    </style:style>
    <style:style style:name="P87" style:family="paragraph" style:parent-style-name="Plain_20_Text">
      <style:text-properties style:font-name="標楷體" style:font-name-asian="標楷體"/>
    </style:style>
    <style:style style:name="P88" style:family="paragraph" style:parent-style-name="Plain_20_Text">
      <style:text-properties style:font-name="標楷體" style:font-name-asian="標楷體"/>
    </style:style>
    <style:style style:name="P89" style:family="paragraph" style:parent-style-name="Plain_20_Text">
      <style:text-properties style:font-name="標楷體" style:font-name-asian="標楷體"/>
    </style:style>
    <style:style style:name="P90" style:family="paragraph" style:parent-style-name="Plain_20_Text">
      <style:text-properties style:font-name="標楷體" style:font-name-asian="標楷體"/>
    </style:style>
    <style:style style:name="P91" style:family="paragraph" style:parent-style-name="Plain_20_Text">
      <style:text-properties style:font-name="標楷體" style:font-name-asian="標楷體"/>
    </style:style>
  </office:automatic-styles>
  <office:body>
    <office:text>
      <text:p text:style-name="P1"><text:span text:style-name="T1_1">附件</text:span><text:span text:style-name="T1_2">十二</text:span><text:span text:style-name="T1_3"><text:s text:c="4"/></text:span><text:span text:style-name="T1_4">幼童專用車車身各部規格</text:span></text:p>
      <text:p text:style-name="P2"/>
      <table:table table:style-name="Table1">
        <table:table-column table:style-name="Column1"/>
        <table:table-column table:style-name="Column2"/>
        <table:table-column table:style-name="Column3"/>
        <table:table-column table:style-name="Column4"/>
        <table:table-row table:style-name="Row1">
          <table:table-cell table:style-name="Cell1" table:number-rows-spanned="2">
            <text:p text:style-name="P3"><text:span text:style-name="T3_1">項</text:span><text:span text:style-name="T3_2"><text:s/></text:span><text:span text:style-name="T3_3">目</text:span></text:p>
          </table:table-cell>
          <table:table-cell table:style-name="Cell2" table:number-rows-spanned="2">
            <text:p text:style-name="P4"><text:span text:style-name="T4_1">檢</text:span><text:span text:style-name="T4_2"><text:s text:c="4"/></text:span><text:span text:style-name="T4_3">驗</text:span><text:span text:style-name="T4_4"><text:s text:c="4"/></text:span><text:span text:style-name="T4_5">標</text:span><text:span text:style-name="T4_6"><text:s text:c="4"/></text:span><text:span text:style-name="T4_7">準</text:span></text:p>
          </table:table-cell>
          <table:table-cell table:style-name="Cell3" table:number-columns-spanned="2">
            <text:p text:style-name="P5"><text:span text:style-name="T5_1">實</text:span><text:span text:style-name="T5_2"><text:s text:c="2"/></text:span><text:span text:style-name="T5_3">施</text:span><text:span text:style-name="T5_4"><text:s text:c="2"/></text:span><text:span text:style-name="T5_5">日</text:span><text:span text:style-name="T5_6"><text:s text:c="2"/></text:span><text:span text:style-name="T5_7">期</text:span></text:p>
          </table:table-cell>
          <table:covered-table-cell/>
        </table:table-row>
        <table:table-row table:style-name="Row2">
          <table:covered-table-cell table:style-name="Cell4">
            <text:p text:style-name="P6"/>
          </table:covered-table-cell>
          <table:covered-table-cell table:style-name="Cell5">
            <text:p text:style-name="P7"/>
          </table:covered-table-cell>
          <table:table-cell table:style-name="Cell6">
            <text:p text:style-name="P8"><text:span text:style-name="T8_1">新登檢領照檢驗</text:span></text:p>
          </table:table-cell>
          <table:table-cell table:style-name="Cell7">
            <text:p text:style-name="P9"><text:span text:style-name="T9_1">定期檢驗</text:span></text:p>
          </table:table-cell>
        </table:table-row>
        <table:table-row table:style-name="Row3">
          <table:table-cell table:style-name="Cell8" table:number-rows-spanned="3">
            <text:p text:style-name="P10"><text:span text:style-name="T10_1">１</text:span><text:span text:style-name="T10_2">.</text:span><text:span text:style-name="T10_3">出入口</text:span></text:p>
          </table:table-cell>
          <table:table-cell table:style-name="Cell9">
            <text:p text:style-name="P11"><text:span text:style-name="T11_1">(</text:span><text:span text:style-name="T11_2">１</text:span><text:span text:style-name="T11_3">)</text:span><text:span text:style-name="T11_4">幼童專用車出入口第一階距地踏步高至多三十公分，其餘各階高度至多二十公分；階梯有效寬度至少五十公分。</text:span></text:p>
          </table:table-cell>
          <table:table-cell table:style-name="Cell10">
            <text:p text:style-name="P12"><text:span text:style-name="T12_1">自九十年三月一日起</text:span></text:p>
          </table:table-cell>
          <table:table-cell table:style-name="Cell11">
            <text:p text:style-name="P13"><text:span text:style-name="T13_1">自九十年三月一日起新登檢領照者</text:span></text:p>
          </table:table-cell>
        </table:table-row>
        <table:table-row table:style-name="Row4">
          <table:covered-table-cell table:style-name="Cell12">
            <text:p text:style-name="P14"/>
          </table:covered-table-cell>
          <table:table-cell table:style-name="Cell13" table:number-rows-spanned="2">
            <text:p text:style-name="P15"><text:span text:style-name="T15_1">(</text:span><text:span text:style-name="T15_2">２</text:span><text:span text:style-name="T15_3">)</text:span><text:span text:style-name="T15_4">幼童專用車應於出入口設置階梯及上下車扶手，並應能提供幼童適當使用。</text:span></text:p>
            <text:p text:style-name="P16"><text:span text:style-name="T16_1">(</text:span><text:span text:style-name="T16_2">３</text:span><text:span text:style-name="T16_3">)</text:span><text:span text:style-name="T16_4">大型幼童專用車之出入口規格應符合大客車出入口之規定；小型幼童專用車之出入口門框寬度至少六十公分，門框高度至少一二０公分。</text:span></text:p>
          </table:table-cell>
          <table:table-cell table:style-name="Cell14" table:number-rows-spanned="10">
            <text:p text:style-name="P17"><text:span text:style-name="T17_1">自九十年三月一日起</text:span></text:p>
          </table:table-cell>
          <table:table-cell table:style-name="Cell15" table:number-rows-spanned="10">
            <text:p text:style-name="P18"><text:span text:style-name="T18_1">自九十一年一月一日起</text:span></text:p>
          </table:table-cell>
        </table:table-row>
        <table:table-row table:style-name="Row5">
          <table:covered-table-cell table:style-name="Cell16">
            <text:p text:style-name="P19"/>
          </table:covered-table-cell>
          <table:covered-table-cell table:style-name="Cell17">
            <text:p text:style-name="P20"/>
          </table:covered-table-cell>
          <table:covered-table-cell table:style-name="Cell18">
            <text:p text:style-name="P21"/>
          </table:covered-table-cell>
          <table:covered-table-cell table:style-name="Cell19">
            <text:p text:style-name="P22"/>
          </table:covered-table-cell>
        </table:table-row>
        <table:table-row table:style-name="Row6">
          <table:table-cell table:style-name="Cell20" table:number-rows-spanned="2">
            <text:p text:style-name="P23"><text:span text:style-name="T23_1">２</text:span><text:span text:style-name="T23_2">.</text:span><text:span text:style-name="T23_3">走道寬<text:s/>與內高</text:span></text:p>
          </table:table-cell>
          <table:table-cell table:style-name="Cell21" table:number-rows-spanned="2">
            <text:p text:style-name="P24"><text:span text:style-name="T24_1">(</text:span><text:span text:style-name="T24_2">１</text:span><text:span text:style-name="T24_3">)</text:span><text:span text:style-name="T24_4">大型幼童專用車之走道寬度與內高應符合大客車之車身各部規格相關規定。</text:span></text:p>
            <text:p text:style-name="P25"><text:span text:style-name="T25_1">(</text:span><text:span text:style-name="T25_2">２</text:span><text:span text:style-name="T25_3">)</text:span><text:span text:style-name="T25_4">小型幼童專用車之走道有效寬度至少三十公分，走道內高至少一三０公分；出入口至走道應能允許直徑三十公分且高度一００公分之圓柱物體垂直順利通過。</text:span></text:p>
          </table:table-cell>
          <table:covered-table-cell table:style-name="Cell22">
            <text:p text:style-name="P26"/>
          </table:covered-table-cell>
          <table:covered-table-cell table:style-name="Cell23">
            <text:p text:style-name="P27"/>
          </table:covered-table-cell>
        </table:table-row>
        <table:table-row table:style-name="Row7">
          <table:covered-table-cell table:style-name="Cell24">
            <text:p text:style-name="P28"/>
          </table:covered-table-cell>
          <table:covered-table-cell table:style-name="Cell25">
            <text:p text:style-name="P29"/>
          </table:covered-table-cell>
          <table:covered-table-cell table:style-name="Cell26">
            <text:p text:style-name="P30"/>
          </table:covered-table-cell>
          <table:covered-table-cell table:style-name="Cell27">
            <text:p text:style-name="P31"/>
          </table:covered-table-cell>
        </table:table-row>
        <table:table-row table:style-name="Row8">
          <table:table-cell table:style-name="Cell28" table:number-rows-spanned="4">
            <text:p text:style-name="P32"><text:span text:style-name="T32_1">３</text:span><text:span text:style-name="T32_2">.</text:span><text:span text:style-name="T32_3">幼童座椅配置與尺度</text:span></text:p>
          </table:table-cell>
          <table:table-cell table:style-name="Cell29" table:number-rows-spanned="4">
            <text:p text:style-name="P33"><text:span text:style-name="T33_1">(</text:span><text:span text:style-name="T33_2">１</text:span><text:span text:style-name="T33_3">)</text:span><text:span text:style-name="T33_4">幼童座位空間每位寬度至少三十公分，但椅墊有效寬度不得少於二十五公分，椅墊有效深度應為二十三至二十五公分之間，椅墊上緣距地板高度應為二十三至二十五公分之間，但輪弧位置不受此限；椅墊面不得前傾；椅墊內緣至前座椅背後緣之水平距離應為四十二至四十五公分之間。</text:span></text:p>
            <text:p text:style-name="P34"><text:span text:style-name="T34_1">(</text:span><text:span text:style-name="T34_2">２</text:span><text:span text:style-name="T34_3">)</text:span><text:span text:style-name="T34_4">幼童座椅應設椅背，椅背高度應為四十至四十五公分之間，椅背向後傾斜角度五度至十度且為固定式；座椅配置除幼童管理人座椅之外，其餘座椅應面向前方，並不得設置立位與輔助座椅。</text:span></text:p>
            <text:p text:style-name="P35"><text:span text:style-name="T35_1">(</text:span><text:span text:style-name="T35_2">３</text:span><text:span text:style-name="T35_3">)</text:span><text:span text:style-name="T35_4">幼童座椅之椅背上緣不得設有堅硬之物品。</text:span></text:p>
            <text:p text:style-name="P36"><text:span text:style-name="T36_1">(</text:span><text:span text:style-name="T36_2">４</text:span><text:span text:style-name="T36_3">)</text:span><text:span text:style-name="T36_4">最前排幼童座椅之前方應設置表面為軟質材料之保護板，保護板上緣距地板高度至少六十公分，保護板之寬度應能涵蓋該幼童座椅之椅背對應寬度。</text:span></text:p>
            <text:p text:style-name="P37"><text:span text:style-name="T37_1">(</text:span><text:span text:style-name="T37_2">５</text:span><text:span text:style-name="T37_3">)</text:span><text:span text:style-name="T37_4">幼童座椅得於走道側設置平行於椅墊面之座椅扶手，座椅扶手上緣至座椅椅墊上緣應為十四至十五公分之間，座椅扶手內緣至臨走道之座位中心至少十二．五公分，座椅扶手寬度至少二公分。</text:span></text:p>
          </table:table-cell>
          <table:covered-table-cell table:style-name="Cell30">
            <text:p text:style-name="P38"/>
          </table:covered-table-cell>
          <table:covered-table-cell table:style-name="Cell31">
            <text:p text:style-name="P39"/>
          </table:covered-table-cell>
        </table:table-row>
        <table:table-row table:style-name="Row9">
          <table:covered-table-cell table:style-name="Cell32">
            <text:p text:style-name="P40"/>
          </table:covered-table-cell>
          <table:covered-table-cell table:style-name="Cell33">
            <text:p text:style-name="P41"/>
          </table:covered-table-cell>
          <table:covered-table-cell table:style-name="Cell34">
            <text:p text:style-name="P42"/>
          </table:covered-table-cell>
          <table:covered-table-cell table:style-name="Cell35">
            <text:p text:style-name="P43"/>
          </table:covered-table-cell>
        </table:table-row>
        <table:table-row table:style-name="Row10">
          <table:covered-table-cell table:style-name="Cell36">
            <text:p text:style-name="P44"/>
          </table:covered-table-cell>
          <table:covered-table-cell table:style-name="Cell37">
            <text:p text:style-name="P45"/>
          </table:covered-table-cell>
          <table:covered-table-cell table:style-name="Cell38">
            <text:p text:style-name="P46"/>
          </table:covered-table-cell>
          <table:covered-table-cell table:style-name="Cell39">
            <text:p text:style-name="P47"/>
          </table:covered-table-cell>
        </table:table-row>
        <table:table-row table:style-name="Row11">
          <table:covered-table-cell table:style-name="Cell40">
            <text:p text:style-name="P48"/>
          </table:covered-table-cell>
          <table:covered-table-cell table:style-name="Cell41">
            <text:p text:style-name="P49"/>
          </table:covered-table-cell>
          <table:covered-table-cell table:style-name="Cell42">
            <text:p text:style-name="P50"/>
          </table:covered-table-cell>
          <table:covered-table-cell table:style-name="Cell43">
            <text:p text:style-name="P51"/>
          </table:covered-table-cell>
        </table:table-row>
        <table:table-row table:style-name="Row12">
          <table:table-cell table:style-name="Cell44" table:number-rows-spanned="6">
            <text:p text:style-name="P52"><text:span text:style-name="T52_1">４</text:span><text:span text:style-name="T52_2">.</text:span><text:span text:style-name="T52_3">安全門</text:span></text:p>
          </table:table-cell>
          <table:table-cell table:style-name="Cell45" table:number-rows-spanned="2">
            <text:p text:style-name="P53"><text:span text:style-name="T53_1">(</text:span><text:span text:style-name="T53_2">１</text:span><text:span text:style-name="T53_3">)</text:span><text:span text:style-name="T53_4">除全部幼童座椅皆相鄰出入口外，應在與出入口不同側設置可由車內及車外開啟之安全門，安全門開啟後非經外力不得自動關閉。</text:span></text:p>
            <text:p text:style-name="P54"><text:span text:style-name="T54_1">(</text:span><text:span text:style-name="T54_2">２</text:span><text:span text:style-name="T54_3">)</text:span><text:span text:style-name="T54_4">幼童專用車應於安全門上標示「安全門」字體及其操作方法，其字體顏色應為紅色且「安全門」字體每字至少十公分見方。</text:span></text:p>
            <text:p text:style-name="P55"><text:span text:style-name="T55_1">(</text:span><text:span text:style-name="T55_2">３</text:span><text:span text:style-name="T55_3">)<text:s/></text:span><text:span text:style-name="T55_4">大型幼童專用車之安全門規格應符合大客車安全門之規定；小型幼童專用車之安全門門框寬度至少五十五公分，有效高度至少一二０公分，安全門下緣距地高至多六十二公分。</text:span></text:p>
            <text:p text:style-name="P56"><text:span text:style-name="T56_1">(</text:span><text:span text:style-name="T56_2">４</text:span><text:span text:style-name="T56_3">)<text:s/></text:span><text:span text:style-name="T56_4">安全門出入口至走道應能允許直徑三十公分且高度一二０公分之圓柱物體垂直順利通過，且不得於安全門出入口至走道之間設置活動式座椅。</text:span></text:p>
          </table:table-cell>
          <table:covered-table-cell table:style-name="Cell46">
            <text:p text:style-name="P57"/>
          </table:covered-table-cell>
          <table:covered-table-cell table:style-name="Cell47">
            <text:p text:style-name="P58"/>
          </table:covered-table-cell>
        </table:table-row>
        <table:table-row table:style-name="Row13">
          <table:covered-table-cell table:style-name="Cell48">
            <text:p text:style-name="P59"/>
          </table:covered-table-cell>
          <table:covered-table-cell table:style-name="Cell49">
            <text:p text:style-name="P60"/>
          </table:covered-table-cell>
          <table:covered-table-cell table:style-name="Cell50">
            <text:p text:style-name="P61"/>
          </table:covered-table-cell>
          <table:covered-table-cell table:style-name="Cell51">
            <text:p text:style-name="P62"/>
          </table:covered-table-cell>
        </table:table-row>
        <table:table-row table:style-name="Row14">
          <table:covered-table-cell table:style-name="Cell52">
            <text:p text:style-name="P63"/>
          </table:covered-table-cell>
          <table:table-cell table:style-name="Cell53" table:number-rows-spanned="4">
            <text:p text:style-name="P64"><text:span text:style-name="T64_1">(</text:span><text:span text:style-name="T64_2">５</text:span><text:span text:style-name="T64_3">)<text:s/></text:span><text:span text:style-name="T64_4">安全門應設有「防止幼童誤開啟裝置」，啟動「防止幼童誤開啟裝置」時應有警音，警示駕駛及幼童管理人。</text:span></text:p>
          </table:table-cell>
          <table:table-cell table:style-name="Cell54" table:number-rows-spanned="4">
            <text:p text:style-name="P65"><text:span text:style-name="T65_1">自九十一年一月一日起</text:span></text:p>
          </table:table-cell>
          <table:table-cell table:style-name="Cell55" table:number-rows-spanned="4">
            <text:p text:style-name="P66"><text:span text:style-name="T66_1">自九十一年一月一日起新登檢領照者</text:span></text:p>
          </table:table-cell>
        </table:table-row>
        <table:table-row table:style-name="Row15">
          <table:covered-table-cell table:style-name="Cell56">
            <text:p text:style-name="P67"/>
          </table:covered-table-cell>
          <table:covered-table-cell table:style-name="Cell57">
            <text:p text:style-name="P68"/>
          </table:covered-table-cell>
          <table:covered-table-cell table:style-name="Cell58">
            <text:p text:style-name="P69"/>
          </table:covered-table-cell>
          <table:covered-table-cell table:style-name="Cell59">
            <text:p text:style-name="P70"/>
          </table:covered-table-cell>
        </table:table-row>
        <table:table-row table:style-name="Row16">
          <table:covered-table-cell table:style-name="Cell60">
            <text:p text:style-name="P71"/>
          </table:covered-table-cell>
          <table:covered-table-cell table:style-name="Cell61">
            <text:p text:style-name="P72"/>
          </table:covered-table-cell>
          <table:covered-table-cell table:style-name="Cell62">
            <text:p text:style-name="P73"/>
          </table:covered-table-cell>
          <table:covered-table-cell table:style-name="Cell63">
            <text:p text:style-name="P74"/>
          </table:covered-table-cell>
        </table:table-row>
        <table:table-row table:style-name="Row17">
          <table:covered-table-cell table:style-name="Cell64">
            <text:p text:style-name="P75"/>
          </table:covered-table-cell>
          <table:covered-table-cell table:style-name="Cell65">
            <text:p text:style-name="P76"/>
          </table:covered-table-cell>
          <table:covered-table-cell table:style-name="Cell66">
            <text:p text:style-name="P77"/>
          </table:covered-table-cell>
          <table:covered-table-cell table:style-name="Cell67">
            <text:p text:style-name="P78"/>
          </table:covered-table-cell>
        </table:table-row>
        <table:table-row table:style-name="Row18">
          <table:table-cell table:style-name="Cell68">
            <text:p text:style-name="P79"><text:span text:style-name="T79_1">５</text:span><text:span text:style-name="T79_2">.</text:span><text:span text:style-name="T79_3">其他</text:span></text:p>
          </table:table-cell>
          <table:table-cell table:style-name="Cell69">
            <text:p text:style-name="P80"><text:span text:style-name="T80_1">幼童專用車不得裝設行李架，出入口地板及階梯踏板應有防滑功能，踏板前緣應有明顯辨識界線，車窗玻璃不得黏貼不透明之色紙或隔熱紙，兩側車窗不得裝設橫桿或護網，駕駛座之後方應設置駕駛座欄桿。</text:span></text:p>
          </table:table-cell>
          <table:table-cell table:style-name="Cell70">
            <text:p text:style-name="P81"><text:span text:style-name="T81_1">自九十年七月一日起</text:span></text:p>
          </table:table-cell>
          <table:table-cell table:style-name="Cell71">
            <text:p text:style-name="P82"><text:span text:style-name="T82_1">自九十年七月一日起</text:span></text:p>
          </table:table-cell>
        </table:table-row>
      </table:table>
      <text:p text:style-name="P83"/>
      <text:p text:style-name="P84"/>
      <text:p text:style-name="P85"/>
      <text:p text:style-name="P86"/>
      <text:p text:style-name="P87"/>
      <text:p text:style-name="P88"/>
      <text:p text:style-name="P89"/>
      <text:p text:style-name="P90"/>
      <text:p text:style-name="P9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誘斲Y排_20_2" style:display-name="誘斲Y排 2" style:family="paragraph" style:parent-style-name="Normal">
      <style:paragraph-properties style:text-autospace="none" fo:text-align="justify" fo:text-indent="-1.67cm" fo:line-height="0.741cm" fo:margin-left="1.67cm"/>
      <style:text-properties style:font-name="標楷體" fo:font-size="14pt" style:font-name-asian="標楷體" style:font-size-asian="14pt" style:font-size-complex="10pt"/>
    </style:style>
    <style:style style:name="Plain_20_Text" style:display-name="Plain Text" style:family="paragraph" style:parent-style-name="Normal">
      <style:text-properties style:font-name="細明體" style:font-name-asian="細明體" style:font-name-complex="Courier New"/>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106cm" text:min-label-width="1.005cm" fo:text-align="start" text:list-level-position-and-space-mode="label-alignment">
          <style:list-level-label-alignment text:label-followed-by="listtab" fo:margin-left="1.111cm" fo:text-indent="-1.00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3.17cm" fo:padding-bottom="0cm" fo:margin-bottom="3.17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十二    幼童專用車車身各部規格</dc:title>
    <meta:initial-creator>ann</meta:initial-creator>
    <meta:creation-date>2002-11-20T03:00:00</meta:creation-date>
    <dc:creator>ann</dc:creator>
    <dc:date>2002-11-20T03:02:00</dc:date>
    <meta:editing-cycles>1</meta:editing-cycles>
    <meta:editing-duration>PT1M</meta:editing-duration>
    <meta:document-statistic meta:page-count="1" meta:paragraph-count="2" meta:row-count="11" meta:word-count="246" meta:character-count="1726" meta:non-whitespace-character-count="1406"/>
  </office:meta>
</office:document-meta>
</file>