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6.97cm" svg:height="21.961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潔茹</meta:initial-creator>
    <meta:creation-date>2005-03-18T01:33:00</meta:creation-date>
    <dc:creator>陳潔茹</dc:creator>
    <dc:date>2005-03-18T01:34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