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/>
    <style:style style:name="T1_3" style:family="text"/>
    <style:style style:name="T1_4" style:family="text"/>
    <style:style style:name="T1_5" style:family="text"/>
  </office:automatic-styles>
  <office:body>
    <office:text>
      <text:p text:style-name="P1"><text:span text:style-name="T1_1">附表:道路使用費及保證金收費標準<text:line-break/><text:line-break/></text:span><draw:frame svg:x="0cm" svg:y="0cm" svg:width="13.229cm" svg:height="6.773cm" draw:style-name="FR1" text:anchor-type="as-char" draw:z-index="0"><draw:image xlink:href="Pictures/image1.jpeg" xlink:type="simple" xlink:show="embed" xlink:actuate="onLoad"/></draw:frame><draw:frame svg:x="0cm" svg:y="0cm" svg:width="13.229cm" svg:height="3.281cm" draw:style-name="FR2" text:anchor-type="as-char" draw:z-index="0"><draw:image xlink:href="Pictures/image2.jpeg" xlink:type="simple" xlink:show="embed" xlink:actuate="onLoad"/></draw:frame><text:span text:style-name="T1_2"><text:line-break/><text:line-break/><text:line-break/>備註：1.一天分為三個時段（12時以前）、下午（12時至1</text:span><text:span text:style-name="T1_3">8時）、晚上（18時至24時）。<text:line-break/><text:line-break/>2.停車位之停車費及環保局之清潔費由各相關主管單位收費，不納入本辦法道路使用費範圍內。<text:line-break/><text:line-break/>3.移動性活動（例如路跑、腳踏車騎乘等類似活動）比照</text:span><text:span text:style-name="T1_4">2公頃</text:span><text:span text:style-name="T1_5">以上面積收取保證金及使用費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7-08T02:29:00</meta:creation-date>
    <dc:creator>kirche</dc:creator>
    <dc:date>2005-07-08T02:29:00</dc:date>
    <meta:editing-cycles>2</meta:editing-cycles>
    <meta:document-statistic meta:page-count="1" meta:paragraph-count="1" meta:row-count="2" meta:word-count="54" meta:character-count="362" meta:non-whitespace-character-count="309"/>
  </office:meta>
</office:document-meta>
</file>