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988cm"/>
      <style:text-properties fo:letter-spacing="0.053cm" fo:color="#000000" style:font-name="細明體" fo:font-size="14pt" style:font-name-asian="細明體" style:font-size-asian="14pt" style:font-name-complex="細明體" style:font-size-complex="14pt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P5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P6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P7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P9" style:family="paragraph" style:parent-style-name="Normal">
      <style:paragraph-properties fo:text-indent="0.847cm"/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-1.693cm" fo:margin-left="1.693cm"/>
    </style:style>
    <style:style style:name="T10_1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2.54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T11_3" style:family="text">
      <style:text-properties fo:color="#000000" style:font-name="細明體" style:font-name-asian="細明體" style:font-name-complex="細明體"/>
    </style:style>
    <style:style style:name="T11_4" style:family="text">
      <style:text-properties fo:color="#000000" style:font-name="細明體" style:font-name-asian="細明體" style:font-name-complex="細明體"/>
    </style:style>
    <style:style style:name="T11_5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-1.693cm" fo:margin-left="1.693cm"/>
    </style:style>
    <style:style style:name="T12_1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fo:text-indent="2.117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  <style:style style:name="T13_6" style:family="text">
      <style:text-properties fo:color="#000000" style:font-name="細明體" style:font-name-asian="細明體" style:font-name-complex="細明體"/>
    </style:style>
    <style:style style:name="T13_7" style:family="text">
      <style:text-properties fo:color="#000000" style:font-name="細明體" style:font-name-asian="細明體" style:font-name-complex="細明體"/>
    </style:style>
    <style:style style:name="T13_8" style:family="text">
      <style:text-properties fo:color="#000000" style:font-name="細明體" style:font-name-asian="細明體" style:font-name-complex="細明體"/>
    </style:style>
    <style:style style:name="T13_9" style:family="text">
      <style:text-properties fo:color="#000000" style:font-name="細明體" style:font-name-asian="細明體" style:font-name-complex="細明體"/>
    </style:style>
    <style:style style:name="T13_10" style:family="text">
      <style:text-properties fo:color="#000000" style:font-name="細明體" style:font-name-asian="細明體" style:font-name-complex="細明體"/>
    </style:style>
    <style:style style:name="T13_11" style:family="text">
      <style:text-properties fo:color="#000000" style:font-name="細明體" style:font-name-asian="細明體" style:font-name-complex="細明體"/>
    </style:style>
    <style:style style:name="T13_12" style:family="text">
      <style:text-properties fo:color="#000000" style:font-name="細明體" style:font-name-asian="細明體" style:font-name-complex="細明體"/>
    </style:style>
    <style:style style:name="T13_13" style:family="text">
      <style:text-properties fo:color="#000000" style:font-name="細明體" style:font-name-asian="細明體" style:font-name-complex="細明體"/>
    </style:style>
    <style:style style:name="T13_14" style:family="text">
      <style:text-properties fo:color="#000000" style:font-name="細明體" style:font-name-asian="細明體" style:font-name-complex="細明體"/>
    </style:style>
    <style:style style:name="T13_15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fo:text-indent="2.328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T14_4" style:family="text">
      <style:text-properties fo:color="#000000" style:font-name="細明體" style:font-name-asian="細明體" style:font-name-complex="細明體"/>
    </style:style>
    <style:style style:name="T14_5" style:family="text">
      <style:text-properties fo:color="#000000" style:font-name="細明體" style:font-name-asian="細明體" style:font-name-complex="細明體"/>
    </style:style>
    <style:style style:name="T14_6" style:family="text">
      <style:text-properties fo:color="#000000" style:font-name="細明體" style:font-name-asian="細明體" style:font-name-complex="細明體"/>
    </style:style>
    <style:style style:name="T14_7" style:family="text">
      <style:text-properties fo:color="#000000" style:font-name="細明體" style:font-name-asian="細明體" style:font-name-complex="細明體"/>
    </style:style>
    <style:style style:name="T14_8" style:family="text">
      <style:text-properties fo:color="#000000" style:font-name="細明體" style:font-name-asian="細明體" style:font-name-complex="細明體"/>
    </style:style>
    <style:style style:name="T14_9" style:family="text">
      <style:text-properties fo:color="#000000" style:font-name="細明體" style:font-name-asian="細明體" style:font-name-complex="細明體"/>
    </style:style>
    <style:style style:name="T14_10" style:family="text">
      <style:text-properties fo:color="#000000" style:font-name="細明體" style:font-name-asian="細明體" style:font-name-complex="細明體"/>
    </style:style>
    <style:style style:name="T14_11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fo:text-indent="-1.693cm" fo:margin-left="1.693cm"/>
    </style:style>
    <style:style style:name="T15_1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fo:margin-left="2.963cm"/>
    </style:style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T16_5" style:family="text">
      <style:text-properties fo:color="#000000" style:font-name="細明體" style:font-name-asian="細明體" style:font-name-complex="細明體"/>
    </style:style>
    <style:style style:name="T16_6" style:family="text">
      <style:text-properties fo:color="#000000" style:font-name="細明體" style:font-name-asian="細明體" style:font-name-complex="細明體"/>
    </style:style>
    <style:style style:name="T16_7" style:family="text">
      <style:text-properties fo:color="#000000" style:font-name="細明體" style:font-name-asian="細明體" style:font-name-complex="細明體"/>
    </style:style>
    <style:style style:name="T16_8" style:family="text">
      <style:text-properties fo:color="#000000" style:font-name="細明體" style:font-name-asian="細明體" style:font-name-complex="細明體"/>
    </style:style>
    <style:style style:name="T16_9" style:family="text">
      <style:text-properties fo:color="#000000" style:font-name="細明體" style:font-name-asian="細明體" style:font-name-complex="細明體"/>
    </style:style>
    <style:style style:name="T16_10" style:family="text">
      <style:text-properties fo:color="#000000" style:font-name="細明體" style:font-name-asian="細明體" style:font-name-complex="細明體"/>
    </style:style>
    <style:style style:name="T16_11" style:family="text">
      <style:text-properties fo:color="#000000" style:font-name="細明體" style:font-name-asian="細明體" style:font-name-complex="細明體"/>
    </style:style>
    <style:style style:name="T16_12" style:family="text">
      <style:text-properties fo:color="#000000" style:font-name="細明體" style:font-name-asian="細明體" style:font-name-complex="細明體"/>
    </style:style>
    <style:style style:name="T16_13" style:family="text">
      <style:text-properties fo:color="#000000" style:font-name="細明體" style:font-name-asian="細明體" style:font-name-complex="細明體"/>
    </style:style>
    <style:style style:name="T16_14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fo:margin-left="2.963cm"/>
    </style:style>
    <style:style style:name="T17_1" style:family="text">
      <style:text-properties fo:color="#000000" style:font-name="細明體" style:font-name-asian="細明體" style:font-name-complex="細明體"/>
    </style:style>
    <style:style style:name="T17_2" style:family="text">
      <style:text-properties fo:color="#000000" style:font-name="細明體" style:font-name-asian="細明體" style:font-name-complex="細明體"/>
    </style:style>
    <style:style style:name="T17_3" style:family="text">
      <style:text-properties fo:color="#000000" style:font-name="細明體" style:font-name-asian="細明體" style:font-name-complex="細明體"/>
    </style:style>
    <style:style style:name="T17_4" style:family="text">
      <style:text-properties fo:color="#000000" style:font-name="細明體" style:font-name-asian="細明體" style:font-name-complex="細明體"/>
    </style:style>
    <style:style style:name="T17_5" style:family="text">
      <style:text-properties fo:color="#000000" style:font-name="細明體" style:font-name-asian="細明體" style:font-name-complex="細明體"/>
    </style:style>
    <style:style style:name="T17_6" style:family="text">
      <style:text-properties fo:color="#000000" style:font-name="細明體" style:font-name-asian="細明體" style:font-name-complex="細明體"/>
    </style:style>
    <style:style style:name="T17_7" style:family="text">
      <style:text-properties fo:color="#000000" style:font-name="細明體" style:font-name-asian="細明體" style:font-name-complex="細明體"/>
    </style:style>
    <style:style style:name="T17_8" style:family="text">
      <style:text-properties fo:color="#000000" style:font-name="細明體" style:font-name-asian="細明體" style:font-name-complex="細明體"/>
    </style:style>
    <style:style style:name="T17_9" style:family="text">
      <style:text-properties fo:color="#000000" style:font-name="細明體" style:font-name-asian="細明體" style:font-name-complex="細明體"/>
    </style:style>
    <style:style style:name="T17_10" style:family="text">
      <style:text-properties fo:color="#000000" style:font-name="細明體" style:font-name-asian="細明體" style:font-name-complex="細明體"/>
    </style:style>
    <style:style style:name="T17_11" style:family="text">
      <style:text-properties fo:color="#000000" style:font-name="細明體" style:font-name-asian="細明體" style:font-name-complex="細明體"/>
    </style:style>
    <style:style style:name="T17_12" style:family="text">
      <style:text-properties fo:color="#000000" style:font-name="細明體" style:font-name-asian="細明體" style:font-name-complex="細明體"/>
    </style:style>
    <style:style style:name="T17_13" style:family="text">
      <style:text-properties fo:color="#000000" style:font-name="細明體" style:font-name-asian="細明體" style:font-name-complex="細明體"/>
    </style:style>
    <style:style style:name="T17_14" style:family="text">
      <style:text-properties fo:color="#000000" style:font-name="細明體" style:font-name-asian="細明體" style:font-name-complex="細明體"/>
    </style:style>
    <style:style style:name="T17_15" style:family="text">
      <style:text-properties fo:color="#000000" style:font-name="細明體" style:font-name-asian="細明體" style:font-name-complex="細明體"/>
    </style:style>
    <style:style style:name="T17_16" style:family="text">
      <style:text-properties fo:color="#000000" style:font-name="細明體" style:font-name-asian="細明體" style:font-name-complex="細明體"/>
    </style:style>
    <style:style style:name="P18" style:family="paragraph" style:parent-style-name="Normal">
      <style:paragraph-properties fo:margin-left="2.963cm"/>
    </style:style>
    <style:style style:name="T18_1" style:family="text">
      <style:text-properties fo:color="#000000" style:font-name="細明體" style:font-name-asian="細明體" style:font-name-complex="細明體"/>
    </style:style>
    <style:style style:name="P19" style:family="paragraph" style:parent-style-name="Normal"/>
  </office:automatic-styles>
  <office:body>
    <office:text>
      <text:p text:style-name="P1"/>
      <text:p text:style-name="P2"><text:span text:style-name="T2_1">圖二之二、路角地</text:span></text:p>
      <text:p text:style-name="P3"><text:span text:style-name="T3_1">（本原則第六條第二款）</text:span></text:p>
      <text:p text:style-name="P4"/>
      <text:p text:style-name="P5"/>
      <text:p text:style-name="P6"/>
      <text:p text:style-name="P7"><draw:frame svg:x="0cm" svg:y="0cm" svg:width="15.31cm" svg:height="8.712cm" draw:style-name="FR1" text:anchor-type="as-char" draw:z-index="0"><draw:image xlink:href="Pictures/image1.png" xlink:type="simple" xlink:show="embed" xlink:actuate="onLoad"/></draw:frame></text:p>
      <text:p text:style-name="P8"/>
      <text:p text:style-name="P9"/>
      <text:p text:style-name="P10"><text:span text:style-name="T10_1">例：甲、宗地為面臨正、旁街之第一宗土地，臨街深度為9公尺，臨街深度指數為135%，寬度為9公尺，均在11公尺範圍內，加另一街路線價之三成，本宗土地每平方公尺單價列式計算如下：</text:span></text:p>
      <text:p text:style-name="P11"><text:span text:style-name="T11_1">300,000</text:span><text:span text:style-name="T11_2">×</text:span><text:span text:style-name="T11_3">135%+240,00</text:span><text:span text:style-name="T11_4">×</text:span><text:span text:style-name="T11_5">0.3=477,000</text:span></text:p>
      <text:p text:style-name="P12"><text:span text:style-name="T12_1"><text:s text:c="4"/>乙、宗地為面臨正、旁街之第二宗土地，臨街深度為9公尺，臨街深度指數為135%，寬度為６公尺，其寬度僅２公尺位於11公尺範圍內(面積為18㎡)，加另一街路線價之三成，另寬度超過11公尺至14公尺範圍內(面積為27㎡)，加另一街路線價之二成，其餘部分(面積為9㎡)，加另一街路線價之一成，本宗土地每平方公尺單價按面積加權計算如下：</text:span></text:p>
      <text:p text:style-name="P13"><text:span text:style-name="T13_1">【(300,000</text:span><text:span text:style-name="T13_2">×</text:span><text:span text:style-name="T13_3">135%+18+240,000</text:span><text:span text:style-name="T13_4">×</text:span><text:span text:style-name="T13_5">0.3</text:span><text:span text:style-name="T13_6">×</text:span><text:span text:style-name="T13_7">18)+(300,000</text:span><text:span text:style-name="T13_8">×</text:span><text:span text:style-name="T13_9">135%</text:span><text:span text:style-name="T13_10">×</text:span><text:span text:style-name="T13_11">27+240,000</text:span><text:span text:style-name="T13_12">×</text:span><text:span text:style-name="T13_13">0.2</text:span><text:span text:style-name="T13_14">×</text:span><text:span text:style-name="T13_15">27)+</text:span></text:p>
      <text:p text:style-name="P14"><text:span text:style-name="T14_1">(300,000</text:span><text:span text:style-name="T14_2">×</text:span><text:span text:style-name="T14_3">135%</text:span><text:span text:style-name="T14_4">×</text:span><text:span text:style-name="T14_5">9+240,000</text:span><text:span text:style-name="T14_6">×</text:span><text:span text:style-name="T14_7">0.1</text:span><text:span text:style-name="T14_8">×</text:span><text:span text:style-name="T14_9">9)】</text:span><text:span text:style-name="T14_10">÷</text:span><text:span text:style-name="T14_11">(18+27+9)=457,000</text:span></text:p>
      <text:p text:style-name="P15"><text:span text:style-name="T15_1"><text:s text:c="4"/>丙、宗地為面臨正、旁街之第二宗土地，臨街深度為15公尺，臨街深度指數為107.5%，寬度為15公尺，位於路角地部分之地價計三部分：位於11公尺範圍內土地(面積為22㎡)，加另一街路線價之三成，(2)位於超過11公尺至14公尺範圍內土地(面積為48㎡)，加另一街路線價之二成，(3)位於超過14公尺至18公尺範圍內土地(面積為65㎡)，加另一街路線價之一成。其餘超過18公尺之土地(面積為90㎡)，非屬路角地，毋須加計另一街路線價，本宗土地每平方公尺單按面積加權計算如下：</text:span></text:p>
      <text:p text:style-name="P16"><text:span text:style-name="T16_1">【(240,000</text:span><text:span text:style-name="T16_2">×</text:span><text:span text:style-name="T16_3">107.5%</text:span><text:span text:style-name="T16_4">×</text:span><text:span text:style-name="T16_5">22+300,000</text:span><text:span text:style-name="T16_6">×</text:span><text:span text:style-name="T16_7">0.3</text:span><text:span text:style-name="T16_8">×</text:span><text:span text:style-name="T16_9">22)+(240,000</text:span><text:span text:style-name="T16_10">×</text:span><text:span text:style-name="T16_11">107.5%</text:span><text:span text:style-name="T16_12">×</text:span><text:span text:style-name="T16_13">48+300,000</text:span><text:span text:style-name="T16_14">×</text:span></text:p>
      <text:p text:style-name="P17"><text:span text:style-name="T17_1"><text:s text:c="2"/>0.2</text:span><text:span text:style-name="T17_2">×</text:span><text:span text:style-name="T17_3">48)+(240,000</text:span><text:span text:style-name="T17_4">×</text:span><text:span text:style-name="T17_5">107.5%</text:span><text:span text:style-name="T17_6">×</text:span><text:span text:style-name="T17_7">65+300,000</text:span><text:span text:style-name="T17_8">×</text:span><text:span text:style-name="T17_9">0.1</text:span><text:span text:style-name="T17_10">×</text:span><text:span text:style-name="T17_11">65)+240,000</text:span><text:span text:style-name="T17_12">×</text:span><text:span text:style-name="T17_13">107.5%</text:span><text:span text:style-name="T17_14">×</text:span><text:span text:style-name="T17_15">90】</text:span><text:span text:style-name="T17_16">÷</text:span></text:p>
      <text:p text:style-name="P18"><text:span text:style-name="T18_1">(22+48+65+90)=288,400</text:span></text:p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29:00</meta:creation-date>
    <dc:creator>kirche</dc:creator>
    <dc:date>2005-09-08T06:30:00</dc:date>
    <meta:editing-cycles>2</meta:editing-cycles>
    <meta:document-statistic meta:page-count="1" meta:paragraph-count="1" meta:row-count="5" meta:word-count="123" meta:character-count="826" meta:non-whitespace-character-count="704"/>
  </office:meta>
</office:document-meta>
</file>