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  <style:font-face style:name="全真楷書" svg:font-family="全真楷書" style:font-pitch="fixed" style:font-family-generic="moder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華康儷粗黑" svg:font-family="華康儷粗黑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justify" fo:text-indent="0.178cm" fo:line-height="0.706cm"/>
    </style:style>
    <style:style style:name="T1_1" style:family="text">
      <style:text-properties style:font-name="新細明體"/>
    </style:style>
    <style:style style:name="P2" style:family="paragraph" style:parent-style-name="Normal">
      <style:paragraph-properties fo:text-align="center" fo:margin-top="0.212cm" fo:margin-bottom="0.212cm"/>
    </style:style>
    <style:style style:name="T2_1" style:family="text">
      <style:text-properties fo:letter-spacing="0.035cm" style:font-name="新細明體" fo:font-size="16pt" style:font-size-asian="16pt"/>
    </style:style>
    <style:style style:name="T2_2" style:family="text">
      <style:text-properties style:font-name="新細明體" fo:font-size="16pt" style:font-size-asian="16pt"/>
    </style:style>
    <style:style style:name="Table1" style:family="table">
      <style:table-properties table:align="left" style:width="15.24cm" fo:margin-left="0.473cm"/>
    </style:style>
    <style:style style:name="Column1" style:family="table-column">
      <style:table-column-properties style:column-width="2.166cm" style:use-optimal-column-width="false"/>
    </style:style>
    <style:style style:name="Column2" style:family="table-column">
      <style:table-column-properties style:column-width="13.074cm" style:use-optimal-column-width="false"/>
    </style:style>
    <style:style style:name="Row1" style:family="table-row">
      <style:table-row-properties style:min-row-height="1.12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justify" fo:margin-top="0.106cm" fo:margin-bottom="0.106cm"/>
    </style:style>
    <style:style style:name="T3_1" style:family="text">
      <style:text-properties style:font-name="新細明體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041cm" style:use-optimal-row-height="false" fo:keep-together="always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fo:margin-top="0.106cm" fo:margin-bottom="0.106cm"/>
    </style:style>
    <style:style style:name="T4_1" style:family="text">
      <style:text-properties style:font-name="新細明體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037cm" style:use-optimal-row-height="false" fo:keep-together="always"/>
    </style:style>
    <style:style style:name="Cell3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 fo:margin-top="0.106cm" fo:margin-bottom="0.106cm"/>
    </style:style>
    <style:style style:name="T5_1" style:family="text">
      <style:text-properties style:font-name="新細明體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T5_2" style:family="text">
      <style:text-properties style:font-name="新細明體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T5_3" style:family="text">
      <style:text-properties style:font-name="新細明體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T5_4" style:family="text">
      <style:text-properties style:font-name="新細明體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T5_5" style:family="text">
      <style:text-properties style:font-name="新細明體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T5_6" style:family="text">
      <style:text-properties style:font-name="新細明體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T5_7" style:family="text">
      <style:text-properties style:font-name="新細明體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T5_8" style:family="text">
      <style:text-properties style:font-name="新細明體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T5_9" style:family="text">
      <style:text-properties style:font-name="新細明體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T5_10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6.911cm" style:use-optimal-row-height="false" fo:keep-together="always"/>
    </style:style>
    <style:style style:name="Cell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" style:family="paragraph" style:parent-style-name="Normal">
      <style:paragraph-properties fo:margin-top="0.106cm" fo:margin-bottom="0.106cm"/>
    </style:style>
    <style:style style:name="T6_1" style:family="text">
      <style:text-properties style:font-name="新細明體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" style:family="paragraph" style:parent-style-name="Normal">
      <style:paragraph-properties fo:line-height="0.706cm" fo:margin-top="0.106cm" fo:margin-bottom="0.106cm"/>
    </style:style>
    <style:style style:name="T7_1" style:family="text">
      <style:text-properties style:font-name="Wingdings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7_2" style:family="text">
      <style:text-properties style:font-name="新細明體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T7_3" style:family="text">
      <style:text-properties style:font-name="新細明體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T7_4" style:family="text">
      <style:text-properties style:font-name="新細明體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line-height="0.706cm"/>
    </style:style>
    <style:style style:name="T8_1" style:family="text">
      <style:text-properties style:font-name="Wingdings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T8_2" style:family="text">
      <style:text-properties style:font-name="新細明體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T8_3" style:family="text">
      <style:text-properties style:font-name="新細明體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line-height="0.706cm"/>
    </style:style>
    <style:style style:name="T9_1" style:family="text">
      <style:text-properties style:font-name="Wingdings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T9_2" style:family="text">
      <style:text-properties style:font-name="新細明體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T9_3" style:family="text">
      <style:text-properties style:font-name="新細明體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line-height="0.706cm"/>
    </style:style>
    <style:style style:name="T10_1" style:family="text">
      <style:text-properties style:font-name="Wingdings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T10_2" style:family="text">
      <style:text-properties style:font-name="新細明體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T10_3" style:family="text">
      <style:text-properties style:font-name="新細明體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line-height="0.706cm"/>
    </style:style>
    <style:style style:name="T11_1" style:family="text">
      <style:text-properties style:font-name="Wingdings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T11_2" style:family="text">
      <style:text-properties style:font-name="新細明體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T11_3" style:family="text">
      <style:text-properties style:font-name="新細明體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line-height="0.706cm"/>
    </style:style>
    <style:style style:name="T12_1" style:family="text">
      <style:text-properties style:font-name="Wingdings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新細明體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T12_3" style:family="text">
      <style:text-properties style:font-name="新細明體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justify" fo:text-indent="-0.951cm" fo:line-height="0.706cm" fo:margin-left="0.951cm"/>
    </style:style>
    <style:style style:name="T13_1" style:family="text">
      <style:text-properties style:font-name="Wingdings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T13_2" style:family="text">
      <style:text-properties style:font-name="新細明體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T13_3" style:family="text">
      <style:text-properties style:font-name="新細明體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T13_4" style:family="text">
      <style:text-properties style:font-name="Wingdings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T13_5" style:family="text">
      <style:text-properties style:font-name="新細明體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T13_6" style:family="text">
      <style:text-properties style:font-name="Wingdings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T13_7" style:family="text">
      <style:text-properties style:font-name="新細明體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T13_8" style:family="text">
      <style:text-properties style:font-name="Wingdings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T13_9" style:family="text">
      <style:text-properties style:font-name="新細明體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T13_10" style:family="text">
      <style:text-properties style:font-name="Wingdings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T13_11" style:family="text">
      <style:text-properties style:font-name="新細明體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T13_12" style:family="text">
      <style:text-properties style:font-name="Wingdings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T13_13" style:family="text">
      <style:text-properties style:font-name="新細明體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T13_14" style:family="text">
      <style:text-properties style:font-name="Wingdings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T13_15" style:family="text">
      <style:text-properties style:font-name="新細明體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justify" fo:text-indent="-0.951cm" fo:line-height="0.706cm" fo:margin-left="0.951cm"/>
    </style:style>
    <style:style style:name="T14_1" style:family="text">
      <style:text-properties style:font-name="Wingdings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T14_2" style:family="text">
      <style:text-properties style:font-name="新細明體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T14_3" style:family="text">
      <style:text-properties style:font-name="新細明體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justify" fo:text-indent="-0.951cm" fo:line-height="0.706cm" fo:margin-left="0.951cm"/>
    </style:style>
    <style:style style:name="T15_1" style:family="text">
      <style:text-properties style:font-name="新細明體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T15_2" style:family="text">
      <style:text-properties style:font-name="Wingdings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T15_3" style:family="text">
      <style:text-properties style:font-name="新細明體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T15_4" style:family="text">
      <style:text-properties fo:letter-spacing="0.035cm" style:font-name="新細明體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justify" fo:text-indent="-0.951cm" fo:line-height="0.706cm" fo:margin-left="0.951cm"/>
    </style:style>
    <style:style style:name="T16_1" style:family="text">
      <style:text-properties style:font-name="新細明體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T16_2" style:family="text">
      <style:text-properties style:font-name="Wingdings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T16_3" style:family="text">
      <style:text-properties style:font-name="新細明體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T16_4" style:family="text">
      <style:text-properties fo:letter-spacing="0.035cm" style:font-name="新細明體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justify" fo:text-indent="-0.951cm" fo:line-height="0.706cm" fo:margin-left="0.951cm"/>
    </style:style>
    <style:style style:name="T17_1" style:family="text">
      <style:text-properties style:font-name="新細明體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T17_2" style:family="text">
      <style:text-properties style:font-name="Wingdings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T17_3" style:family="text">
      <style:text-properties style:font-name="新細明體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T17_4" style:family="text">
      <style:text-properties fo:letter-spacing="0.035cm" style:font-name="新細明體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line-height="0.706cm"/>
    </style:style>
    <style:style style:name="T18_1" style:family="text">
      <style:text-properties style:font-name="Wingdings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T18_2" style:family="text">
      <style:text-properties style:font-name="新細明體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T18_3" style:family="text">
      <style:text-properties style:font-name="新細明體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T18_4" style:family="text">
      <style:text-properties style:font-name="新細明體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 fo:keep-together="always"/>
    </style:style>
    <style:style style:name="Cell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" style:family="paragraph" style:parent-style-name="Normal">
      <style:paragraph-properties fo:margin-top="0.106cm" fo:margin-bottom="0.106cm"/>
    </style:style>
    <style:style style:name="T19_1" style:family="text">
      <style:text-properties style:font-name="新細明體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" style:family="paragraph" style:parent-style-name="Normal">
      <style:paragraph-properties fo:text-indent="-0.536cm" fo:margin-top="0.106cm" fo:margin-left="0.536cm">
        <style:tab-stops>
          <style:tab-stop style:type="left" style:leader-style="none" style:position="13.286cm"/>
        </style:tab-stops>
      </style:paragraph-properties>
    </style:style>
    <style:style style:name="T20_1" style:family="text">
      <style:text-properties style:font-name="Wingdings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T20_2" style:family="text">
      <style:text-properties style:font-name="新細明體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T20_3" style:family="text">
      <style:text-properties style:font-name="Wingdings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T20_4" style:family="text">
      <style:text-properties style:font-name="新細明體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T20_5" style:family="text">
      <style:text-properties style:font-name="Wingdings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T20_6" style:family="text">
      <style:text-properties style:font-name="新細明體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T20_7" style:family="text">
      <style:text-properties style:font-name="新細明體" fo:font-size="14pt" style:font-name-asian="新細明體" style:font-size-asian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0_8" style:family="text">
      <style:text-properties style:font-name="新細明體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indent="-0.325cm" fo:margin-top="0.106cm" fo:margin-left="0.325cm"/>
    </style:style>
    <style:style style:name="T21_1" style:family="text">
      <style:text-properties style:font-name="Wingdings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T21_2" style:family="text">
      <style:text-properties style:font-name="新細明體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T21_3" style:family="text">
      <style:text-properties style:font-name="新細明體" fo:font-size="14pt" style:font-name-asian="新細明體" style:font-size-asian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1_4" style:family="text">
      <style:text-properties style:font-name="新細明體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margin-top="0.106cm" fo:margin-bottom="0.106cm">
        <style:tab-stops>
          <style:tab-stop style:type="left" style:leader-style="none" style:position="13.822cm"/>
        </style:tab-stops>
      </style:paragraph-properties>
    </style:style>
    <style:style style:name="T22_1" style:family="text">
      <style:text-properties style:font-name="Wingdings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T22_2" style:family="text">
      <style:text-properties style:font-name="新細明體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 fo:keep-together="always"/>
    </style:style>
    <style:style style:name="Cell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" style:family="paragraph" style:parent-style-name="Normal">
      <style:paragraph-properties fo:margin-top="0.106cm" fo:margin-bottom="0.106cm"/>
    </style:style>
    <style:style style:name="T23_1" style:family="text">
      <style:text-properties style:font-name="新細明體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" style:family="paragraph" style:parent-style-name="Normal">
      <style:paragraph-properties fo:text-indent="-0.536cm" fo:margin-top="0.106cm" fo:margin-left="0.536cm">
        <style:tab-stops>
          <style:tab-stop style:type="left" style:leader-style="none" style:position="13.286cm"/>
        </style:tab-stops>
      </style:paragraph-properties>
    </style:style>
    <style:style style:name="T24_1" style:family="text">
      <style:text-properties style:font-name="Wingdings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T24_2" style:family="text">
      <style:text-properties style:font-name="新細明體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indent="-0.536cm" fo:margin-top="0.106cm" fo:margin-left="0.536cm">
        <style:tab-stops>
          <style:tab-stop style:type="left" style:leader-style="none" style:position="13.286cm"/>
        </style:tab-stops>
      </style:paragraph-properties>
    </style:style>
    <style:style style:name="T25_1" style:family="text">
      <style:text-properties style:font-name="Wingdings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T25_2" style:family="text">
      <style:text-properties style:font-name="新細明體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indent="-0.325cm" fo:margin-top="0.106cm" fo:margin-left="0.325cm"/>
    </style:style>
    <style:style style:name="T26_1" style:family="text">
      <style:text-properties style:font-name="Wingdings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T26_2" style:family="text">
      <style:text-properties style:font-name="新細明體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T26_3" style:family="text">
      <style:text-properties style:font-name="新細明體" fo:font-size="14pt" style:font-name-asian="新細明體" style:font-size-asian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6_4" style:family="text">
      <style:text-properties style:font-name="新細明體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margin-top="0.106cm" fo:margin-bottom="0.106cm">
        <style:tab-stops>
          <style:tab-stop style:type="left" style:leader-style="none" style:position="13.822cm"/>
        </style:tab-stops>
      </style:paragraph-properties>
    </style:style>
    <style:style style:name="T27_1" style:family="text">
      <style:text-properties style:font-name="Wingdings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T27_2" style:family="text">
      <style:text-properties style:font-name="新細明體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margin-top="0.212cm" fo:margin-bottom="0.212cm" fo:margin-left="0.423cm"/>
    </style:style>
    <style:style style:name="T28_1" style:family="text">
      <style:text-properties style:font-name="新細明體"/>
    </style:style>
  </office:automatic-styles>
  <office:body>
    <office:text>
      <text:p text:style-name="P1"><text:span text:style-name="T1_1">附件3</text:span></text:p>
      <text:p text:style-name="P2"><text:span text:style-name="T2_1">臺北市政府各機關</text:span><text:span text:style-name="T2_2">公務出國或赴大陸地區報告審核表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 table:number-columns-spanned="2">
            <text:p text:style-name="P3"><text:span text:style-name="T3_1">出國或赴大陸地區報告名稱：</text:span></text:p>
          </table:table-cell>
          <table:covered-table-cell/>
        </table:table-row>
        <table:table-row table:style-name="Row2">
          <table:table-cell table:style-name="Cell2" table:number-columns-spanned="2">
            <text:p text:style-name="P4"><text:span text:style-name="T4_1">出國或赴大陸地區計畫主辦機關名稱：</text:span></text:p>
          </table:table-cell>
          <table:covered-table-cell/>
        </table:table-row>
        <table:table-row table:style-name="Row3">
          <table:table-cell table:style-name="Cell3" table:number-columns-spanned="2">
            <text:p text:style-name="P5"><text:span text:style-name="T5_1">出國或赴大陸地區人姓名</text:span><text:span text:style-name="T5_2">/</text:span><text:span text:style-name="T5_3">職稱</text:span><text:span text:style-name="T5_4">/</text:span><text:span text:style-name="T5_5">服務單位：（若2人或以上，則列</text:span><text:span text:style-name="T5_6">○○○</text:span><text:span text:style-name="T5_7">等</text:span><text:span text:style-name="T5_8">_</text:span><text:span text:style-name="T5_9">人</text:span><text:span text:style-name="T5_10">）</text:span></text:p>
          </table:table-cell>
          <table:covered-table-cell/>
        </table:table-row>
        <table:table-row table:style-name="Row4">
          <table:table-cell table:style-name="Cell4">
            <text:p text:style-name="P6"><text:span text:style-name="T6_1">出國計畫主辦機關審核意見</text:span></text:p>
          </table:table-cell>
          <table:table-cell table:style-name="Cell5">
            <text:p text:style-name="P7"><text:span text:style-name="T7_1"></text:span><text:span text:style-name="T7_2">1</text:span><text:span text:style-name="T7_3">.</text:span><text:span text:style-name="T7_4">依限繳交出國或赴大陸地區報告</text:span></text:p>
            <text:p text:style-name="P8"><text:span text:style-name="T8_1"></text:span><text:span text:style-name="T8_2">2.</text:span><text:span text:style-name="T8_3">格式完整</text:span></text:p>
            <text:p text:style-name="P9"><text:span text:style-name="T9_1"></text:span><text:span text:style-name="T9_2">3.</text:span><text:span text:style-name="T9_3">內容充實完備</text:span></text:p>
            <text:p text:style-name="P10"><text:span text:style-name="T10_1"></text:span><text:span text:style-name="T10_2">4.</text:span><text:span text:style-name="T10_3">建議具參考價值</text:span></text:p>
            <text:p text:style-name="P11"><text:span text:style-name="T11_1"></text:span><text:span text:style-name="T11_2">5.</text:span><text:span text:style-name="T11_3">送本機關或相關機關參考或研辦</text:span></text:p>
            <text:p text:style-name="P12"><text:span text:style-name="T12_1"></text:span><text:span text:style-name="T12_2">6.</text:span><text:span text:style-name="T12_3">送上級機關參考</text:span></text:p>
            <text:p text:style-name="P13"><text:span text:style-name="T13_1"></text:span><text:span text:style-name="T13_2">7.</text:span><text:span text:style-name="T13_3">退回補正，原因：</text:span><text:span text:style-name="T13_4"></text:span><text:span text:style-name="T13_5">(1)不符原核定出國或赴大陸地區計畫</text:span><text:span text:style-name="T13_6"></text:span><text:span text:style-name="T13_7">(2)以外文撰寫或僅以所蒐集外文資料為內容</text:span><text:span text:style-name="T13_8"></text:span><text:span text:style-name="T13_9">(3)內容空洞簡略<text:s text:c="2"/></text:span><text:span text:style-name="T13_10"></text:span><text:span text:style-name="T13_11">(4)未依公務出國報告規格辦理</text:span><text:span text:style-name="T13_12"></text:span><text:span text:style-name="T13_13">(5)未於資訊網登錄提要資料及傳送報告電子檔</text:span><text:span text:style-name="T13_14"></text:span><text:span text:style-name="T13_15">(6)引用他人資料未詳細註明出處</text:span></text:p>
            <text:p text:style-name="P14"><text:span text:style-name="T14_1"></text:span><text:span text:style-name="T14_2">8.「</text:span><text:span text:style-name="T14_3">考察」報告採行之公開發表方式：</text:span></text:p>
            <text:p text:style-name="P15"><text:span text:style-name="T15_1"><text:s text:c="3"/></text:span><text:span text:style-name="T15_2"></text:span><text:span text:style-name="T15_3">於<text:s text:c="4"/>年<text:s text:c="3"/>月<text:s text:c="3"/>日</text:span><text:span text:style-name="T15_4">向首長專案簡報</text:span></text:p>
            <text:p text:style-name="P16"><text:span text:style-name="T16_1"><text:s text:c="3"/></text:span><text:span text:style-name="T16_2"></text:span><text:span text:style-name="T16_3">於<text:s text:c="4"/>年<text:s text:c="3"/>月<text:s text:c="3"/>日</text:span><text:span text:style-name="T16_4">辦理出國報告分享座談會</text:span></text:p>
            <text:p text:style-name="P17"><text:span text:style-name="T17_1"><text:s text:c="3"/></text:span><text:span text:style-name="T17_2"></text:span><text:span text:style-name="T17_3">於<text:s text:c="4"/>年<text:s text:c="3"/>月<text:s text:c="3"/>日本機關業務會報提出</text:span><text:span text:style-name="T17_4">報告</text:span></text:p>
            <text:p text:style-name="P18"><text:span text:style-name="T18_1"></text:span><text:span text:style-name="T18_2">9</text:span><text:span text:style-name="T18_3">.</text:span><text:span text:style-name="T18_4">其他處理意見：</text:span></text:p>
          </table:table-cell>
        </table:table-row>
        <table:table-row table:style-name="Row5">
          <table:table-cell table:style-name="Cell6">
            <text:p text:style-name="P19"><text:span text:style-name="T19_1">層轉機關審核意見</text:span></text:p>
          </table:table-cell>
          <table:table-cell table:style-name="Cell7">
            <text:p text:style-name="P20"><text:span text:style-name="T20_1"></text:span><text:span text:style-name="T20_2">同意主辦機關審核意見<text:s text:c="2"/></text:span><text:span text:style-name="T20_3"></text:span><text:span text:style-name="T20_4">全部<text:s text:c="2"/></text:span><text:span text:style-name="T20_5"></text:span><text:span text:style-name="T20_6">部分</text:span><text:span text:style-name="T20_7"><text:s text:c="12"/></text:span><text:span text:style-name="T20_8">（填寫審核意見編號）</text:span></text:p>
            <text:p text:style-name="P21"><text:span text:style-name="T21_1"></text:span><text:span text:style-name="T21_2">退回補正，原因：</text:span><text:span text:style-name="T21_3"><text:s text:c="17"/></text:span><text:span text:style-name="T21_4">（填寫審核意見編號）</text:span></text:p>
            <text:p text:style-name="P22"><text:span text:style-name="T22_1"></text:span><text:span text:style-name="T22_2">其他處理意見：</text:span></text:p>
          </table:table-cell>
        </table:table-row>
        <table:table-row table:style-name="Row6">
          <table:table-cell table:style-name="Cell8">
            <text:p text:style-name="P23"><text:span text:style-name="T23_1">本府研考會審核意見</text:span></text:p>
          </table:table-cell>
          <table:table-cell table:style-name="Cell9">
            <text:p text:style-name="P24"><text:span text:style-name="T24_1"></text:span><text:span text:style-name="T24_2">同意主辦機關審核意見</text:span></text:p>
            <text:p text:style-name="P25"><text:span text:style-name="T25_1"></text:span><text:span text:style-name="T25_2">同意層轉機關審核意見</text:span></text:p>
            <text:p text:style-name="P26"><text:span text:style-name="T26_1"></text:span><text:span text:style-name="T26_2">退回補正，原因：</text:span><text:span text:style-name="T26_3"><text:s text:c="17"/></text:span><text:span text:style-name="T26_4">（填寫審核意見編號）</text:span></text:p>
            <text:p text:style-name="P27"><text:span text:style-name="T27_1"></text:span><text:span text:style-name="T27_2">其他處理意見：</text:span></text:p>
          </table:table-cell>
        </table:table-row>
      </table:table>
      <text:p text:style-name="P28"><text:span text:style-name="T28_1">說明：計畫主辦機關即層轉機關時，不需填寫「層轉機關審核意見」欄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  <style:font-face style:name="全真楷書" svg:font-family="全真楷書" style:font-pitch="fixed" style:font-family-generic="moder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華康儷粗黑" svg:font-family="華康儷粗黑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Body_20_Text_20_Indent" style:display-name="Body Text Indent" style:family="paragraph" style:parent-style-name="Normal">
      <style:paragraph-properties fo:text-indent="-0.69cm" fo:margin-left="0.69cm"/>
      <style:text-properties style:font-name="全真楷書" fo:font-size="17pt" style:font-name-asian="標楷體" style:font-size-asian="17pt"/>
    </style:style>
    <style:style style:name="Body_20_Text_20_Indent_20_2" style:display-name="Body Text Indent 2" style:family="paragraph" style:parent-style-name="Normal">
      <style:paragraph-properties fo:text-indent="-1.199cm" fo:margin-left="0.744cm"/>
      <style:text-properties style:font-name="全真楷書" fo:font-size="17pt" style:font-name-asian="標楷體" style:font-size-asian="17pt"/>
    </style:style>
    <style:style style:name="Plain_20_Text" style:display-name="Plain Text" style:family="paragraph" style:parent-style-name="Normal">
      <style:text-properties style:font-name="細明體" style:font-name-asian="細明體"/>
    </style:style>
    <style:style style:name="Body_20_Text_20_Indent_20_3" style:display-name="Body Text Indent 3" style:family="paragraph" style:parent-style-name="Normal">
      <style:paragraph-properties fo:text-indent="-0.621cm" fo:line-height="0.988cm" fo:margin-left="1.746cm"/>
      <style:text-properties style:font-name="標楷體" fo:font-size="16pt" style:font-name-asian="標楷體" style:font-size-asian="16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FollowedHyperlink" style:family="text" style:parent-style-name="Default_20_Paragraph_20_Font">
      <style:text-properties fo:color="#800080" style:text-underline-style="solid" style:text-underline-color="font-color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list-style style:name="LS1">
      <text:list-level-style-number style:num-format="一, 十, 一百(繁), ..." text:start-value="2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1.905cm" text:min-label-width="1.693cm" fo:text-align="start" text:list-level-position-and-space-mode="label-alignment">
          <style:list-level-label-alignment text:label-followed-by="listtab" fo:margin-left="3.598cm" fo:text-indent="-1.693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1.27cm" text:min-label-width="1.746cm" fo:text-align="start" text:list-level-position-and-space-mode="label-alignment">
          <style:list-level-label-alignment text:label-followed-by="listtab" fo:margin-left="3.016cm" fo:text-indent="-1.746cm"/>
        </style:list-level-properties>
      </text:list-level-style-number>
    </text:list-style>
    <text:list-style style:name="LS4">
      <text:list-level-style-number style:num-format="一, 十, 一百(繁), ..." text:style-name="List4Level0" style:num-suffix=")" style:num-prefix="(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Level0" style:family="text">
      <style:text-properties style:font-name="華康儷粗黑" style:font-name-asian="華康儷粗黑"/>
    </style:style>
    <text:list-style style:name="LS6">
      <text:list-level-style-bullet text:bullet-char="●" text:style-name="List6Level0" text:level="1">
        <style:list-level-properties text:space-before="0cm" text:min-label-width="0.529cm" fo:text-align="start" text:list-level-position-and-space-mode="label-alignment">
          <style:list-level-label-alignment text:label-followed-by="listtab" fo:margin-left="0.529cm" fo:text-indent="-0.529cm"/>
        </style:list-level-properties>
        <style:text-properties style:font-name="華康儷粗黑" style:font-name-asian="華康儷粗黑"/>
      </text:list-level-style-bullet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1" text:style-name="List10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0.767cm" fo:text-align="start" text:list-level-position-and-space-mode="label-alignment">
          <style:list-level-label-alignment text:label-followed-by="listtab" fo:margin-left="0.767cm" fo:text-indent="-0.76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、" text:level="1">
        <style:list-level-properties text:space-before="1.058cm" text:min-label-width="0.767cm" fo:text-align="start" text:list-level-position-and-space-mode="label-alignment">
          <style:list-level-label-alignment text:label-followed-by="listtab" fo:margin-left="1.826cm" fo:text-indent="-0.76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3.598cm" text:min-label-distance="0.847cm" fo:text-align="end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6.138cm" text:min-label-distance="0.847cm" fo:text-align="end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8.678cm" text:min-label-distance="0.847cm" fo:text-align="end" text:list-level-position-and-space-mode="label-alignment">
          <style:list-level-label-alignment text:label-followed-by="listtab" fo:margin-left="8.678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)" style:num-prefix="(" text:level="1">
        <style:list-level-properties text:space-before="0.847cm" text:min-label-width="0.9cm" fo:text-align="start" text:list-level-position-and-space-mode="label-alignment">
          <style:list-level-label-alignment text:label-followed-by="listtab" fo:margin-left="1.746cm" fo:text-indent="-0.9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)" style:num-prefix="(" text:level="1">
        <style:list-level-properties text:space-before="0.847cm" text:min-label-width="0.9cm" fo:text-align="start" text:list-level-position-and-space-mode="label-alignment">
          <style:list-level-label-alignment text:label-followed-by="listtab" fo:margin-left="1.746cm" fo:text-indent="-0.9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)" style:num-prefix="(" text:level="1">
        <style:list-level-properties text:space-before="0.847cm" text:min-label-width="0.9cm" fo:text-align="start" text:list-level-position-and-space-mode="label-alignment">
          <style:list-level-label-alignment text:label-followed-by="listtab" fo:margin-left="1.746cm" fo:text-indent="-0.9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一, 十, 一百(繁), ..." text:style-name="List16Level0" style:num-suffix="、" text:level="1">
        <style:list-level-properties text:space-before="0cm" text:min-label-width="0.767cm" fo:text-align="start" text:list-level-position-and-space-mode="label-alignment">
          <style:list-level-label-alignment text:label-followed-by="listtab" fo:margin-left="0.767cm" fo:text-indent="-0.76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7">
      <text:list-level-style-number style:num-format="一, 十, 一百(繁), ..." text:style-name="List17Level0" style:num-suffix=")" style:num-prefix="(" text:level="1">
        <style:list-level-properties text:space-before="1.27cm" text:min-label-width="0.9cm" fo:text-align="start" text:list-level-position-and-space-mode="label-alignment">
          <style:list-level-label-alignment text:label-followed-by="listtab" fo:margin-left="2.17cm" fo:text-indent="-0.9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501cm" fo:padding-left="0cm" fo:margin-left="2cm" fo:padding-right="0cm" fo:margin-right="2cm"/>
      <style:footer-style>
        <style:header-footer-properties fo:min-height="0.499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及所屬各機關公務出國或赴大陸地區報告處理注意事項</dc:title>
    <meta:initial-creator>user</meta:initial-creator>
    <meta:creation-date>2006-02-06T08:25:00</meta:creation-date>
    <dc:creator>ww</dc:creator>
    <dc:date>2006-02-06T08:25:00</dc:date>
    <meta:print-date>2006-02-06T03:13:00</meta:print-date>
    <meta:editing-cycles>3</meta:editing-cycles>
    <meta:editing-duration>PT1M</meta:editing-duration>
    <meta:document-statistic meta:page-count="1" meta:paragraph-count="1" meta:row-count="4" meta:word-count="95" meta:character-count="642" meta:non-whitespace-character-count="548"/>
  </office:meta>
</office:document-meta>
</file>