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jpeg" manifest:full-path="Pictures/image3.jpeg"/>
  <manifest:file-entry manifest:media-type="image/jpeg" manifest:full-path="Pictures/image4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family-generic="modern"/>
    <style:font-face style:name="細明體" svg:font-family="細明體" style:font-pitch="fixed" style:font-family-generic="modern"/>
    <style:font-face style:name="ө" svg:font-family="ө" style:font-family-generic="roman"/>
    <style:font-face style:name="雅真中楷" svg:font-family="雅真中楷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Century" svg:font-family="Century" style:font-pitch="variable" style:font-family-generic="roman"/>
    <style:font-face style:name="sөũ" svg:font-family="sөũ" style:font-family-generic="roman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justify" fo:line-height="0.882cm" fo:margin-top="0.088cm" style:page-number="9"/>
      <style:text-properties style:font-name="標楷體" fo:font-size="14pt" style:font-name-asian="標楷體" style:font-size-asian="14pt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size-complex="12pt"/>
    </style:style>
    <style:style style:name="P3" style:family="paragraph" style:parent-style-name="Normal">
      <style:text-properties fo:color="#000000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Table1" style:family="table">
      <style:table-properties table:align="left" style:width="17.886cm" fo:margin-left="-0.009cm"/>
    </style:style>
    <style:style style:name="Column1" style:family="table-column">
      <style:table-column-properties style:column-width="0.917cm"/>
    </style:style>
    <style:style style:name="Column2" style:family="table-column">
      <style:table-column-properties style:column-width="1.446cm"/>
    </style:style>
    <style:style style:name="Column3" style:family="table-column">
      <style:table-column-properties style:column-width="1.058cm"/>
    </style:style>
    <style:style style:name="Column4" style:family="table-column">
      <style:table-column-properties style:column-width="1.058cm"/>
    </style:style>
    <style:style style:name="Column5" style:family="table-column">
      <style:table-column-properties style:column-width="1.129cm"/>
    </style:style>
    <style:style style:name="Column6" style:family="table-column">
      <style:table-column-properties style:column-width="1.623cm"/>
    </style:style>
    <style:style style:name="Column7" style:family="table-column">
      <style:table-column-properties style:column-width="2.505cm"/>
    </style:style>
    <style:style style:name="Column8" style:family="table-column">
      <style:table-column-properties style:column-width="1.376cm"/>
    </style:style>
    <style:style style:name="Column9" style:family="table-column">
      <style:table-column-properties style:column-width="2.011cm"/>
    </style:style>
    <style:style style:name="Column10" style:family="table-column">
      <style:table-column-properties style:column-width="1.552cm"/>
    </style:style>
    <style:style style:name="Column11" style:family="table-column">
      <style:table-column-properties style:column-width="1.764cm"/>
    </style:style>
    <style:style style:name="Column12" style:family="table-column">
      <style:table-column-properties style:column-width="1.446cm"/>
    </style:style>
    <style:style style:name="Row1" style:family="table-row">
      <style:table-row-properties style:min-row-height="0.914cm"/>
    </style:style>
    <style:style style:name="Cell1" style:family="table-cell">
      <style:table-cell-properties style:vertical-align="middle" fo:padding-left="0.049cm" fo:padding-right="0.049cm" fo:wrap-option="no-wrap"/>
    </style:style>
    <style:style style:name="P4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bottom="#000000 0.018cm solid" fo:padding-left="0.049cm" fo:padding-right="0.049cm" fo:wrap-option="no-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_3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_4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Row2" style:family="table-row">
      <style:table-row-properties style:min-row-height="1.746cm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orphans="2" fo:widows="2"/>
    </style:style>
    <style:style style:name="T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" style:family="paragraph" style:parent-style-name="Normal">
      <style:paragraph-properties fo:text-align="center" fo:orphans="2" fo:widows="2"/>
    </style:style>
    <style:style style:name="T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" style:family="paragraph" style:parent-style-name="Normal">
      <style:paragraph-properties fo:text-align="center" fo:orphans="2" fo:widows="2"/>
    </style:style>
    <style:style style:name="T1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4" style:family="paragraph" style:parent-style-name="Normal">
      <style:paragraph-properties fo:text-align="center" fo:orphans="2" fo:widows="2"/>
    </style:style>
    <style:style style:name="T1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5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5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6" style:family="paragraph" style:parent-style-name="Normal">
      <style:paragraph-properties fo:text-align="center" fo:orphans="2" fo:widows="2"/>
    </style:style>
    <style:style style:name="T1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6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6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7" style:family="paragraph" style:parent-style-name="Normal">
      <style:paragraph-properties fo:text-align="center" fo:orphans="2" fo:widows="2"/>
    </style:style>
    <style:style style:name="T1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7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7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3" style:family="table-row">
      <style:table-row-properties style:min-row-height="1.799cm"/>
    </style:style>
    <style:style style:name="Cell1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orphans="2" fo:widows="2"/>
    </style:style>
    <style:style style:name="T1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9" style:family="paragraph" style:parent-style-name="Normal">
      <style:paragraph-properties fo:text-align="center" fo:orphans="2" fo:widows="2"/>
    </style:style>
    <style:style style:name="T1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9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0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1" style:family="paragraph" style:parent-style-name="Normal">
      <style:paragraph-properties fo:text-align="center" fo:orphans="2" fo:widows="2"/>
    </style:style>
    <style:style style:name="T2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2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3" style:family="paragraph" style:parent-style-name="Normal">
      <style:paragraph-properties fo:orphans="2" fo:widows="2"/>
    </style:style>
    <style:style style:name="T2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4" style:family="paragraph" style:parent-style-name="Normal">
      <style:paragraph-properties fo:orphans="2" fo:widows="2"/>
    </style:style>
    <style:style style:name="T2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5" style:family="paragraph" style:parent-style-name="Normal">
      <style:paragraph-properties fo:text-align="center" fo:orphans="2" fo:widows="2"/>
    </style:style>
    <style:style style:name="T2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6" style:family="paragraph" style:parent-style-name="Normal">
      <style:paragraph-properties fo:orphans="2" fo:widows="2"/>
    </style:style>
    <style:style style:name="T2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7" style:family="paragraph" style:parent-style-name="Normal">
      <style:paragraph-properties fo:text-align="center" fo:orphans="2" fo:widows="2"/>
    </style:style>
    <style:style style:name="T2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8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9" style:family="paragraph" style:parent-style-name="Normal">
      <style:paragraph-properties fo:orphans="2" fo:widows="2"/>
    </style:style>
    <style:style style:name="T2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9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29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9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9_5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Row4" style:family="table-row">
      <style:table-row-properties style:min-row-height="1.799cm"/>
    </style:style>
    <style:style style:name="Cell2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orphans="2" fo:widows="2"/>
    </style:style>
    <style:style style:name="T3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1" style:family="paragraph" style:parent-style-name="Normal">
      <style:paragraph-properties fo:text-align="center" fo:orphans="2" fo:widows="2"/>
    </style:style>
    <style:style style:name="T3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1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2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3" style:family="paragraph" style:parent-style-name="Normal">
      <style:paragraph-properties fo:text-align="center" fo:orphans="2" fo:widows="2"/>
    </style:style>
    <style:style style:name="T3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4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5" style:family="paragraph" style:parent-style-name="Normal">
      <style:paragraph-properties fo:orphans="2" fo:widows="2"/>
    </style:style>
    <style:style style:name="T3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6" style:family="paragraph" style:parent-style-name="Normal">
      <style:paragraph-properties fo:orphans="2" fo:widows="2"/>
    </style:style>
    <style:style style:name="T3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7" style:family="paragraph" style:parent-style-name="Normal">
      <style:paragraph-properties fo:text-align="center" fo:orphans="2" fo:widows="2"/>
    </style:style>
    <style:style style:name="T3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8" style:family="paragraph" style:parent-style-name="Normal">
      <style:paragraph-properties fo:orphans="2" fo:widows="2"/>
    </style:style>
    <style:style style:name="T3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9" style:family="paragraph" style:parent-style-name="Normal">
      <style:paragraph-properties fo:text-align="center" fo:orphans="2" fo:widows="2"/>
    </style:style>
    <style:style style:name="T3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0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1" style:family="paragraph" style:parent-style-name="Normal">
      <style:paragraph-properties fo:orphans="2" fo:widows="2"/>
    </style:style>
    <style:style style:name="T4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1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41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1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1_5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Row5" style:family="table-row">
      <style:table-row-properties style:min-row-height="1.879cm"/>
    </style:style>
    <style:style style:name="Cell3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orphans="2" fo:widows="2"/>
    </style:style>
    <style:style style:name="T4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3" style:family="paragraph" style:parent-style-name="Normal">
      <style:paragraph-properties fo:text-align="center" fo:orphans="2" fo:widows="2"/>
    </style:style>
    <style:style style:name="T4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3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4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5" style:family="paragraph" style:parent-style-name="Normal">
      <style:paragraph-properties fo:text-align="center" fo:orphans="2" fo:widows="2"/>
    </style:style>
    <style:style style:name="T4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6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7" style:family="paragraph" style:parent-style-name="Normal">
      <style:paragraph-properties fo:orphans="2" fo:widows="2"/>
    </style:style>
    <style:style style:name="T4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8" style:family="paragraph" style:parent-style-name="Normal">
      <style:paragraph-properties fo:orphans="2" fo:widows="2"/>
    </style:style>
    <style:style style:name="T4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9" style:family="paragraph" style:parent-style-name="Normal">
      <style:paragraph-properties fo:text-align="center" fo:orphans="2" fo:widows="2"/>
    </style:style>
    <style:style style:name="T4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0" style:family="paragraph" style:parent-style-name="Normal">
      <style:paragraph-properties fo:orphans="2" fo:widows="2"/>
    </style:style>
    <style:style style:name="T5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1" style:family="paragraph" style:parent-style-name="Normal">
      <style:paragraph-properties fo:text-align="center" fo:orphans="2" fo:widows="2"/>
    </style:style>
    <style:style style:name="T5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2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3" style:family="paragraph" style:parent-style-name="Normal">
      <style:paragraph-properties fo:orphans="2" fo:widows="2"/>
    </style:style>
    <style:style style:name="T5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3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53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3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3_5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Row6" style:family="table-row">
      <style:table-row-properties style:min-row-height="1.852cm"/>
    </style:style>
    <style:style style:name="Cell5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orphans="2" fo:widows="2"/>
    </style:style>
    <style:style style:name="T5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5" style:family="paragraph" style:parent-style-name="Normal">
      <style:paragraph-properties fo:text-align="center" fo:orphans="2" fo:widows="2"/>
    </style:style>
    <style:style style:name="T5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5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6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7" style:family="paragraph" style:parent-style-name="Normal">
      <style:paragraph-properties fo:text-align="center" fo:orphans="2" fo:widows="2"/>
    </style:style>
    <style:style style:name="T5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8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9" style:family="paragraph" style:parent-style-name="Normal">
      <style:paragraph-properties fo:orphans="2" fo:widows="2"/>
    </style:style>
    <style:style style:name="T5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0" style:family="paragraph" style:parent-style-name="Normal">
      <style:paragraph-properties fo:orphans="2" fo:widows="2"/>
    </style:style>
    <style:style style:name="T6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1" style:family="paragraph" style:parent-style-name="Normal">
      <style:paragraph-properties fo:text-align="center" fo:orphans="2" fo:widows="2"/>
    </style:style>
    <style:style style:name="T6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2" style:family="paragraph" style:parent-style-name="Normal">
      <style:paragraph-properties fo:orphans="2" fo:widows="2"/>
    </style:style>
    <style:style style:name="T6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3" style:family="paragraph" style:parent-style-name="Normal">
      <style:paragraph-properties fo:text-align="center" fo:orphans="2" fo:widows="2"/>
    </style:style>
    <style:style style:name="T6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4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5" style:family="paragraph" style:parent-style-name="Normal">
      <style:paragraph-properties fo:orphans="2" fo:widows="2"/>
    </style:style>
    <style:style style:name="T6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5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65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5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5_5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Row7" style:family="table-row">
      <style:table-row-properties style:min-row-height="1.984cm"/>
    </style:style>
    <style:style style:name="Cell6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orphans="2" fo:widows="2"/>
    </style:style>
    <style:style style:name="T6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7" style:family="paragraph" style:parent-style-name="Normal">
      <style:paragraph-properties fo:text-align="center" fo:orphans="2" fo:widows="2"/>
    </style:style>
    <style:style style:name="T6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7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8" style:family="paragraph" style:parent-style-name="Normal">
      <style:paragraph-properties fo:text-align="center" fo:orphans="2" fo:widows="2"/>
    </style:style>
    <style:style style:name="T6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9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0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1" style:family="paragraph" style:parent-style-name="Normal">
      <style:paragraph-properties fo:orphans="2" fo:widows="2"/>
    </style:style>
    <style:style style:name="T7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2" style:family="paragraph" style:parent-style-name="Normal">
      <style:paragraph-properties fo:orphans="2" fo:widows="2"/>
    </style:style>
    <style:style style:name="T7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72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72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3" style:family="paragraph" style:parent-style-name="Normal">
      <style:paragraph-properties fo:text-align="center" fo:orphans="2" fo:widows="2"/>
    </style:style>
    <style:style style:name="T7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4" style:family="paragraph" style:parent-style-name="Normal">
      <style:paragraph-properties fo:orphans="2" fo:widows="2"/>
    </style:style>
    <style:style style:name="T7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5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6" style:family="paragraph" style:parent-style-name="Normal">
      <style:paragraph-properties fo:text-align="center" fo:orphans="2" fo:widows="2"/>
    </style:style>
    <style:style style:name="T7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7" style:family="paragraph" style:parent-style-name="Normal">
      <style:paragraph-properties fo:orphans="2" fo:widows="2"/>
    </style:style>
    <style:style style:name="T7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8" style:family="table-row">
      <style:table-row-properties style:min-row-height="1.773cm"/>
    </style:style>
    <style:style style:name="Cell7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fo:orphans="2" fo:widows="2"/>
    </style:style>
    <style:style style:name="T7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9" style:family="paragraph" style:parent-style-name="Normal">
      <style:paragraph-properties fo:text-align="center" fo:orphans="2" fo:widows="2"/>
    </style:style>
    <style:style style:name="T7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79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0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1" style:family="paragraph" style:parent-style-name="Normal">
      <style:paragraph-properties fo:text-align="center" fo:orphans="2" fo:widows="2"/>
    </style:style>
    <style:style style:name="T8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2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3" style:family="paragraph" style:parent-style-name="Normal">
      <style:paragraph-properties fo:orphans="2" fo:widows="2"/>
    </style:style>
    <style:style style:name="T8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4" style:family="paragraph" style:parent-style-name="Normal">
      <style:paragraph-properties fo:orphans="2" fo:widows="2"/>
    </style:style>
    <style:style style:name="T8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5" style:family="paragraph" style:parent-style-name="Normal">
      <style:paragraph-properties fo:text-align="center" fo:orphans="2" fo:widows="2"/>
    </style:style>
    <style:style style:name="T8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6" style:family="paragraph" style:parent-style-name="Normal">
      <style:paragraph-properties fo:orphans="2" fo:widows="2"/>
    </style:style>
    <style:style style:name="T8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7" style:family="paragraph" style:parent-style-name="Normal">
      <style:paragraph-properties fo:text-align="center" fo:orphans="2" fo:widows="2"/>
    </style:style>
    <style:style style:name="T8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8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9" style:family="paragraph" style:parent-style-name="Normal">
      <style:paragraph-properties fo:orphans="2" fo:widows="2"/>
    </style:style>
    <style:style style:name="T8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89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89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89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89_5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Row9" style:family="table-row">
      <style:table-row-properties style:min-row-height="1.852cm"/>
    </style:style>
    <style:style style:name="Cell8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orphans="2" fo:widows="2"/>
    </style:style>
    <style:style style:name="T9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1" style:family="paragraph" style:parent-style-name="Normal">
      <style:paragraph-properties fo:text-align="center" fo:orphans="2" fo:widows="2"/>
    </style:style>
    <style:style style:name="T9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91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2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3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4" style:family="paragraph" style:parent-style-name="Normal">
      <style:paragraph-properties fo:text-align="center" fo:orphans="2" fo:widows="2"/>
    </style:style>
    <style:style style:name="T9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5" style:family="paragraph" style:parent-style-name="Normal">
      <style:paragraph-properties fo:orphans="2" fo:widows="2"/>
    </style:style>
    <style:style style:name="T9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6" style:family="paragraph" style:parent-style-name="Normal">
      <style:paragraph-properties fo:orphans="2" fo:widows="2"/>
    </style:style>
    <style:style style:name="T9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7" style:family="paragraph" style:parent-style-name="Normal">
      <style:paragraph-properties fo:text-align="center" fo:orphans="2" fo:widows="2"/>
    </style:style>
    <style:style style:name="T9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8" style:family="paragraph" style:parent-style-name="Normal">
      <style:paragraph-properties fo:orphans="2" fo:widows="2"/>
    </style:style>
    <style:style style:name="T9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9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0" style:family="paragraph" style:parent-style-name="Normal">
      <style:paragraph-properties fo:text-align="center" fo:orphans="2" fo:widows="2"/>
    </style:style>
    <style:style style:name="T10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1" style:family="paragraph" style:parent-style-name="Normal">
      <style:paragraph-properties fo:orphans="2" fo:widows="2"/>
    </style:style>
    <style:style style:name="T10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10" style:family="table-row">
      <style:table-row-properties style:min-row-height="1.746cm"/>
    </style:style>
    <style:style style:name="Cell9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orphans="2" fo:widows="2"/>
    </style:style>
    <style:style style:name="T10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3" style:family="paragraph" style:parent-style-name="Normal">
      <style:paragraph-properties fo:text-align="center" fo:orphans="2" fo:widows="2"/>
    </style:style>
    <style:style style:name="T10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03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4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5" style:family="paragraph" style:parent-style-name="Normal">
      <style:paragraph-properties fo:text-align="center" fo:orphans="2" fo:widows="2"/>
    </style:style>
    <style:style style:name="T10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6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7" style:family="paragraph" style:parent-style-name="Normal">
      <style:paragraph-properties fo:orphans="2" fo:widows="2"/>
    </style:style>
    <style:style style:name="T10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8" style:family="paragraph" style:parent-style-name="Normal">
      <style:paragraph-properties fo:orphans="2" fo:widows="2"/>
    </style:style>
    <style:style style:name="T10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9" style:family="paragraph" style:parent-style-name="Normal">
      <style:paragraph-properties fo:text-align="center" fo:orphans="2" fo:widows="2"/>
    </style:style>
    <style:style style:name="T10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0" style:family="paragraph" style:parent-style-name="Normal">
      <style:paragraph-properties fo:orphans="2" fo:widows="2"/>
    </style:style>
    <style:style style:name="T11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1" style:family="paragraph" style:parent-style-name="Normal">
      <style:paragraph-properties fo:text-align="center" fo:orphans="2" fo:widows="2"/>
    </style:style>
    <style:style style:name="T11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2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3" style:family="paragraph" style:parent-style-name="Normal">
      <style:paragraph-properties fo:orphans="2" fo:widows="2"/>
    </style:style>
    <style:style style:name="T11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13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13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13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13_5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Row11" style:family="table-row">
      <style:table-row-properties style:min-row-height="1.852cm"/>
    </style:style>
    <style:style style:name="Cell11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fo:orphans="2" fo:widows="2"/>
    </style:style>
    <style:style style:name="T11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5" style:family="paragraph" style:parent-style-name="Normal">
      <style:paragraph-properties fo:text-align="center" fo:orphans="2" fo:widows="2"/>
    </style:style>
    <style:style style:name="T11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15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6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7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8" style:family="paragraph" style:parent-style-name="Normal">
      <style:paragraph-properties fo:text-align="center" fo:orphans="2" fo:widows="2"/>
    </style:style>
    <style:style style:name="T11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9" style:family="paragraph" style:parent-style-name="Normal">
      <style:paragraph-properties fo:orphans="2" fo:widows="2"/>
    </style:style>
    <style:style style:name="T11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20" style:family="paragraph" style:parent-style-name="Normal">
      <style:paragraph-properties fo:orphans="2" fo:widows="2"/>
    </style:style>
    <style:style style:name="T12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21" style:family="paragraph" style:parent-style-name="Normal">
      <style:paragraph-properties fo:text-align="center" fo:orphans="2" fo:widows="2"/>
    </style:style>
    <style:style style:name="T12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22" style:family="paragraph" style:parent-style-name="Normal">
      <style:paragraph-properties fo:orphans="2" fo:widows="2"/>
    </style:style>
    <style:style style:name="T12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23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24" style:family="paragraph" style:parent-style-name="Normal">
      <style:paragraph-properties fo:text-align="center" fo:orphans="2" fo:widows="2"/>
    </style:style>
    <style:style style:name="T12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25" style:family="paragraph" style:parent-style-name="Normal">
      <style:paragraph-properties fo:orphans="2" fo:widows="2"/>
    </style:style>
    <style:style style:name="T12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12" style:family="table-row">
      <style:table-row-properties style:min-row-height="1.852cm"/>
    </style:style>
    <style:style style:name="Cell12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orphans="2" fo:widows="2"/>
    </style:style>
    <style:style style:name="T12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27" style:family="paragraph" style:parent-style-name="Normal">
      <style:paragraph-properties fo:text-align="center" fo:orphans="2" fo:widows="2"/>
    </style:style>
    <style:style style:name="T12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27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28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29" style:family="paragraph" style:parent-style-name="Normal">
      <style:paragraph-properties fo:text-align="center" fo:orphans="2" fo:widows="2"/>
    </style:style>
    <style:style style:name="T12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30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31" style:family="paragraph" style:parent-style-name="Normal">
      <style:paragraph-properties fo:orphans="2" fo:widows="2"/>
    </style:style>
    <style:style style:name="T13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32" style:family="paragraph" style:parent-style-name="Normal">
      <style:paragraph-properties fo:orphans="2" fo:widows="2"/>
    </style:style>
    <style:style style:name="T13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33" style:family="paragraph" style:parent-style-name="Normal">
      <style:paragraph-properties fo:text-align="center" fo:orphans="2" fo:widows="2"/>
    </style:style>
    <style:style style:name="T13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34" style:family="paragraph" style:parent-style-name="Normal">
      <style:paragraph-properties fo:orphans="2" fo:widows="2"/>
    </style:style>
    <style:style style:name="T13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35" style:family="paragraph" style:parent-style-name="Normal">
      <style:paragraph-properties fo:text-align="center" fo:orphans="2" fo:widows="2"/>
    </style:style>
    <style:style style:name="T13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36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37" style:family="paragraph" style:parent-style-name="Normal">
      <style:paragraph-properties fo:orphans="2" fo:widows="2"/>
    </style:style>
    <style:style style:name="T13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37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37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37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37_5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Row13" style:family="table-row">
      <style:table-row-properties style:min-row-height="1.72cm"/>
    </style:style>
    <style:style style:name="Cell13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 fo:orphans="2" fo:widows="2"/>
    </style:style>
    <style:style style:name="T13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39" style:family="paragraph" style:parent-style-name="Normal">
      <style:paragraph-properties fo:text-align="center" fo:orphans="2" fo:widows="2"/>
    </style:style>
    <style:style style:name="T13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39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40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41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42" style:family="paragraph" style:parent-style-name="Normal">
      <style:paragraph-properties fo:text-align="center" fo:orphans="2" fo:widows="2"/>
    </style:style>
    <style:style style:name="T14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4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43" style:family="paragraph" style:parent-style-name="Normal">
      <style:paragraph-properties fo:orphans="2" fo:widows="2"/>
    </style:style>
    <style:style style:name="T14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44" style:family="paragraph" style:parent-style-name="Normal">
      <style:paragraph-properties fo:orphans="2" fo:widows="2"/>
    </style:style>
    <style:style style:name="T14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45" style:family="paragraph" style:parent-style-name="Normal">
      <style:paragraph-properties fo:text-align="center" fo:orphans="2" fo:widows="2"/>
    </style:style>
    <style:style style:name="T14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46" style:family="paragraph" style:parent-style-name="Normal">
      <style:paragraph-properties fo:orphans="2" fo:widows="2"/>
    </style:style>
    <style:style style:name="T14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47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48" style:family="paragraph" style:parent-style-name="Normal">
      <style:paragraph-properties fo:text-align="center" fo:orphans="2" fo:widows="2"/>
    </style:style>
    <style:style style:name="T14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49" style:family="paragraph" style:parent-style-name="Normal">
      <style:paragraph-properties fo:orphans="2" fo:widows="2"/>
    </style:style>
    <style:style style:name="T14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14" style:family="table-row">
      <style:table-row-properties style:min-row-height="1.984cm"/>
    </style:style>
    <style:style style:name="Cell14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orphans="2" fo:widows="2"/>
    </style:style>
    <style:style style:name="T15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51" style:family="paragraph" style:parent-style-name="Normal">
      <style:paragraph-properties fo:text-align="center" fo:orphans="2" fo:widows="2"/>
    </style:style>
    <style:style style:name="T15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51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52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5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53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5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54" style:family="paragraph" style:parent-style-name="Normal">
      <style:paragraph-properties fo:text-align="center" fo:orphans="2" fo:widows="2"/>
    </style:style>
    <style:style style:name="T15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55" style:family="paragraph" style:parent-style-name="Normal">
      <style:paragraph-properties fo:orphans="2" fo:widows="2"/>
    </style:style>
    <style:style style:name="T15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56" style:family="paragraph" style:parent-style-name="Normal">
      <style:paragraph-properties fo:orphans="2" fo:widows="2"/>
    </style:style>
    <style:style style:name="T15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5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57" style:family="paragraph" style:parent-style-name="Normal">
      <style:paragraph-properties fo:text-align="center" fo:orphans="2" fo:widows="2"/>
    </style:style>
    <style:style style:name="T15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5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58" style:family="paragraph" style:parent-style-name="Normal">
      <style:paragraph-properties fo:orphans="2" fo:widows="2"/>
    </style:style>
    <style:style style:name="T15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5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59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5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60" style:family="paragraph" style:parent-style-name="Normal">
      <style:paragraph-properties fo:text-align="center" fo:orphans="2" fo:widows="2"/>
    </style:style>
    <style:style style:name="T16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61" style:family="paragraph" style:parent-style-name="Normal">
      <style:paragraph-properties fo:orphans="2" fo:widows="2"/>
    </style:style>
    <style:style style:name="T16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P162" style:family="paragraph" style:parent-style-name="Normal"/>
    <style:style style:name="T162_1" style:family="text"/>
    <style:style style:name="T162_2" style:family="text">
      <style:text-properties fo:font-size="10pt" style:font-size-asian="10pt"/>
    </style:style>
    <style:style style:name="T162_3" style:family="text">
      <style:text-properties style:font-size-complex="12pt"/>
    </style:style>
    <style:style style:name="FR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3" style:family="paragraph" style:parent-style-name="Normal"/>
    <style:style style:name="T16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164" style:family="paragraph" style:parent-style-name="公文_28_核判_29_" style:master-page-name="MasterPage1">
      <style:paragraph-properties fo:margin-left="2.54cm"/>
    </style:style>
    <style:style style:name="FR4" style:family="graphic" style:parent-style-name="公文_28_核判_29_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Table2" style:family="table">
      <style:table-properties table:align="left" style:width="17.886cm" fo:margin-left="-0.009cm"/>
    </style:style>
    <style:style style:name="Column13" style:family="table-column">
      <style:table-column-properties style:column-width="0.917cm"/>
    </style:style>
    <style:style style:name="Column14" style:family="table-column">
      <style:table-column-properties style:column-width="1.446cm"/>
    </style:style>
    <style:style style:name="Column15" style:family="table-column">
      <style:table-column-properties style:column-width="1.058cm"/>
    </style:style>
    <style:style style:name="Column16" style:family="table-column">
      <style:table-column-properties style:column-width="1.058cm"/>
    </style:style>
    <style:style style:name="Column17" style:family="table-column">
      <style:table-column-properties style:column-width="1.129cm"/>
    </style:style>
    <style:style style:name="Column18" style:family="table-column">
      <style:table-column-properties style:column-width="1.623cm"/>
    </style:style>
    <style:style style:name="Column19" style:family="table-column">
      <style:table-column-properties style:column-width="2.505cm"/>
    </style:style>
    <style:style style:name="Column20" style:family="table-column">
      <style:table-column-properties style:column-width="1.376cm"/>
    </style:style>
    <style:style style:name="Column21" style:family="table-column">
      <style:table-column-properties style:column-width="2.011cm"/>
    </style:style>
    <style:style style:name="Column22" style:family="table-column">
      <style:table-column-properties style:column-width="1.552cm"/>
    </style:style>
    <style:style style:name="Column23" style:family="table-column">
      <style:table-column-properties style:column-width="1.764cm"/>
    </style:style>
    <style:style style:name="Column24" style:family="table-column">
      <style:table-column-properties style:column-width="1.446cm"/>
    </style:style>
    <style:style style:name="Row15" style:family="table-row">
      <style:table-row-properties style:min-row-height="0.914cm"/>
    </style:style>
    <style:style style:name="Cell159" style:family="table-cell">
      <style:table-cell-properties style:vertical-align="middle" fo:padding-left="0.049cm" fo:padding-right="0.049cm" fo:wrap-option="no-wrap"/>
    </style:style>
    <style:style style:name="P165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60" style:family="table-cell">
      <style:table-cell-properties style:vertical-align="middle" fo:border-bottom="#000000 0.018cm solid" fo:padding-left="0.049cm" fo:padding-right="0.049cm" fo:wrap-option="no-wrap"/>
    </style:style>
    <style:style style:name="P166" style:family="paragraph" style:parent-style-name="Normal">
      <style:paragraph-properties fo:orphans="2" fo:widows="2"/>
    </style:style>
    <style:style style:name="T166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66_2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6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66_4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Row16" style:family="table-row">
      <style:table-row-properties style:min-row-height="1.746cm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 fo:orphans="2" fo:widows="2"/>
    </style:style>
    <style:style style:name="T16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6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68" style:family="paragraph" style:parent-style-name="Normal">
      <style:paragraph-properties fo:text-align="center" fo:orphans="2" fo:widows="2"/>
    </style:style>
    <style:style style:name="T16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6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69" style:family="paragraph" style:parent-style-name="Normal">
      <style:paragraph-properties fo:text-align="center" fo:orphans="2" fo:widows="2"/>
    </style:style>
    <style:style style:name="T16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6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70" style:family="paragraph" style:parent-style-name="Normal">
      <style:paragraph-properties fo:text-align="center" fo:orphans="2" fo:widows="2"/>
    </style:style>
    <style:style style:name="T17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6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71" style:family="paragraph" style:parent-style-name="Normal">
      <style:paragraph-properties fo:text-align="center" fo:orphans="2" fo:widows="2"/>
    </style:style>
    <style:style style:name="T17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72" style:family="paragraph" style:parent-style-name="Normal">
      <style:paragraph-properties fo:text-align="center" fo:orphans="2" fo:widows="2"/>
    </style:style>
    <style:style style:name="T17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6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73" style:family="paragraph" style:parent-style-name="Normal">
      <style:paragraph-properties fo:text-align="center" fo:orphans="2" fo:widows="2"/>
    </style:style>
    <style:style style:name="T17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6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74" style:family="paragraph" style:parent-style-name="Normal">
      <style:paragraph-properties fo:text-align="center" fo:orphans="2" fo:widows="2"/>
    </style:style>
    <style:style style:name="T17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6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75" style:family="paragraph" style:parent-style-name="Normal">
      <style:paragraph-properties fo:text-align="center" fo:orphans="2" fo:widows="2"/>
    </style:style>
    <style:style style:name="T17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7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76" style:family="paragraph" style:parent-style-name="Normal">
      <style:paragraph-properties fo:text-align="center" fo:orphans="2" fo:widows="2"/>
    </style:style>
    <style:style style:name="T17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76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76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77" style:family="paragraph" style:parent-style-name="Normal">
      <style:paragraph-properties fo:text-align="center" fo:orphans="2" fo:widows="2"/>
    </style:style>
    <style:style style:name="T17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77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77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7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78" style:family="paragraph" style:parent-style-name="Normal">
      <style:paragraph-properties fo:text-align="center" fo:orphans="2" fo:widows="2"/>
    </style:style>
    <style:style style:name="T17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78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78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17" style:family="table-row">
      <style:table-row-properties style:min-row-height="1.746cm"/>
    </style:style>
    <style:style style:name="Cell17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 fo:orphans="2" fo:widows="2"/>
    </style:style>
    <style:style style:name="T17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7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80" style:family="paragraph" style:parent-style-name="Normal">
      <style:paragraph-properties fo:text-align="center" fo:orphans="2" fo:widows="2"/>
    </style:style>
    <style:style style:name="T18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80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17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81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7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82" style:family="paragraph" style:parent-style-name="Normal">
      <style:paragraph-properties fo:text-align="center" fo:orphans="2" fo:widows="2"/>
    </style:style>
    <style:style style:name="T18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7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83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7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84" style:family="paragraph" style:parent-style-name="Normal">
      <style:paragraph-properties fo:orphans="2" fo:widows="2"/>
    </style:style>
    <style:style style:name="T18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7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85" style:family="paragraph" style:parent-style-name="Normal">
      <style:paragraph-properties fo:orphans="2" fo:widows="2"/>
    </style:style>
    <style:style style:name="T18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8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86" style:family="paragraph" style:parent-style-name="Normal">
      <style:paragraph-properties fo:text-align="center" fo:orphans="2" fo:widows="2"/>
    </style:style>
    <style:style style:name="T18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8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87" style:family="paragraph" style:parent-style-name="Normal">
      <style:paragraph-properties fo:orphans="2" fo:widows="2"/>
    </style:style>
    <style:style style:name="T18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8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88" style:family="paragraph" style:parent-style-name="Normal">
      <style:paragraph-properties fo:text-align="center" fo:orphans="2" fo:widows="2"/>
    </style:style>
    <style:style style:name="T18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8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89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8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90" style:family="paragraph" style:parent-style-name="Normal">
      <style:paragraph-properties fo:orphans="2" fo:widows="2"/>
    </style:style>
    <style:style style:name="T19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90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90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18" style:family="table-row">
      <style:table-row-properties style:min-row-height="1.826cm"/>
    </style:style>
    <style:style style:name="Cell18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 fo:orphans="2" fo:widows="2"/>
    </style:style>
    <style:style style:name="T19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8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92" style:family="paragraph" style:parent-style-name="Normal">
      <style:paragraph-properties fo:text-align="center" fo:orphans="2" fo:widows="2"/>
    </style:style>
    <style:style style:name="T19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92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18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93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8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94" style:family="paragraph" style:parent-style-name="Normal">
      <style:paragraph-properties fo:text-align="center" fo:orphans="2" fo:widows="2"/>
    </style:style>
    <style:style style:name="T19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8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95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9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96" style:family="paragraph" style:parent-style-name="Normal">
      <style:paragraph-properties fo:orphans="2" fo:widows="2"/>
    </style:style>
    <style:style style:name="T19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9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97" style:family="paragraph" style:parent-style-name="Normal">
      <style:paragraph-properties fo:orphans="2" fo:widows="2"/>
    </style:style>
    <style:style style:name="T19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9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98" style:family="paragraph" style:parent-style-name="Normal">
      <style:paragraph-properties fo:text-align="center" fo:orphans="2" fo:widows="2"/>
    </style:style>
    <style:style style:name="T19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9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99" style:family="paragraph" style:parent-style-name="Normal">
      <style:paragraph-properties fo:orphans="2" fo:widows="2"/>
    </style:style>
    <style:style style:name="T19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9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00" style:family="paragraph" style:parent-style-name="Normal">
      <style:paragraph-properties fo:text-align="center" fo:orphans="2" fo:widows="2"/>
    </style:style>
    <style:style style:name="T20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9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01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9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02" style:family="paragraph" style:parent-style-name="Normal">
      <style:paragraph-properties fo:orphans="2" fo:widows="2"/>
    </style:style>
    <style:style style:name="T20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02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02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19" style:family="table-row">
      <style:table-row-properties style:min-row-height="1.693cm"/>
    </style:style>
    <style:style style:name="Cell19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center" fo:orphans="2" fo:widows="2"/>
    </style:style>
    <style:style style:name="T20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9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04" style:family="paragraph" style:parent-style-name="Normal">
      <style:paragraph-properties fo:text-align="center" fo:orphans="2" fo:widows="2"/>
    </style:style>
    <style:style style:name="T20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04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19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05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0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06" style:family="paragraph" style:parent-style-name="Normal">
      <style:paragraph-properties fo:text-align="center" fo:orphans="2" fo:widows="2"/>
    </style:style>
    <style:style style:name="T20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0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07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0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08" style:family="paragraph" style:parent-style-name="Normal">
      <style:paragraph-properties fo:orphans="2" fo:widows="2"/>
    </style:style>
    <style:style style:name="T20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0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09" style:family="paragraph" style:parent-style-name="Normal">
      <style:paragraph-properties fo:orphans="2" fo:widows="2"/>
    </style:style>
    <style:style style:name="T20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0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10" style:family="paragraph" style:parent-style-name="Normal">
      <style:paragraph-properties fo:text-align="center" fo:orphans="2" fo:widows="2"/>
    </style:style>
    <style:style style:name="T21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0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11" style:family="paragraph" style:parent-style-name="Normal">
      <style:paragraph-properties fo:orphans="2" fo:widows="2"/>
    </style:style>
    <style:style style:name="T21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0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12" style:family="paragraph" style:parent-style-name="Normal">
      <style:paragraph-properties fo:text-align="center" fo:orphans="2" fo:widows="2"/>
    </style:style>
    <style:style style:name="T21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0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13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0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14" style:family="paragraph" style:parent-style-name="Normal">
      <style:paragraph-properties fo:orphans="2" fo:widows="2"/>
    </style:style>
    <style:style style:name="T21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14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214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14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14_5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Row20" style:family="table-row">
      <style:table-row-properties style:min-row-height="2.037cm"/>
    </style:style>
    <style:style style:name="Cell20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 fo:orphans="2" fo:widows="2"/>
    </style:style>
    <style:style style:name="T21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1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16" style:family="paragraph" style:parent-style-name="Normal">
      <style:paragraph-properties fo:text-align="center" fo:orphans="2" fo:widows="2"/>
    </style:style>
    <style:style style:name="T21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16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1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17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1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18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1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19" style:family="paragraph" style:parent-style-name="Normal">
      <style:paragraph-properties fo:text-align="center" fo:orphans="2" fo:widows="2"/>
    </style:style>
    <style:style style:name="T21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1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20" style:family="paragraph" style:parent-style-name="Normal">
      <style:paragraph-properties fo:orphans="2" fo:widows="2"/>
    </style:style>
    <style:style style:name="T22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1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21" style:family="paragraph" style:parent-style-name="Normal">
      <style:paragraph-properties fo:orphans="2" fo:widows="2"/>
    </style:style>
    <style:style style:name="T22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1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22" style:family="paragraph" style:parent-style-name="Normal">
      <style:paragraph-properties fo:text-align="center" fo:orphans="2" fo:widows="2"/>
    </style:style>
    <style:style style:name="T22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1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23" style:family="paragraph" style:parent-style-name="Normal">
      <style:paragraph-properties fo:orphans="2" fo:widows="2"/>
    </style:style>
    <style:style style:name="T22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1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24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1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25" style:family="paragraph" style:parent-style-name="Normal">
      <style:paragraph-properties fo:text-align="center" fo:orphans="2" fo:widows="2"/>
    </style:style>
    <style:style style:name="T22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2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26" style:family="paragraph" style:parent-style-name="Normal">
      <style:paragraph-properties fo:orphans="2" fo:widows="2"/>
    </style:style>
    <style:style style:name="T22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21" style:family="table-row">
      <style:table-row-properties style:min-row-height="1.64cm"/>
    </style:style>
    <style:style style:name="Cell22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 fo:orphans="2" fo:widows="2"/>
    </style:style>
    <style:style style:name="T22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2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28" style:family="paragraph" style:parent-style-name="Normal">
      <style:paragraph-properties fo:text-align="center" fo:orphans="2" fo:widows="2"/>
    </style:style>
    <style:style style:name="T22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28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2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29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2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30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2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31" style:family="paragraph" style:parent-style-name="Normal">
      <style:paragraph-properties fo:text-align="center" fo:orphans="2" fo:widows="2"/>
    </style:style>
    <style:style style:name="T23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2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32" style:family="paragraph" style:parent-style-name="Normal">
      <style:paragraph-properties fo:orphans="2" fo:widows="2"/>
    </style:style>
    <style:style style:name="T23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2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33" style:family="paragraph" style:parent-style-name="Normal">
      <style:paragraph-properties fo:orphans="2" fo:widows="2"/>
    </style:style>
    <style:style style:name="T23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2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34" style:family="paragraph" style:parent-style-name="Normal">
      <style:paragraph-properties fo:text-align="center" fo:orphans="2" fo:widows="2"/>
    </style:style>
    <style:style style:name="T23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2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35" style:family="paragraph" style:parent-style-name="Normal">
      <style:paragraph-properties fo:orphans="2" fo:widows="2"/>
    </style:style>
    <style:style style:name="T23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3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36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3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37" style:family="paragraph" style:parent-style-name="Normal">
      <style:paragraph-properties fo:text-align="center" fo:orphans="2" fo:widows="2"/>
    </style:style>
    <style:style style:name="T23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3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38" style:family="paragraph" style:parent-style-name="Normal">
      <style:paragraph-properties fo:orphans="2" fo:widows="2"/>
    </style:style>
    <style:style style:name="T23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22" style:family="table-row">
      <style:table-row-properties style:min-row-height="1.905cm"/>
    </style:style>
    <style:style style:name="Cell23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 fo:orphans="2" fo:widows="2"/>
    </style:style>
    <style:style style:name="T23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3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40" style:family="paragraph" style:parent-style-name="Normal">
      <style:paragraph-properties fo:text-align="center" fo:orphans="2" fo:widows="2"/>
    </style:style>
    <style:style style:name="T24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40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3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41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3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42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3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43" style:family="paragraph" style:parent-style-name="Normal">
      <style:paragraph-properties fo:text-align="center" fo:orphans="2" fo:widows="2"/>
    </style:style>
    <style:style style:name="T24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3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44" style:family="paragraph" style:parent-style-name="Normal">
      <style:paragraph-properties fo:orphans="2" fo:widows="2"/>
    </style:style>
    <style:style style:name="T24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3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45" style:family="paragraph" style:parent-style-name="Normal">
      <style:paragraph-properties fo:orphans="2" fo:widows="2"/>
    </style:style>
    <style:style style:name="T24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4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46" style:family="paragraph" style:parent-style-name="Normal">
      <style:paragraph-properties fo:text-align="center" fo:orphans="2" fo:widows="2"/>
    </style:style>
    <style:style style:name="T24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4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47" style:family="paragraph" style:parent-style-name="Normal">
      <style:paragraph-properties fo:orphans="2" fo:widows="2"/>
    </style:style>
    <style:style style:name="T24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4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48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4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49" style:family="paragraph" style:parent-style-name="Normal">
      <style:paragraph-properties fo:text-align="center" fo:orphans="2" fo:widows="2"/>
    </style:style>
    <style:style style:name="T24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4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50" style:family="paragraph" style:parent-style-name="Normal">
      <style:paragraph-properties fo:orphans="2" fo:widows="2"/>
    </style:style>
    <style:style style:name="T25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23" style:family="table-row">
      <style:table-row-properties style:min-row-height="1.826cm"/>
    </style:style>
    <style:style style:name="Cell24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 fo:orphans="2" fo:widows="2"/>
    </style:style>
    <style:style style:name="T25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4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52" style:family="paragraph" style:parent-style-name="Normal">
      <style:paragraph-properties fo:text-align="center" fo:orphans="2" fo:widows="2"/>
    </style:style>
    <style:style style:name="T25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52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4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53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4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54" style:family="paragraph" style:parent-style-name="Normal">
      <style:paragraph-properties fo:text-align="center" fo:orphans="2" fo:widows="2"/>
    </style:style>
    <style:style style:name="T25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4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55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5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56" style:family="paragraph" style:parent-style-name="Normal">
      <style:paragraph-properties fo:orphans="2" fo:widows="2"/>
    </style:style>
    <style:style style:name="T25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5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57" style:family="paragraph" style:parent-style-name="Normal">
      <style:paragraph-properties fo:orphans="2" fo:widows="2"/>
    </style:style>
    <style:style style:name="T25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5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58" style:family="paragraph" style:parent-style-name="Normal">
      <style:paragraph-properties fo:text-align="center" fo:orphans="2" fo:widows="2"/>
    </style:style>
    <style:style style:name="T25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5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59" style:family="paragraph" style:parent-style-name="Normal">
      <style:paragraph-properties fo:orphans="2" fo:widows="2"/>
    </style:style>
    <style:style style:name="T25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5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60" style:family="paragraph" style:parent-style-name="Normal">
      <style:paragraph-properties fo:text-align="center" fo:orphans="2" fo:widows="2"/>
    </style:style>
    <style:style style:name="T26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5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61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5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62" style:family="paragraph" style:parent-style-name="Normal">
      <style:paragraph-properties fo:orphans="2" fo:widows="2"/>
    </style:style>
    <style:style style:name="T26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62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262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62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62_5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Row24" style:family="table-row">
      <style:table-row-properties style:min-row-height="1.905cm"/>
    </style:style>
    <style:style style:name="Cell25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center" fo:orphans="2" fo:widows="2"/>
    </style:style>
    <style:style style:name="T26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5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64" style:family="paragraph" style:parent-style-name="Normal">
      <style:paragraph-properties fo:text-align="center" fo:orphans="2" fo:widows="2"/>
    </style:style>
    <style:style style:name="T26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64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5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65" style:family="paragraph" style:parent-style-name="Normal">
      <style:paragraph-properties fo:text-align="center" fo:orphans="2" fo:widows="2"/>
    </style:style>
    <style:style style:name="T26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6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66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6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67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6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68" style:family="paragraph" style:parent-style-name="Normal">
      <style:paragraph-properties fo:orphans="2" fo:widows="2"/>
    </style:style>
    <style:style style:name="T26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6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69" style:family="paragraph" style:parent-style-name="Normal">
      <style:paragraph-properties fo:orphans="2" fo:widows="2"/>
    </style:style>
    <style:style style:name="T26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6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70" style:family="paragraph" style:parent-style-name="Normal">
      <style:paragraph-properties fo:text-align="center" fo:orphans="2" fo:widows="2"/>
    </style:style>
    <style:style style:name="T27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6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71" style:family="paragraph" style:parent-style-name="Normal">
      <style:paragraph-properties fo:orphans="2" fo:widows="2"/>
    </style:style>
    <style:style style:name="T27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6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72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6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73" style:family="paragraph" style:parent-style-name="Normal">
      <style:paragraph-properties fo:text-align="center" fo:orphans="2" fo:widows="2"/>
    </style:style>
    <style:style style:name="T27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6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74" style:family="paragraph" style:parent-style-name="Normal">
      <style:paragraph-properties fo:orphans="2" fo:widows="2"/>
    </style:style>
    <style:style style:name="T27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25" style:family="table-row">
      <style:table-row-properties style:min-row-height="2.17cm"/>
    </style:style>
    <style:style style:name="Cell26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center" fo:orphans="2" fo:widows="2"/>
    </style:style>
    <style:style style:name="T27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7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76" style:family="paragraph" style:parent-style-name="Normal">
      <style:paragraph-properties fo:text-align="center" fo:orphans="2" fo:widows="2"/>
    </style:style>
    <style:style style:name="T27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76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7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77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7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78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7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79" style:family="paragraph" style:parent-style-name="Normal">
      <style:paragraph-properties fo:text-align="center" fo:orphans="2" fo:widows="2"/>
    </style:style>
    <style:style style:name="T27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7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80" style:family="paragraph" style:parent-style-name="Normal">
      <style:paragraph-properties fo:orphans="2" fo:widows="2"/>
    </style:style>
    <style:style style:name="T28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7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81" style:family="paragraph" style:parent-style-name="Normal">
      <style:paragraph-properties fo:orphans="2" fo:widows="2"/>
    </style:style>
    <style:style style:name="T28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7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82" style:family="paragraph" style:parent-style-name="Normal">
      <style:paragraph-properties fo:text-align="center" fo:orphans="2" fo:widows="2"/>
    </style:style>
    <style:style style:name="T28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7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83" style:family="paragraph" style:parent-style-name="Normal">
      <style:paragraph-properties fo:orphans="2" fo:widows="2"/>
    </style:style>
    <style:style style:name="T28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7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84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7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85" style:family="paragraph" style:parent-style-name="Normal">
      <style:paragraph-properties fo:text-align="center" fo:orphans="2" fo:widows="2"/>
    </style:style>
    <style:style style:name="T28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8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86" style:family="paragraph" style:parent-style-name="Normal">
      <style:paragraph-properties fo:orphans="2" fo:widows="2"/>
    </style:style>
    <style:style style:name="T28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26" style:family="table-row">
      <style:table-row-properties style:min-row-height="1.799cm"/>
    </style:style>
    <style:style style:name="Cell28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center" fo:orphans="2" fo:widows="2"/>
    </style:style>
    <style:style style:name="T28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8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88" style:family="paragraph" style:parent-style-name="Normal">
      <style:paragraph-properties fo:text-align="center" fo:orphans="2" fo:widows="2"/>
    </style:style>
    <style:style style:name="T28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88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8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89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8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90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8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91" style:family="paragraph" style:parent-style-name="Normal">
      <style:paragraph-properties fo:text-align="center" fo:orphans="2" fo:widows="2"/>
    </style:style>
    <style:style style:name="T29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8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92" style:family="paragraph" style:parent-style-name="Normal">
      <style:paragraph-properties fo:orphans="2" fo:widows="2"/>
    </style:style>
    <style:style style:name="T29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8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93" style:family="paragraph" style:parent-style-name="Normal">
      <style:paragraph-properties fo:orphans="2" fo:widows="2"/>
    </style:style>
    <style:style style:name="T29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8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94" style:family="paragraph" style:parent-style-name="Normal">
      <style:paragraph-properties fo:text-align="center" fo:orphans="2" fo:widows="2"/>
    </style:style>
    <style:style style:name="T29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8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95" style:family="paragraph" style:parent-style-name="Normal">
      <style:paragraph-properties fo:orphans="2" fo:widows="2"/>
    </style:style>
    <style:style style:name="T29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9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96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9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97" style:family="paragraph" style:parent-style-name="Normal">
      <style:paragraph-properties fo:text-align="center" fo:orphans="2" fo:widows="2"/>
    </style:style>
    <style:style style:name="T29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9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98" style:family="paragraph" style:parent-style-name="Normal">
      <style:paragraph-properties fo:orphans="2" fo:widows="2"/>
    </style:style>
    <style:style style:name="T29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27" style:family="table-row">
      <style:table-row-properties style:min-row-height="1.688cm"/>
    </style:style>
    <style:style style:name="Cell29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center" fo:orphans="2" fo:widows="2"/>
    </style:style>
    <style:style style:name="T29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9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00" style:family="paragraph" style:parent-style-name="Normal">
      <style:paragraph-properties fo:text-align="center" fo:orphans="2" fo:widows="2"/>
    </style:style>
    <style:style style:name="T30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00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9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01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9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02" style:family="paragraph" style:parent-style-name="Normal">
      <style:paragraph-properties fo:text-align="center" fo:orphans="2" fo:widows="2"/>
    </style:style>
    <style:style style:name="T30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9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03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9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04" style:family="paragraph" style:parent-style-name="Normal">
      <style:paragraph-properties fo:orphans="2" fo:widows="2"/>
    </style:style>
    <style:style style:name="T30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9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05" style:family="paragraph" style:parent-style-name="Normal">
      <style:paragraph-properties fo:orphans="2" fo:widows="2"/>
    </style:style>
    <style:style style:name="T30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0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06" style:family="paragraph" style:parent-style-name="Normal">
      <style:paragraph-properties fo:text-align="center" fo:orphans="2" fo:widows="2"/>
    </style:style>
    <style:style style:name="T30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0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07" style:family="paragraph" style:parent-style-name="Normal">
      <style:paragraph-properties fo:orphans="2" fo:widows="2"/>
    </style:style>
    <style:style style:name="T30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0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08" style:family="paragraph" style:parent-style-name="Normal">
      <style:paragraph-properties fo:text-align="center" fo:orphans="2" fo:widows="2"/>
    </style:style>
    <style:style style:name="T30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0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09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0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10" style:family="paragraph" style:parent-style-name="Normal">
      <style:paragraph-properties fo:orphans="2" fo:widows="2"/>
    </style:style>
    <style:style style:name="T31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10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310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10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10_5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Row28" style:family="table-row">
      <style:table-row-properties style:min-row-height="1.773cm"/>
    </style:style>
    <style:style style:name="Cell30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center" fo:orphans="2" fo:widows="2"/>
    </style:style>
    <style:style style:name="T31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0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12" style:family="paragraph" style:parent-style-name="Normal">
      <style:paragraph-properties fo:text-align="center" fo:orphans="2" fo:widows="2"/>
    </style:style>
    <style:style style:name="T31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12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30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13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0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14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0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15" style:family="paragraph" style:parent-style-name="Normal">
      <style:paragraph-properties fo:text-align="center" fo:orphans="2" fo:widows="2"/>
    </style:style>
    <style:style style:name="T31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1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16" style:family="paragraph" style:parent-style-name="Normal">
      <style:paragraph-properties fo:orphans="2" fo:widows="2"/>
    </style:style>
    <style:style style:name="T31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1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17" style:family="paragraph" style:parent-style-name="Normal">
      <style:paragraph-properties fo:orphans="2" fo:widows="2"/>
    </style:style>
    <style:style style:name="T31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1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18" style:family="paragraph" style:parent-style-name="Normal">
      <style:paragraph-properties fo:text-align="center" fo:orphans="2" fo:widows="2"/>
    </style:style>
    <style:style style:name="T31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1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19" style:family="paragraph" style:parent-style-name="Normal">
      <style:paragraph-properties fo:orphans="2" fo:widows="2"/>
    </style:style>
    <style:style style:name="T31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1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20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1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21" style:family="paragraph" style:parent-style-name="Normal">
      <style:paragraph-properties fo:text-align="center" fo:orphans="2" fo:widows="2"/>
    </style:style>
    <style:style style:name="T32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1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22" style:family="paragraph" style:parent-style-name="Normal">
      <style:paragraph-properties fo:orphans="2" fo:widows="2"/>
    </style:style>
    <style:style style:name="T32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P323" style:family="paragraph" style:parent-style-name="Normal"/>
    <style:style style:name="T323_1" style:family="text"/>
    <style:style style:name="T323_2" style:family="text">
      <style:text-properties style:font-size-complex="12pt"/>
    </style:style>
    <style:style style:name="FR5" style:family="graphic" style:parent-style-name="公文_28_核判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4" style:family="paragraph" style:parent-style-name="Normal"/>
    <style:style style:name="T324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25" style:family="paragraph" style:parent-style-name="公文_28_核判_29_">
      <style:paragraph-properties fo:break-before="page" fo:margin-left="2.54cm"/>
    </style:style>
    <style:style style:name="FR6" style:family="graphic" style:parent-style-name="公文_28_核判_29_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Table3" style:family="table">
      <style:table-properties table:align="left" style:width="17.886cm" fo:margin-left="-0.009cm"/>
    </style:style>
    <style:style style:name="Column25" style:family="table-column">
      <style:table-column-properties style:column-width="0.917cm"/>
    </style:style>
    <style:style style:name="Column26" style:family="table-column">
      <style:table-column-properties style:column-width="1.446cm"/>
    </style:style>
    <style:style style:name="Column27" style:family="table-column">
      <style:table-column-properties style:column-width="1.058cm"/>
    </style:style>
    <style:style style:name="Column28" style:family="table-column">
      <style:table-column-properties style:column-width="1.058cm"/>
    </style:style>
    <style:style style:name="Column29" style:family="table-column">
      <style:table-column-properties style:column-width="1.129cm"/>
    </style:style>
    <style:style style:name="Column30" style:family="table-column">
      <style:table-column-properties style:column-width="1.623cm"/>
    </style:style>
    <style:style style:name="Column31" style:family="table-column">
      <style:table-column-properties style:column-width="2.505cm"/>
    </style:style>
    <style:style style:name="Column32" style:family="table-column">
      <style:table-column-properties style:column-width="1.376cm"/>
    </style:style>
    <style:style style:name="Column33" style:family="table-column">
      <style:table-column-properties style:column-width="2.011cm"/>
    </style:style>
    <style:style style:name="Column34" style:family="table-column">
      <style:table-column-properties style:column-width="1.552cm"/>
    </style:style>
    <style:style style:name="Column35" style:family="table-column">
      <style:table-column-properties style:column-width="1.764cm"/>
    </style:style>
    <style:style style:name="Column36" style:family="table-column">
      <style:table-column-properties style:column-width="1.446cm"/>
    </style:style>
    <style:style style:name="Row29" style:family="table-row">
      <style:table-row-properties style:min-row-height="0.914cm"/>
    </style:style>
    <style:style style:name="Cell317" style:family="table-cell">
      <style:table-cell-properties style:vertical-align="middle" fo:padding-left="0.049cm" fo:padding-right="0.049cm" fo:wrap-option="no-wrap"/>
    </style:style>
    <style:style style:name="P326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18" style:family="table-cell">
      <style:table-cell-properties style:vertical-align="middle" fo:border-bottom="#000000 0.018cm solid" fo:padding-left="0.049cm" fo:padding-right="0.049cm" fo:wrap-option="no-wrap"/>
    </style:style>
    <style:style style:name="P327" style:family="paragraph" style:parent-style-name="Normal">
      <style:paragraph-properties fo:orphans="2" fo:widows="2"/>
    </style:style>
    <style:style style:name="T327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27_2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2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27_4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27_5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27_6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30" style:family="table-row">
      <style:table-row-properties style:min-row-height="1.27cm"/>
    </style:style>
    <style:style style:name="Cell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text-align="center" fo:orphans="2" fo:widows="2"/>
    </style:style>
    <style:style style:name="T32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2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29" style:family="paragraph" style:parent-style-name="Normal">
      <style:paragraph-properties fo:text-align="center" fo:orphans="2" fo:widows="2"/>
    </style:style>
    <style:style style:name="T32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2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30" style:family="paragraph" style:parent-style-name="Normal">
      <style:paragraph-properties fo:text-align="center" fo:orphans="2" fo:widows="2"/>
    </style:style>
    <style:style style:name="T33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2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31" style:family="paragraph" style:parent-style-name="Normal">
      <style:paragraph-properties fo:text-align="center" fo:orphans="2" fo:widows="2"/>
    </style:style>
    <style:style style:name="T33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2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32" style:family="paragraph" style:parent-style-name="Normal">
      <style:paragraph-properties fo:text-align="center" fo:orphans="2" fo:widows="2"/>
    </style:style>
    <style:style style:name="T33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2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33" style:family="paragraph" style:parent-style-name="Normal">
      <style:paragraph-properties fo:text-align="center" fo:orphans="2" fo:widows="2"/>
    </style:style>
    <style:style style:name="T33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2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34" style:family="paragraph" style:parent-style-name="Normal">
      <style:paragraph-properties fo:text-align="center" fo:orphans="2" fo:widows="2"/>
    </style:style>
    <style:style style:name="T33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2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35" style:family="paragraph" style:parent-style-name="Normal">
      <style:paragraph-properties fo:text-align="center" fo:orphans="2" fo:widows="2"/>
    </style:style>
    <style:style style:name="T33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2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36" style:family="paragraph" style:parent-style-name="Normal">
      <style:paragraph-properties fo:text-align="center" fo:orphans="2" fo:widows="2"/>
    </style:style>
    <style:style style:name="T33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2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37" style:family="paragraph" style:parent-style-name="Normal">
      <style:paragraph-properties fo:text-align="center" fo:orphans="2" fo:widows="2"/>
    </style:style>
    <style:style style:name="T33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37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337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2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38" style:family="paragraph" style:parent-style-name="Normal">
      <style:paragraph-properties fo:text-align="center" fo:orphans="2" fo:widows="2"/>
    </style:style>
    <style:style style:name="T33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38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338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3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39" style:family="paragraph" style:parent-style-name="Normal">
      <style:paragraph-properties fo:text-align="center" fo:orphans="2" fo:widows="2"/>
    </style:style>
    <style:style style:name="T33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39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339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31" style:family="table-row">
      <style:table-row-properties style:min-row-height="1.72cm"/>
    </style:style>
    <style:style style:name="Cell33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text-align="center" fo:orphans="2" fo:widows="2"/>
    </style:style>
    <style:style style:name="T34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3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41" style:family="paragraph" style:parent-style-name="Normal">
      <style:paragraph-properties fo:text-align="center" fo:orphans="2" fo:widows="2"/>
    </style:style>
    <style:style style:name="T34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41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33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42" style:family="paragraph" style:parent-style-name="Normal">
      <style:paragraph-properties fo:orphans="2" fo:widows="2"/>
    </style:style>
    <style:style style:name="T34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3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43" style:family="paragraph" style:parent-style-name="Normal">
      <style:paragraph-properties fo:orphans="2" fo:widows="2"/>
    </style:style>
    <style:style style:name="T34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3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44" style:family="paragraph" style:parent-style-name="Normal">
      <style:paragraph-properties fo:orphans="2" fo:widows="2"/>
    </style:style>
    <style:style style:name="T34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3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45" style:family="paragraph" style:parent-style-name="Normal">
      <style:paragraph-properties fo:orphans="2" fo:widows="2"/>
    </style:style>
    <style:style style:name="T34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3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46" style:family="paragraph" style:parent-style-name="Normal">
      <style:paragraph-properties fo:orphans="2" fo:widows="2"/>
    </style:style>
    <style:style style:name="T34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3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47" style:family="paragraph" style:parent-style-name="Normal">
      <style:paragraph-properties fo:text-align="center" fo:orphans="2" fo:widows="2"/>
    </style:style>
    <style:style style:name="T34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3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48" style:family="paragraph" style:parent-style-name="Normal">
      <style:paragraph-properties fo:orphans="2" fo:widows="2"/>
    </style:style>
    <style:style style:name="T34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4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49" style:family="paragraph" style:parent-style-name="Normal">
      <style:paragraph-properties fo:orphans="2" fo:widows="2"/>
    </style:style>
    <style:style style:name="T34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4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50" style:family="paragraph" style:parent-style-name="Normal">
      <style:paragraph-properties fo:orphans="2" fo:widows="2"/>
    </style:style>
    <style:style style:name="T35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4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51" style:family="paragraph" style:parent-style-name="Normal">
      <style:paragraph-properties fo:orphans="2" fo:widows="2"/>
    </style:style>
    <style:style style:name="T35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32" style:family="table-row">
      <style:table-row-properties style:min-row-height="1.693cm"/>
    </style:style>
    <style:style style:name="Cell34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52" style:family="paragraph" style:parent-style-name="Normal">
      <style:paragraph-properties fo:text-align="center" fo:orphans="2" fo:widows="2"/>
    </style:style>
    <style:style style:name="T35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4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53" style:family="paragraph" style:parent-style-name="Normal">
      <style:paragraph-properties fo:text-align="center" fo:orphans="2" fo:widows="2"/>
    </style:style>
    <style:style style:name="T35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53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34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54" style:family="paragraph" style:parent-style-name="Normal">
      <style:paragraph-properties fo:orphans="2" fo:widows="2"/>
    </style:style>
    <style:style style:name="T35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4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55" style:family="paragraph" style:parent-style-name="Normal">
      <style:paragraph-properties fo:orphans="2" fo:widows="2"/>
    </style:style>
    <style:style style:name="T35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4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56" style:family="paragraph" style:parent-style-name="Normal">
      <style:paragraph-properties fo:orphans="2" fo:widows="2"/>
    </style:style>
    <style:style style:name="T35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4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57" style:family="paragraph" style:parent-style-name="Normal">
      <style:paragraph-properties fo:orphans="2" fo:widows="2"/>
    </style:style>
    <style:style style:name="T35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4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58" style:family="paragraph" style:parent-style-name="Normal">
      <style:paragraph-properties fo:orphans="2" fo:widows="2"/>
    </style:style>
    <style:style style:name="T35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5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59" style:family="paragraph" style:parent-style-name="Normal">
      <style:paragraph-properties fo:text-align="center" fo:orphans="2" fo:widows="2"/>
    </style:style>
    <style:style style:name="T35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5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60" style:family="paragraph" style:parent-style-name="Normal">
      <style:paragraph-properties fo:orphans="2" fo:widows="2"/>
    </style:style>
    <style:style style:name="T36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5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61" style:family="paragraph" style:parent-style-name="Normal">
      <style:paragraph-properties fo:orphans="2" fo:widows="2"/>
    </style:style>
    <style:style style:name="T36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5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62" style:family="paragraph" style:parent-style-name="Normal">
      <style:paragraph-properties fo:orphans="2" fo:widows="2"/>
    </style:style>
    <style:style style:name="T36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5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63" style:family="paragraph" style:parent-style-name="Normal">
      <style:paragraph-properties fo:orphans="2" fo:widows="2"/>
    </style:style>
    <style:style style:name="T36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33" style:family="table-row">
      <style:table-row-properties style:min-row-height="1.72cm"/>
    </style:style>
    <style:style style:name="Cell35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64" style:family="paragraph" style:parent-style-name="Normal">
      <style:paragraph-properties fo:text-align="center" fo:orphans="2" fo:widows="2"/>
    </style:style>
    <style:style style:name="T36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5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65" style:family="paragraph" style:parent-style-name="Normal">
      <style:paragraph-properties fo:text-align="center" fo:orphans="2" fo:widows="2"/>
    </style:style>
    <style:style style:name="T36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65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35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66" style:family="paragraph" style:parent-style-name="Normal">
      <style:paragraph-properties fo:orphans="2" fo:widows="2"/>
    </style:style>
    <style:style style:name="T36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5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67" style:family="paragraph" style:parent-style-name="Normal">
      <style:paragraph-properties fo:orphans="2" fo:widows="2"/>
    </style:style>
    <style:style style:name="T36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5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68" style:family="paragraph" style:parent-style-name="Normal">
      <style:paragraph-properties fo:orphans="2" fo:widows="2"/>
    </style:style>
    <style:style style:name="T36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6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69" style:family="paragraph" style:parent-style-name="Normal">
      <style:paragraph-properties fo:orphans="2" fo:widows="2"/>
    </style:style>
    <style:style style:name="T36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6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70" style:family="paragraph" style:parent-style-name="Normal">
      <style:paragraph-properties fo:orphans="2" fo:widows="2"/>
    </style:style>
    <style:style style:name="T37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6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71" style:family="paragraph" style:parent-style-name="Normal">
      <style:paragraph-properties fo:text-align="center" fo:orphans="2" fo:widows="2"/>
    </style:style>
    <style:style style:name="T37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6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72" style:family="paragraph" style:parent-style-name="Normal">
      <style:paragraph-properties fo:orphans="2" fo:widows="2"/>
    </style:style>
    <style:style style:name="T37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6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73" style:family="paragraph" style:parent-style-name="Normal">
      <style:paragraph-properties fo:orphans="2" fo:widows="2"/>
    </style:style>
    <style:style style:name="T37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6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74" style:family="paragraph" style:parent-style-name="Normal">
      <style:paragraph-properties fo:orphans="2" fo:widows="2"/>
    </style:style>
    <style:style style:name="T37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6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75" style:family="paragraph" style:parent-style-name="Normal">
      <style:paragraph-properties fo:orphans="2" fo:widows="2"/>
    </style:style>
    <style:style style:name="T37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34" style:family="table-row">
      <style:table-row-properties style:min-row-height="1.905cm"/>
    </style:style>
    <style:style style:name="Cell36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Normal">
      <style:paragraph-properties fo:text-align="center" fo:orphans="2" fo:widows="2"/>
    </style:style>
    <style:style style:name="T37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6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77" style:family="paragraph" style:parent-style-name="Normal">
      <style:paragraph-properties fo:text-align="center" fo:orphans="2" fo:widows="2"/>
    </style:style>
    <style:style style:name="T37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77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36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78" style:family="paragraph" style:parent-style-name="Normal">
      <style:paragraph-properties fo:orphans="2" fo:widows="2"/>
    </style:style>
    <style:style style:name="T37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7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79" style:family="paragraph" style:parent-style-name="Normal">
      <style:paragraph-properties fo:orphans="2" fo:widows="2"/>
    </style:style>
    <style:style style:name="T37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7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80" style:family="paragraph" style:parent-style-name="Normal">
      <style:paragraph-properties fo:orphans="2" fo:widows="2"/>
    </style:style>
    <style:style style:name="T38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7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81" style:family="paragraph" style:parent-style-name="Normal">
      <style:paragraph-properties fo:orphans="2" fo:widows="2"/>
    </style:style>
    <style:style style:name="T38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7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82" style:family="paragraph" style:parent-style-name="Normal">
      <style:paragraph-properties fo:orphans="2" fo:widows="2"/>
    </style:style>
    <style:style style:name="T38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7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83" style:family="paragraph" style:parent-style-name="Normal">
      <style:paragraph-properties fo:text-align="center" fo:orphans="2" fo:widows="2"/>
    </style:style>
    <style:style style:name="T38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7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84" style:family="paragraph" style:parent-style-name="Normal">
      <style:paragraph-properties fo:orphans="2" fo:widows="2"/>
    </style:style>
    <style:style style:name="T38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7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85" style:family="paragraph" style:parent-style-name="Normal">
      <style:paragraph-properties fo:orphans="2" fo:widows="2"/>
    </style:style>
    <style:style style:name="T38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7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86" style:family="paragraph" style:parent-style-name="Normal">
      <style:paragraph-properties fo:orphans="2" fo:widows="2"/>
    </style:style>
    <style:style style:name="T38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7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87" style:family="paragraph" style:parent-style-name="Normal">
      <style:paragraph-properties fo:orphans="2" fo:widows="2"/>
    </style:style>
    <style:style style:name="T38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87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87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35" style:family="table-row">
      <style:table-row-properties style:min-row-height="2.117cm"/>
    </style:style>
    <style:style style:name="Cell37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88" style:family="paragraph" style:parent-style-name="Normal">
      <style:paragraph-properties fo:text-align="center" fo:orphans="2" fo:widows="2"/>
    </style:style>
    <style:style style:name="T38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8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89" style:family="paragraph" style:parent-style-name="Normal">
      <style:paragraph-properties fo:text-align="center" fo:orphans="2" fo:widows="2"/>
    </style:style>
    <style:style style:name="T38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89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38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90" style:family="paragraph" style:parent-style-name="Normal">
      <style:paragraph-properties fo:orphans="2" fo:widows="2"/>
    </style:style>
    <style:style style:name="T39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8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91" style:family="paragraph" style:parent-style-name="Normal">
      <style:paragraph-properties fo:orphans="2" fo:widows="2"/>
    </style:style>
    <style:style style:name="T39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8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92" style:family="paragraph" style:parent-style-name="Normal">
      <style:paragraph-properties fo:orphans="2" fo:widows="2"/>
    </style:style>
    <style:style style:name="T39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8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93" style:family="paragraph" style:parent-style-name="Normal">
      <style:paragraph-properties fo:orphans="2" fo:widows="2"/>
    </style:style>
    <style:style style:name="T39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8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94" style:family="paragraph" style:parent-style-name="Normal">
      <style:paragraph-properties fo:orphans="2" fo:widows="2"/>
    </style:style>
    <style:style style:name="T39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8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95" style:family="paragraph" style:parent-style-name="Normal">
      <style:paragraph-properties fo:text-align="center" fo:orphans="2" fo:widows="2"/>
    </style:style>
    <style:style style:name="T39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8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96" style:family="paragraph" style:parent-style-name="Normal">
      <style:paragraph-properties fo:orphans="2" fo:widows="2"/>
    </style:style>
    <style:style style:name="T39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8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97" style:family="paragraph" style:parent-style-name="Normal">
      <style:paragraph-properties fo:orphans="2" fo:widows="2"/>
    </style:style>
    <style:style style:name="T39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8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98" style:family="paragraph" style:parent-style-name="Normal">
      <style:paragraph-properties fo:orphans="2" fo:widows="2"/>
    </style:style>
    <style:style style:name="T39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9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99" style:family="paragraph" style:parent-style-name="Normal">
      <style:paragraph-properties fo:orphans="2" fo:widows="2"/>
    </style:style>
    <style:style style:name="T39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36" style:family="table-row">
      <style:table-row-properties style:min-row-height="1.746cm"/>
    </style:style>
    <style:style style:name="Cell39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00" style:family="paragraph" style:parent-style-name="Normal">
      <style:paragraph-properties fo:text-align="center" fo:orphans="2" fo:widows="2"/>
    </style:style>
    <style:style style:name="T40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9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01" style:family="paragraph" style:parent-style-name="Normal">
      <style:paragraph-properties fo:text-align="center" fo:orphans="2" fo:widows="2"/>
    </style:style>
    <style:style style:name="T40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01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39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02" style:family="paragraph" style:parent-style-name="Normal">
      <style:paragraph-properties fo:text-align="center" fo:orphans="2" fo:widows="2"/>
    </style:style>
    <style:style style:name="T40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9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03" style:family="paragraph" style:parent-style-name="Normal">
      <style:paragraph-properties fo:orphans="2" fo:widows="2"/>
    </style:style>
    <style:style style:name="T40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9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04" style:family="paragraph" style:parent-style-name="Normal">
      <style:paragraph-properties fo:orphans="2" fo:widows="2"/>
    </style:style>
    <style:style style:name="T40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9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05" style:family="paragraph" style:parent-style-name="Normal">
      <style:paragraph-properties fo:orphans="2" fo:widows="2"/>
    </style:style>
    <style:style style:name="T40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9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06" style:family="paragraph" style:parent-style-name="Normal">
      <style:paragraph-properties fo:orphans="2" fo:widows="2"/>
    </style:style>
    <style:style style:name="T40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06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06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06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9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07" style:family="paragraph" style:parent-style-name="Normal">
      <style:paragraph-properties fo:text-align="center" fo:orphans="2" fo:widows="2"/>
    </style:style>
    <style:style style:name="T40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9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08" style:family="paragraph" style:parent-style-name="Normal">
      <style:paragraph-properties fo:orphans="2" fo:widows="2"/>
    </style:style>
    <style:style style:name="T40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0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09" style:family="paragraph" style:parent-style-name="Normal">
      <style:paragraph-properties fo:orphans="2" fo:widows="2"/>
    </style:style>
    <style:style style:name="T40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0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10" style:family="paragraph" style:parent-style-name="Normal">
      <style:paragraph-properties fo:orphans="2" fo:widows="2"/>
    </style:style>
    <style:style style:name="T41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0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11" style:family="paragraph" style:parent-style-name="Normal">
      <style:paragraph-properties fo:orphans="2" fo:widows="2"/>
    </style:style>
    <style:style style:name="T41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11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11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37" style:family="table-row">
      <style:table-row-properties style:min-row-height="2.09cm"/>
    </style:style>
    <style:style style:name="Cell40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12" style:family="paragraph" style:parent-style-name="Normal">
      <style:paragraph-properties fo:text-align="center" fo:orphans="2" fo:widows="2"/>
    </style:style>
    <style:style style:name="T41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0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13" style:family="paragraph" style:parent-style-name="Normal">
      <style:paragraph-properties fo:text-align="center" fo:orphans="2" fo:widows="2"/>
    </style:style>
    <style:style style:name="T41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0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14" style:family="paragraph" style:parent-style-name="Normal">
      <style:paragraph-properties fo:orphans="2" fo:widows="2"/>
    </style:style>
    <style:style style:name="T41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0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15" style:family="paragraph" style:parent-style-name="Normal">
      <style:paragraph-properties fo:orphans="2" fo:widows="2"/>
    </style:style>
    <style:style style:name="T41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0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16" style:family="paragraph" style:parent-style-name="Normal">
      <style:paragraph-properties fo:orphans="2" fo:widows="2"/>
    </style:style>
    <style:style style:name="T41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0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17" style:family="paragraph" style:parent-style-name="Normal">
      <style:paragraph-properties fo:orphans="2" fo:widows="2"/>
    </style:style>
    <style:style style:name="T41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0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18" style:family="paragraph" style:parent-style-name="Normal">
      <style:paragraph-properties fo:orphans="2" fo:widows="2"/>
    </style:style>
    <style:style style:name="T41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18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18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18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1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19" style:family="paragraph" style:parent-style-name="Normal">
      <style:paragraph-properties fo:text-align="center" fo:orphans="2" fo:widows="2"/>
    </style:style>
    <style:style style:name="T41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1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20" style:family="paragraph" style:parent-style-name="Normal">
      <style:paragraph-properties fo:orphans="2" fo:widows="2"/>
    </style:style>
    <style:style style:name="T42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1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21" style:family="paragraph" style:parent-style-name="Normal">
      <style:paragraph-properties fo:orphans="2" fo:widows="2"/>
    </style:style>
    <style:style style:name="T42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1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22" style:family="paragraph" style:parent-style-name="Normal">
      <style:paragraph-properties fo:orphans="2" fo:widows="2"/>
    </style:style>
    <style:style style:name="T42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1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23" style:family="paragraph" style:parent-style-name="Normal">
      <style:paragraph-properties fo:orphans="2" fo:widows="2"/>
    </style:style>
    <style:style style:name="T42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23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23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38" style:family="table-row">
      <style:table-row-properties style:min-row-height="1.879cm"/>
    </style:style>
    <style:style style:name="Cell41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24" style:family="paragraph" style:parent-style-name="Normal">
      <style:paragraph-properties fo:text-align="center" fo:orphans="2" fo:widows="2"/>
    </style:style>
    <style:style style:name="T42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1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25" style:family="paragraph" style:parent-style-name="Normal">
      <style:paragraph-properties fo:text-align="center" fo:orphans="2" fo:widows="2"/>
    </style:style>
    <style:style style:name="T42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1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26" style:family="paragraph" style:parent-style-name="Normal">
      <style:paragraph-properties fo:orphans="2" fo:widows="2"/>
    </style:style>
    <style:style style:name="T42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1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27" style:family="paragraph" style:parent-style-name="Normal">
      <style:paragraph-properties fo:orphans="2" fo:widows="2"/>
    </style:style>
    <style:style style:name="T42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1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28" style:family="paragraph" style:parent-style-name="Normal">
      <style:paragraph-properties fo:orphans="2" fo:widows="2"/>
    </style:style>
    <style:style style:name="T42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2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29" style:family="paragraph" style:parent-style-name="Normal">
      <style:paragraph-properties fo:orphans="2" fo:widows="2"/>
    </style:style>
    <style:style style:name="T42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2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30" style:family="paragraph" style:parent-style-name="Normal">
      <style:paragraph-properties fo:orphans="2" fo:widows="2"/>
    </style:style>
    <style:style style:name="T43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30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30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30_4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430_5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30_6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2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31" style:family="paragraph" style:parent-style-name="Normal">
      <style:paragraph-properties fo:text-align="center" fo:orphans="2" fo:widows="2"/>
    </style:style>
    <style:style style:name="T43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2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32" style:family="paragraph" style:parent-style-name="Normal">
      <style:paragraph-properties fo:orphans="2" fo:widows="2"/>
    </style:style>
    <style:style style:name="T43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2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33" style:family="paragraph" style:parent-style-name="Normal">
      <style:paragraph-properties fo:orphans="2" fo:widows="2"/>
    </style:style>
    <style:style style:name="T43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2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34" style:family="paragraph" style:parent-style-name="Normal">
      <style:paragraph-properties fo:orphans="2" fo:widows="2"/>
    </style:style>
    <style:style style:name="T43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2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35" style:family="paragraph" style:parent-style-name="Normal">
      <style:paragraph-properties fo:orphans="2" fo:widows="2"/>
    </style:style>
    <style:style style:name="T43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35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35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39" style:family="table-row">
      <style:table-row-properties style:min-row-height="1.905cm"/>
    </style:style>
    <style:style style:name="Cell42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36" style:family="paragraph" style:parent-style-name="Normal">
      <style:paragraph-properties fo:text-align="center" fo:orphans="2" fo:widows="2"/>
    </style:style>
    <style:style style:name="T43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2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37" style:family="paragraph" style:parent-style-name="Normal">
      <style:paragraph-properties fo:text-align="center" fo:orphans="2" fo:widows="2"/>
    </style:style>
    <style:style style:name="T43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2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38" style:family="paragraph" style:parent-style-name="Normal">
      <style:paragraph-properties fo:orphans="2" fo:widows="2"/>
    </style:style>
    <style:style style:name="T43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3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39" style:family="paragraph" style:parent-style-name="Normal">
      <style:paragraph-properties fo:orphans="2" fo:widows="2"/>
    </style:style>
    <style:style style:name="T43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3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40" style:family="paragraph" style:parent-style-name="Normal">
      <style:paragraph-properties fo:orphans="2" fo:widows="2"/>
    </style:style>
    <style:style style:name="T44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3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41" style:family="paragraph" style:parent-style-name="Normal">
      <style:paragraph-properties fo:orphans="2" fo:widows="2"/>
    </style:style>
    <style:style style:name="T44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3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42" style:family="paragraph" style:parent-style-name="Normal">
      <style:paragraph-properties fo:orphans="2" fo:widows="2"/>
    </style:style>
    <style:style style:name="T44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42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42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42_4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442_5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42_6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3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43" style:family="paragraph" style:parent-style-name="Normal">
      <style:paragraph-properties fo:text-align="center" fo:orphans="2" fo:widows="2"/>
    </style:style>
    <style:style style:name="T44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3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44" style:family="paragraph" style:parent-style-name="Normal">
      <style:paragraph-properties fo:orphans="2" fo:widows="2"/>
    </style:style>
    <style:style style:name="T44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3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45" style:family="paragraph" style:parent-style-name="Normal">
      <style:paragraph-properties fo:orphans="2" fo:widows="2"/>
    </style:style>
    <style:style style:name="T44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3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46" style:family="paragraph" style:parent-style-name="Normal">
      <style:paragraph-properties fo:orphans="2" fo:widows="2"/>
    </style:style>
    <style:style style:name="T44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3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47" style:family="paragraph" style:parent-style-name="Normal">
      <style:paragraph-properties fo:orphans="2" fo:widows="2"/>
    </style:style>
    <style:style style:name="T44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47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47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40" style:family="table-row">
      <style:table-row-properties style:min-row-height="2.117cm"/>
    </style:style>
    <style:style style:name="Cell43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48" style:family="paragraph" style:parent-style-name="Normal">
      <style:paragraph-properties fo:text-align="center" fo:orphans="2" fo:widows="2"/>
    </style:style>
    <style:style style:name="T44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4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49" style:family="paragraph" style:parent-style-name="Normal">
      <style:paragraph-properties fo:text-align="center" fo:orphans="2" fo:widows="2"/>
    </style:style>
    <style:style style:name="T44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4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50" style:family="paragraph" style:parent-style-name="Normal">
      <style:paragraph-properties fo:orphans="2" fo:widows="2"/>
    </style:style>
    <style:style style:name="T45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4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51" style:family="paragraph" style:parent-style-name="Normal">
      <style:paragraph-properties fo:orphans="2" fo:widows="2"/>
    </style:style>
    <style:style style:name="T45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4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52" style:family="paragraph" style:parent-style-name="Normal">
      <style:paragraph-properties fo:orphans="2" fo:widows="2"/>
    </style:style>
    <style:style style:name="T45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4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53" style:family="paragraph" style:parent-style-name="Normal">
      <style:paragraph-properties fo:orphans="2" fo:widows="2"/>
    </style:style>
    <style:style style:name="T45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4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54" style:family="paragraph" style:parent-style-name="Normal">
      <style:paragraph-properties fo:orphans="2" fo:widows="2"/>
    </style:style>
    <style:style style:name="T45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54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54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54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4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55" style:family="paragraph" style:parent-style-name="Normal">
      <style:paragraph-properties fo:text-align="center" fo:orphans="2" fo:widows="2"/>
    </style:style>
    <style:style style:name="T45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4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56" style:family="paragraph" style:parent-style-name="Normal">
      <style:paragraph-properties fo:orphans="2" fo:widows="2"/>
    </style:style>
    <style:style style:name="T45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4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57" style:family="paragraph" style:parent-style-name="Normal">
      <style:paragraph-properties fo:orphans="2" fo:widows="2"/>
    </style:style>
    <style:style style:name="T45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4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58" style:family="paragraph" style:parent-style-name="Normal">
      <style:paragraph-properties fo:orphans="2" fo:widows="2"/>
    </style:style>
    <style:style style:name="T45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5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59" style:family="paragraph" style:parent-style-name="Normal">
      <style:paragraph-properties fo:orphans="2" fo:widows="2"/>
    </style:style>
    <style:style style:name="T45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59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59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41" style:family="table-row">
      <style:table-row-properties style:min-row-height="1.455cm"/>
    </style:style>
    <style:style style:name="Cell45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60" style:family="paragraph" style:parent-style-name="Normal">
      <style:paragraph-properties fo:text-align="center" fo:orphans="2" fo:widows="2"/>
    </style:style>
    <style:style style:name="T46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5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61" style:family="paragraph" style:parent-style-name="Normal">
      <style:paragraph-properties fo:text-align="center" fo:orphans="2" fo:widows="2"/>
    </style:style>
    <style:style style:name="T46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5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62" style:family="paragraph" style:parent-style-name="Normal">
      <style:paragraph-properties fo:orphans="2" fo:widows="2"/>
    </style:style>
    <style:style style:name="T46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5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63" style:family="paragraph" style:parent-style-name="Normal">
      <style:paragraph-properties fo:orphans="2" fo:widows="2"/>
    </style:style>
    <style:style style:name="T46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5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64" style:family="paragraph" style:parent-style-name="Normal">
      <style:paragraph-properties fo:orphans="2" fo:widows="2"/>
    </style:style>
    <style:style style:name="T46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5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65" style:family="paragraph" style:parent-style-name="Normal">
      <style:paragraph-properties fo:orphans="2" fo:widows="2"/>
    </style:style>
    <style:style style:name="T46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5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66" style:family="paragraph" style:parent-style-name="Normal">
      <style:paragraph-properties fo:orphans="2" fo:widows="2"/>
    </style:style>
    <style:style style:name="T46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66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66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66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5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67" style:family="paragraph" style:parent-style-name="Normal">
      <style:paragraph-properties fo:text-align="center" fo:orphans="2" fo:widows="2"/>
    </style:style>
    <style:style style:name="T46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5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68" style:family="paragraph" style:parent-style-name="Normal">
      <style:paragraph-properties fo:orphans="2" fo:widows="2"/>
    </style:style>
    <style:style style:name="T46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6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69" style:family="paragraph" style:parent-style-name="Normal">
      <style:paragraph-properties fo:orphans="2" fo:widows="2"/>
    </style:style>
    <style:style style:name="T46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6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70" style:family="paragraph" style:parent-style-name="Normal">
      <style:paragraph-properties fo:orphans="2" fo:widows="2"/>
    </style:style>
    <style:style style:name="T47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6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71" style:family="paragraph" style:parent-style-name="Normal">
      <style:paragraph-properties fo:orphans="2" fo:widows="2"/>
    </style:style>
    <style:style style:name="T47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71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71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42" style:family="table-row">
      <style:table-row-properties style:min-row-height="2.196cm"/>
    </style:style>
    <style:style style:name="Cell46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72" style:family="paragraph" style:parent-style-name="Normal">
      <style:paragraph-properties fo:text-align="center" fo:orphans="2" fo:widows="2"/>
    </style:style>
    <style:style style:name="T47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6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73" style:family="paragraph" style:parent-style-name="Normal">
      <style:paragraph-properties fo:text-align="center" fo:orphans="2" fo:widows="2"/>
    </style:style>
    <style:style style:name="T47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6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74" style:family="paragraph" style:parent-style-name="Normal">
      <style:paragraph-properties fo:orphans="2" fo:widows="2"/>
    </style:style>
    <style:style style:name="T47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6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75" style:family="paragraph" style:parent-style-name="Normal">
      <style:paragraph-properties fo:orphans="2" fo:widows="2"/>
    </style:style>
    <style:style style:name="T47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6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76" style:family="paragraph" style:parent-style-name="Normal">
      <style:paragraph-properties fo:orphans="2" fo:widows="2"/>
    </style:style>
    <style:style style:name="T47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6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77" style:family="paragraph" style:parent-style-name="Normal">
      <style:paragraph-properties fo:orphans="2" fo:widows="2"/>
    </style:style>
    <style:style style:name="T47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6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78" style:family="paragraph" style:parent-style-name="Normal">
      <style:paragraph-properties fo:orphans="2" fo:widows="2"/>
    </style:style>
    <style:style style:name="T47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78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78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78_4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478_5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7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79" style:family="paragraph" style:parent-style-name="Normal">
      <style:paragraph-properties fo:text-align="center" fo:orphans="2" fo:widows="2"/>
    </style:style>
    <style:style style:name="T47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7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80" style:family="paragraph" style:parent-style-name="Normal">
      <style:paragraph-properties fo:orphans="2" fo:widows="2"/>
    </style:style>
    <style:style style:name="T48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7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81" style:family="paragraph" style:parent-style-name="Normal">
      <style:paragraph-properties fo:orphans="2" fo:widows="2"/>
    </style:style>
    <style:style style:name="T48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7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82" style:family="paragraph" style:parent-style-name="Normal">
      <style:paragraph-properties fo:orphans="2" fo:widows="2"/>
    </style:style>
    <style:style style:name="T48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7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83" style:family="paragraph" style:parent-style-name="Normal">
      <style:paragraph-properties fo:orphans="2" fo:widows="2"/>
    </style:style>
    <style:style style:name="T48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83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83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P484" style:family="paragraph" style:parent-style-name="Normal"/>
    <style:style style:name="T484_1" style:family="text"/>
    <style:style style:name="T484_2" style:family="text">
      <style:text-properties style:font-size-complex="12pt"/>
    </style:style>
    <style:style style:name="FR7" style:family="graphic" style:parent-style-name="公文_28_核判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85" style:family="paragraph" style:parent-style-name="Normal"/>
    <style:style style:name="T485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486" style:family="paragraph" style:parent-style-name="公文_28_核判_29_">
      <style:paragraph-properties fo:break-before="page" fo:margin-left="2.54cm"/>
    </style:style>
    <style:style style:name="FR8" style:family="graphic" style:parent-style-name="公文_28_核判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87" style:family="paragraph" style:parent-style-name="Normal">
      <style:paragraph-properties fo:text-indent="0.741cm" fo:margin-top="0cm" fo:margin-bottom="0cm"/>
    </style:style>
    <style:style style:name="T487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FR9" style:family="graphic" style:parent-style-name="公文_28_核判_29_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488" style:family="paragraph" style:parent-style-name="Normal"/>
    <style:style style:name="T488_1" style:family="text">
      <style:text-properties style:font-size-complex="12pt"/>
    </style:style>
    <style:style style:name="FR10" style:family="graphic" style:parent-style-name="公文_28_核判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Table4" style:family="table">
      <style:table-properties table:align="left" style:width="17.886cm" fo:margin-left="-0.009cm"/>
    </style:style>
    <style:style style:name="Column37" style:family="table-column">
      <style:table-column-properties style:column-width="0.917cm"/>
    </style:style>
    <style:style style:name="Column38" style:family="table-column">
      <style:table-column-properties style:column-width="1.446cm"/>
    </style:style>
    <style:style style:name="Column39" style:family="table-column">
      <style:table-column-properties style:column-width="1.058cm"/>
    </style:style>
    <style:style style:name="Column40" style:family="table-column">
      <style:table-column-properties style:column-width="1.058cm"/>
    </style:style>
    <style:style style:name="Column41" style:family="table-column">
      <style:table-column-properties style:column-width="1.129cm"/>
    </style:style>
    <style:style style:name="Column42" style:family="table-column">
      <style:table-column-properties style:column-width="1.623cm"/>
    </style:style>
    <style:style style:name="Column43" style:family="table-column">
      <style:table-column-properties style:column-width="2.505cm"/>
    </style:style>
    <style:style style:name="Column44" style:family="table-column">
      <style:table-column-properties style:column-width="1.376cm"/>
    </style:style>
    <style:style style:name="Column45" style:family="table-column">
      <style:table-column-properties style:column-width="2.011cm"/>
    </style:style>
    <style:style style:name="Column46" style:family="table-column">
      <style:table-column-properties style:column-width="1.552cm"/>
    </style:style>
    <style:style style:name="Column47" style:family="table-column">
      <style:table-column-properties style:column-width="1.764cm"/>
    </style:style>
    <style:style style:name="Column48" style:family="table-column">
      <style:table-column-properties style:column-width="1.446cm"/>
    </style:style>
    <style:style style:name="Row43" style:family="table-row">
      <style:table-row-properties style:min-row-height="0.914cm"/>
    </style:style>
    <style:style style:name="Cell475" style:family="table-cell">
      <style:table-cell-properties style:vertical-align="middle" fo:padding-left="0.049cm" fo:padding-right="0.049cm" fo:wrap-option="no-wrap"/>
    </style:style>
    <style:style style:name="P489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76" style:family="table-cell">
      <style:table-cell-properties style:vertical-align="middle" fo:border-bottom="#000000 0.018cm solid" fo:padding-left="0.049cm" fo:padding-right="0.049cm" fo:wrap-option="no-wrap"/>
    </style:style>
    <style:style style:name="P490" style:family="paragraph" style:parent-style-name="Normal">
      <style:paragraph-properties fo:orphans="2" fo:widows="2"/>
    </style:style>
    <style:style style:name="T490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0_2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0_3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0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90_5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Row44" style:family="table-row">
      <style:table-row-properties style:min-row-height="1.27cm"/>
    </style:style>
    <style:style style:name="Cell4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paragraph-properties fo:text-align="center" fo:orphans="2" fo:widows="2"/>
    </style:style>
    <style:style style:name="T49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7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92" style:family="paragraph" style:parent-style-name="Normal">
      <style:paragraph-properties fo:text-align="center" fo:orphans="2" fo:widows="2"/>
    </style:style>
    <style:style style:name="T49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7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93" style:family="paragraph" style:parent-style-name="Normal">
      <style:paragraph-properties fo:text-align="center" fo:orphans="2" fo:widows="2"/>
    </style:style>
    <style:style style:name="T49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8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94" style:family="paragraph" style:parent-style-name="Normal">
      <style:paragraph-properties fo:text-align="center" fo:orphans="2" fo:widows="2"/>
    </style:style>
    <style:style style:name="T49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8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95" style:family="paragraph" style:parent-style-name="Normal">
      <style:paragraph-properties fo:text-align="center" fo:orphans="2" fo:widows="2"/>
    </style:style>
    <style:style style:name="T49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8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96" style:family="paragraph" style:parent-style-name="Normal">
      <style:paragraph-properties fo:text-align="center" fo:orphans="2" fo:widows="2"/>
    </style:style>
    <style:style style:name="T49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8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97" style:family="paragraph" style:parent-style-name="Normal">
      <style:paragraph-properties fo:text-align="center" fo:orphans="2" fo:widows="2"/>
    </style:style>
    <style:style style:name="T49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8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98" style:family="paragraph" style:parent-style-name="Normal">
      <style:paragraph-properties fo:text-align="center" fo:orphans="2" fo:widows="2"/>
    </style:style>
    <style:style style:name="T49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8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99" style:family="paragraph" style:parent-style-name="Normal">
      <style:paragraph-properties fo:text-align="center" fo:orphans="2" fo:widows="2"/>
    </style:style>
    <style:style style:name="T49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8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00" style:family="paragraph" style:parent-style-name="Normal">
      <style:paragraph-properties fo:text-align="center" fo:orphans="2" fo:widows="2"/>
    </style:style>
    <style:style style:name="T50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00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500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8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01" style:family="paragraph" style:parent-style-name="Normal">
      <style:paragraph-properties fo:text-align="center" fo:orphans="2" fo:widows="2"/>
    </style:style>
    <style:style style:name="T50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01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501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8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02" style:family="paragraph" style:parent-style-name="Normal">
      <style:paragraph-properties fo:text-align="center" fo:orphans="2" fo:widows="2"/>
    </style:style>
    <style:style style:name="T50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02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502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45" style:family="table-row">
      <style:table-row-properties style:min-row-height="2.302cm"/>
    </style:style>
    <style:style style:name="Cell48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503" style:family="paragraph" style:parent-style-name="Normal">
      <style:paragraph-properties fo:text-align="center" fo:orphans="2" fo:widows="2"/>
    </style:style>
    <style:style style:name="T50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9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04" style:family="paragraph" style:parent-style-name="Normal">
      <style:paragraph-properties fo:text-align="center" fo:orphans="2" fo:widows="2"/>
    </style:style>
    <style:style style:name="T50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9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05" style:family="paragraph" style:parent-style-name="Normal">
      <style:paragraph-properties fo:orphans="2" fo:widows="2"/>
    </style:style>
    <style:style style:name="T50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9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06" style:family="paragraph" style:parent-style-name="Normal">
      <style:paragraph-properties fo:orphans="2" fo:widows="2"/>
    </style:style>
    <style:style style:name="T50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9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07" style:family="paragraph" style:parent-style-name="Normal">
      <style:paragraph-properties fo:orphans="2" fo:widows="2"/>
    </style:style>
    <style:style style:name="T50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9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08" style:family="paragraph" style:parent-style-name="Normal">
      <style:paragraph-properties fo:orphans="2" fo:widows="2"/>
    </style:style>
    <style:style style:name="T50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9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09" style:family="paragraph" style:parent-style-name="Normal">
      <style:paragraph-properties fo:orphans="2" fo:widows="2"/>
    </style:style>
    <style:style style:name="T50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09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09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09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9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10" style:family="paragraph" style:parent-style-name="Normal">
      <style:paragraph-properties fo:text-align="center" fo:orphans="2" fo:widows="2"/>
    </style:style>
    <style:style style:name="T51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9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11" style:family="paragraph" style:parent-style-name="Normal">
      <style:paragraph-properties fo:orphans="2" fo:widows="2"/>
    </style:style>
    <style:style style:name="T51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9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12" style:family="paragraph" style:parent-style-name="Normal">
      <style:paragraph-properties fo:orphans="2" fo:widows="2"/>
    </style:style>
    <style:style style:name="T51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9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13" style:family="paragraph" style:parent-style-name="Normal">
      <style:paragraph-properties fo:orphans="2" fo:widows="2"/>
    </style:style>
    <style:style style:name="T51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0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14" style:family="paragraph" style:parent-style-name="Normal">
      <style:paragraph-properties fo:orphans="2" fo:widows="2"/>
    </style:style>
    <style:style style:name="T51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14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14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46" style:family="table-row">
      <style:table-row-properties style:min-row-height="3.069cm"/>
    </style:style>
    <style:style style:name="Cell50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515" style:family="paragraph" style:parent-style-name="Normal">
      <style:paragraph-properties fo:text-align="center" fo:orphans="2" fo:widows="2"/>
    </style:style>
    <style:style style:name="T51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0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16" style:family="paragraph" style:parent-style-name="Normal">
      <style:paragraph-properties fo:text-align="center" fo:orphans="2" fo:widows="2"/>
    </style:style>
    <style:style style:name="T51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0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17" style:family="paragraph" style:parent-style-name="Normal">
      <style:paragraph-properties fo:orphans="2" fo:widows="2"/>
    </style:style>
    <style:style style:name="T51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0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18" style:family="paragraph" style:parent-style-name="Normal">
      <style:paragraph-properties fo:orphans="2" fo:widows="2"/>
    </style:style>
    <style:style style:name="T51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0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19" style:family="paragraph" style:parent-style-name="Normal">
      <style:paragraph-properties fo:orphans="2" fo:widows="2"/>
    </style:style>
    <style:style style:name="T51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0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20" style:family="paragraph" style:parent-style-name="Normal">
      <style:paragraph-properties fo:orphans="2" fo:widows="2"/>
    </style:style>
    <style:style style:name="T52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0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21" style:family="paragraph" style:parent-style-name="Normal">
      <style:paragraph-properties fo:orphans="2" fo:widows="2"/>
    </style:style>
    <style:style style:name="T52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21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21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21_4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521_5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21_6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521_7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21_8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521_9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21_10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0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22" style:family="paragraph" style:parent-style-name="Normal">
      <style:paragraph-properties fo:text-align="center" fo:orphans="2" fo:widows="2"/>
    </style:style>
    <style:style style:name="T52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0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23" style:family="paragraph" style:parent-style-name="Normal">
      <style:paragraph-properties fo:orphans="2" fo:widows="2"/>
    </style:style>
    <style:style style:name="T52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1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24" style:family="paragraph" style:parent-style-name="Normal">
      <style:paragraph-properties fo:orphans="2" fo:widows="2"/>
    </style:style>
    <style:style style:name="T52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1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25" style:family="paragraph" style:parent-style-name="Normal">
      <style:paragraph-properties fo:orphans="2" fo:widows="2"/>
    </style:style>
    <style:style style:name="T52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1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26" style:family="paragraph" style:parent-style-name="Normal">
      <style:paragraph-properties fo:orphans="2" fo:widows="2"/>
    </style:style>
    <style:style style:name="T52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26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26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47" style:family="table-row">
      <style:table-row-properties style:min-row-height="1.376cm"/>
    </style:style>
    <style:style style:name="Cell51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527" style:family="paragraph" style:parent-style-name="Normal">
      <style:paragraph-properties fo:text-align="center" fo:orphans="2" fo:widows="2"/>
    </style:style>
    <style:style style:name="T52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1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28" style:family="paragraph" style:parent-style-name="Normal">
      <style:paragraph-properties fo:text-align="center" fo:orphans="2" fo:widows="2"/>
    </style:style>
    <style:style style:name="T52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28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528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28_4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528_5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1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29" style:family="paragraph" style:parent-style-name="Normal">
      <style:paragraph-properties fo:orphans="2" fo:widows="2"/>
    </style:style>
    <style:style style:name="T52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1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30" style:family="paragraph" style:parent-style-name="Normal">
      <style:paragraph-properties fo:orphans="2" fo:widows="2"/>
    </style:style>
    <style:style style:name="T53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1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31" style:family="paragraph" style:parent-style-name="Normal">
      <style:paragraph-properties fo:orphans="2" fo:widows="2"/>
    </style:style>
    <style:style style:name="T53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1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32" style:family="paragraph" style:parent-style-name="Normal">
      <style:paragraph-properties fo:orphans="2" fo:widows="2"/>
    </style:style>
    <style:style style:name="T53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1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33" style:family="paragraph" style:parent-style-name="Normal">
      <style:paragraph-properties fo:orphans="2" fo:widows="2"/>
    </style:style>
    <style:style style:name="T53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2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34" style:family="paragraph" style:parent-style-name="Normal">
      <style:paragraph-properties fo:text-align="center" fo:orphans="2" fo:widows="2"/>
    </style:style>
    <style:style style:name="T53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2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35" style:family="paragraph" style:parent-style-name="Normal">
      <style:paragraph-properties fo:orphans="2" fo:widows="2"/>
    </style:style>
    <style:style style:name="T53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2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36" style:family="paragraph" style:parent-style-name="Normal">
      <style:paragraph-properties fo:orphans="2" fo:widows="2"/>
    </style:style>
    <style:style style:name="T53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2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37" style:family="paragraph" style:parent-style-name="Normal">
      <style:paragraph-properties fo:orphans="2" fo:widows="2"/>
    </style:style>
    <style:style style:name="T53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2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38" style:family="paragraph" style:parent-style-name="Normal">
      <style:paragraph-properties fo:orphans="2" fo:widows="2"/>
    </style:style>
    <style:style style:name="T53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38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38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48" style:family="table-row">
      <style:table-row-properties style:min-row-height="2.17cm"/>
    </style:style>
    <style:style style:name="Cell52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539" style:family="paragraph" style:parent-style-name="Normal">
      <style:paragraph-properties fo:text-align="center" fo:orphans="2" fo:widows="2"/>
    </style:style>
    <style:style style:name="T53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2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40" style:family="paragraph" style:parent-style-name="Normal">
      <style:paragraph-properties fo:text-align="center" fo:orphans="2" fo:widows="2"/>
    </style:style>
    <style:style style:name="T54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40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540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2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41" style:family="paragraph" style:parent-style-name="Normal">
      <style:paragraph-properties fo:orphans="2" fo:widows="2"/>
    </style:style>
    <style:style style:name="T54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2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42" style:family="paragraph" style:parent-style-name="Normal">
      <style:paragraph-properties fo:orphans="2" fo:widows="2"/>
    </style:style>
    <style:style style:name="T54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2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43" style:family="paragraph" style:parent-style-name="Normal">
      <style:paragraph-properties fo:orphans="2" fo:widows="2"/>
    </style:style>
    <style:style style:name="T54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3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44" style:family="paragraph" style:parent-style-name="Normal">
      <style:paragraph-properties fo:orphans="2" fo:widows="2"/>
    </style:style>
    <style:style style:name="T54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3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45" style:family="paragraph" style:parent-style-name="Normal">
      <style:paragraph-properties fo:orphans="2" fo:widows="2"/>
    </style:style>
    <style:style style:name="T54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45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45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45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3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46" style:family="paragraph" style:parent-style-name="Normal">
      <style:paragraph-properties fo:text-align="center" fo:orphans="2" fo:widows="2"/>
    </style:style>
    <style:style style:name="T54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3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47" style:family="paragraph" style:parent-style-name="Normal">
      <style:paragraph-properties fo:orphans="2" fo:widows="2"/>
    </style:style>
    <style:style style:name="T54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3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48" style:family="paragraph" style:parent-style-name="Normal">
      <style:paragraph-properties fo:orphans="2" fo:widows="2"/>
    </style:style>
    <style:style style:name="T54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3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49" style:family="paragraph" style:parent-style-name="Normal">
      <style:paragraph-properties fo:orphans="2" fo:widows="2"/>
    </style:style>
    <style:style style:name="T54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3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50" style:family="paragraph" style:parent-style-name="Normal">
      <style:paragraph-properties fo:orphans="2" fo:widows="2"/>
    </style:style>
    <style:style style:name="T55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49" style:family="table-row">
      <style:table-row-properties style:min-row-height="2.487cm"/>
    </style:style>
    <style:style style:name="Cell53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551" style:family="paragraph" style:parent-style-name="Normal">
      <style:paragraph-properties fo:text-align="center" fo:orphans="2" fo:widows="2"/>
    </style:style>
    <style:style style:name="T55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3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52" style:family="paragraph" style:parent-style-name="Normal">
      <style:paragraph-properties fo:text-align="center" fo:orphans="2" fo:widows="2"/>
    </style:style>
    <style:style style:name="T55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52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552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3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53" style:family="paragraph" style:parent-style-name="Normal">
      <style:paragraph-properties fo:orphans="2" fo:widows="2"/>
    </style:style>
    <style:style style:name="T55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4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54" style:family="paragraph" style:parent-style-name="Normal">
      <style:paragraph-properties fo:orphans="2" fo:widows="2"/>
    </style:style>
    <style:style style:name="T55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4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55" style:family="paragraph" style:parent-style-name="Normal">
      <style:paragraph-properties fo:orphans="2" fo:widows="2"/>
    </style:style>
    <style:style style:name="T55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4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56" style:family="paragraph" style:parent-style-name="Normal">
      <style:paragraph-properties fo:orphans="2" fo:widows="2"/>
    </style:style>
    <style:style style:name="T55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4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57" style:family="paragraph" style:parent-style-name="Normal">
      <style:paragraph-properties fo:orphans="2" fo:widows="2"/>
    </style:style>
    <style:style style:name="T55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57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57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57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4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58" style:family="paragraph" style:parent-style-name="Normal">
      <style:paragraph-properties fo:text-align="center" fo:orphans="2" fo:widows="2"/>
    </style:style>
    <style:style style:name="T55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4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59" style:family="paragraph" style:parent-style-name="Normal">
      <style:paragraph-properties fo:orphans="2" fo:widows="2"/>
    </style:style>
    <style:style style:name="T55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4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60" style:family="paragraph" style:parent-style-name="Normal">
      <style:paragraph-properties fo:orphans="2" fo:widows="2"/>
    </style:style>
    <style:style style:name="T56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4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61" style:family="paragraph" style:parent-style-name="Normal">
      <style:paragraph-properties fo:orphans="2" fo:widows="2"/>
    </style:style>
    <style:style style:name="T56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4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62" style:family="paragraph" style:parent-style-name="Normal">
      <style:paragraph-properties fo:orphans="2" fo:widows="2"/>
    </style:style>
    <style:style style:name="T56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50" style:family="table-row">
      <style:table-row-properties style:min-row-height="2.09cm"/>
    </style:style>
    <style:style style:name="Cell54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563" style:family="paragraph" style:parent-style-name="Normal">
      <style:paragraph-properties fo:text-align="center" fo:orphans="2" fo:widows="2"/>
    </style:style>
    <style:style style:name="T56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5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64" style:family="paragraph" style:parent-style-name="Normal">
      <style:paragraph-properties fo:text-align="center" fo:orphans="2" fo:widows="2"/>
    </style:style>
    <style:style style:name="T56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64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564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5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65" style:family="paragraph" style:parent-style-name="Normal">
      <style:paragraph-properties fo:orphans="2" fo:widows="2"/>
    </style:style>
    <style:style style:name="T56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5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66" style:family="paragraph" style:parent-style-name="Normal">
      <style:paragraph-properties fo:orphans="2" fo:widows="2"/>
    </style:style>
    <style:style style:name="T56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5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67" style:family="paragraph" style:parent-style-name="Normal">
      <style:paragraph-properties fo:orphans="2" fo:widows="2"/>
    </style:style>
    <style:style style:name="T56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5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68" style:family="paragraph" style:parent-style-name="Normal">
      <style:paragraph-properties fo:orphans="2" fo:widows="2"/>
    </style:style>
    <style:style style:name="T56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5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69" style:family="paragraph" style:parent-style-name="Normal">
      <style:paragraph-properties fo:orphans="2" fo:widows="2"/>
    </style:style>
    <style:style style:name="T56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69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69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69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5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70" style:family="paragraph" style:parent-style-name="Normal">
      <style:paragraph-properties fo:text-align="center" fo:orphans="2" fo:widows="2"/>
    </style:style>
    <style:style style:name="T57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5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71" style:family="paragraph" style:parent-style-name="Normal">
      <style:paragraph-properties fo:orphans="2" fo:widows="2"/>
    </style:style>
    <style:style style:name="T57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5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72" style:family="paragraph" style:parent-style-name="Normal">
      <style:paragraph-properties fo:orphans="2" fo:widows="2"/>
    </style:style>
    <style:style style:name="T57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5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73" style:family="paragraph" style:parent-style-name="Normal">
      <style:paragraph-properties fo:orphans="2" fo:widows="2"/>
    </style:style>
    <style:style style:name="T57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6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74" style:family="paragraph" style:parent-style-name="Normal">
      <style:paragraph-properties fo:orphans="2" fo:widows="2"/>
    </style:style>
    <style:style style:name="T57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51" style:family="table-row">
      <style:table-row-properties style:min-row-height="1.773cm"/>
    </style:style>
    <style:style style:name="Cell56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575" style:family="paragraph" style:parent-style-name="Normal">
      <style:paragraph-properties fo:text-align="center" fo:orphans="2" fo:widows="2"/>
    </style:style>
    <style:style style:name="T57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6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76" style:family="paragraph" style:parent-style-name="Normal">
      <style:paragraph-properties fo:text-align="center" fo:orphans="2" fo:widows="2"/>
    </style:style>
    <style:style style:name="T57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76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576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6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77" style:family="paragraph" style:parent-style-name="Normal">
      <style:paragraph-properties fo:orphans="2" fo:widows="2"/>
    </style:style>
    <style:style style:name="T57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6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78" style:family="paragraph" style:parent-style-name="Normal">
      <style:paragraph-properties fo:orphans="2" fo:widows="2"/>
    </style:style>
    <style:style style:name="T57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6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79" style:family="paragraph" style:parent-style-name="Normal">
      <style:paragraph-properties fo:orphans="2" fo:widows="2"/>
    </style:style>
    <style:style style:name="T57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6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80" style:family="paragraph" style:parent-style-name="Normal">
      <style:paragraph-properties fo:orphans="2" fo:widows="2"/>
    </style:style>
    <style:style style:name="T58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6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81" style:family="paragraph" style:parent-style-name="Normal">
      <style:paragraph-properties fo:orphans="2" fo:widows="2"/>
    </style:style>
    <style:style style:name="T58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81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81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81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6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82" style:family="paragraph" style:parent-style-name="Normal">
      <style:paragraph-properties fo:text-align="center" fo:orphans="2" fo:widows="2"/>
    </style:style>
    <style:style style:name="T58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6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83" style:family="paragraph" style:parent-style-name="Normal">
      <style:paragraph-properties fo:orphans="2" fo:widows="2"/>
    </style:style>
    <style:style style:name="T58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7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84" style:family="paragraph" style:parent-style-name="Normal">
      <style:paragraph-properties fo:orphans="2" fo:widows="2"/>
    </style:style>
    <style:style style:name="T58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7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85" style:family="paragraph" style:parent-style-name="Normal">
      <style:paragraph-properties fo:orphans="2" fo:widows="2"/>
    </style:style>
    <style:style style:name="T58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7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86" style:family="paragraph" style:parent-style-name="Normal">
      <style:paragraph-properties fo:orphans="2" fo:widows="2"/>
    </style:style>
    <style:style style:name="T58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52" style:family="table-row">
      <style:table-row-properties style:min-row-height="1.482cm"/>
    </style:style>
    <style:style style:name="Cell57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587" style:family="paragraph" style:parent-style-name="Normal">
      <style:paragraph-properties fo:text-align="center" fo:orphans="2" fo:widows="2"/>
    </style:style>
    <style:style style:name="T58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7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88" style:family="paragraph" style:parent-style-name="Normal">
      <style:paragraph-properties fo:text-align="center" fo:orphans="2" fo:widows="2"/>
    </style:style>
    <style:style style:name="T58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88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57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89" style:family="paragraph" style:parent-style-name="Normal">
      <style:paragraph-properties fo:orphans="2" fo:widows="2"/>
    </style:style>
    <style:style style:name="T58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7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90" style:family="paragraph" style:parent-style-name="Normal">
      <style:paragraph-properties fo:orphans="2" fo:widows="2"/>
    </style:style>
    <style:style style:name="T59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7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91" style:family="paragraph" style:parent-style-name="Normal">
      <style:paragraph-properties fo:orphans="2" fo:widows="2"/>
    </style:style>
    <style:style style:name="T59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7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92" style:family="paragraph" style:parent-style-name="Normal">
      <style:paragraph-properties fo:orphans="2" fo:widows="2"/>
    </style:style>
    <style:style style:name="T59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7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93" style:family="paragraph" style:parent-style-name="Normal">
      <style:paragraph-properties fo:orphans="2" fo:widows="2"/>
    </style:style>
    <style:style style:name="T59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8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94" style:family="paragraph" style:parent-style-name="Normal">
      <style:paragraph-properties fo:text-align="center" fo:orphans="2" fo:widows="2"/>
    </style:style>
    <style:style style:name="T59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8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95" style:family="paragraph" style:parent-style-name="Normal">
      <style:paragraph-properties fo:orphans="2" fo:widows="2"/>
    </style:style>
    <style:style style:name="T59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8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96" style:family="paragraph" style:parent-style-name="Normal">
      <style:paragraph-properties fo:orphans="2" fo:widows="2"/>
    </style:style>
    <style:style style:name="T59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8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97" style:family="paragraph" style:parent-style-name="Normal">
      <style:paragraph-properties fo:orphans="2" fo:widows="2"/>
    </style:style>
    <style:style style:name="T59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8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98" style:family="paragraph" style:parent-style-name="Normal">
      <style:paragraph-properties fo:orphans="2" fo:widows="2"/>
    </style:style>
    <style:style style:name="T59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98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Row53" style:family="table-row">
      <style:table-row-properties style:min-row-height="1.191cm"/>
    </style:style>
    <style:style style:name="Cell58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599" style:family="paragraph" style:parent-style-name="Normal">
      <style:paragraph-properties fo:text-align="center" fo:orphans="2" fo:widows="2"/>
    </style:style>
    <style:style style:name="T59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8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00" style:family="paragraph" style:parent-style-name="Normal">
      <style:paragraph-properties fo:text-align="center" fo:orphans="2" fo:widows="2"/>
    </style:style>
    <style:style style:name="T60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00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58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01" style:family="paragraph" style:parent-style-name="Normal">
      <style:paragraph-properties fo:orphans="2" fo:widows="2"/>
    </style:style>
    <style:style style:name="T60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8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02" style:family="paragraph" style:parent-style-name="Normal">
      <style:paragraph-properties fo:orphans="2" fo:widows="2"/>
    </style:style>
    <style:style style:name="T60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8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03" style:family="paragraph" style:parent-style-name="Normal">
      <style:paragraph-properties fo:orphans="2" fo:widows="2"/>
    </style:style>
    <style:style style:name="T60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9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04" style:family="paragraph" style:parent-style-name="Normal">
      <style:paragraph-properties fo:orphans="2" fo:widows="2"/>
    </style:style>
    <style:style style:name="T60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9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05" style:family="paragraph" style:parent-style-name="Normal">
      <style:paragraph-properties fo:orphans="2" fo:widows="2"/>
    </style:style>
    <style:style style:name="T60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9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06" style:family="paragraph" style:parent-style-name="Normal">
      <style:paragraph-properties fo:text-align="center" fo:orphans="2" fo:widows="2"/>
    </style:style>
    <style:style style:name="T60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9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07" style:family="paragraph" style:parent-style-name="Normal">
      <style:paragraph-properties fo:orphans="2" fo:widows="2"/>
    </style:style>
    <style:style style:name="T60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9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08" style:family="paragraph" style:parent-style-name="Normal">
      <style:paragraph-properties fo:orphans="2" fo:widows="2"/>
    </style:style>
    <style:style style:name="T60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9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09" style:family="paragraph" style:parent-style-name="Normal">
      <style:paragraph-properties fo:orphans="2" fo:widows="2"/>
    </style:style>
    <style:style style:name="T60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9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10" style:family="paragraph" style:parent-style-name="Normal">
      <style:paragraph-properties fo:orphans="2" fo:widows="2"/>
    </style:style>
    <style:style style:name="T61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10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610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10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10_5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Row54" style:family="table-row">
      <style:table-row-properties style:min-row-height="1.138cm"/>
    </style:style>
    <style:style style:name="Cell59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611" style:family="paragraph" style:parent-style-name="Normal">
      <style:paragraph-properties fo:text-align="center" fo:orphans="2" fo:widows="2"/>
    </style:style>
    <style:style style:name="T61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9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12" style:family="paragraph" style:parent-style-name="Normal">
      <style:paragraph-properties fo:orphans="2" fo:widows="2"/>
    </style:style>
    <style:style style:name="T612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T61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612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59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13" style:family="paragraph" style:parent-style-name="Normal">
      <style:paragraph-properties fo:orphans="2" fo:widows="2"/>
    </style:style>
    <style:style style:name="T61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0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14" style:family="paragraph" style:parent-style-name="Normal">
      <style:paragraph-properties fo:orphans="2" fo:widows="2"/>
    </style:style>
    <style:style style:name="T61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0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15" style:family="paragraph" style:parent-style-name="Normal">
      <style:paragraph-properties fo:orphans="2" fo:widows="2"/>
    </style:style>
    <style:style style:name="T61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0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16" style:family="paragraph" style:parent-style-name="Normal">
      <style:paragraph-properties fo:orphans="2" fo:widows="2"/>
    </style:style>
    <style:style style:name="T61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0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17" style:family="paragraph" style:parent-style-name="Normal">
      <style:paragraph-properties fo:orphans="2" fo:widows="2"/>
    </style:style>
    <style:style style:name="T61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0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18" style:family="paragraph" style:parent-style-name="Normal">
      <style:paragraph-properties fo:text-align="center" fo:orphans="2" fo:widows="2"/>
    </style:style>
    <style:style style:name="T61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0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19" style:family="paragraph" style:parent-style-name="Normal">
      <style:paragraph-properties fo:orphans="2" fo:widows="2"/>
    </style:style>
    <style:style style:name="T61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0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20" style:family="paragraph" style:parent-style-name="Normal">
      <style:paragraph-properties fo:orphans="2" fo:widows="2"/>
    </style:style>
    <style:style style:name="T62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0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21" style:family="paragraph" style:parent-style-name="Normal">
      <style:paragraph-properties fo:orphans="2" fo:widows="2"/>
    </style:style>
    <style:style style:name="T62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0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22" style:family="paragraph" style:parent-style-name="Normal">
      <style:paragraph-properties fo:orphans="2" fo:widows="2"/>
    </style:style>
    <style:style style:name="T62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22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622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22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22_5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Row55" style:family="table-row">
      <style:table-row-properties style:min-row-height="1.058cm"/>
    </style:style>
    <style:style style:name="Cell60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623" style:family="paragraph" style:parent-style-name="Normal">
      <style:paragraph-properties fo:text-align="center" fo:orphans="2" fo:widows="2"/>
    </style:style>
    <style:style style:name="T62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1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24" style:family="paragraph" style:parent-style-name="Normal">
      <style:paragraph-properties fo:orphans="2" fo:widows="2"/>
    </style:style>
    <style:style style:name="T62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24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61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25" style:family="paragraph" style:parent-style-name="Normal">
      <style:paragraph-properties fo:orphans="2" fo:widows="2"/>
    </style:style>
    <style:style style:name="T62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1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26" style:family="paragraph" style:parent-style-name="Normal">
      <style:paragraph-properties fo:orphans="2" fo:widows="2"/>
    </style:style>
    <style:style style:name="T62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1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27" style:family="paragraph" style:parent-style-name="Normal">
      <style:paragraph-properties fo:orphans="2" fo:widows="2"/>
    </style:style>
    <style:style style:name="T62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1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28" style:family="paragraph" style:parent-style-name="Normal">
      <style:paragraph-properties fo:orphans="2" fo:widows="2"/>
    </style:style>
    <style:style style:name="T62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1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29" style:family="paragraph" style:parent-style-name="Normal">
      <style:paragraph-properties fo:orphans="2" fo:widows="2"/>
    </style:style>
    <style:style style:name="T62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1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30" style:family="paragraph" style:parent-style-name="Normal">
      <style:paragraph-properties fo:text-align="center" fo:orphans="2" fo:widows="2"/>
    </style:style>
    <style:style style:name="T63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1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31" style:family="paragraph" style:parent-style-name="Normal">
      <style:paragraph-properties fo:orphans="2" fo:widows="2"/>
    </style:style>
    <style:style style:name="T63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1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32" style:family="paragraph" style:parent-style-name="Normal">
      <style:paragraph-properties fo:orphans="2" fo:widows="2"/>
    </style:style>
    <style:style style:name="T63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1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33" style:family="paragraph" style:parent-style-name="Normal">
      <style:paragraph-properties fo:orphans="2" fo:widows="2"/>
    </style:style>
    <style:style style:name="T63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2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34" style:family="paragraph" style:parent-style-name="Normal">
      <style:paragraph-properties fo:orphans="2" fo:widows="2"/>
    </style:style>
    <style:style style:name="T63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34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Row56" style:family="table-row">
      <style:table-row-properties style:min-row-height="0.397cm"/>
    </style:style>
    <style:style style:name="Cell621" style:family="table-cell">
      <style:table-cell-properties style:vertical-align="bottom" fo:padding-left="0.049cm" fo:padding-right="0.049cm" fo:wrap-option="no-wrap"/>
    </style:style>
    <style:style style:name="P635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22" style:family="table-cell">
      <style:table-cell-properties style:vertical-align="middle" fo:padding-left="0.049cm" fo:padding-right="0.049cm" fo:wrap-option="no-wrap"/>
    </style:style>
    <style:style style:name="P636" style:family="paragraph" style:parent-style-name="Normal">
      <style:paragraph-properties fo:orphans="2" fo:widows="2"/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623" style:family="table-cell">
      <style:table-cell-properties style:vertical-align="middle" fo:padding-left="0.049cm" fo:padding-right="0.049cm" fo:wrap-option="no-wrap"/>
    </style:style>
    <style:style style:name="P637" style:family="paragraph" style:parent-style-name="Normal">
      <style:paragraph-properties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24" style:family="table-cell">
      <style:table-cell-properties style:vertical-align="middle" fo:padding-left="0.049cm" fo:padding-right="0.049cm" fo:wrap-option="no-wrap"/>
    </style:style>
    <style:style style:name="P638" style:family="paragraph" style:parent-style-name="Normal">
      <style:paragraph-properties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25" style:family="table-cell">
      <style:table-cell-properties style:vertical-align="bottom" fo:padding-left="0.049cm" fo:padding-right="0.049cm" fo:wrap-option="no-wrap"/>
    </style:style>
    <style:style style:name="P639" style:family="paragraph" style:parent-style-name="Normal">
      <style:paragraph-properties fo:orphans="2" fo:widows="2"/>
    </style:style>
    <style:style style:name="T63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26" style:family="table-cell">
      <style:table-cell-properties style:vertical-align="middle" fo:padding-left="0.049cm" fo:padding-right="0.049cm" fo:wrap-option="no-wrap"/>
    </style:style>
    <style:style style:name="P640" style:family="paragraph" style:parent-style-name="Normal">
      <style:paragraph-properties fo:orphans="2" fo:widows="2"/>
    </style:style>
    <style:style style:name="T640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627" style:family="table-cell">
      <style:table-cell-properties style:vertical-align="middle" fo:padding-left="0.049cm" fo:padding-right="0.049cm" fo:wrap-option="no-wrap"/>
    </style:style>
    <style:style style:name="P641" style:family="paragraph" style:parent-style-name="Normal">
      <style:paragraph-properties fo:orphans="2" fo:widows="2"/>
    </style:style>
    <style:style style:name="T64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41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641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28" style:family="table-cell">
      <style:table-cell-properties style:vertical-align="middle" fo:padding-left="0.049cm" fo:padding-right="0.049cm" fo:wrap-option="no-wrap"/>
    </style:style>
    <style:style style:name="P642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29" style:family="table-cell">
      <style:table-cell-properties style:vertical-align="middle" fo:padding-left="0.049cm" fo:padding-right="0.049cm" fo:wrap-option="no-wrap"/>
    </style:style>
    <style:style style:name="P643" style:family="paragraph" style:parent-style-name="Normal">
      <style:paragraph-properties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30" style:family="table-cell">
      <style:table-cell-properties style:vertical-align="middle" fo:padding-left="0.049cm" fo:padding-right="0.049cm" fo:wrap-option="no-wrap"/>
    </style:style>
    <style:style style:name="P644" style:family="paragraph" style:parent-style-name="Normal">
      <style:paragraph-properties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31" style:family="table-cell">
      <style:table-cell-properties style:vertical-align="middle" fo:padding-left="0.049cm" fo:padding-right="0.049cm" fo:wrap-option="no-wrap"/>
    </style:style>
    <style:style style:name="P645" style:family="paragraph" style:parent-style-name="Normal">
      <style:paragraph-properties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32" style:family="table-cell">
      <style:table-cell-properties style:vertical-align="middle" fo:padding-left="0.049cm" fo:padding-right="0.049cm" fo:wrap-option="no-wrap"/>
    </style:style>
    <style:style style:name="P646" style:family="paragraph" style:parent-style-name="Normal">
      <style:paragraph-properties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57" style:family="table-row">
      <style:table-row-properties style:min-row-height="0.397cm"/>
    </style:style>
    <style:style style:name="Cell633" style:family="table-cell">
      <style:table-cell-properties style:vertical-align="bottom" fo:padding-left="0.049cm" fo:padding-right="0.049cm" fo:wrap-option="no-wrap"/>
    </style:style>
    <style:style style:name="P647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34" style:family="table-cell">
      <style:table-cell-properties style:vertical-align="middle" fo:padding-left="0.049cm" fo:padding-right="0.049cm" fo:wrap-option="no-wrap"/>
    </style:style>
    <style:style style:name="P648" style:family="paragraph" style:parent-style-name="Normal">
      <style:paragraph-properties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35" style:family="table-cell">
      <style:table-cell-properties style:vertical-align="middle" fo:padding-left="0.049cm" fo:padding-right="0.049cm" fo:wrap-option="no-wrap"/>
    </style:style>
    <style:style style:name="P649" style:family="paragraph" style:parent-style-name="Normal">
      <style:paragraph-properties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36" style:family="table-cell">
      <style:table-cell-properties style:vertical-align="middle" fo:padding-left="0.049cm" fo:padding-right="0.049cm" fo:wrap-option="no-wrap"/>
    </style:style>
    <style:style style:name="P650" style:family="paragraph" style:parent-style-name="Normal">
      <style:paragraph-properties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37" style:family="table-cell">
      <style:table-cell-properties style:vertical-align="middle" fo:padding-left="0.049cm" fo:padding-right="0.049cm" fo:wrap-option="no-wrap"/>
    </style:style>
    <style:style style:name="P651" style:family="paragraph" style:parent-style-name="Normal">
      <style:paragraph-properties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38" style:family="table-cell">
      <style:table-cell-properties style:vertical-align="middle" fo:padding-left="0.049cm" fo:padding-right="0.049cm" fo:wrap-option="no-wrap"/>
    </style:style>
    <style:style style:name="P652" style:family="paragraph" style:parent-style-name="Normal">
      <style:paragraph-properties fo:orphans="2" fo:widows="2"/>
    </style:style>
    <style:style style:name="T652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639" style:family="table-cell">
      <style:table-cell-properties style:vertical-align="middle" fo:padding-left="0.049cm" fo:padding-right="0.049cm" fo:wrap-option="no-wrap"/>
    </style:style>
    <style:style style:name="P653" style:family="paragraph" style:parent-style-name="Normal">
      <style:paragraph-properties fo:orphans="2" fo:widows="2"/>
    </style:style>
    <style:style style:name="T65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53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653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40" style:family="table-cell">
      <style:table-cell-properties style:vertical-align="middle" fo:padding-left="0.049cm" fo:padding-right="0.049cm" fo:wrap-option="no-wrap"/>
    </style:style>
    <style:style style:name="P654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41" style:family="table-cell">
      <style:table-cell-properties style:vertical-align="middle" fo:padding-left="0.049cm" fo:padding-right="0.049cm" fo:wrap-option="no-wrap"/>
    </style:style>
    <style:style style:name="P655" style:family="paragraph" style:parent-style-name="Normal">
      <style:paragraph-properties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42" style:family="table-cell">
      <style:table-cell-properties style:vertical-align="middle" fo:padding-left="0.049cm" fo:padding-right="0.049cm" fo:wrap-option="no-wrap"/>
    </style:style>
    <style:style style:name="P656" style:family="paragraph" style:parent-style-name="Normal">
      <style:paragraph-properties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43" style:family="table-cell">
      <style:table-cell-properties style:vertical-align="middle" fo:padding-left="0.049cm" fo:padding-right="0.049cm" fo:wrap-option="no-wrap"/>
    </style:style>
    <style:style style:name="P657" style:family="paragraph" style:parent-style-name="Normal">
      <style:paragraph-properties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44" style:family="table-cell">
      <style:table-cell-properties style:vertical-align="middle" fo:padding-left="0.049cm" fo:padding-right="0.049cm" fo:wrap-option="no-wrap"/>
    </style:style>
    <style:style style:name="P658" style:family="paragraph" style:parent-style-name="Normal">
      <style:paragraph-properties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58" style:family="table-row">
      <style:table-row-properties style:min-row-height="0.397cm"/>
    </style:style>
    <style:style style:name="Cell645" style:family="table-cell">
      <style:table-cell-properties style:vertical-align="bottom" fo:padding-left="0.049cm" fo:padding-right="0.049cm" fo:wrap-option="no-wrap"/>
    </style:style>
    <style:style style:name="P659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46" style:family="table-cell">
      <style:table-cell-properties style:vertical-align="middle" fo:padding-left="0.049cm" fo:padding-right="0.049cm" fo:wrap-option="no-wrap"/>
    </style:style>
    <style:style style:name="P660" style:family="paragraph" style:parent-style-name="Normal">
      <style:paragraph-properties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47" style:family="table-cell">
      <style:table-cell-properties style:vertical-align="middle" fo:padding-left="0.049cm" fo:padding-right="0.049cm" fo:wrap-option="no-wrap"/>
    </style:style>
    <style:style style:name="P661" style:family="paragraph" style:parent-style-name="Normal">
      <style:paragraph-properties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48" style:family="table-cell">
      <style:table-cell-properties style:vertical-align="middle" fo:padding-left="0.049cm" fo:padding-right="0.049cm" fo:wrap-option="no-wrap"/>
    </style:style>
    <style:style style:name="P662" style:family="paragraph" style:parent-style-name="Normal">
      <style:paragraph-properties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49" style:family="table-cell">
      <style:table-cell-properties style:vertical-align="middle" fo:padding-left="0.049cm" fo:padding-right="0.049cm" fo:wrap-option="no-wrap"/>
    </style:style>
    <style:style style:name="P663" style:family="paragraph" style:parent-style-name="Normal">
      <style:paragraph-properties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50" style:family="table-cell">
      <style:table-cell-properties style:vertical-align="middle" fo:padding-left="0.049cm" fo:padding-right="0.049cm" fo:wrap-option="no-wrap"/>
    </style:style>
    <style:style style:name="P664" style:family="paragraph" style:parent-style-name="Normal">
      <style:paragraph-properties fo:orphans="2" fo:widows="2"/>
    </style:style>
    <style:style style:name="T664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651" style:family="table-cell">
      <style:table-cell-properties style:vertical-align="middle" fo:padding-left="0.049cm" fo:padding-right="0.049cm" fo:wrap-option="no-wrap"/>
    </style:style>
    <style:style style:name="P665" style:family="paragraph" style:parent-style-name="Normal">
      <style:paragraph-properties fo:orphans="2" fo:widows="2"/>
    </style:style>
    <style:style style:name="T66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65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665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52" style:family="table-cell">
      <style:table-cell-properties style:vertical-align="middle" fo:padding-left="0.049cm" fo:padding-right="0.049cm" fo:wrap-option="no-wrap"/>
    </style:style>
    <style:style style:name="P666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53" style:family="table-cell">
      <style:table-cell-properties style:vertical-align="middle" fo:padding-left="0.049cm" fo:padding-right="0.049cm" fo:wrap-option="no-wrap"/>
    </style:style>
    <style:style style:name="P667" style:family="paragraph" style:parent-style-name="Normal">
      <style:paragraph-properties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54" style:family="table-cell">
      <style:table-cell-properties style:vertical-align="middle" fo:padding-left="0.049cm" fo:padding-right="0.049cm" fo:wrap-option="no-wrap"/>
    </style:style>
    <style:style style:name="P668" style:family="paragraph" style:parent-style-name="Normal">
      <style:paragraph-properties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55" style:family="table-cell">
      <style:table-cell-properties style:vertical-align="middle" fo:padding-left="0.049cm" fo:padding-right="0.049cm" fo:wrap-option="no-wrap"/>
    </style:style>
    <style:style style:name="P669" style:family="paragraph" style:parent-style-name="Normal">
      <style:paragraph-properties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56" style:family="table-cell">
      <style:table-cell-properties style:vertical-align="middle" fo:padding-left="0.049cm" fo:padding-right="0.049cm" fo:wrap-option="no-wrap"/>
    </style:style>
    <style:style style:name="P670" style:family="paragraph" style:parent-style-name="Normal">
      <style:paragraph-properties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P671" style:family="paragraph" style:parent-style-name="Normal"/>
    <style:style style:name="P672" style:family="paragraph" style:parent-style-name="公文_28_核判_29_">
      <style:paragraph-properties fo:break-before="page" fo:margin-left="2.54cm"/>
    </style:style>
    <style:style style:name="FR11" style:family="graphic" style:parent-style-name="公文_28_核判_29_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673" style:family="paragraph" style:parent-style-name="Normal"/>
    <style:style style:name="T673_1" style:family="text">
      <style:text-properties style:font-size-complex="12pt"/>
    </style:style>
    <style:style style:name="FR12" style:family="graphic" style:parent-style-name="公文_28_核判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74" style:family="paragraph" style:parent-style-name="Normal"/>
    <style:style style:name="T674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FR13" style:family="graphic" style:parent-style-name="公文_28_核判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75" style:family="paragraph" style:parent-style-name="Normal"/>
    <style:style style:name="FR1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76" style:family="paragraph" style:parent-style-name="公文_28_核判_29_">
      <style:paragraph-properties fo:break-before="page" fo:margin-left="2.54cm"/>
    </style:style>
    <style:style style:name="FR15" style:family="graphic" style:parent-style-name="公文_28_核判_29_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677" style:family="paragraph" style:parent-style-name="Normal"/>
    <style:style style:name="T677_1" style:family="text">
      <style:text-properties style:font-size-complex="12pt"/>
    </style:style>
    <style:style style:name="FR16" style:family="graphic" style:parent-style-name="公文_28_核判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78" style:family="paragraph" style:parent-style-name="Normal"/>
    <style:style style:name="T678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FR17" style:family="graphic" style:parent-style-name="公文_28_核判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79" style:family="paragraph" style:parent-style-name="Normal"/>
    <style:style style:name="FR18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80" style:family="paragraph" style:parent-style-name="公文_28_核判_29_">
      <style:paragraph-properties fo:break-before="page" fo:margin-left="2.54cm"/>
    </style:style>
    <style:style style:name="FR19" style:family="graphic" style:parent-style-name="公文_28_核判_29_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681" style:family="paragraph" style:parent-style-name="Normal"/>
    <style:style style:name="T681_1" style:family="text">
      <style:text-properties style:font-size-complex="12pt"/>
    </style:style>
    <style:style style:name="FR20" style:family="graphic" style:parent-style-name="公文_28_核判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82" style:family="paragraph" style:parent-style-name="Normal"/>
    <style:style style:name="T68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FR21" style:family="graphic" style:parent-style-name="公文_28_核判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true" draw:auto-grow-width="true"/>
    </style:style>
    <style:style style:name="P683" style:family="paragraph" style:parent-style-name="Normal"/>
    <style:style style:name="FR2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84" style:family="paragraph" style:parent-style-name="公文_28_核判_29_">
      <style:paragraph-properties fo:break-before="page" fo:margin-left="2.54cm"/>
    </style:style>
    <style:style style:name="FR23" style:family="graphic" style:parent-style-name="公文_28_核判_29_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left" style:run-through="foreground" fo:wrap-option="wrap" draw:auto-grow-height="false" draw:auto-grow-width="false"/>
    </style:style>
    <style:style style:name="P685" style:family="paragraph" style:parent-style-name="Normal"/>
    <style:style style:name="T685_1" style:family="text">
      <style:text-properties style:font-size-complex="12pt"/>
    </style:style>
    <style:style style:name="FR24" style:family="graphic" style:parent-style-name="公文_28_核判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86" style:family="paragraph" style:parent-style-name="Normal"/>
    <style:style style:name="T686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FR25" style:family="graphic" style:parent-style-name="公文_28_核判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87" style:family="paragraph" style:parent-style-name="Normal"/>
    <style:style style:name="FR2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S3" style:family="section" style:master-page-name="MasterPage2">
      <style:section-properties text:dont-balance-text-columns="false">
        <style:columns fo:column-count="0" fo:column-gap="0.75cm"/>
      </style:section-properties>
    </style:style>
    <style:style style:name="P688" style:family="paragraph" style:parent-style-name="公文_28_核判_29_" style:master-page-name="MasterPage2">
      <style:paragraph-properties fo:text-indent="0cm" fo:margin-left="0cm"/>
    </style:style>
  </office:automatic-styles>
  <office:body>
    <office:text>
      <text:section text:style-name="S1" text:name="S1">
        <text:p text:style-name="P1"><draw:frame svg:x="7.832cm" svg:y="3.588cm" svg:width="2.54cm" svg:height="2.54cm" draw:style-name="FR1" text:anchor-type="char" draw:z-index="16"><draw:text-box><text:p text:style-name="P2"><text:span text:style-name="T2_1">1-9</text:span></text:p></draw:text-box></draw:frame></text:p>
        <text:p text:style-name="P3"><draw:frame svg:x="-1.058cm" svg:y="-0.018cm" svg:width="18.415cm" svg:height="25.718cm" draw:style-name="FR2" text:anchor-type="char" draw:z-index="15"><draw:text-box><table:table table:style-name="Table1"><table:table-column table:style-name="Column1"/><table:table-column table:style-name="Column2"/><table:table-column table:style-name="Column3"/><table:table-column table:style-name="Column4"/><table:table-column table:style-name="Column5"/><table:table-column table:style-name="Column6"/><table:table-column table:style-name="Column7"/><table:table-column table:style-name="Column8"/><table:table-column table:style-name="Column9"/><table:table-column table:style-name="Column10"/><table:table-column table:style-name="Column11"/><table:table-column table:style-name="Column12"/><table:table-row table:style-name="Row1"><table:table-cell table:style-name="Cell1"><text:p text:style-name="P4"/></table:table-cell><table:table-cell table:style-name="Cell2" table:number-columns-spanned="11"><text:p text:style-name="P5"><text:span text:style-name="T5_1"><text:s text:c="3"/></text:span><text:span text:style-name="T5_2">臺北市轄區變電所供電範圍一覽表</text:span><text:span text:style-name="T5_3"><text:s text:c="5"/></text:span><text:span text:style-name="T5_4"><text:s text:c="3"/>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Row2"><table:table-cell table:style-name="Cell3"><text:p text:style-name="P6"><text:span text:style-name="T6_1">項次</text:span></text:p></table:table-cell><table:table-cell table:style-name="Cell4"><text:p text:style-name="P7"><text:span text:style-name="T7_1">變電所名</text:span></text:p></table:table-cell><table:table-cell table:style-name="Cell5"><text:p text:style-name="P8"><text:span text:style-name="T8_1">一次變電所</text:span></text:p></table:table-cell><table:table-cell table:style-name="Cell6"><text:p text:style-name="P9"><text:span text:style-name="T9_1">二次變電所</text:span></text:p></table:table-cell><table:table-cell table:style-name="Cell7"><text:p text:style-name="P10"><text:span text:style-name="T10_1">配電變電所</text:span></text:p></table:table-cell><table:table-cell table:style-name="Cell8"><text:p text:style-name="P11"><text:span text:style-name="T11_1">轄屬區處</text:span></text:p></table:table-cell><table:table-cell table:style-name="Cell9"><text:p text:style-name="P12"><text:span text:style-name="T12_1">供電範圍</text:span></text:p></table:table-cell><table:table-cell table:style-name="Cell10"><text:p text:style-name="P13"><text:span text:style-name="T13_1">用戶數</text:span></text:p></table:table-cell><table:table-cell table:style-name="Cell11"><text:p text:style-name="P14"><text:span text:style-name="T14_1">行政區用戶數</text:span></text:p></table:table-cell><table:table-cell table:style-name="Cell12"><text:p text:style-name="P15"><text:span text:style-name="T15_1">台北市</text:span><text:span text:style-name="T15_2">P/S</text:span><text:span text:style-name="T15_3">變電所供電</text:span></text:p></table:table-cell><table:table-cell table:style-name="Cell13"><text:p text:style-name="P16"><text:span text:style-name="T16_1">非台北市</text:span><text:span text:style-name="T16_2">P/S</text:span><text:span text:style-name="T16_3">變電所供電</text:span></text:p></table:table-cell><table:table-cell table:style-name="Cell14"><text:p text:style-name="P17"><text:span text:style-name="T17_1">備</text:span><text:span text:style-name="T17_2"><text:s text:c="2"/></text:span><text:span text:style-name="T17_3">註</text:span></text:p></table:table-cell></table:table-row><table:table-row table:style-name="Row3"><table:table-cell table:style-name="Cell15"><text:p text:style-name="P18"><text:span text:style-name="T18_1">1</text:span></text:p></table:table-cell><table:table-cell table:style-name="Cell16"><text:p text:style-name="P19"><text:span text:style-name="T19_1">龍峒</text:span><text:span text:style-name="T19_2">S/S</text:span></text:p></table:table-cell><table:table-cell table:style-name="Cell17"><text:p text:style-name="P20"/></table:table-cell><table:table-cell table:style-name="Cell18"><text:p text:style-name="P21"><text:span text:style-name="T21_1">●</text:span></text:p></table:table-cell><table:table-cell table:style-name="Cell19"><text:p text:style-name="P22"/></table:table-cell><table:table-cell table:style-name="Cell20"><text:p text:style-name="P23"><text:span text:style-name="T23_1">台北市區營業處</text:span></text:p></table:table-cell><table:table-cell table:style-name="Cell21"><text:p text:style-name="P24"><text:span text:style-name="T24_1">環河北路以東、承德路以西、中山高速公路以南、民權東路以北</text:span></text:p></table:table-cell><table:table-cell table:style-name="Cell22"><text:p text:style-name="P25"><text:span text:style-name="T25_1">9256</text:span></text:p></table:table-cell><table:table-cell table:style-name="Cell23"><text:p text:style-name="P26"><text:span text:style-name="T26_1">中山區:1201大同區:8055</text:span></text:p></table:table-cell><table:table-cell table:style-name="Cell24"><text:p text:style-name="P27"><text:span text:style-name="T27_1">●</text:span></text:p></table:table-cell><table:table-cell table:style-name="Cell25"><text:p text:style-name="P28"/></table:table-cell><table:table-cell table:style-name="Cell26"><text:p text:style-name="P29"><text:span text:style-name="T29_1">頂湖</text:span><text:span text:style-name="T29_2">E/S</text:span><text:span text:style-name="T29_3">→</text:span><text:span text:style-name="T29_4">大同</text:span><text:span text:style-name="T29_5">P/S</text:span></text:p></table:table-cell></table:table-row><table:table-row table:style-name="Row4"><table:table-cell table:style-name="Cell27"><text:p text:style-name="P30"><text:span text:style-name="T30_1">2</text:span></text:p></table:table-cell><table:table-cell table:style-name="Cell28"><text:p text:style-name="P31"><text:span text:style-name="T31_1">中山</text:span><text:span text:style-name="T31_2">S/S</text:span></text:p></table:table-cell><table:table-cell table:style-name="Cell29"><text:p text:style-name="P32"/></table:table-cell><table:table-cell table:style-name="Cell30"><text:p text:style-name="P33"><text:span text:style-name="T33_1">●</text:span></text:p></table:table-cell><table:table-cell table:style-name="Cell31"><text:p text:style-name="P34"/></table:table-cell><table:table-cell table:style-name="Cell32"><text:p text:style-name="P35"><text:span text:style-name="T35_1">台北市區營業處</text:span></text:p></table:table-cell><table:table-cell table:style-name="Cell33"><text:p text:style-name="P36"><text:span text:style-name="T36_1">捷運淡水線以東、吉林路以西、民權東路以南、南京東路以北</text:span></text:p></table:table-cell><table:table-cell table:style-name="Cell34"><text:p text:style-name="P37"><text:span text:style-name="T37_1">12124</text:span></text:p></table:table-cell><table:table-cell table:style-name="Cell35"><text:p text:style-name="P38"><text:span text:style-name="T38_1">中山區:11658大同區:466</text:span></text:p></table:table-cell><table:table-cell table:style-name="Cell36"><text:p text:style-name="P39"><text:span text:style-name="T39_1">●</text:span></text:p></table:table-cell><table:table-cell table:style-name="Cell37"><text:p text:style-name="P40"/></table:table-cell><table:table-cell table:style-name="Cell38"><text:p text:style-name="P41"><text:span text:style-name="T41_1">頂湖</text:span><text:span text:style-name="T41_2">E/S</text:span><text:span text:style-name="T41_3">→</text:span><text:span text:style-name="T41_4">大同</text:span><text:span text:style-name="T41_5">P/S</text:span></text:p></table:table-cell></table:table-row><table:table-row table:style-name="Row5"><table:table-cell table:style-name="Cell39"><text:p text:style-name="P42"><text:span text:style-name="T42_1">3</text:span></text:p></table:table-cell><table:table-cell table:style-name="Cell40"><text:p text:style-name="P43"><text:span text:style-name="T43_1">建成</text:span><text:span text:style-name="T43_2">S/S</text:span></text:p></table:table-cell><table:table-cell table:style-name="Cell41"><text:p text:style-name="P44"/></table:table-cell><table:table-cell table:style-name="Cell42"><text:p text:style-name="P45"><text:span text:style-name="T45_1">●</text:span></text:p></table:table-cell><table:table-cell table:style-name="Cell43"><text:p text:style-name="P46"/></table:table-cell><table:table-cell table:style-name="Cell44"><text:p text:style-name="P47"><text:span text:style-name="T47_1">台北市區營業處</text:span></text:p></table:table-cell><table:table-cell table:style-name="Cell45"><text:p text:style-name="P48"><text:span text:style-name="T48_1">環河北路以東、捷運淡水線以西、民權東路以南、南京西路以北</text:span></text:p></table:table-cell><table:table-cell table:style-name="Cell46"><text:p text:style-name="P49"><text:span text:style-name="T49_1">14299</text:span></text:p></table:table-cell><table:table-cell table:style-name="Cell47"><text:p text:style-name="P50"><text:span text:style-name="T50_1">中山區:6777大同區:6891<text:s/>萬華區:631</text:span></text:p></table:table-cell><table:table-cell table:style-name="Cell48"><text:p text:style-name="P51"><text:span text:style-name="T51_1">●</text:span></text:p></table:table-cell><table:table-cell table:style-name="Cell49"><text:p text:style-name="P52"/></table:table-cell><table:table-cell table:style-name="Cell50"><text:p text:style-name="P53"><text:span text:style-name="T53_1">頂湖</text:span><text:span text:style-name="T53_2">E/S</text:span><text:span text:style-name="T53_3">→</text:span><text:span text:style-name="T53_4">大同</text:span><text:span text:style-name="T53_5">P/S</text:span></text:p></table:table-cell></table:table-row><table:table-row table:style-name="Row6"><table:table-cell table:style-name="Cell51"><text:p text:style-name="P54"><text:span text:style-name="T54_1">4</text:span></text:p></table:table-cell><table:table-cell table:style-name="Cell52"><text:p text:style-name="P55"><text:span text:style-name="T55_1">古亭</text:span><text:span text:style-name="T55_2">S/S</text:span></text:p></table:table-cell><table:table-cell table:style-name="Cell53"><text:p text:style-name="P56"/></table:table-cell><table:table-cell table:style-name="Cell54"><text:p text:style-name="P57"><text:span text:style-name="T57_1">●</text:span></text:p></table:table-cell><table:table-cell table:style-name="Cell55"><text:p text:style-name="P58"/></table:table-cell><table:table-cell table:style-name="Cell56"><text:p text:style-name="P59"><text:span text:style-name="T59_1">台北市區營業處</text:span></text:p></table:table-cell><table:table-cell table:style-name="Cell57"><text:p text:style-name="P60"><text:span text:style-name="T60_1">環河快速道路以東、新生南路以西、忠孝東西路以南、辛亥路以北</text:span></text:p></table:table-cell><table:table-cell table:style-name="Cell58"><text:p text:style-name="P61"><text:span text:style-name="T61_1">13756</text:span></text:p></table:table-cell><table:table-cell table:style-name="Cell59"><text:p text:style-name="P62"><text:span text:style-name="T62_1">中正區：6058大安區：4567萬華區：3131</text:span></text:p></table:table-cell><table:table-cell table:style-name="Cell60"><text:p text:style-name="P63"><text:span text:style-name="T63_1">●</text:span></text:p></table:table-cell><table:table-cell table:style-name="Cell61"><text:p text:style-name="P64"/></table:table-cell><table:table-cell table:style-name="Cell62"><text:p text:style-name="P65"><text:span text:style-name="T65_1">板橋</text:span><text:span text:style-name="T65_2">E/S</text:span><text:span text:style-name="T65_3">→</text:span><text:span text:style-name="T65_4">城中</text:span><text:span text:style-name="T65_5">P/S</text:span></text:p></table:table-cell></table:table-row><table:table-row table:style-name="Row7"><table:table-cell table:style-name="Cell63"><text:p text:style-name="P66"><text:span text:style-name="T66_1">5</text:span></text:p></table:table-cell><table:table-cell table:style-name="Cell64"><text:p text:style-name="P67"><text:span text:style-name="T67_1">城中</text:span><text:span text:style-name="T67_2">P/S</text:span></text:p></table:table-cell><table:table-cell table:style-name="Cell65"><text:p text:style-name="P68"><text:span text:style-name="T68_1">●</text:span></text:p></table:table-cell><table:table-cell table:style-name="Cell66"><text:p text:style-name="P69"/></table:table-cell><table:table-cell table:style-name="Cell67"><text:p text:style-name="P70"/></table:table-cell><table:table-cell table:style-name="Cell68"><text:p text:style-name="P71"><text:span text:style-name="T71_1">台北市區營業處</text:span></text:p></table:table-cell><table:table-cell table:style-name="Cell69"><text:p text:style-name="P72"><text:span text:style-name="T72_1">環河快速道路以東、新生南北路以西、南京西路以南、南海路萬大路</text:span><text:span text:style-name="T72_2">424</text:span><text:span text:style-name="T72_3">巷以北</text:span></text:p></table:table-cell><table:table-cell table:style-name="Cell70"><text:p text:style-name="P73"><text:span text:style-name="T73_1">6909</text:span></text:p></table:table-cell><table:table-cell table:style-name="Cell71"><text:p text:style-name="P74"><text:span text:style-name="T74_1">中正區：4924大安區138<text:s text:c="2"/>萬華區：1847</text:span></text:p></table:table-cell><table:table-cell table:style-name="Cell72"><text:p text:style-name="P75"/></table:table-cell><table:table-cell table:style-name="Cell73"><text:p text:style-name="P76"><text:span text:style-name="T76_1">●</text:span></text:p></table:table-cell><table:table-cell table:style-name="Cell74"><text:p text:style-name="P77"><text:span text:style-name="T77_1">板橋E/S</text:span></text:p></table:table-cell></table:table-row><table:table-row table:style-name="Row8"><table:table-cell table:style-name="Cell75"><text:p text:style-name="P78"><text:span text:style-name="T78_1">6</text:span></text:p></table:table-cell><table:table-cell table:style-name="Cell76"><text:p text:style-name="P79"><text:span text:style-name="T79_1">萬華</text:span><text:span text:style-name="T79_2">S/S</text:span></text:p></table:table-cell><table:table-cell table:style-name="Cell77"><text:p text:style-name="P80"/></table:table-cell><table:table-cell table:style-name="Cell78"><text:p text:style-name="P81"><text:span text:style-name="T81_1">●</text:span></text:p></table:table-cell><table:table-cell table:style-name="Cell79"><text:p text:style-name="P82"/></table:table-cell><table:table-cell table:style-name="Cell80"><text:p text:style-name="P83"><text:span text:style-name="T83_1">台北市區營業處</text:span></text:p></table:table-cell><table:table-cell table:style-name="Cell81"><text:p text:style-name="P84"><text:span text:style-name="T84_1">環河快速道路以東、重慶南路以西、忠孝西路以南、辛亥路以北</text:span></text:p></table:table-cell><table:table-cell table:style-name="Cell82"><text:p text:style-name="P85"><text:span text:style-name="T85_1">15430</text:span></text:p></table:table-cell><table:table-cell table:style-name="Cell83"><text:p text:style-name="P86"><text:span text:style-name="T86_1">中正區：967<text:s/>萬華區：14463</text:span></text:p></table:table-cell><table:table-cell table:style-name="Cell84"><text:p text:style-name="P87"><text:span text:style-name="T87_1">●</text:span></text:p></table:table-cell><table:table-cell table:style-name="Cell85"><text:p text:style-name="P88"/></table:table-cell><table:table-cell table:style-name="Cell86"><text:p text:style-name="P89"><text:span text:style-name="T89_1">板橋</text:span><text:span text:style-name="T89_2">E/S</text:span><text:span text:style-name="T89_3">→</text:span><text:span text:style-name="T89_4">城中</text:span><text:span text:style-name="T89_5">P/S</text:span></text:p></table:table-cell></table:table-row><table:table-row table:style-name="Row9"><table:table-cell table:style-name="Cell87"><text:p text:style-name="P90"><text:span text:style-name="T90_1">7</text:span></text:p></table:table-cell><table:table-cell table:style-name="Cell88"><text:p text:style-name="P91"><text:span text:style-name="T91_1">成都</text:span><text:span text:style-name="T91_2">D/S</text:span></text:p></table:table-cell><table:table-cell table:style-name="Cell89"><text:p text:style-name="P92"/></table:table-cell><table:table-cell table:style-name="Cell90"><text:p text:style-name="P93"/></table:table-cell><table:table-cell table:style-name="Cell91"><text:p text:style-name="P94"><text:span text:style-name="T94_1">●</text:span></text:p></table:table-cell><table:table-cell table:style-name="Cell92"><text:p text:style-name="P95"><text:span text:style-name="T95_1">台北市區營業處</text:span></text:p></table:table-cell><table:table-cell table:style-name="Cell93"><text:p text:style-name="P96"><text:span text:style-name="T96_1">環河快速道路以東、延平南路以西、民生西路以南、和平西路以北</text:span></text:p></table:table-cell><table:table-cell table:style-name="Cell94"><text:p text:style-name="P97"><text:span text:style-name="T97_1">18861</text:span></text:p></table:table-cell><table:table-cell table:style-name="Cell95"><text:p text:style-name="P98"><text:span text:style-name="T98_1">中山區:1039大同區:3762中正區：605<text:s/>萬華區：13455</text:span></text:p></table:table-cell><table:table-cell table:style-name="Cell96"><text:p text:style-name="P99"/></table:table-cell><table:table-cell table:style-name="Cell97"><text:p text:style-name="P100"><text:span text:style-name="T100_1">●</text:span></text:p></table:table-cell><table:table-cell table:style-name="Cell98"><text:p text:style-name="P101"><text:span text:style-name="T101_1">板橋E/S</text:span></text:p></table:table-cell></table:table-row><table:table-row table:style-name="Row10"><table:table-cell table:style-name="Cell99"><text:p text:style-name="P102"><text:span text:style-name="T102_1">8</text:span></text:p></table:table-cell><table:table-cell table:style-name="Cell100"><text:p text:style-name="P103"><text:span text:style-name="T103_1">水源</text:span><text:span text:style-name="T103_2">S/S</text:span></text:p></table:table-cell><table:table-cell table:style-name="Cell101"><text:p text:style-name="P104"/></table:table-cell><table:table-cell table:style-name="Cell102"><text:p text:style-name="P105"><text:span text:style-name="T105_1">●</text:span></text:p></table:table-cell><table:table-cell table:style-name="Cell103"><text:p text:style-name="P106"/></table:table-cell><table:table-cell table:style-name="Cell104"><text:p text:style-name="P107"><text:span text:style-name="T107_1">台北市區營業處</text:span></text:p></table:table-cell><table:table-cell table:style-name="Cell105"><text:p text:style-name="P108"><text:span text:style-name="T108_1">重慶南路以東、建國南路辛亥路三段以西、信義路三段以南、水源路以北</text:span></text:p></table:table-cell><table:table-cell table:style-name="Cell106"><text:p text:style-name="P109"><text:span text:style-name="T109_1">3130</text:span></text:p></table:table-cell><table:table-cell table:style-name="Cell107"><text:p text:style-name="P110"><text:span text:style-name="T110_1">中正區：939<text:s/>大安區：2191</text:span></text:p></table:table-cell><table:table-cell table:style-name="Cell108"><text:p text:style-name="P111"><text:span text:style-name="T111_1">●</text:span></text:p></table:table-cell><table:table-cell table:style-name="Cell109"><text:p text:style-name="P112"/></table:table-cell><table:table-cell table:style-name="Cell110"><text:p text:style-name="P113"><text:span text:style-name="T113_1">深美</text:span><text:span text:style-name="T113_2">E/S</text:span><text:span text:style-name="T113_3">→</text:span><text:span text:style-name="T113_4">台北</text:span><text:span text:style-name="T113_5">P/S</text:span></text:p></table:table-cell></table:table-row><table:table-row table:style-name="Row11"><table:table-cell table:style-name="Cell111"><text:p text:style-name="P114"><text:span text:style-name="T114_1">9</text:span></text:p></table:table-cell><table:table-cell table:style-name="Cell112"><text:p text:style-name="P115"><text:span text:style-name="T115_1">三張</text:span><text:span text:style-name="T115_2">D/S</text:span></text:p></table:table-cell><table:table-cell table:style-name="Cell113"><text:p text:style-name="P116"/></table:table-cell><table:table-cell table:style-name="Cell114"><text:p text:style-name="P117"/></table:table-cell><table:table-cell table:style-name="Cell115"><text:p text:style-name="P118"><text:span text:style-name="T118_1">●</text:span></text:p></table:table-cell><table:table-cell table:style-name="Cell116"><text:p text:style-name="P119"><text:span text:style-name="T119_1">台北市區營業處</text:span></text:p></table:table-cell><table:table-cell table:style-name="Cell117"><text:p text:style-name="P120"><text:span text:style-name="T120_1">敦化南路以東、松仁路松平路吳興街以西、八德路以南、和平東路以北</text:span></text:p></table:table-cell><table:table-cell table:style-name="Cell118"><text:p text:style-name="P121"><text:span text:style-name="T121_1">37786</text:span></text:p></table:table-cell><table:table-cell table:style-name="Cell119"><text:p text:style-name="P122"><text:span text:style-name="T122_1">大安區:18029松山區:2739信義區:17018</text:span></text:p></table:table-cell><table:table-cell table:style-name="Cell120"><text:p text:style-name="P123"/></table:table-cell><table:table-cell table:style-name="Cell121"><text:p text:style-name="P124"><text:span text:style-name="T124_1">●</text:span></text:p></table:table-cell><table:table-cell table:style-name="Cell122"><text:p text:style-name="P125"><text:span text:style-name="T125_1">深美E/S</text:span></text:p></table:table-cell></table:table-row><table:table-row table:style-name="Row12"><table:table-cell table:style-name="Cell123"><text:p text:style-name="P126"><text:span text:style-name="T126_1">10</text:span></text:p></table:table-cell><table:table-cell table:style-name="Cell124"><text:p text:style-name="P127"><text:span text:style-name="T127_1">大安</text:span><text:span text:style-name="T127_2">S/S</text:span></text:p></table:table-cell><table:table-cell table:style-name="Cell125"><text:p text:style-name="P128"/></table:table-cell><table:table-cell table:style-name="Cell126"><text:p text:style-name="P129"><text:span text:style-name="T129_1">●</text:span></text:p></table:table-cell><table:table-cell table:style-name="Cell127"><text:p text:style-name="P130"/></table:table-cell><table:table-cell table:style-name="Cell128"><text:p text:style-name="P131"><text:span text:style-name="T131_1">台北市區營業處</text:span></text:p></table:table-cell><table:table-cell table:style-name="Cell129"><text:p text:style-name="P132"><text:span text:style-name="T132_1">敦化南路以東、光復南路以西、忠孝東路以南、信義路以北</text:span></text:p></table:table-cell><table:table-cell table:style-name="Cell130"><text:p text:style-name="P133"><text:span text:style-name="T133_1">5336</text:span></text:p></table:table-cell><table:table-cell table:style-name="Cell131"><text:p text:style-name="P134"><text:span text:style-name="T134_1">大安區:4862中正區:360<text:s text:c="2"/>松山區:114</text:span></text:p></table:table-cell><table:table-cell table:style-name="Cell132"><text:p text:style-name="P135"><text:span text:style-name="T135_1">●</text:span></text:p></table:table-cell><table:table-cell table:style-name="Cell133"><text:p text:style-name="P136"/></table:table-cell><table:table-cell table:style-name="Cell134"><text:p text:style-name="P137"><text:span text:style-name="T137_1">板橋</text:span><text:span text:style-name="T137_2">E/S</text:span><text:span text:style-name="T137_3">→</text:span><text:span text:style-name="T137_4">城中</text:span><text:span text:style-name="T137_5">P/S</text:span></text:p></table:table-cell></table:table-row><table:table-row table:style-name="Row13"><table:table-cell table:style-name="Cell135"><text:p text:style-name="P138"><text:span text:style-name="T138_1">11</text:span></text:p></table:table-cell><table:table-cell table:style-name="Cell136"><text:p text:style-name="P139"><text:span text:style-name="T139_1">長春</text:span><text:span text:style-name="T139_2">D/S</text:span></text:p></table:table-cell><table:table-cell table:style-name="Cell137"><text:p text:style-name="P140"/></table:table-cell><table:table-cell table:style-name="Cell138"><text:p text:style-name="P141"/></table:table-cell><table:table-cell table:style-name="Cell139"><text:p text:style-name="P142"><text:span text:style-name="T142_1">●</text:span></text:p></table:table-cell><table:table-cell table:style-name="Cell140"><text:p text:style-name="P143"><text:span text:style-name="T143_1">台北市區營業處</text:span></text:p></table:table-cell><table:table-cell table:style-name="Cell141"><text:p text:style-name="P144"><text:span text:style-name="T144_1">建國北路以東、敦化北路以西、民族東路以南、南京東路以北</text:span></text:p></table:table-cell><table:table-cell table:style-name="Cell142"><text:p text:style-name="P145"><text:span text:style-name="T145_1">21051</text:span></text:p></table:table-cell><table:table-cell table:style-name="Cell143"><text:p text:style-name="P146"><text:span text:style-name="T146_1">中山區:11311松山區:9740</text:span></text:p></table:table-cell><table:table-cell table:style-name="Cell144"><text:p text:style-name="P147"/></table:table-cell><table:table-cell table:style-name="Cell145"><text:p text:style-name="P148"><text:span text:style-name="T148_1">●</text:span></text:p></table:table-cell><table:table-cell table:style-name="Cell146"><text:p text:style-name="P149"><text:span text:style-name="T149_1">汐止E/S</text:span></text:p></table:table-cell></table:table-row><table:table-row table:style-name="Row14"><table:table-cell table:style-name="Cell147"><text:p text:style-name="P150"><text:span text:style-name="T150_1">12</text:span></text:p></table:table-cell><table:table-cell table:style-name="Cell148"><text:p text:style-name="P151"><text:span text:style-name="T151_1">民生</text:span><text:span text:style-name="T151_2">D/S</text:span></text:p></table:table-cell><table:table-cell table:style-name="Cell149"><text:p text:style-name="P152"/></table:table-cell><table:table-cell table:style-name="Cell150"><text:p text:style-name="P153"/></table:table-cell><table:table-cell table:style-name="Cell151"><text:p text:style-name="P154"><text:span text:style-name="T154_1">●</text:span></text:p></table:table-cell><table:table-cell table:style-name="Cell152"><text:p text:style-name="P155"><text:span text:style-name="T155_1">台北市區營業處</text:span></text:p></table:table-cell><table:table-cell table:style-name="Cell153"><text:p text:style-name="P156"><text:span text:style-name="T156_1">民族東路光復北路以東、三民路以西、基隆河以南、延壽皆以北</text:span></text:p></table:table-cell><table:table-cell table:style-name="Cell154"><text:p text:style-name="P157"><text:span text:style-name="T157_1">45052</text:span></text:p></table:table-cell><table:table-cell table:style-name="Cell155"><text:p text:style-name="P158"><text:span text:style-name="T158_1">大安區:1032中山區:633<text:s text:c="3"/>松山區:38992<text:s text:c="3"/>信義區:4395</text:span></text:p></table:table-cell><table:table-cell table:style-name="Cell156"><text:p text:style-name="P159"/></table:table-cell><table:table-cell table:style-name="Cell157"><text:p text:style-name="P160"><text:span text:style-name="T160_1">●</text:span></text:p></table:table-cell><table:table-cell table:style-name="Cell158"><text:p text:style-name="P161"><text:span text:style-name="T161_1">汐止E/S</text:span></text:p></table:table-cell></table:table-row></table:table><text:p text:style-name="P162"><text:span text:style-name="T162_1"><text:s text:c="41"/></text:span><text:span text:style-name="T162_2"><text:s/></text:span><text:span text:style-name="T162_3"><text:s/>1-10</text:span></text:p></draw:text-box></draw:frame><draw:frame svg:x="15.028cm" svg:y="-1.288cm" svg:width="2.328cm" svg:height="1.633cm" draw:style-name="FR3" text:anchor-type="char" draw:z-index="5"><draw:text-box><text:p text:style-name="P163"><text:span text:style-name="T163_1">附件四</text:span></text:p></draw:text-box></draw:frame></text:p>
      </text:section>
      <text:section text:style-name="S2" text:name="S2">
        <text:p text:style-name="P164"><draw:frame svg:x="-0.847cm" svg:y="0.952cm" svg:width="19.05cm" svg:height="26.035cm" draw:style-name="FR4" text:anchor-type="char" draw:z-index="12"><draw:text-box><table:table table:style-name="Table2"><table:table-column table:style-name="Column13"/><table:table-column table:style-name="Column14"/><table:table-column table:style-name="Column15"/><table:table-column table:style-name="Column16"/><table:table-column table:style-name="Column17"/><table:table-column table:style-name="Column18"/><table:table-column table:style-name="Column19"/><table:table-column table:style-name="Column20"/><table:table-column table:style-name="Column21"/><table:table-column table:style-name="Column22"/><table:table-column table:style-name="Column23"/><table:table-column table:style-name="Column24"/><table:table-row table:style-name="Row15"><table:table-cell table:style-name="Cell159"><text:p text:style-name="P165"/></table:table-cell><table:table-cell table:style-name="Cell160" table:number-columns-spanned="11"><text:p text:style-name="P166"><text:span text:style-name="T166_1"><text:s text:c="3"/></text:span><text:span text:style-name="T166_2"><text:s text:c="12"/></text:span><text:span text:style-name="T166_3">臺北市轄區變電所供電範圍一覽表</text:span><text:span text:style-name="T166_4"><text:s text:c="9"/>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Row16"><table:table-cell table:style-name="Cell161"><text:p text:style-name="P167"><text:span text:style-name="T167_1">項次</text:span></text:p></table:table-cell><table:table-cell table:style-name="Cell162"><text:p text:style-name="P168"><text:span text:style-name="T168_1">變電所名</text:span></text:p></table:table-cell><table:table-cell table:style-name="Cell163"><text:p text:style-name="P169"><text:span text:style-name="T169_1">一次變電所</text:span></text:p></table:table-cell><table:table-cell table:style-name="Cell164"><text:p text:style-name="P170"><text:span text:style-name="T170_1">二次變電所</text:span></text:p></table:table-cell><table:table-cell table:style-name="Cell165"><text:p text:style-name="P171"><text:span text:style-name="T171_1">配電變電所</text:span></text:p></table:table-cell><table:table-cell table:style-name="Cell166"><text:p text:style-name="P172"><text:span text:style-name="T172_1">轄屬區處</text:span></text:p></table:table-cell><table:table-cell table:style-name="Cell167"><text:p text:style-name="P173"><text:span text:style-name="T173_1">供電範圍</text:span></text:p></table:table-cell><table:table-cell table:style-name="Cell168"><text:p text:style-name="P174"><text:span text:style-name="T174_1">用戶數</text:span></text:p></table:table-cell><table:table-cell table:style-name="Cell169"><text:p text:style-name="P175"><text:span text:style-name="T175_1">行政區用戶數</text:span></text:p></table:table-cell><table:table-cell table:style-name="Cell170"><text:p text:style-name="P176"><text:span text:style-name="T176_1">台北市</text:span><text:span text:style-name="T176_2">P/S</text:span><text:span text:style-name="T176_3">變電所供電</text:span></text:p></table:table-cell><table:table-cell table:style-name="Cell171"><text:p text:style-name="P177"><text:span text:style-name="T177_1">非台北市</text:span><text:span text:style-name="T177_2">P/S</text:span><text:span text:style-name="T177_3">變電所供電</text:span></text:p></table:table-cell><table:table-cell table:style-name="Cell172"><text:p text:style-name="P178"><text:span text:style-name="T178_1">備</text:span><text:span text:style-name="T178_2"><text:s text:c="2"/></text:span><text:span text:style-name="T178_3">註</text:span></text:p></table:table-cell></table:table-row><table:table-row table:style-name="Row17"><table:table-cell table:style-name="Cell173"><text:p text:style-name="P179"><text:span text:style-name="T179_1">13</text:span></text:p></table:table-cell><table:table-cell table:style-name="Cell174"><text:p text:style-name="P180"><text:span text:style-name="T180_1">興雅</text:span><text:span text:style-name="T180_2">S/S</text:span></text:p></table:table-cell><table:table-cell table:style-name="Cell175"><text:p text:style-name="P181"/></table:table-cell><table:table-cell table:style-name="Cell176"><text:p text:style-name="P182"><text:span text:style-name="T182_1">●</text:span></text:p></table:table-cell><table:table-cell table:style-name="Cell177"><text:p text:style-name="P183"/></table:table-cell><table:table-cell table:style-name="Cell178"><text:p text:style-name="P184"><text:span text:style-name="T184_1">台北市區營業處</text:span></text:p></table:table-cell><table:table-cell table:style-name="Cell179"><text:p text:style-name="P185"><text:span text:style-name="T185_1">光復北路以東、中坡北路以西、八德路以南、忠孝東路以北</text:span></text:p></table:table-cell><table:table-cell table:style-name="Cell180"><text:p text:style-name="P186"><text:span text:style-name="T186_1">17583</text:span></text:p></table:table-cell><table:table-cell table:style-name="Cell181"><text:p text:style-name="P187"><text:span text:style-name="T187_1">大安區:187<text:s text:c="3"/>松山區:65<text:s text:c="3"/>信義區:17331</text:span></text:p></table:table-cell><table:table-cell table:style-name="Cell182"><text:p text:style-name="P188"><text:span text:style-name="T188_1">●</text:span></text:p></table:table-cell><table:table-cell table:style-name="Cell183"><text:p text:style-name="P189"/></table:table-cell><table:table-cell table:style-name="Cell184"><text:p text:style-name="P190"><text:span text:style-name="T190_1">汐止E/S</text:span><text:span text:style-name="T190_2">→</text:span><text:span text:style-name="T190_3">松山P/S</text:span></text:p></table:table-cell></table:table-row><table:table-row table:style-name="Row18"><table:table-cell table:style-name="Cell185"><text:p text:style-name="P191"><text:span text:style-name="T191_1">14</text:span></text:p></table:table-cell><table:table-cell table:style-name="Cell186"><text:p text:style-name="P192"><text:span text:style-name="T192_1">中崙</text:span><text:span text:style-name="T192_2">S/S</text:span></text:p></table:table-cell><table:table-cell table:style-name="Cell187"><text:p text:style-name="P193"/></table:table-cell><table:table-cell table:style-name="Cell188"><text:p text:style-name="P194"><text:span text:style-name="T194_1">●</text:span></text:p></table:table-cell><table:table-cell table:style-name="Cell189"><text:p text:style-name="P195"/></table:table-cell><table:table-cell table:style-name="Cell190"><text:p text:style-name="P196"><text:span text:style-name="T196_1">台北市區營業處</text:span></text:p></table:table-cell><table:table-cell table:style-name="Cell191"><text:p text:style-name="P197"><text:span text:style-name="T197_1">敦化北路以東、光復北路以西、民權東路以南、南京東路以北</text:span></text:p></table:table-cell><table:table-cell table:style-name="Cell192"><text:p text:style-name="P198"><text:span text:style-name="T198_1">8466</text:span></text:p></table:table-cell><table:table-cell table:style-name="Cell193"><text:p text:style-name="P199"><text:span text:style-name="T199_1">大安區:1341中山區:3619<text:s/>松山區:3506</text:span></text:p></table:table-cell><table:table-cell table:style-name="Cell194"><text:p text:style-name="P200"><text:span text:style-name="T200_1">●</text:span></text:p></table:table-cell><table:table-cell table:style-name="Cell195"><text:p text:style-name="P201"/></table:table-cell><table:table-cell table:style-name="Cell196"><text:p text:style-name="P202"><text:span text:style-name="T202_1">汐止E/S</text:span><text:span text:style-name="T202_2">→</text:span><text:span text:style-name="T202_3">松山P/S</text:span></text:p></table:table-cell></table:table-row><table:table-row table:style-name="Row19"><table:table-cell table:style-name="Cell197"><text:p text:style-name="P203"><text:span text:style-name="T203_1">15</text:span></text:p></table:table-cell><table:table-cell table:style-name="Cell198"><text:p text:style-name="P204"><text:span text:style-name="T204_1">農安</text:span><text:span text:style-name="T204_2">S/S</text:span></text:p></table:table-cell><table:table-cell table:style-name="Cell199"><text:p text:style-name="P205"/></table:table-cell><table:table-cell table:style-name="Cell200"><text:p text:style-name="P206"><text:span text:style-name="T206_1">●</text:span></text:p></table:table-cell><table:table-cell table:style-name="Cell201"><text:p text:style-name="P207"/></table:table-cell><table:table-cell table:style-name="Cell202"><text:p text:style-name="P208"><text:span text:style-name="T208_1">台北市區營業處</text:span></text:p></table:table-cell><table:table-cell table:style-name="Cell203"><text:p text:style-name="P209"><text:span text:style-name="T209_1">承德路以東、吉林路以西、中山高速公路以南、民生東路以北</text:span></text:p></table:table-cell><table:table-cell table:style-name="Cell204"><text:p text:style-name="P210"><text:span text:style-name="T210_1">0</text:span></text:p></table:table-cell><table:table-cell table:style-name="Cell205"><text:p text:style-name="P211"><text:span text:style-name="T211_1">　</text:span></text:p></table:table-cell><table:table-cell table:style-name="Cell206"><text:p text:style-name="P212"><text:span text:style-name="T212_1">●</text:span></text:p></table:table-cell><table:table-cell table:style-name="Cell207"><text:p text:style-name="P213"/></table:table-cell><table:table-cell table:style-name="Cell208"><text:p text:style-name="P214"><text:span text:style-name="T214_1">頂湖</text:span><text:span text:style-name="T214_2">E/S</text:span><text:span text:style-name="T214_3">→</text:span><text:span text:style-name="T214_4">大同</text:span><text:span text:style-name="T214_5">P/S</text:span></text:p></table:table-cell></table:table-row><table:table-row table:style-name="Row20"><table:table-cell table:style-name="Cell209"><text:p text:style-name="P215"><text:span text:style-name="T215_1">16</text:span></text:p></table:table-cell><table:table-cell table:style-name="Cell210"><text:p text:style-name="P216"><text:span text:style-name="T216_1">華陰</text:span><text:span text:style-name="T216_2">D/S</text:span></text:p></table:table-cell><table:table-cell table:style-name="Cell211"><text:p text:style-name="P217"/></table:table-cell><table:table-cell table:style-name="Cell212"><text:p text:style-name="P218"/></table:table-cell><table:table-cell table:style-name="Cell213"><text:p text:style-name="P219"><text:span text:style-name="T219_1">●</text:span></text:p></table:table-cell><table:table-cell table:style-name="Cell214"><text:p text:style-name="P220"><text:span text:style-name="T220_1">台北市區營業處</text:span></text:p></table:table-cell><table:table-cell table:style-name="Cell215"><text:p text:style-name="P221"><text:span text:style-name="T221_1">環河北路以東、新生北路以西、南京東西路以南、忠孝東西路以北</text:span></text:p></table:table-cell><table:table-cell table:style-name="Cell216"><text:p text:style-name="P222"><text:span text:style-name="T222_1">26248</text:span></text:p></table:table-cell><table:table-cell table:style-name="Cell217"><text:p text:style-name="P223"><text:span text:style-name="T223_1">大安區:653<text:s text:c="2"/>中正區:240<text:s text:c="2"/>中山區:16118大同區:9237</text:span></text:p></table:table-cell><table:table-cell table:style-name="Cell218"><text:p text:style-name="P224"/></table:table-cell><table:table-cell table:style-name="Cell219"><text:p text:style-name="P225"><text:span text:style-name="T225_1">●</text:span></text:p></table:table-cell><table:table-cell table:style-name="Cell220"><text:p text:style-name="P226"><text:span text:style-name="T226_1">深美E/S</text:span></text:p></table:table-cell></table:table-row><table:table-row table:style-name="Row21"><table:table-cell table:style-name="Cell221"><text:p text:style-name="P227"><text:span text:style-name="T227_1">17</text:span></text:p></table:table-cell><table:table-cell table:style-name="Cell222"><text:p text:style-name="P228"><text:span text:style-name="T228_1">臥龍</text:span><text:span text:style-name="T228_2">D/S</text:span></text:p></table:table-cell><table:table-cell table:style-name="Cell223"><text:p text:style-name="P229"/></table:table-cell><table:table-cell table:style-name="Cell224"><text:p text:style-name="P230"/></table:table-cell><table:table-cell table:style-name="Cell225"><text:p text:style-name="P231"><text:span text:style-name="T231_1">●</text:span></text:p></table:table-cell><table:table-cell table:style-name="Cell226"><text:p text:style-name="P232"><text:span text:style-name="T232_1">台北市區營業處</text:span></text:p></table:table-cell><table:table-cell table:style-name="Cell227"><text:p text:style-name="P233"><text:span text:style-name="T233_1">復興南路以東、中坡南路以西、忠孝衖以南、基隆路和平西路以北</text:span></text:p></table:table-cell><table:table-cell table:style-name="Cell228"><text:p text:style-name="P234"><text:span text:style-name="T234_1">38016</text:span></text:p></table:table-cell><table:table-cell table:style-name="Cell229"><text:p text:style-name="P235"><text:span text:style-name="T235_1">大安區:<text:s/>28999<text:s text:c="7"/>信義區:9017</text:span></text:p></table:table-cell><table:table-cell table:style-name="Cell230"><text:p text:style-name="P236"/></table:table-cell><table:table-cell table:style-name="Cell231"><text:p text:style-name="P237"><text:span text:style-name="T237_1">●</text:span></text:p></table:table-cell><table:table-cell table:style-name="Cell232"><text:p text:style-name="P238"><text:span text:style-name="T238_1">深美E/S</text:span></text:p></table:table-cell></table:table-row><table:table-row table:style-name="Row22"><table:table-cell table:style-name="Cell233"><text:p text:style-name="P239"><text:span text:style-name="T239_1">18</text:span></text:p></table:table-cell><table:table-cell table:style-name="Cell234"><text:p text:style-name="P240"><text:span text:style-name="T240_1">中正</text:span><text:span text:style-name="T240_2">D/S</text:span></text:p></table:table-cell><table:table-cell table:style-name="Cell235"><text:p text:style-name="P241"/></table:table-cell><table:table-cell table:style-name="Cell236"><text:p text:style-name="P242"/></table:table-cell><table:table-cell table:style-name="Cell237"><text:p text:style-name="P243"><text:span text:style-name="T243_1">●</text:span></text:p></table:table-cell><table:table-cell table:style-name="Cell238"><text:p text:style-name="P244"><text:span text:style-name="T244_1">台北市區營業處</text:span></text:p></table:table-cell><table:table-cell table:style-name="Cell239"><text:p text:style-name="P245"><text:span text:style-name="T245_1">環河快速道路以東、光復南路以西、南京西路以南、基隆路以北</text:span></text:p></table:table-cell><table:table-cell table:style-name="Cell240"><text:p text:style-name="P246"><text:span text:style-name="T246_1">40538</text:span></text:p></table:table-cell><table:table-cell table:style-name="Cell241"><text:p text:style-name="P247"><text:span text:style-name="T247_1">中山區:522<text:s/>中正區：16247<text:s text:c="7"/>信義區:135<text:s/>萬華區：11</text:span></text:p></table:table-cell><table:table-cell table:style-name="Cell242"><text:p text:style-name="P248"/></table:table-cell><table:table-cell table:style-name="Cell243"><text:p text:style-name="P249"><text:span text:style-name="T249_1">●</text:span></text:p></table:table-cell><table:table-cell table:style-name="Cell244"><text:p text:style-name="P250"><text:span text:style-name="T250_1">深美E/S</text:span></text:p></table:table-cell></table:table-row><table:table-row table:style-name="Row23"><table:table-cell table:style-name="Cell245"><text:p text:style-name="P251"><text:span text:style-name="T251_1">19</text:span></text:p></table:table-cell><table:table-cell table:style-name="Cell246"><text:p text:style-name="P252"><text:span text:style-name="T252_1">六張</text:span><text:span text:style-name="T252_2">S/S</text:span></text:p></table:table-cell><table:table-cell table:style-name="Cell247"><text:p text:style-name="P253"/></table:table-cell><table:table-cell table:style-name="Cell248"><text:p text:style-name="P254"><text:span text:style-name="T254_1">●</text:span></text:p></table:table-cell><table:table-cell table:style-name="Cell249"><text:p text:style-name="P255"/></table:table-cell><table:table-cell table:style-name="Cell250"><text:p text:style-name="P256"><text:span text:style-name="T256_1">台北市區營業處</text:span></text:p></table:table-cell><table:table-cell table:style-name="Cell251"><text:p text:style-name="P257"><text:span text:style-name="T257_1">建國南路以東、基隆路莊敬路吳興街以西、信義路以南、辛亥路以北</text:span></text:p></table:table-cell><table:table-cell table:style-name="Cell252"><text:p text:style-name="P258"><text:span text:style-name="T258_1">8604</text:span></text:p></table:table-cell><table:table-cell table:style-name="Cell253"><text:p text:style-name="P259"><text:span text:style-name="T259_1">大安區:2458<text:s text:c="3"/>信義區:6146</text:span></text:p></table:table-cell><table:table-cell table:style-name="Cell254"><text:p text:style-name="P260"><text:span text:style-name="T260_1">●</text:span></text:p></table:table-cell><table:table-cell table:style-name="Cell255"><text:p text:style-name="P261"/></table:table-cell><table:table-cell table:style-name="Cell256"><text:p text:style-name="P262"><text:span text:style-name="T262_1">深美</text:span><text:span text:style-name="T262_2">E/S</text:span><text:span text:style-name="T262_3">→</text:span><text:span text:style-name="T262_4">台北</text:span><text:span text:style-name="T262_5">P/S</text:span></text:p></table:table-cell></table:table-row><table:table-row table:style-name="Row24"><table:table-cell table:style-name="Cell257"><text:p text:style-name="P263"><text:span text:style-name="T263_1">20</text:span></text:p></table:table-cell><table:table-cell table:style-name="Cell258"><text:p text:style-name="P264"><text:span text:style-name="T264_1">松山</text:span><text:span text:style-name="T264_2">P/S</text:span></text:p></table:table-cell><table:table-cell table:style-name="Cell259"><text:p text:style-name="P265"><text:span text:style-name="T265_1">●</text:span></text:p></table:table-cell><table:table-cell table:style-name="Cell260"><text:p text:style-name="P266"/></table:table-cell><table:table-cell table:style-name="Cell261"><text:p text:style-name="P267"/></table:table-cell><table:table-cell table:style-name="Cell262"><text:p text:style-name="P268"><text:span text:style-name="T268_1">台北市區營業處</text:span></text:p></table:table-cell><table:table-cell table:style-name="Cell263"><text:p text:style-name="P269"><text:span text:style-name="T269_1">光復北路以東、基隆河以西、延壽街健康路以南、八德路以北</text:span></text:p></table:table-cell><table:table-cell table:style-name="Cell264"><text:p text:style-name="P270"><text:span text:style-name="T270_1">6924</text:span></text:p></table:table-cell><table:table-cell table:style-name="Cell265"><text:p text:style-name="P271"><text:span text:style-name="T271_1">大安區:665<text:s/>中山區:20<text:s text:c="3"/>松山區:5039信義區:1200</text:span></text:p></table:table-cell><table:table-cell table:style-name="Cell266"><text:p text:style-name="P272"/></table:table-cell><table:table-cell table:style-name="Cell267"><text:p text:style-name="P273"><text:span text:style-name="T273_1">●</text:span></text:p></table:table-cell><table:table-cell table:style-name="Cell268"><text:p text:style-name="P274"><text:span text:style-name="T274_1">汐止E/S</text:span></text:p></table:table-cell></table:table-row><table:table-row table:style-name="Row25"><table:table-cell table:style-name="Cell269"><text:p text:style-name="P275"><text:span text:style-name="T275_1">21</text:span></text:p></table:table-cell><table:table-cell table:style-name="Cell270"><text:p text:style-name="P276"><text:span text:style-name="T276_1">南海</text:span><text:span text:style-name="T276_2">D/S</text:span></text:p></table:table-cell><table:table-cell table:style-name="Cell271"><text:p text:style-name="P277"/></table:table-cell><table:table-cell table:style-name="Cell272"><text:p text:style-name="P278"/></table:table-cell><table:table-cell table:style-name="Cell273"><text:p text:style-name="P279"><text:span text:style-name="T279_1">●</text:span></text:p></table:table-cell><table:table-cell table:style-name="Cell274"><text:p text:style-name="P280"><text:span text:style-name="T280_1">台北市區營業處</text:span></text:p></table:table-cell><table:table-cell table:style-name="Cell275"><text:p text:style-name="P281"><text:span text:style-name="T281_1">環河快速道路以東、建國南路以西、南京西路以南、基隆路以北</text:span></text:p></table:table-cell><table:table-cell table:style-name="Cell276"><text:p text:style-name="P282"><text:span text:style-name="T282_1">27041</text:span></text:p></table:table-cell><table:table-cell table:style-name="Cell277"><text:p text:style-name="P283"><text:span text:style-name="T283_1">大同區:2089大安區:5733<text:s/>中山區:30<text:s text:c="3"/>松山區:6076萬華區：13113</text:span></text:p></table:table-cell><table:table-cell table:style-name="Cell278"><text:p text:style-name="P284"/></table:table-cell><table:table-cell table:style-name="Cell279"><text:p text:style-name="P285"><text:span text:style-name="T285_1">●</text:span></text:p></table:table-cell><table:table-cell table:style-name="Cell280"><text:p text:style-name="P286"><text:span text:style-name="T286_1">板橋E/S</text:span></text:p></table:table-cell></table:table-row><table:table-row table:style-name="Row26"><table:table-cell table:style-name="Cell281"><text:p text:style-name="P287"><text:span text:style-name="T287_1">22</text:span></text:p></table:table-cell><table:table-cell table:style-name="Cell282"><text:p text:style-name="P288"><text:span text:style-name="T288_1">青年</text:span><text:span text:style-name="T288_2">D/S</text:span></text:p></table:table-cell><table:table-cell table:style-name="Cell283"><text:p text:style-name="P289"/></table:table-cell><table:table-cell table:style-name="Cell284"><text:p text:style-name="P290"/></table:table-cell><table:table-cell table:style-name="Cell285"><text:p text:style-name="P291"><text:span text:style-name="T291_1">●</text:span></text:p></table:table-cell><table:table-cell table:style-name="Cell286"><text:p text:style-name="P292"><text:span text:style-name="T292_1">台北市區營業處</text:span></text:p></table:table-cell><table:table-cell table:style-name="Cell287"><text:p text:style-name="P293"><text:span text:style-name="T293_1">環河快速道路以東、建國南路以西、忠孝西路以南、基隆路以北</text:span></text:p></table:table-cell><table:table-cell table:style-name="Cell288"><text:p text:style-name="P294"><text:span text:style-name="T294_1">61318</text:span></text:p></table:table-cell><table:table-cell table:style-name="Cell289"><text:p text:style-name="P295"><text:span text:style-name="T295_1">大安區:2685<text:s/>中正區:22293<text:s text:c="2"/>萬華區:36340</text:span></text:p></table:table-cell><table:table-cell table:style-name="Cell290"><text:p text:style-name="P296"/></table:table-cell><table:table-cell table:style-name="Cell291"><text:p text:style-name="P297"><text:span text:style-name="T297_1">●</text:span></text:p></table:table-cell><table:table-cell table:style-name="Cell292"><text:p text:style-name="P298"><text:span text:style-name="T298_1">板橋E/S</text:span></text:p></table:table-cell></table:table-row><table:table-row table:style-name="Row27"><table:table-cell table:style-name="Cell293"><text:p text:style-name="P299"><text:span text:style-name="T299_1">23</text:span></text:p></table:table-cell><table:table-cell table:style-name="Cell294"><text:p text:style-name="P300"><text:span text:style-name="T300_1">四平</text:span><text:span text:style-name="T300_2">S/S</text:span></text:p></table:table-cell><table:table-cell table:style-name="Cell295"><text:p text:style-name="P301"/></table:table-cell><table:table-cell table:style-name="Cell296"><text:p text:style-name="P302"><text:span text:style-name="T302_1">●</text:span></text:p></table:table-cell><table:table-cell table:style-name="Cell297"><text:p text:style-name="P303"/></table:table-cell><table:table-cell table:style-name="Cell298"><text:p text:style-name="P304"><text:span text:style-name="T304_1">台北市區營業處</text:span></text:p></table:table-cell><table:table-cell table:style-name="Cell299"><text:p text:style-name="P305"><text:span text:style-name="T305_1">新生北路以東、龍江路以西、長春路以南、忠孝東路以北</text:span></text:p></table:table-cell><table:table-cell table:style-name="Cell300"><text:p text:style-name="P306"><text:span text:style-name="T306_1">8656</text:span></text:p></table:table-cell><table:table-cell table:style-name="Cell301"><text:p text:style-name="P307"><text:span text:style-name="T307_1">中山區:8555<text:s text:c="3"/>松山區:101</text:span></text:p></table:table-cell><table:table-cell table:style-name="Cell302"><text:p text:style-name="P308"><text:span text:style-name="T308_1">●</text:span></text:p></table:table-cell><table:table-cell table:style-name="Cell303"><text:p text:style-name="P309"/></table:table-cell><table:table-cell table:style-name="Cell304"><text:p text:style-name="P310"><text:span text:style-name="T310_1">頂湖</text:span><text:span text:style-name="T310_2">E/S</text:span><text:span text:style-name="T310_3">→</text:span><text:span text:style-name="T310_4">大同</text:span><text:span text:style-name="T310_5">P/S</text:span></text:p></table:table-cell></table:table-row><table:table-row table:style-name="Row28"><table:table-cell table:style-name="Cell305"><text:p text:style-name="P311"><text:span text:style-name="T311_1">24</text:span></text:p></table:table-cell><table:table-cell table:style-name="Cell306"><text:p text:style-name="P312"><text:span text:style-name="T312_1">敦化</text:span><text:span text:style-name="T312_2">D/S</text:span></text:p></table:table-cell><table:table-cell table:style-name="Cell307"><text:p text:style-name="P313"/></table:table-cell><table:table-cell table:style-name="Cell308"><text:p text:style-name="P314"/></table:table-cell><table:table-cell table:style-name="Cell309"><text:p text:style-name="P315"><text:span text:style-name="T315_1">●</text:span></text:p></table:table-cell><table:table-cell table:style-name="Cell310"><text:p text:style-name="P316"><text:span text:style-name="T316_1">台北市區營業處</text:span></text:p></table:table-cell><table:table-cell table:style-name="Cell311"><text:p text:style-name="P317"><text:span text:style-name="T317_1">民族東路光復北路以東、三民路以西、基隆河以南、延壽皆以北</text:span></text:p></table:table-cell><table:table-cell table:style-name="Cell312"><text:p text:style-name="P318"><text:span text:style-name="T318_1">15447</text:span></text:p></table:table-cell><table:table-cell table:style-name="Cell313"><text:p text:style-name="P319"><text:span text:style-name="T319_1">大安區:3384中山區:226<text:s text:c="2"/>松山區:11837</text:span></text:p></table:table-cell><table:table-cell table:style-name="Cell314"><text:p text:style-name="P320"/></table:table-cell><table:table-cell table:style-name="Cell315"><text:p text:style-name="P321"><text:span text:style-name="T321_1">●</text:span></text:p></table:table-cell><table:table-cell table:style-name="Cell316"><text:p text:style-name="P322"><text:span text:style-name="T322_1">汐止E/S</text:span></text:p></table:table-cell></table:table-row></table:table><text:p text:style-name="P323"><text:span text:style-name="T323_1"><text:s text:c="41"/></text:span><text:span text:style-name="T323_2">1-11</text:span></text:p></draw:text-box></draw:frame><draw:frame svg:x="15.028cm" svg:y="-0.363cm" svg:width="2.328cm" svg:height="1.633cm" draw:style-name="FR5" text:anchor-type="char" draw:z-index="0"><draw:text-box><text:p text:style-name="P324"><text:span text:style-name="T324_1">附件四</text:span></text:p></draw:text-box></draw:frame></text:p>
        <text:p text:style-name="P325"><draw:frame svg:x="-0.847cm" svg:y="0.952cm" svg:width="19.897cm" svg:height="26.035cm" draw:style-name="FR6" text:anchor-type="char" draw:z-index="13"><draw:text-box><table:table table:style-name="Table3"><table:table-column table:style-name="Column25"/><table:table-column table:style-name="Column26"/><table:table-column table:style-name="Column27"/><table:table-column table:style-name="Column28"/><table:table-column table:style-name="Column29"/><table:table-column table:style-name="Column30"/><table:table-column table:style-name="Column31"/><table:table-column table:style-name="Column32"/><table:table-column table:style-name="Column33"/><table:table-column table:style-name="Column34"/><table:table-column table:style-name="Column35"/><table:table-column table:style-name="Column36"/><table:table-row table:style-name="Row29"><table:table-cell table:style-name="Cell317"><text:p text:style-name="P326"/></table:table-cell><table:table-cell table:style-name="Cell318" table:number-columns-spanned="11"><text:p text:style-name="P327"><text:span text:style-name="T327_1"><text:s text:c="4"/></text:span><text:span text:style-name="T327_2"><text:s text:c="12"/></text:span><text:span text:style-name="T327_3">臺北市轄區變電所供電範圍一覽表</text:span><text:span text:style-name="T327_4"><text:s text:c="3"/></text:span><text:span text:style-name="T327_5"><text:s text:c="6"/></text:span><text:span text:style-name="T327_6"><text:s/>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Row30"><table:table-cell table:style-name="Cell319"><text:p text:style-name="P328"><text:span text:style-name="T328_1">項次</text:span></text:p></table:table-cell><table:table-cell table:style-name="Cell320"><text:p text:style-name="P329"><text:span text:style-name="T329_1">變電所名</text:span></text:p></table:table-cell><table:table-cell table:style-name="Cell321"><text:p text:style-name="P330"><text:span text:style-name="T330_1">一次變電所</text:span></text:p></table:table-cell><table:table-cell table:style-name="Cell322"><text:p text:style-name="P331"><text:span text:style-name="T331_1">二次變電所</text:span></text:p></table:table-cell><table:table-cell table:style-name="Cell323"><text:p text:style-name="P332"><text:span text:style-name="T332_1">配電變電所</text:span></text:p></table:table-cell><table:table-cell table:style-name="Cell324"><text:p text:style-name="P333"><text:span text:style-name="T333_1">轄屬區處</text:span></text:p></table:table-cell><table:table-cell table:style-name="Cell325"><text:p text:style-name="P334"><text:span text:style-name="T334_1">供電範圍</text:span></text:p></table:table-cell><table:table-cell table:style-name="Cell326"><text:p text:style-name="P335"><text:span text:style-name="T335_1">用戶數</text:span></text:p></table:table-cell><table:table-cell table:style-name="Cell327"><text:p text:style-name="P336"><text:span text:style-name="T336_1">行政區用戶數</text:span></text:p></table:table-cell><table:table-cell table:style-name="Cell328"><text:p text:style-name="P337"><text:span text:style-name="T337_1">台北市</text:span><text:span text:style-name="T337_2">P/S</text:span><text:span text:style-name="T337_3">變電所供電</text:span></text:p></table:table-cell><table:table-cell table:style-name="Cell329"><text:p text:style-name="P338"><text:span text:style-name="T338_1">非台北市</text:span><text:span text:style-name="T338_2">P/S</text:span><text:span text:style-name="T338_3">變電所供電</text:span></text:p></table:table-cell><table:table-cell table:style-name="Cell330"><text:p text:style-name="P339"><text:span text:style-name="T339_1">備</text:span><text:span text:style-name="T339_2"><text:s text:c="2"/></text:span><text:span text:style-name="T339_3">註</text:span></text:p></table:table-cell></table:table-row><table:table-row table:style-name="Row31"><table:table-cell table:style-name="Cell331"><text:p text:style-name="P340"><text:span text:style-name="T340_1">25</text:span></text:p></table:table-cell><table:table-cell table:style-name="Cell332"><text:p text:style-name="P341"><text:span text:style-name="T341_1">榮星</text:span><text:span text:style-name="T341_2">D/S</text:span></text:p></table:table-cell><table:table-cell table:style-name="Cell333"><text:p text:style-name="P342"><text:span text:style-name="T342_1">　</text:span></text:p></table:table-cell><table:table-cell table:style-name="Cell334"><text:p text:style-name="P343"><text:span text:style-name="T343_1">　</text:span></text:p></table:table-cell><table:table-cell table:style-name="Cell335"><text:p text:style-name="P344"><text:span text:style-name="T344_1">●</text:span></text:p></table:table-cell><table:table-cell table:style-name="Cell336"><text:p text:style-name="P345"><text:span text:style-name="T345_1">台北市區營業處</text:span></text:p></table:table-cell><table:table-cell table:style-name="Cell337"><text:p text:style-name="P346"><text:span text:style-name="T346_1">中山北路以東、復興北路以西、基隆河以南、長春路以北</text:span></text:p></table:table-cell><table:table-cell table:style-name="Cell338"><text:p text:style-name="P347"><text:span text:style-name="T347_1">53771</text:span></text:p></table:table-cell><table:table-cell table:style-name="Cell339"><text:p text:style-name="P348"><text:span text:style-name="T348_1">大同區:20326中山區:32474松山區:971</text:span></text:p></table:table-cell><table:table-cell table:style-name="Cell340"><text:p text:style-name="P349"><text:span text:style-name="T349_1">　</text:span></text:p></table:table-cell><table:table-cell table:style-name="Cell341"><text:p text:style-name="P350"><text:span text:style-name="T350_1">●</text:span></text:p></table:table-cell><table:table-cell table:style-name="Cell342"><text:p text:style-name="P351"><text:span text:style-name="T351_1">汐止E/S</text:span></text:p></table:table-cell></table:table-row><table:table-row table:style-name="Row32"><table:table-cell table:style-name="Cell343"><text:p text:style-name="P352"><text:span text:style-name="T352_1">26</text:span></text:p></table:table-cell><table:table-cell table:style-name="Cell344"><text:p text:style-name="P353"><text:span text:style-name="T353_1">虎林</text:span><text:span text:style-name="T353_2">D/S</text:span></text:p></table:table-cell><table:table-cell table:style-name="Cell345"><text:p text:style-name="P354"><text:span text:style-name="T354_1">　</text:span></text:p></table:table-cell><table:table-cell table:style-name="Cell346"><text:p text:style-name="P355"><text:span text:style-name="T355_1">　</text:span></text:p></table:table-cell><table:table-cell table:style-name="Cell347"><text:p text:style-name="P356"><text:span text:style-name="T356_1">●</text:span></text:p></table:table-cell><table:table-cell table:style-name="Cell348"><text:p text:style-name="P357"><text:span text:style-name="T357_1">台北市區營業處</text:span></text:p></table:table-cell><table:table-cell table:style-name="Cell349"><text:p text:style-name="P358"><text:span text:style-name="T358_1">敦化南路以東、中坡南路以西、忠孝東路以南、和平東路以北</text:span></text:p></table:table-cell><table:table-cell table:style-name="Cell350"><text:p text:style-name="P359"><text:span text:style-name="T359_1">32770</text:span></text:p></table:table-cell><table:table-cell table:style-name="Cell351"><text:p text:style-name="P360"><text:span text:style-name="T360_1">信義區:32770</text:span></text:p></table:table-cell><table:table-cell table:style-name="Cell352"><text:p text:style-name="P361"><text:span text:style-name="T361_1">　</text:span></text:p></table:table-cell><table:table-cell table:style-name="Cell353"><text:p text:style-name="P362"><text:span text:style-name="T362_1">●</text:span></text:p></table:table-cell><table:table-cell table:style-name="Cell354"><text:p text:style-name="P363"><text:span text:style-name="T363_1">深美E/S</text:span></text:p></table:table-cell></table:table-row><table:table-row table:style-name="Row33"><table:table-cell table:style-name="Cell355"><text:p text:style-name="P364"><text:span text:style-name="T364_1">27</text:span></text:p></table:table-cell><table:table-cell table:style-name="Cell356"><text:p text:style-name="P365"><text:span text:style-name="T365_1">建國</text:span><text:span text:style-name="T365_2">D/S</text:span></text:p></table:table-cell><table:table-cell table:style-name="Cell357"><text:p text:style-name="P366"><text:span text:style-name="T366_1">　</text:span></text:p></table:table-cell><table:table-cell table:style-name="Cell358"><text:p text:style-name="P367"><text:span text:style-name="T367_1">　</text:span></text:p></table:table-cell><table:table-cell table:style-name="Cell359"><text:p text:style-name="P368"><text:span text:style-name="T368_1">●</text:span></text:p></table:table-cell><table:table-cell table:style-name="Cell360"><text:p text:style-name="P369"><text:span text:style-name="T369_1">台北市區營業處</text:span></text:p></table:table-cell><table:table-cell table:style-name="Cell361"><text:p text:style-name="P370"><text:span text:style-name="T370_1">中山南北路以東、光復南路以西、長安東路以南、辛亥路以北</text:span></text:p></table:table-cell><table:table-cell table:style-name="Cell362"><text:p text:style-name="P371"><text:span text:style-name="T371_1">28101</text:span></text:p></table:table-cell><table:table-cell table:style-name="Cell363"><text:p text:style-name="P372"><text:span text:style-name="T372_1">大同區:4975大安區:19356中山區:1773<text:s text:c="2"/>中正區:1997</text:span></text:p></table:table-cell><table:table-cell table:style-name="Cell364"><text:p text:style-name="P373"><text:span text:style-name="T373_1">　</text:span></text:p></table:table-cell><table:table-cell table:style-name="Cell365"><text:p text:style-name="P374"><text:span text:style-name="T374_1">●</text:span></text:p></table:table-cell><table:table-cell table:style-name="Cell366"><text:p text:style-name="P375"><text:span text:style-name="T375_1">深美E/S</text:span></text:p></table:table-cell></table:table-row><table:table-row table:style-name="Row34"><table:table-cell table:style-name="Cell367"><text:p text:style-name="P376"><text:span text:style-name="T376_1">28</text:span></text:p></table:table-cell><table:table-cell table:style-name="Cell368"><text:p text:style-name="P377"><text:span text:style-name="T377_1">撫遠</text:span><text:span text:style-name="T377_2">S/S</text:span></text:p></table:table-cell><table:table-cell table:style-name="Cell369"><text:p text:style-name="P378"><text:span text:style-name="T378_1">　</text:span></text:p></table:table-cell><table:table-cell table:style-name="Cell370"><text:p text:style-name="P379"><text:span text:style-name="T379_1">●</text:span></text:p></table:table-cell><table:table-cell table:style-name="Cell371"><text:p text:style-name="P380"><text:span text:style-name="T380_1">　</text:span></text:p></table:table-cell><table:table-cell table:style-name="Cell372"><text:p text:style-name="P381"><text:span text:style-name="T381_1">台北市區營業處</text:span></text:p></table:table-cell><table:table-cell table:style-name="Cell373"><text:p text:style-name="P382"><text:span text:style-name="T382_1">三民路以東、塔悠路以西、民生東路松河街以南、南京東路永吉路以北</text:span></text:p></table:table-cell><table:table-cell table:style-name="Cell374"><text:p text:style-name="P383"><text:span text:style-name="T383_1">11312</text:span></text:p></table:table-cell><table:table-cell table:style-name="Cell375"><text:p text:style-name="P384"><text:span text:style-name="T384_1">大安區:1859松山區:7379信義區:2074</text:span></text:p></table:table-cell><table:table-cell table:style-name="Cell376"><text:p text:style-name="P385"><text:span text:style-name="T385_1">●</text:span></text:p></table:table-cell><table:table-cell table:style-name="Cell377"><text:p text:style-name="P386"><text:span text:style-name="T386_1">　</text:span></text:p></table:table-cell><table:table-cell table:style-name="Cell378"><text:p text:style-name="P387"><text:span text:style-name="T387_1">汐止E/S</text:span><text:span text:style-name="T387_2">→</text:span><text:span text:style-name="T387_3">松山P/S</text:span></text:p></table:table-cell></table:table-row><table:table-row table:style-name="Row35"><table:table-cell table:style-name="Cell379"><text:p text:style-name="P388"><text:span text:style-name="T388_1">29</text:span></text:p></table:table-cell><table:table-cell table:style-name="Cell380"><text:p text:style-name="P389"><text:span text:style-name="T389_1">常德</text:span><text:span text:style-name="T389_2">D/S</text:span></text:p></table:table-cell><table:table-cell table:style-name="Cell381"><text:p text:style-name="P390"><text:span text:style-name="T390_1">　</text:span></text:p></table:table-cell><table:table-cell table:style-name="Cell382"><text:p text:style-name="P391"><text:span text:style-name="T391_1">　</text:span></text:p></table:table-cell><table:table-cell table:style-name="Cell383"><text:p text:style-name="P392"><text:span text:style-name="T392_1">●</text:span></text:p></table:table-cell><table:table-cell table:style-name="Cell384"><text:p text:style-name="P393"><text:span text:style-name="T393_1">台北市區營業處</text:span></text:p></table:table-cell><table:table-cell table:style-name="Cell385"><text:p text:style-name="P394"><text:span text:style-name="T394_1">環河快速道路以東、建國南路以西、民權西路以南、辛亥路以北</text:span></text:p></table:table-cell><table:table-cell table:style-name="Cell386"><text:p text:style-name="P395"><text:span text:style-name="T395_1">20676</text:span></text:p></table:table-cell><table:table-cell table:style-name="Cell387"><text:p text:style-name="P396"><text:span text:style-name="T396_1">大同區:4053大安區:2882中山區:8485<text:s/>中正區:4193萬華區:1063</text:span></text:p></table:table-cell><table:table-cell table:style-name="Cell388"><text:p text:style-name="P397"><text:span text:style-name="T397_1">　</text:span></text:p></table:table-cell><table:table-cell table:style-name="Cell389"><text:p text:style-name="P398"><text:span text:style-name="T398_1">●</text:span></text:p></table:table-cell><table:table-cell table:style-name="Cell390"><text:p text:style-name="P399"><text:span text:style-name="T399_1">深美E/S</text:span></text:p></table:table-cell></table:table-row><table:table-row table:style-name="Row36"><table:table-cell table:style-name="Cell391"><text:p text:style-name="P400"><text:span text:style-name="T400_1">30</text:span></text:p></table:table-cell><table:table-cell table:style-name="Cell392"><text:p text:style-name="P401"><text:span text:style-name="T401_1">士林</text:span><text:span text:style-name="T401_2">S/S</text:span></text:p></table:table-cell><table:table-cell table:style-name="Cell393"><text:p text:style-name="P402"><text:span text:style-name="T402_1">　</text:span></text:p></table:table-cell><table:table-cell table:style-name="Cell394"><text:p text:style-name="P403"><text:span text:style-name="T403_1">●</text:span></text:p></table:table-cell><table:table-cell table:style-name="Cell395"><text:p text:style-name="P404"><text:span text:style-name="T404_1">　</text:span></text:p></table:table-cell><table:table-cell table:style-name="Cell396"><text:p text:style-name="P405"><text:span text:style-name="T405_1">台北北區營業處</text:span></text:p></table:table-cell><table:table-cell table:style-name="Cell397"><text:p text:style-name="P406"><text:span text:style-name="T406_1">台北市士林區</text:span><text:span text:style-name="T406_2">﹝</text:span><text:span text:style-name="T406_3">東至外雙溪，西至後港，南至劍潭，北至雙溪堤防</text:span><text:span text:style-name="T406_4">﹞</text:span></text:p></table:table-cell><table:table-cell table:style-name="Cell398"><text:p text:style-name="P407"><text:span text:style-name="T407_1">24292</text:span></text:p></table:table-cell><table:table-cell table:style-name="Cell399"><text:p text:style-name="P408"><text:span text:style-name="T408_1">士林區</text:span></text:p></table:table-cell><table:table-cell table:style-name="Cell400"><text:p text:style-name="P409"><text:span text:style-name="T409_1">●</text:span></text:p></table:table-cell><table:table-cell table:style-name="Cell401"><text:p text:style-name="P410"><text:span text:style-name="T410_1">　</text:span></text:p></table:table-cell><table:table-cell table:style-name="Cell402"><text:p text:style-name="P411"><text:span text:style-name="T411_1">汐止E/S</text:span><text:span text:style-name="T411_2">→</text:span><text:span text:style-name="T411_3">陽明P/S</text:span></text:p></table:table-cell></table:table-row><table:table-row table:style-name="Row37"><table:table-cell table:style-name="Cell403"><text:p text:style-name="P412"><text:span text:style-name="T412_1">31</text:span></text:p></table:table-cell><table:table-cell table:style-name="Cell404"><text:p text:style-name="P413"><text:span text:style-name="T413_1">石牌S/S</text:span></text:p></table:table-cell><table:table-cell table:style-name="Cell405"><text:p text:style-name="P414"><text:span text:style-name="T414_1">　</text:span></text:p></table:table-cell><table:table-cell table:style-name="Cell406"><text:p text:style-name="P415"><text:span text:style-name="T415_1">●</text:span></text:p></table:table-cell><table:table-cell table:style-name="Cell407"><text:p text:style-name="P416"><text:span text:style-name="T416_1">　</text:span></text:p></table:table-cell><table:table-cell table:style-name="Cell408"><text:p text:style-name="P417"><text:span text:style-name="T417_1">台北北區營業處</text:span></text:p></table:table-cell><table:table-cell table:style-name="Cell409"><text:p text:style-name="P418"><text:span text:style-name="T418_1">台北市北投、石牌、天母等地區</text:span><text:span text:style-name="T418_2">﹝</text:span><text:span text:style-name="T418_3">東至行義路，西至承德路，南至明德路，北至公館路</text:span><text:span text:style-name="T418_4">﹞</text:span></text:p></table:table-cell><table:table-cell table:style-name="Cell410"><text:p text:style-name="P419"><text:span text:style-name="T419_1">23099</text:span></text:p></table:table-cell><table:table-cell table:style-name="Cell411"><text:p text:style-name="P420"><text:span text:style-name="T420_1">　</text:span></text:p></table:table-cell><table:table-cell table:style-name="Cell412"><text:p text:style-name="P421"><text:span text:style-name="T421_1">●</text:span></text:p></table:table-cell><table:table-cell table:style-name="Cell413"><text:p text:style-name="P422"><text:span text:style-name="T422_1">　</text:span></text:p></table:table-cell><table:table-cell table:style-name="Cell414"><text:p text:style-name="P423"><text:span text:style-name="T423_1">汐止E/S</text:span><text:span text:style-name="T423_2">→</text:span><text:span text:style-name="T423_3">陽明P/S</text:span></text:p></table:table-cell></table:table-row><table:table-row table:style-name="Row38"><table:table-cell table:style-name="Cell415"><text:p text:style-name="P424"><text:span text:style-name="T424_1">32</text:span></text:p></table:table-cell><table:table-cell table:style-name="Cell416"><text:p text:style-name="P425"><text:span text:style-name="T425_1">北投S/S</text:span></text:p></table:table-cell><table:table-cell table:style-name="Cell417"><text:p text:style-name="P426"><text:span text:style-name="T426_1">　</text:span></text:p></table:table-cell><table:table-cell table:style-name="Cell418"><text:p text:style-name="P427"><text:span text:style-name="T427_1">●</text:span></text:p></table:table-cell><table:table-cell table:style-name="Cell419"><text:p text:style-name="P428"><text:span text:style-name="T428_1">　</text:span></text:p></table:table-cell><table:table-cell table:style-name="Cell420"><text:p text:style-name="P429"><text:span text:style-name="T429_1">台北北區營業處</text:span></text:p></table:table-cell><table:table-cell table:style-name="Cell421"><text:p text:style-name="P430"><text:span text:style-name="T430_1">台北市北投區</text:span><text:span text:style-name="T430_2">﹝</text:span><text:span text:style-name="T430_3">東至泉源路，西至中央北路</text:span><text:span text:style-name="T430_4">2</text:span><text:span text:style-name="T430_5">段，南至公館路，北至小坪頂</text:span><text:span text:style-name="T430_6">﹞</text:span></text:p></table:table-cell><table:table-cell table:style-name="Cell422"><text:p text:style-name="P431"><text:span text:style-name="T431_1">34987</text:span></text:p></table:table-cell><table:table-cell table:style-name="Cell423"><text:p text:style-name="P432"><text:span text:style-name="T432_1">北投區</text:span></text:p></table:table-cell><table:table-cell table:style-name="Cell424"><text:p text:style-name="P433"><text:span text:style-name="T433_1">●</text:span></text:p></table:table-cell><table:table-cell table:style-name="Cell425"><text:p text:style-name="P434"><text:span text:style-name="T434_1">　</text:span></text:p></table:table-cell><table:table-cell table:style-name="Cell426"><text:p text:style-name="P435"><text:span text:style-name="T435_1">汐止E/S</text:span><text:span text:style-name="T435_2">→</text:span><text:span text:style-name="T435_3">陽明P/S</text:span></text:p></table:table-cell></table:table-row><table:table-row table:style-name="Row39"><table:table-cell table:style-name="Cell427"><text:p text:style-name="P436"><text:span text:style-name="T436_1">33</text:span></text:p></table:table-cell><table:table-cell table:style-name="Cell428"><text:p text:style-name="P437"><text:span text:style-name="T437_1">東興S/S</text:span></text:p></table:table-cell><table:table-cell table:style-name="Cell429"><text:p text:style-name="P438"><text:span text:style-name="T438_1">　</text:span></text:p></table:table-cell><table:table-cell table:style-name="Cell430"><text:p text:style-name="P439"><text:span text:style-name="T439_1">●</text:span></text:p></table:table-cell><table:table-cell table:style-name="Cell431"><text:p text:style-name="P440"><text:span text:style-name="T440_1">　</text:span></text:p></table:table-cell><table:table-cell table:style-name="Cell432"><text:p text:style-name="P441"><text:span text:style-name="T441_1">台北北區營業處</text:span></text:p></table:table-cell><table:table-cell table:style-name="Cell433"><text:p text:style-name="P442"><text:span text:style-name="T442_1">台北市南港區</text:span><text:span text:style-name="T442_2">﹝</text:span><text:span text:style-name="T442_3">東至研究院路</text:span><text:span text:style-name="T442_4">1</text:span><text:span text:style-name="T442_5">段，西至中坡北路，南至成福路，北至基隆河</text:span><text:span text:style-name="T442_6">﹞</text:span></text:p></table:table-cell><table:table-cell table:style-name="Cell434"><text:p text:style-name="P443"><text:span text:style-name="T443_1">26751</text:span></text:p></table:table-cell><table:table-cell table:style-name="Cell435"><text:p text:style-name="P444"><text:span text:style-name="T444_1">南港區</text:span></text:p></table:table-cell><table:table-cell table:style-name="Cell436"><text:p text:style-name="P445"><text:span text:style-name="T445_1">●</text:span></text:p></table:table-cell><table:table-cell table:style-name="Cell437"><text:p text:style-name="P446"><text:span text:style-name="T446_1">　</text:span></text:p></table:table-cell><table:table-cell table:style-name="Cell438"><text:p text:style-name="P447"><text:span text:style-name="T447_1">汐止E/S</text:span><text:span text:style-name="T447_2">→</text:span><text:span text:style-name="T447_3">南港P/S</text:span></text:p></table:table-cell></table:table-row><table:table-row table:style-name="Row40"><table:table-cell table:style-name="Cell439"><text:p text:style-name="P448"><text:span text:style-name="T448_1">34</text:span></text:p></table:table-cell><table:table-cell table:style-name="Cell440"><text:p text:style-name="P449"><text:span text:style-name="T449_1">內湖S/S</text:span></text:p></table:table-cell><table:table-cell table:style-name="Cell441"><text:p text:style-name="P450"><text:span text:style-name="T450_1">　</text:span></text:p></table:table-cell><table:table-cell table:style-name="Cell442"><text:p text:style-name="P451"><text:span text:style-name="T451_1">●</text:span></text:p></table:table-cell><table:table-cell table:style-name="Cell443"><text:p text:style-name="P452"><text:span text:style-name="T452_1">　</text:span></text:p></table:table-cell><table:table-cell table:style-name="Cell444"><text:p text:style-name="P453"><text:span text:style-name="T453_1">台北北區營業處</text:span></text:p></table:table-cell><table:table-cell table:style-name="Cell445"><text:p text:style-name="P454"><text:span text:style-name="T454_1">台北市內湖區</text:span><text:span text:style-name="T454_2">﹝</text:span><text:span text:style-name="T454_3">東至金湖路、金龍路口，西至港墘路，南至基隆河，北至崙背山</text:span><text:span text:style-name="T454_4">﹞</text:span></text:p></table:table-cell><table:table-cell table:style-name="Cell446"><text:p text:style-name="P455"><text:span text:style-name="T455_1">40336</text:span></text:p></table:table-cell><table:table-cell table:style-name="Cell447"><text:p text:style-name="P456"><text:span text:style-name="T456_1">內湖區</text:span></text:p></table:table-cell><table:table-cell table:style-name="Cell448"><text:p text:style-name="P457"><text:span text:style-name="T457_1">●</text:span></text:p></table:table-cell><table:table-cell table:style-name="Cell449"><text:p text:style-name="P458"><text:span text:style-name="T458_1">　</text:span></text:p></table:table-cell><table:table-cell table:style-name="Cell450"><text:p text:style-name="P459"><text:span text:style-name="T459_1">汐止E/S</text:span><text:span text:style-name="T459_2">→</text:span><text:span text:style-name="T459_3">陽明P/S</text:span></text:p></table:table-cell></table:table-row><table:table-row table:style-name="Row41"><table:table-cell table:style-name="Cell451"><text:p text:style-name="P460"><text:span text:style-name="T460_1">35</text:span></text:p></table:table-cell><table:table-cell table:style-name="Cell452"><text:p text:style-name="P461"><text:span text:style-name="T461_1">社子S/S</text:span></text:p></table:table-cell><table:table-cell table:style-name="Cell453"><text:p text:style-name="P462"><text:span text:style-name="T462_1">　</text:span></text:p></table:table-cell><table:table-cell table:style-name="Cell454"><text:p text:style-name="P463"><text:span text:style-name="T463_1">●</text:span></text:p></table:table-cell><table:table-cell table:style-name="Cell455"><text:p text:style-name="P464"><text:span text:style-name="T464_1">　</text:span></text:p></table:table-cell><table:table-cell table:style-name="Cell456"><text:p text:style-name="P465"><text:span text:style-name="T465_1">台北北區營業處</text:span></text:p></table:table-cell><table:table-cell table:style-name="Cell457"><text:p text:style-name="P466"><text:span text:style-name="T466_1">台北市社子地區</text:span><text:span text:style-name="T466_2">﹝</text:span><text:span text:style-name="T466_3">社子島及後港部分地區</text:span><text:span text:style-name="T466_4">﹞</text:span></text:p></table:table-cell><table:table-cell table:style-name="Cell458"><text:p text:style-name="P467"><text:span text:style-name="T467_1">30711</text:span></text:p></table:table-cell><table:table-cell table:style-name="Cell459"><text:p text:style-name="P468"><text:span text:style-name="T468_1">社子地區</text:span></text:p></table:table-cell><table:table-cell table:style-name="Cell460"><text:p text:style-name="P469"><text:span text:style-name="T469_1">　</text:span></text:p></table:table-cell><table:table-cell table:style-name="Cell461"><text:p text:style-name="P470"><text:span text:style-name="T470_1">●</text:span></text:p></table:table-cell><table:table-cell table:style-name="Cell462"><text:p text:style-name="P471"><text:span text:style-name="T471_1">頂湖E/S</text:span><text:span text:style-name="T471_2">→</text:span><text:span text:style-name="T471_3">蘆洲P/S</text:span></text:p></table:table-cell></table:table-row><table:table-row table:style-name="Row42"><table:table-cell table:style-name="Cell463"><text:p text:style-name="P472"><text:span text:style-name="T472_1">36</text:span></text:p></table:table-cell><table:table-cell table:style-name="Cell464"><text:p text:style-name="P473"><text:span text:style-name="T473_1">關渡S/S</text:span></text:p></table:table-cell><table:table-cell table:style-name="Cell465"><text:p text:style-name="P474"><text:span text:style-name="T474_1">　</text:span></text:p></table:table-cell><table:table-cell table:style-name="Cell466"><text:p text:style-name="P475"><text:span text:style-name="T475_1">●</text:span></text:p></table:table-cell><table:table-cell table:style-name="Cell467"><text:p text:style-name="P476"><text:span text:style-name="T476_1">　</text:span></text:p></table:table-cell><table:table-cell table:style-name="Cell468"><text:p text:style-name="P477"><text:span text:style-name="T477_1">台北北區營業處</text:span></text:p></table:table-cell><table:table-cell table:style-name="Cell469"><text:p text:style-name="P478"><text:span text:style-name="T478_1">台北市關渡及北縣淡水鎮竹圍</text:span><text:span text:style-name="T478_2">﹝</text:span><text:span text:style-name="T478_3">東至大業路，西至中正東路</text:span><text:span text:style-name="T478_4">2</text:span><text:span text:style-name="T478_5">段，南至關渡平原，北至小坪頂</text:span></text:p></table:table-cell><table:table-cell table:style-name="Cell470"><text:p text:style-name="P479"><text:span text:style-name="T479_1">14607</text:span></text:p></table:table-cell><table:table-cell table:style-name="Cell471"><text:p text:style-name="P480"><text:span text:style-name="T480_1">北投區</text:span></text:p></table:table-cell><table:table-cell table:style-name="Cell472"><text:p text:style-name="P481"><text:span text:style-name="T481_1">●</text:span></text:p></table:table-cell><table:table-cell table:style-name="Cell473"><text:p text:style-name="P482"><text:span text:style-name="T482_1">　</text:span></text:p></table:table-cell><table:table-cell table:style-name="Cell474"><text:p text:style-name="P483"><text:span text:style-name="T483_1">汐止E/S</text:span><text:span text:style-name="T483_2">→</text:span><text:span text:style-name="T483_3">陽明P/S</text:span></text:p></table:table-cell></table:table-row></table:table><text:p text:style-name="P484"><text:span text:style-name="T484_1"><text:s text:c="41"/></text:span><text:span text:style-name="T484_2">1-12</text:span></text:p></draw:text-box></draw:frame><draw:frame svg:x="15.028cm" svg:y="-0.318cm" svg:width="2.328cm" svg:height="1.633cm" draw:style-name="FR7" text:anchor-type="char" draw:z-index="6"><draw:text-box><text:p text:style-name="P485"><text:span text:style-name="T485_1">附件四</text:span></text:p></draw:text-box></draw:frame></text:p>
        <text:p text:style-name="P486"><draw:frame svg:x="15.028cm" svg:y="-0.952cm" svg:width="2.963cm" svg:height="1.633cm" draw:style-name="FR8" text:anchor-type="char" draw:z-index="7"><draw:text-box><text:p text:style-name="P487"><text:span text:style-name="T487_1">附件四</text:span></text:p></draw:text-box></draw:frame><draw:frame svg:x="7.832cm" svg:y="25.082cm" svg:width="2.54cm" svg:height="2.54cm" draw:style-name="FR9" text:anchor-type="char" draw:z-index="17"><draw:text-box><text:p text:style-name="P488"><text:span text:style-name="T488_1">1-13</text:span></text:p></draw:text-box></draw:frame><draw:frame svg:x="-0.63cm" svg:y="0cm" svg:width="18.627cm" svg:height="24.448cm" draw:style-name="FR10" text:anchor-type="char" draw:z-index="14"><draw:text-box><table:table table:style-name="Table4"><table:table-column table:style-name="Column37"/><table:table-column table:style-name="Column38"/><table:table-column table:style-name="Column39"/><table:table-column table:style-name="Column40"/><table:table-column table:style-name="Column41"/><table:table-column table:style-name="Column42"/><table:table-column table:style-name="Column43"/><table:table-column table:style-name="Column44"/><table:table-column table:style-name="Column45"/><table:table-column table:style-name="Column46"/><table:table-column table:style-name="Column47"/><table:table-column table:style-name="Column48"/><table:table-row table:style-name="Row43"><table:table-cell table:style-name="Cell475"><text:p text:style-name="P489"/></table:table-cell><table:table-cell table:style-name="Cell476" table:number-columns-spanned="11"><text:p text:style-name="P490"><text:span text:style-name="T490_1"><text:s text:c="2"/></text:span><text:span text:style-name="T490_2"><text:s text:c="14"/></text:span><text:span text:style-name="T490_3"><text:s/></text:span><text:span text:style-name="T490_4">臺北市轄區變電所供電範圍一覽表</text:span><text:span text:style-name="T490_5"><text:s text:c="8"/>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Row44"><table:table-cell table:style-name="Cell477"><text:p text:style-name="P491"><text:span text:style-name="T491_1">項次</text:span></text:p></table:table-cell><table:table-cell table:style-name="Cell478"><text:p text:style-name="P492"><text:span text:style-name="T492_1">變電所名</text:span></text:p></table:table-cell><table:table-cell table:style-name="Cell479"><text:p text:style-name="P493"><text:span text:style-name="T493_1">一次變電所</text:span></text:p></table:table-cell><table:table-cell table:style-name="Cell480"><text:p text:style-name="P494"><text:span text:style-name="T494_1">二次變電所</text:span></text:p></table:table-cell><table:table-cell table:style-name="Cell481"><text:p text:style-name="P495"><text:span text:style-name="T495_1">配電變電所</text:span></text:p></table:table-cell><table:table-cell table:style-name="Cell482"><text:p text:style-name="P496"><text:span text:style-name="T496_1">轄屬區處</text:span></text:p></table:table-cell><table:table-cell table:style-name="Cell483"><text:p text:style-name="P497"><text:span text:style-name="T497_1">供電範圍</text:span></text:p></table:table-cell><table:table-cell table:style-name="Cell484"><text:p text:style-name="P498"><text:span text:style-name="T498_1">用戶數</text:span></text:p></table:table-cell><table:table-cell table:style-name="Cell485"><text:p text:style-name="P499"><text:span text:style-name="T499_1">行政區用戶數</text:span></text:p></table:table-cell><table:table-cell table:style-name="Cell486"><text:p text:style-name="P500"><text:span text:style-name="T500_1">台北市</text:span><text:span text:style-name="T500_2">P/S</text:span><text:span text:style-name="T500_3">變電所供電</text:span></text:p></table:table-cell><table:table-cell table:style-name="Cell487"><text:p text:style-name="P501"><text:span text:style-name="T501_1">非台北市</text:span><text:span text:style-name="T501_2">P/S</text:span><text:span text:style-name="T501_3">變電所供電</text:span></text:p></table:table-cell><table:table-cell table:style-name="Cell488"><text:p text:style-name="P502"><text:span text:style-name="T502_1">備</text:span><text:span text:style-name="T502_2"><text:s text:c="2"/></text:span><text:span text:style-name="T502_3">註</text:span></text:p></table:table-cell></table:table-row><table:table-row table:style-name="Row45"><table:table-cell table:style-name="Cell489"><text:p text:style-name="P503"><text:span text:style-name="T503_1">37</text:span></text:p></table:table-cell><table:table-cell table:style-name="Cell490"><text:p text:style-name="P504"><text:span text:style-name="T504_1">康寧S/S</text:span></text:p></table:table-cell><table:table-cell table:style-name="Cell491"><text:p text:style-name="P505"><text:span text:style-name="T505_1">　</text:span></text:p></table:table-cell><table:table-cell table:style-name="Cell492"><text:p text:style-name="P506"><text:span text:style-name="T506_1">●</text:span></text:p></table:table-cell><table:table-cell table:style-name="Cell493"><text:p text:style-name="P507"><text:span text:style-name="T507_1">　</text:span></text:p></table:table-cell><table:table-cell table:style-name="Cell494"><text:p text:style-name="P508"><text:span text:style-name="T508_1">台北北區營業處</text:span></text:p></table:table-cell><table:table-cell table:style-name="Cell495"><text:p text:style-name="P509"><text:span text:style-name="T509_1">台北市內湖區</text:span><text:span text:style-name="T509_2">﹝</text:span><text:span text:style-name="T509_3">東至金湖路、金龍路口，西至堤頂大道，南至基隆河，北至崙背山</text:span><text:span text:style-name="T509_4">﹞</text:span></text:p></table:table-cell><table:table-cell table:style-name="Cell496"><text:p text:style-name="P510"><text:span text:style-name="T510_1">36946</text:span></text:p></table:table-cell><table:table-cell table:style-name="Cell497"><text:p text:style-name="P511"><text:span text:style-name="T511_1">內湖區</text:span></text:p></table:table-cell><table:table-cell table:style-name="Cell498"><text:p text:style-name="P512"><text:span text:style-name="T512_1">　</text:span></text:p></table:table-cell><table:table-cell table:style-name="Cell499"><text:p text:style-name="P513"><text:span text:style-name="T513_1">●</text:span></text:p></table:table-cell><table:table-cell table:style-name="Cell500"><text:p text:style-name="P514"><text:span text:style-name="T514_1">汐止E/S</text:span><text:span text:style-name="T514_2">→</text:span><text:span text:style-name="T514_3">南港P/S</text:span></text:p></table:table-cell></table:table-row><table:table-row table:style-name="Row46"><table:table-cell table:style-name="Cell501"><text:p text:style-name="P515"><text:span text:style-name="T515_1">38</text:span></text:p></table:table-cell><table:table-cell table:style-name="Cell502"><text:p text:style-name="P516"><text:span text:style-name="T516_1">中研S/S</text:span></text:p></table:table-cell><table:table-cell table:style-name="Cell503"><text:p text:style-name="P517"><text:span text:style-name="T517_1">　</text:span></text:p></table:table-cell><table:table-cell table:style-name="Cell504"><text:p text:style-name="P518"><text:span text:style-name="T518_1">●</text:span></text:p></table:table-cell><table:table-cell table:style-name="Cell505"><text:p text:style-name="P519"><text:span text:style-name="T519_1">　</text:span></text:p></table:table-cell><table:table-cell table:style-name="Cell506"><text:p text:style-name="P520"><text:span text:style-name="T520_1">台北北區營業處</text:span></text:p></table:table-cell><table:table-cell table:style-name="Cell507"><text:p text:style-name="P521"><text:span text:style-name="T521_1">台北市南港區及北縣汐止、深坑、石碇部分地區</text:span><text:span text:style-name="T521_2">﹝</text:span><text:span text:style-name="T521_3">東至汐碇路，西至忠孝東路</text:span><text:span text:style-name="T521_4">7</text:span><text:span text:style-name="T521_5">段，南至研究院路</text:span><text:span text:style-name="T521_6">4</text:span><text:span text:style-name="T521_7">段，北至研究院路</text:span><text:span text:style-name="T521_8">1</text:span><text:span text:style-name="T521_9">段</text:span><text:span text:style-name="T521_10">﹞</text:span></text:p></table:table-cell><table:table-cell table:style-name="Cell508"><text:p text:style-name="P522"><text:span text:style-name="T522_1">25050</text:span></text:p></table:table-cell><table:table-cell table:style-name="Cell509"><text:p text:style-name="P523"><text:span text:style-name="T523_1">南港區</text:span></text:p></table:table-cell><table:table-cell table:style-name="Cell510"><text:p text:style-name="P524"><text:span text:style-name="T524_1">　</text:span></text:p></table:table-cell><table:table-cell table:style-name="Cell511"><text:p text:style-name="P525"><text:span text:style-name="T525_1">●</text:span></text:p></table:table-cell><table:table-cell table:style-name="Cell512"><text:p text:style-name="P526"><text:span text:style-name="T526_1">汐止E/S</text:span><text:span text:style-name="T526_2">→</text:span><text:span text:style-name="T526_3">南港P/S</text:span></text:p></table:table-cell></table:table-row><table:table-row table:style-name="Row47"><table:table-cell table:style-name="Cell513"><text:p text:style-name="P527"><text:span text:style-name="T527_1">39</text:span></text:p></table:table-cell><table:table-cell table:style-name="Cell514"><text:p text:style-name="P528"><text:span text:style-name="T528_1">國醫</text:span><text:span text:style-name="T528_2">(</text:span><text:span text:style-name="T528_3">臨</text:span><text:span text:style-name="T528_4">)</text:span><text:span text:style-name="T528_5">S/S</text:span></text:p></table:table-cell><table:table-cell table:style-name="Cell515"><text:p text:style-name="P529"><text:span text:style-name="T529_1">　</text:span></text:p></table:table-cell><table:table-cell table:style-name="Cell516"><text:p text:style-name="P530"><text:span text:style-name="T530_1">●</text:span></text:p></table:table-cell><table:table-cell table:style-name="Cell517"><text:p text:style-name="P531"><text:span text:style-name="T531_1">　</text:span></text:p></table:table-cell><table:table-cell table:style-name="Cell518"><text:p text:style-name="P532"><text:span text:style-name="T532_1">台北北區營業處</text:span></text:p></table:table-cell><table:table-cell table:style-name="Cell519"><text:p text:style-name="P533"><text:span text:style-name="T533_1">台北市內湖區成功路二段325號國防醫學中心</text:span></text:p></table:table-cell><table:table-cell table:style-name="Cell520"><text:p text:style-name="P534"><text:span text:style-name="T534_1">1</text:span></text:p></table:table-cell><table:table-cell table:style-name="Cell521"><text:p text:style-name="P535"><text:span text:style-name="T535_1">內湖區</text:span></text:p></table:table-cell><table:table-cell table:style-name="Cell522"><text:p text:style-name="P536"><text:span text:style-name="T536_1">　</text:span></text:p></table:table-cell><table:table-cell table:style-name="Cell523"><text:p text:style-name="P537"><text:span text:style-name="T537_1">●</text:span></text:p></table:table-cell><table:table-cell table:style-name="Cell524"><text:p text:style-name="P538"><text:span text:style-name="T538_1">汐止E/S</text:span><text:span text:style-name="T538_2">→</text:span><text:span text:style-name="T538_3">南港P/S</text:span></text:p></table:table-cell></table:table-row><table:table-row table:style-name="Row48"><table:table-cell table:style-name="Cell525"><text:p text:style-name="P539"><text:span text:style-name="T539_1">40</text:span></text:p></table:table-cell><table:table-cell table:style-name="Cell526"><text:p text:style-name="P540"><text:span text:style-name="T540_1">陽明</text:span><text:span text:style-name="T540_2">P</text:span><text:span text:style-name="T540_3">/S</text:span></text:p></table:table-cell><table:table-cell table:style-name="Cell527"><text:p text:style-name="P541"><text:span text:style-name="T541_1">●</text:span></text:p></table:table-cell><table:table-cell table:style-name="Cell528"><text:p text:style-name="P542"><text:span text:style-name="T542_1">　</text:span></text:p></table:table-cell><table:table-cell table:style-name="Cell529"><text:p text:style-name="P543"><text:span text:style-name="T543_1">　</text:span></text:p></table:table-cell><table:table-cell table:style-name="Cell530"><text:p text:style-name="P544"><text:span text:style-name="T544_1">台北北區營業處</text:span></text:p></table:table-cell><table:table-cell table:style-name="Cell531"><text:p text:style-name="P545"><text:span text:style-name="T545_1">台北市北投、陽明山等地區</text:span><text:span text:style-name="T545_2">﹝</text:span><text:span text:style-name="T545_3">東至泉源路，西至陽明山，南至行義路，北至馬槽</text:span><text:span text:style-name="T545_4">﹞</text:span></text:p></table:table-cell><table:table-cell table:style-name="Cell532"><text:p text:style-name="P546"><text:span text:style-name="T546_1">19460</text:span></text:p></table:table-cell><table:table-cell table:style-name="Cell533"><text:p text:style-name="P547"><text:span text:style-name="T547_1">北投區</text:span></text:p></table:table-cell><table:table-cell table:style-name="Cell534"><text:p text:style-name="P548"><text:span text:style-name="T548_1">　</text:span></text:p></table:table-cell><table:table-cell table:style-name="Cell535"><text:p text:style-name="P549"><text:span text:style-name="T549_1">●</text:span></text:p></table:table-cell><table:table-cell table:style-name="Cell536"><text:p text:style-name="P550"><text:span text:style-name="T550_1">汐止E/S</text:span></text:p></table:table-cell></table:table-row><table:table-row table:style-name="Row49"><table:table-cell table:style-name="Cell537"><text:p text:style-name="P551"><text:span text:style-name="T551_1">41</text:span></text:p></table:table-cell><table:table-cell table:style-name="Cell538"><text:p text:style-name="P552"><text:span text:style-name="T552_1">蘭雅</text:span><text:span text:style-name="T552_2">D</text:span><text:span text:style-name="T552_3">/S</text:span></text:p></table:table-cell><table:table-cell table:style-name="Cell539"><text:p text:style-name="P553"><text:span text:style-name="T553_1">　</text:span></text:p></table:table-cell><table:table-cell table:style-name="Cell540"><text:p text:style-name="P554"><text:span text:style-name="T554_1">　</text:span></text:p></table:table-cell><table:table-cell table:style-name="Cell541"><text:p text:style-name="P555"><text:span text:style-name="T555_1">●</text:span></text:p></table:table-cell><table:table-cell table:style-name="Cell542"><text:p text:style-name="P556"><text:span text:style-name="T556_1">台北北區營業處</text:span></text:p></table:table-cell><table:table-cell table:style-name="Cell543"><text:p text:style-name="P557"><text:span text:style-name="T557_1">台北市士林、石牌、天母等地區</text:span><text:span text:style-name="T557_2">﹝</text:span><text:span text:style-name="T557_3">東至仰德大道，西至承德路，南至雙溪堤防，北至陽明山</text:span><text:span text:style-name="T557_4">﹞</text:span></text:p></table:table-cell><table:table-cell table:style-name="Cell544"><text:p text:style-name="P558"><text:span text:style-name="T558_1">46085</text:span></text:p></table:table-cell><table:table-cell table:style-name="Cell545"><text:p text:style-name="P559"><text:span text:style-name="T559_1">士林區</text:span></text:p></table:table-cell><table:table-cell table:style-name="Cell546"><text:p text:style-name="P560"><text:span text:style-name="T560_1">　</text:span></text:p></table:table-cell><table:table-cell table:style-name="Cell547"><text:p text:style-name="P561"><text:span text:style-name="T561_1">●</text:span></text:p></table:table-cell><table:table-cell table:style-name="Cell548"><text:p text:style-name="P562"><text:span text:style-name="T562_1">汐止E/S</text:span></text:p></table:table-cell></table:table-row><table:table-row table:style-name="Row50"><table:table-cell table:style-name="Cell549"><text:p text:style-name="P563"><text:span text:style-name="T563_1">42</text:span></text:p></table:table-cell><table:table-cell table:style-name="Cell550"><text:p text:style-name="P564"><text:span text:style-name="T564_1">大直</text:span><text:span text:style-name="T564_2">D</text:span><text:span text:style-name="T564_3">/S</text:span></text:p></table:table-cell><table:table-cell table:style-name="Cell551"><text:p text:style-name="P565"><text:span text:style-name="T565_1">　</text:span></text:p></table:table-cell><table:table-cell table:style-name="Cell552"><text:p text:style-name="P566"><text:span text:style-name="T566_1">　</text:span></text:p></table:table-cell><table:table-cell table:style-name="Cell553"><text:p text:style-name="P567"><text:span text:style-name="T567_1">●</text:span></text:p></table:table-cell><table:table-cell table:style-name="Cell554"><text:p text:style-name="P568"><text:span text:style-name="T568_1">台北北區營業處</text:span></text:p></table:table-cell><table:table-cell table:style-name="Cell555"><text:p text:style-name="P569"><text:span text:style-name="T569_1">台北市中山區及金泰段</text:span><text:span text:style-name="T569_2">﹝</text:span><text:span text:style-name="T569_3">東至堤頂大道，西至劍潭，南至基隆河，北至三軍大學</text:span><text:span text:style-name="T569_4">﹞</text:span></text:p></table:table-cell><table:table-cell table:style-name="Cell556"><text:p text:style-name="P570"><text:span text:style-name="T570_1">23051</text:span></text:p></table:table-cell><table:table-cell table:style-name="Cell557"><text:p text:style-name="P571"><text:span text:style-name="T571_1">中山區</text:span></text:p></table:table-cell><table:table-cell table:style-name="Cell558"><text:p text:style-name="P572"><text:span text:style-name="T572_1">　</text:span></text:p></table:table-cell><table:table-cell table:style-name="Cell559"><text:p text:style-name="P573"><text:span text:style-name="T573_1">●</text:span></text:p></table:table-cell><table:table-cell table:style-name="Cell560"><text:p text:style-name="P574"><text:span text:style-name="T574_1">汐止E/S</text:span></text:p></table:table-cell></table:table-row><table:table-row table:style-name="Row51"><table:table-cell table:style-name="Cell561"><text:p text:style-name="P575"><text:span text:style-name="T575_1">43</text:span></text:p></table:table-cell><table:table-cell table:style-name="Cell562"><text:p text:style-name="P576"><text:span text:style-name="T576_1">西湖</text:span><text:span text:style-name="T576_2">D</text:span><text:span text:style-name="T576_3">/S</text:span></text:p></table:table-cell><table:table-cell table:style-name="Cell563"><text:p text:style-name="P577"><text:span text:style-name="T577_1">　</text:span></text:p></table:table-cell><table:table-cell table:style-name="Cell564"><text:p text:style-name="P578"><text:span text:style-name="T578_1">　</text:span></text:p></table:table-cell><table:table-cell table:style-name="Cell565"><text:p text:style-name="P579"><text:span text:style-name="T579_1">●</text:span></text:p></table:table-cell><table:table-cell table:style-name="Cell566"><text:p text:style-name="P580"><text:span text:style-name="T580_1">台北北區營業處</text:span></text:p></table:table-cell><table:table-cell table:style-name="Cell567"><text:p text:style-name="P581"><text:span text:style-name="T581_1">台北市內湖區</text:span><text:span text:style-name="T581_2">﹝</text:span><text:span text:style-name="T581_3">東至港墘路，西至堤頂大道，南至基隆河，北至雞南山</text:span><text:span text:style-name="T581_4">﹞</text:span></text:p></table:table-cell><table:table-cell table:style-name="Cell568"><text:p text:style-name="P582"><text:span text:style-name="T582_1">7552</text:span></text:p></table:table-cell><table:table-cell table:style-name="Cell569"><text:p text:style-name="P583"><text:span text:style-name="T583_1">內湖區</text:span></text:p></table:table-cell><table:table-cell table:style-name="Cell570"><text:p text:style-name="P584"><text:span text:style-name="T584_1">　</text:span></text:p></table:table-cell><table:table-cell table:style-name="Cell571"><text:p text:style-name="P585"><text:span text:style-name="T585_1">●</text:span></text:p></table:table-cell><table:table-cell table:style-name="Cell572"><text:p text:style-name="P586"><text:span text:style-name="T586_1">汐止E/S</text:span></text:p></table:table-cell></table:table-row><table:table-row table:style-name="Row52"><table:table-cell table:style-name="Cell573"><text:p text:style-name="P587"><text:span text:style-name="T587_1">44</text:span></text:p></table:table-cell><table:table-cell table:style-name="Cell574"><text:p text:style-name="P588"><text:span text:style-name="T588_1">台北</text:span><text:span text:style-name="T588_2">P/S</text:span></text:p></table:table-cell><table:table-cell table:style-name="Cell575"><text:p text:style-name="P589"><text:span text:style-name="T589_1">●</text:span></text:p></table:table-cell><table:table-cell table:style-name="Cell576"><text:p text:style-name="P590"><text:span text:style-name="T590_1">　</text:span></text:p></table:table-cell><table:table-cell table:style-name="Cell577"><text:p text:style-name="P591"><text:span text:style-name="T591_1">　</text:span></text:p></table:table-cell><table:table-cell table:style-name="Cell578"><text:p text:style-name="P592"><text:span text:style-name="T592_1">台北南區營業處</text:span></text:p></table:table-cell><table:table-cell table:style-name="Cell579"><text:p text:style-name="P593"><text:span text:style-name="T593_1">台北市景隆｜羅斯福路四、五、六段｜萬盛｜萬隆地區</text:span></text:p></table:table-cell><table:table-cell table:style-name="Cell580"><text:p text:style-name="P594"><text:span text:style-name="T594_1">40830</text:span></text:p></table:table-cell><table:table-cell table:style-name="Cell581"><text:p text:style-name="P595"><text:span text:style-name="T595_1">文山區</text:span></text:p></table:table-cell><table:table-cell table:style-name="Cell582"><text:p text:style-name="P596"><text:span text:style-name="T596_1">　</text:span></text:p></table:table-cell><table:table-cell table:style-name="Cell583"><text:p text:style-name="P597"><text:span text:style-name="T597_1">●</text:span></text:p></table:table-cell><table:table-cell table:style-name="Cell584"><text:p text:style-name="P598"><text:span text:style-name="T598_1">深美</text:span><text:span text:style-name="T598_2">E/S</text:span></text:p></table:table-cell></table:table-row><table:table-row table:style-name="Row53"><table:table-cell table:style-name="Cell585"><text:p text:style-name="P599"><text:span text:style-name="T599_1">45</text:span></text:p></table:table-cell><table:table-cell table:style-name="Cell586"><text:p text:style-name="P600"><text:span text:style-name="T600_1">木柵</text:span><text:span text:style-name="T600_2">S/S</text:span></text:p></table:table-cell><table:table-cell table:style-name="Cell587"><text:p text:style-name="P601"><text:span text:style-name="T601_1">　</text:span></text:p></table:table-cell><table:table-cell table:style-name="Cell588"><text:p text:style-name="P602"><text:span text:style-name="T602_1">●</text:span></text:p></table:table-cell><table:table-cell table:style-name="Cell589"><text:p text:style-name="P603"><text:span text:style-name="T603_1">　</text:span></text:p></table:table-cell><table:table-cell table:style-name="Cell590"><text:p text:style-name="P604"><text:span text:style-name="T604_1">台北南區營業處</text:span></text:p></table:table-cell><table:table-cell table:style-name="Cell591"><text:p text:style-name="P605"><text:span text:style-name="T605_1">台北市興隆｜景華｜景興地區</text:span></text:p></table:table-cell><table:table-cell table:style-name="Cell592"><text:p text:style-name="P606"><text:span text:style-name="T606_1">18952</text:span></text:p></table:table-cell><table:table-cell table:style-name="Cell593"><text:p text:style-name="P607"><text:span text:style-name="T607_1">文山區</text:span></text:p></table:table-cell><table:table-cell table:style-name="Cell594"><text:p text:style-name="P608"><text:span text:style-name="T608_1">●</text:span></text:p></table:table-cell><table:table-cell table:style-name="Cell595"><text:p text:style-name="P609"><text:span text:style-name="T609_1">　</text:span></text:p></table:table-cell><table:table-cell table:style-name="Cell596"><text:p text:style-name="P610"><text:span text:style-name="T610_1">深美</text:span><text:span text:style-name="T610_2">E/S</text:span><text:span text:style-name="T610_3">→</text:span><text:span text:style-name="T610_4">台北</text:span><text:span text:style-name="T610_5">P/S</text:span></text:p></table:table-cell></table:table-row><table:table-row table:style-name="Row54"><table:table-cell table:style-name="Cell597"><text:p text:style-name="P611"><text:span text:style-name="T611_1">46</text:span></text:p></table:table-cell><table:table-cell table:style-name="Cell598"><text:p text:style-name="P612"><text:span text:style-name="T612_1"><text:s text:c="2"/></text:span><text:span text:style-name="T612_2">博嘉</text:span><text:span text:style-name="T612_3">S/S</text:span></text:p></table:table-cell><table:table-cell table:style-name="Cell599"><text:p text:style-name="P613"><text:span text:style-name="T613_1">　</text:span></text:p></table:table-cell><table:table-cell table:style-name="Cell600"><text:p text:style-name="P614"><text:span text:style-name="T614_1">●</text:span></text:p></table:table-cell><table:table-cell table:style-name="Cell601"><text:p text:style-name="P615"><text:span text:style-name="T615_1">　</text:span></text:p></table:table-cell><table:table-cell table:style-name="Cell602"><text:p text:style-name="P616"><text:span text:style-name="T616_1">台北南區營業處</text:span></text:p></table:table-cell><table:table-cell table:style-name="Cell603"><text:p text:style-name="P617"><text:span text:style-name="T617_1">台北市萬芳社區｜木柵｜指南地區</text:span></text:p></table:table-cell><table:table-cell table:style-name="Cell604"><text:p text:style-name="P618"><text:span text:style-name="T618_1">27580</text:span></text:p></table:table-cell><table:table-cell table:style-name="Cell605"><text:p text:style-name="P619"><text:span text:style-name="T619_1">文山區</text:span></text:p></table:table-cell><table:table-cell table:style-name="Cell606"><text:p text:style-name="P620"><text:span text:style-name="T620_1">●</text:span></text:p></table:table-cell><table:table-cell table:style-name="Cell607"><text:p text:style-name="P621"><text:span text:style-name="T621_1">　</text:span></text:p></table:table-cell><table:table-cell table:style-name="Cell608"><text:p text:style-name="P622"><text:span text:style-name="T622_1">深美</text:span><text:span text:style-name="T622_2">E/S</text:span><text:span text:style-name="T622_3">→</text:span><text:span text:style-name="T622_4">台北</text:span><text:span text:style-name="T622_5">P/S</text:span></text:p></table:table-cell></table:table-row><table:table-row table:style-name="Row55"><table:table-cell table:style-name="Cell609"><text:p text:style-name="P623"><text:span text:style-name="T623_1">47</text:span></text:p></table:table-cell><table:table-cell table:style-name="Cell610"><text:p text:style-name="P624"><text:span text:style-name="T624_1">大同</text:span><text:span text:style-name="T624_2">P/S</text:span></text:p></table:table-cell><table:table-cell table:style-name="Cell611"><text:p text:style-name="P625"><text:span text:style-name="T625_1">●</text:span></text:p></table:table-cell><table:table-cell table:style-name="Cell612"><text:p text:style-name="P626"><text:span text:style-name="T626_1">　</text:span></text:p></table:table-cell><table:table-cell table:style-name="Cell613"><text:p text:style-name="P627"><text:span text:style-name="T627_1">　</text:span></text:p></table:table-cell><table:table-cell table:style-name="Cell614"><text:p text:style-name="P628"><text:span text:style-name="T628_1">台北市區營業處</text:span></text:p></table:table-cell><table:table-cell table:style-name="Cell615"><text:p text:style-name="P629"><text:span text:style-name="T629_1">　</text:span></text:p></table:table-cell><table:table-cell table:style-name="Cell616"><text:p text:style-name="P630"><text:span text:style-name="T630_1">0</text:span></text:p></table:table-cell><table:table-cell table:style-name="Cell617"><text:p text:style-name="P631"><text:span text:style-name="T631_1">　</text:span></text:p></table:table-cell><table:table-cell table:style-name="Cell618"><text:p text:style-name="P632"><text:span text:style-name="T632_1">　</text:span></text:p></table:table-cell><table:table-cell table:style-name="Cell619"><text:p text:style-name="P633"><text:span text:style-name="T633_1">●</text:span></text:p></table:table-cell><table:table-cell table:style-name="Cell620"><text:p text:style-name="P634"><text:span text:style-name="T634_1">頂湖</text:span><text:span text:style-name="T634_2">E/S</text:span></text:p></table:table-cell></table:table-row><table:table-row table:style-name="Row56"><table:table-cell table:style-name="Cell621"><text:p text:style-name="P635"/></table:table-cell><table:table-cell table:style-name="Cell622"><text:p text:style-name="P636"/></table:table-cell><table:table-cell table:style-name="Cell623"><text:p text:style-name="P637"/></table:table-cell><table:table-cell table:style-name="Cell624"><text:p text:style-name="P638"/></table:table-cell><table:table-cell table:style-name="Cell625"><text:p text:style-name="P639"><text:span text:style-name="T639_1">附註︰</text:span></text:p></table:table-cell><table:table-cell table:style-name="Cell626"><text:p text:style-name="P640"><text:span text:style-name="T640_1">P/S</text:span></text:p></table:table-cell><table:table-cell table:style-name="Cell627"><text:p text:style-name="P641"><text:span text:style-name="T641_1">一次變電所</text:span><text:span text:style-name="T641_2"><text:s/>5</text:span><text:span text:style-name="T641_3">所</text:span></text:p></table:table-cell><table:table-cell table:style-name="Cell628"><text:p text:style-name="P642"/></table:table-cell><table:table-cell table:style-name="Cell629"><text:p text:style-name="P643"/></table:table-cell><table:table-cell table:style-name="Cell630"><text:p text:style-name="P644"/></table:table-cell><table:table-cell table:style-name="Cell631"><text:p text:style-name="P645"/></table:table-cell><table:table-cell table:style-name="Cell632"><text:p text:style-name="P646"/></table:table-cell></table:table-row><table:table-row table:style-name="Row57"><table:table-cell table:style-name="Cell633"><text:p text:style-name="P647"/></table:table-cell><table:table-cell table:style-name="Cell634"><text:p text:style-name="P648"/></table:table-cell><table:table-cell table:style-name="Cell635"><text:p text:style-name="P649"/></table:table-cell><table:table-cell table:style-name="Cell636"><text:p text:style-name="P650"/></table:table-cell><table:table-cell table:style-name="Cell637"><text:p text:style-name="P651"/></table:table-cell><table:table-cell table:style-name="Cell638"><text:p text:style-name="P652"><text:span text:style-name="T652_1">S/S</text:span></text:p></table:table-cell><table:table-cell table:style-name="Cell639"><text:p text:style-name="P653"><text:span text:style-name="T653_1">二次變電所</text:span><text:span text:style-name="T653_2"><text:s/>25</text:span><text:span text:style-name="T653_3">所</text:span></text:p></table:table-cell><table:table-cell table:style-name="Cell640"><text:p text:style-name="P654"/></table:table-cell><table:table-cell table:style-name="Cell641"><text:p text:style-name="P655"/></table:table-cell><table:table-cell table:style-name="Cell642"><text:p text:style-name="P656"/></table:table-cell><table:table-cell table:style-name="Cell643"><text:p text:style-name="P657"/></table:table-cell><table:table-cell table:style-name="Cell644"><text:p text:style-name="P658"/></table:table-cell></table:table-row><table:table-row table:style-name="Row58"><table:table-cell table:style-name="Cell645"><text:p text:style-name="P659"/></table:table-cell><table:table-cell table:style-name="Cell646"><text:p text:style-name="P660"/></table:table-cell><table:table-cell table:style-name="Cell647"><text:p text:style-name="P661"/></table:table-cell><table:table-cell table:style-name="Cell648"><text:p text:style-name="P662"/></table:table-cell><table:table-cell table:style-name="Cell649"><text:p text:style-name="P663"/></table:table-cell><table:table-cell table:style-name="Cell650"><text:p text:style-name="P664"><text:span text:style-name="T664_1">D/S</text:span></text:p></table:table-cell><table:table-cell table:style-name="Cell651"><text:p text:style-name="P665"><text:span text:style-name="T665_1">配電變電所</text:span><text:span text:style-name="T665_2"><text:s/>17</text:span><text:span text:style-name="T665_3">所</text:span></text:p></table:table-cell><table:table-cell table:style-name="Cell652"><text:p text:style-name="P666"/></table:table-cell><table:table-cell table:style-name="Cell653"><text:p text:style-name="P667"/></table:table-cell><table:table-cell table:style-name="Cell654"><text:p text:style-name="P668"/></table:table-cell><table:table-cell table:style-name="Cell655"><text:p text:style-name="P669"/></table:table-cell><table:table-cell table:style-name="Cell656"><text:p text:style-name="P670"/></table:table-cell></table:table-row></table:table><text:p text:style-name="P671"/></draw:text-box></draw:frame></text:p>
        <text:p text:style-name="P672"><draw:frame svg:x="8.467cm" svg:y="26.035cm" svg:width="2.54cm" svg:height="2.54cm" draw:style-name="FR11" text:anchor-type="char" draw:z-index="18"><draw:text-box><text:p text:style-name="P673"><text:span text:style-name="T673_1">1-14</text:span></text:p></draw:text-box></draw:frame><draw:frame svg:x="15.028cm" svg:y="0.06cm" svg:width="2.328cm" svg:height="1.633cm" draw:style-name="FR12" text:anchor-type="char" draw:z-index="8"><draw:text-box><text:p text:style-name="P674"><text:span text:style-name="T674_1">附件四</text:span></text:p></draw:text-box></draw:frame><draw:frame svg:x="-0.423cm" svg:y="3.492cm" svg:width="19.05cm" svg:height="15.558cm" draw:style-name="FR13" text:anchor-type="char" draw:z-index="1"><draw:text-box><text:p text:style-name="P675"><draw:frame svg:x="0cm" svg:y="0cm" svg:width="17.226cm" svg:height="11.79cm" draw:style-name="FR14" text:anchor-type="as-char" draw:z-index="0"><draw:image xlink:href="Pictures/image1.jpeg" xlink:type="simple" xlink:show="embed" xlink:actuate="onLoad"/></draw:frame></text:p></draw:text-box></draw:frame></text:p>
        <text:p text:style-name="P676"><draw:frame svg:x="8.467cm" svg:y="26.035cm" svg:width="2.54cm" svg:height="2.54cm" draw:style-name="FR15" text:anchor-type="char" draw:z-index="19"><draw:text-box><text:p text:style-name="P677"><text:span text:style-name="T677_1">1-15</text:span></text:p></draw:text-box></draw:frame><draw:frame svg:x="15.24cm" svg:y="0.06cm" svg:width="2.328cm" svg:height="1.633cm" draw:style-name="FR16" text:anchor-type="char" draw:z-index="9"><draw:text-box><text:p text:style-name="P678"><text:span text:style-name="T678_1">附件四</text:span></text:p></draw:text-box></draw:frame><draw:frame svg:x="-1.058cm" svg:y="1.588cm" svg:width="19.05cm" svg:height="18.415cm" draw:style-name="FR17" text:anchor-type="char" draw:z-index="2"><draw:text-box><text:p text:style-name="P679"><draw:frame svg:x="0cm" svg:y="0cm" svg:width="18.547cm" svg:height="16.034cm" draw:style-name="FR18" text:anchor-type="as-char" draw:z-index="0"><draw:image xlink:href="Pictures/image2.jpeg" xlink:type="simple" xlink:show="embed" xlink:actuate="onLoad"/></draw:frame></text:p></draw:text-box></draw:frame></text:p>
        <text:p text:style-name="P680"><draw:frame svg:x="8.467cm" svg:y="26.035cm" svg:width="2.54cm" svg:height="2.54cm" draw:style-name="FR19" text:anchor-type="char" draw:z-index="20"><draw:text-box><text:p text:style-name="P681"><text:span text:style-name="T681_1">1-16</text:span></text:p></draw:text-box></draw:frame><draw:frame svg:x="15.028cm" svg:y="0.06cm" svg:width="2.328cm" svg:height="1.633cm" draw:style-name="FR20" text:anchor-type="char" draw:z-index="10"><draw:text-box><text:p text:style-name="P682"><text:span text:style-name="T682_1">附件四</text:span></text:p></draw:text-box></draw:frame><draw:frame svg:x="-0.423cm" svg:y="0.952cm" svg:width="18.732cm" svg:height="21.209cm" draw:style-name="FR21" text:anchor-type="char" draw:z-index="3"><draw:text-box fo:min-height="21.209cm"><text:p text:style-name="P683"><draw:frame svg:x="0cm" svg:y="0cm" svg:width="16.996cm" svg:height="20.802cm" draw:style-name="FR22" text:anchor-type="as-char" draw:z-index="0"><draw:image xlink:href="Pictures/image3.jpeg" xlink:type="simple" xlink:show="embed" xlink:actuate="onLoad"/></draw:frame></text:p></draw:text-box></draw:frame></text:p>
        <text:p text:style-name="P684"><draw:frame svg:x="7.62cm" svg:y="25.718cm" svg:width="2.54cm" svg:height="2.54cm" draw:style-name="FR23" text:anchor-type="char" draw:z-index="21"><draw:text-box><text:p text:style-name="P685"><text:span text:style-name="T685_1">1-17</text:span></text:p></draw:text-box></draw:frame><draw:frame svg:x="14.605cm" svg:y="0.272cm" svg:width="2.328cm" svg:height="1.633cm" draw:style-name="FR24" text:anchor-type="char" draw:z-index="11"><draw:text-box><text:p text:style-name="P686"><text:span text:style-name="T686_1">附件四</text:span></text:p></draw:text-box></draw:frame><draw:frame svg:x="-1.058cm" svg:y="2.222cm" svg:width="19.473cm" svg:height="21.902cm" draw:style-name="FR25" text:anchor-type="char" draw:z-index="4"><draw:text-box><text:p text:style-name="P687"><draw:frame svg:x="0cm" svg:y="0cm" svg:width="18.937cm" svg:height="19.81cm" draw:style-name="FR26" text:anchor-type="as-char" draw:z-index="0"><draw:image xlink:href="Pictures/image4.jpeg" xlink:type="simple" xlink:show="embed" xlink:actuate="onLoad"/></draw:frame></text:p></draw:text-box></draw:frame></text:p>
      </text:section>
      <text:section text:style-name="S3" text:name="S3">
        <text:p text:style-name="P688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family-generic="modern"/>
    <style:font-face style:name="細明體" svg:font-family="細明體" style:font-pitch="fixed" style:font-family-generic="modern"/>
    <style:font-face style:name="ө" svg:font-family="ө" style:font-family-generic="roman"/>
    <style:font-face style:name="雅真中楷" svg:font-family="雅真中楷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Century" svg:font-family="Century" style:font-pitch="variable" style:font-family-generic="roman"/>
    <style:font-face style:name="sөũ" svg:font-family="sөũ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1.058cm"/>
      <style:text-properties style:font-name="華康中楷體" fo:font-size="18pt" style:font-name-asian="華康中楷體" style:font-size-asian="18pt"/>
    </style:style>
    <style:style style:name="Heading_20_2" style:display-name="Heading 2" style:family="paragraph" style:parent-style-name="Normal" style:default-outline-level="2">
      <style:paragraph-properties fo:line-height="1.058cm"/>
      <style:text-properties style:font-name="Arial" fo:font-size="16pt" style:font-name-asian="華康中楷體" style:font-size-asian="16pt"/>
    </style:style>
    <style:style style:name="Heading_20_3" style:display-name="Heading 3" style:family="paragraph" style:parent-style-name="Normal" style:default-outline-level="3">
      <style:paragraph-properties fo:line-height="1.058cm"/>
      <style:text-properties style:font-name="Arial" fo:font-size="16pt" style:font-name-asian="華康中楷體" style:font-size-asian="16pt"/>
    </style:style>
    <style:style style:name="Heading_20_4" style:display-name="Heading 4" style:family="paragraph" style:parent-style-name="Normal" style:default-outline-level="4">
      <style:paragraph-properties fo:line-height="1.058cm"/>
      <style:text-properties style:font-name="Arial" fo:font-size="16pt" style:font-name-asian="華康中楷體" style:font-size-asian="16pt"/>
    </style:style>
    <style:style style:name="Heading_20_5" style:display-name="Heading 5" style:family="paragraph" style:parent-style-name="Normal" style:default-outline-level="5">
      <style:paragraph-properties style:line-height-at-least="1.27cm" fo:keep-with-next="always"/>
      <style:text-properties style:font-name="Arial" fo:font-size="18pt" style:font-size-asian="18pt" fo:font-weight="bold" style:font-weight-asian="bold"/>
    </style:style>
    <style:style style:name="Heading_20_6" style:display-name="Heading 6" style:family="paragraph" style:parent-style-name="Normal" style:default-outline-level="6">
      <style:paragraph-properties style:line-height-at-least="1.27cm" fo:keep-with-next="always"/>
      <style:text-properties style:font-name="Arial" fo:font-size="18pt" style:font-size-asian="18pt"/>
    </style:style>
    <style:style style:name="Heading_20_7" style:display-name="Heading 7" style:family="paragraph" style:parent-style-name="Normal" style:default-outline-level="7">
      <style:paragraph-properties style:line-height-at-least="1.27cm" fo:keep-with-next="always"/>
      <style:text-properties style:font-name="Arial" fo:font-size="18pt" style:font-size-asian="18pt" fo:font-weight="bold" style:font-weight-asian="bold"/>
    </style:style>
    <style:style style:name="Heading_20_8" style:display-name="Heading 8" style:family="paragraph" style:parent-style-name="Normal" style:default-outline-level="8">
      <style:paragraph-properties style:line-height-at-least="1.27cm" fo:keep-with-next="always"/>
      <style:text-properties style:font-name="Arial" fo:font-size="18pt" style:font-size-asian="18pt"/>
    </style:style>
    <style:style style:name="Heading_20_9" style:display-name="Heading 9" style:family="paragraph" style:parent-style-name="Normal" style:default-outline-level="9">
      <style:paragraph-properties style:line-height-at-least="1.27cm" fo:keep-with-next="always"/>
      <style:text-properties style:font-name="Arial" fo:font-size="18pt" style:font-size-asian="18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margin-left="0.847cm"/>
    </style:style>
    <style:style style:name="Body_20_Text_20_Indent" style:display-name="Body Text Indent" style:family="paragraph" style:parent-style-name="Normal">
      <style:paragraph-properties fo:text-indent="-0.903cm" style:line-height-at-least="0.635cm" fo:margin-left="0.903cm"/>
      <style:text-properties style:font-name="標楷體" style:font-name-asian="標楷體"/>
    </style:style>
    <style:style style:name="_31_小節_FF08_一_FF09_" style:display-name="1小節（一）" style:family="paragraph" style:parent-style-name="Normal">
      <style:paragraph-properties style:text-autospace="none" fo:text-indent="-1.27cm" style:line-height-at-least="0.529cm" fo:margin-left="2.963cm" fo:orphans="2" fo:widows="2" style:punctuation-wrap="simple" style:vertical-align="middle"/>
      <style:text-properties fo:letter-spacing="0.106cm" style:font-name="華康中楷體" fo:font-size="16pt" style:font-name-asian="華康中楷體" style:font-size-asian="16pt"/>
    </style:style>
    <style:style style:name="內文縮排_20_1" style:display-name="內文縮排 1" style:family="paragraph" style:parent-style-name="Normal_20_Indent">
      <style:paragraph-properties style:line-height-at-least="0.635cm" fo:margin-top="0.106cm" fo:margin-bottom="0.106cm" fo:margin-left="1cm"/>
      <style:text-properties style:font-name="細明體" style:font-name-asian="細明體"/>
    </style:style>
    <style:style style:name="Body_20_Text" style:display-name="Body Text" style:family="paragraph" style:parent-style-name="Normal">
      <style:paragraph-properties style:line-height-at-least="0.423cm"/>
      <style:text-properties style:font-name="新細明體" fo:font-size="14pt" style:font-size-asian="14pt"/>
    </style:style>
    <style:style style:name="Body_20_Text_20_Indent_20_2" style:display-name="Body Text Indent 2" style:family="paragraph" style:parent-style-name="Normal">
      <style:paragraph-properties fo:margin-left="1.058cm"/>
      <style:text-properties style:font-name="新細明體" fo:font-size="16pt" style:font-size-asian="16pt"/>
    </style:style>
    <style:style style:name="Body_20_Text_20_Indent_20_3" style:display-name="Body Text Indent 3" style:family="paragraph" style:parent-style-name="Normal">
      <style:paragraph-properties fo:text-indent="-1.058cm" fo:margin-left="1.693cm"/>
      <style:text-properties style:font-name="新細明體" fo:font-size="16pt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標題_FF08_一_FF09_" style:display-name="標題（一）" style:family="paragraph" style:parent-style-name="Normal">
      <style:paragraph-properties fo:text-align="justify" fo:text-indent="-1.487cm" fo:line-height="0.917cm" fo:margin-left="1.677cm"/>
      <style:text-properties fo:font-size="16pt" style:font-name-asian="標楷體" style:font-size-asian="16pt" style:font-size-complex="12pt"/>
    </style:style>
    <style:style style:name="標題_20__20_1" style:display-name="標題  1" style:family="paragraph" style:parent-style-name="標題_FF08_一_FF09_">
      <style:paragraph-properties fo:text-indent="-0.494cm" fo:margin-left="1.573cm"/>
    </style:style>
    <style:style style:name="表格一" style:family="paragraph" style:parent-style-name="Normal">
      <style:paragraph-properties fo:text-align="justify" fo:text-indent="-1.055cm" fo:line-height="0.847cm" fo:margin-left="1.055cm"/>
      <style:text-properties style:font-name="標楷體" fo:font-size="16pt" style:font-name-asian="標楷體" style:font-size-asian="16pt" style:font-size-complex="12pt"/>
    </style:style>
    <style:style style:name="Normal_0" style:family="paragraph">
      <style:paragraph-properties style:line-height-at-least="0.635cm"/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標題一" style:family="paragraph" style:parent-style-name="Normal">
      <style:paragraph-properties fo:text-align="justify" fo:text-indent="-1.157cm" fo:line-height="0.917cm" fo:margin-left="1.157cm"/>
      <style:text-properties fo:font-size="16pt" style:font-name-asian="標楷體" style:font-size-asian="16pt" style:font-size-complex="12pt"/>
    </style:style>
    <style:style style:name="表格" style:family="paragraph" style:parent-style-name="Normal">
      <style:paragraph-properties style:text-autospace="none" fo:text-align="justify" fo:orphans="2" fo:widows="2" style:vertical-align="middle"/>
      <style:text-properties style:font-name="華康中楷體" fo:font-size="14pt" style:font-name-asian="華康中楷體" style:font-size-asian="14pt"/>
    </style:style>
    <style:style style:name="Body_20_Text_20_3" style:display-name="Body Text 3" style:family="paragraph" style:parent-style-name="Normal">
      <style:paragraph-properties fo:margin-bottom="0.212cm"/>
      <style:text-properties fo:font-size="8pt" style:font-size-asian="8pt" style:font-size-complex="8pt"/>
    </style:style>
    <style:style style:name="公文_28_全銜_29_" style:display-name="公文(全銜)" style:family="paragraph">
      <style:text-properties fo:font-size="24pt" style:font-name-asian="標楷體" style:font-size-asian="24pt" style:font-size-complex="24pt" fo:language="en" fo:language-asian="zh" fo:language-complex="ar" fo:country="US" fo:country-asian="TW" fo:country-complex="SA"/>
    </style:style>
    <style:style style:name="公文_28_段落_29_" style:display-name="公文(段落)" style:family="paragraph">
      <style:paragraph-properties fo:text-align="justify" fo:text-indent="-1.693cm" fo:margin-left="1.693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公文_28_主旨_29_" style:display-name="公文(主旨)" style:family="paragraph">
      <style:paragraph-properties fo:text-align="justify" fo:text-indent="-1.693cm" fo:margin-top="0.423cm" fo:margin-left="1.693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公文_28_核判_29_" style:display-name="公文(核判)" style:family="paragraph">
      <style:paragraph-properties fo:text-indent="-2.469cm" fo:margin-top="0.635cm" fo:margin-left="9.999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空白行" style:family="paragraph" style:parent-style-name="公文_28_全銜_29_">
      <style:text-properties fo:font-size="14pt" style:font-size-asian="14pt"/>
    </style:style>
    <style:style style:name="公文_28_後續段落_29_" style:display-name="公文(後續段落)" style:family="paragraph">
      <style:paragraph-properties fo:text-align="justify" fo:margin-left="0.564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olorfont21" style:family="text" style:parent-style-name="Default_20_Paragraph_20_Font">
      <style:text-properties fo:color="#0000ff" style:font-name="ө" fo:font-size="10pt" style:font-size-asian="10pt" style:font-size-complex="10pt"/>
    </style:style>
    <style:style style:name="Endnote_20_text" style:display-name="Endnote text" style:family="paragraph" style:parent-style-name="Normal">
      <style:paragraph-properties style:line-height-at-least="0.635cm"/>
      <style:text-properties style:font-name="細明體" style:font-name-asian="細明體"/>
    </style:style>
    <style:style style:name="內文一" style:family="paragraph" style:parent-style-name="Normal">
      <style:paragraph-properties fo:text-indent="-0.952cm" fo:line-height="1.058cm" fo:margin-left="1.27cm"/>
      <style:text-properties style:font-name="華康中楷體" fo:font-size="16pt" style:font-name-asian="華康中楷體" style:font-size-asian="16pt"/>
    </style:style>
    <style:style style:name="_31_1" style:display-name="11" style:family="paragraph" style:parent-style-name="Normal_20_Indent">
      <style:paragraph-properties fo:text-indent="-0.356cm" style:line-height-at-least="0.212cm" fo:margin-left="0.356cm"/>
      <style:text-properties style:font-name="雅真中楷" fo:font-size="14pt" style:font-name-asian="雅真中楷" style:font-size-asian="14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Block_20_Text_20__28_user_29_" style:display-name="Block Text (user)" style:family="paragraph" style:parent-style-name="Normal">
      <style:paragraph-properties fo:text-align="justify" style:line-height-at-least="0.635cm" fo:margin-top="0.212cm" fo:margin-left="2.752cm" fo:margin-right="0.039cm"/>
      <style:text-properties style:font-name="標楷體" fo:font-size="14pt" style:font-name-asian="標楷體" style:font-size-asian="14pt"/>
    </style:style>
    <style:style style:name="Body_20_Text_20_2" style:display-name="Body Text 2" style:family="paragraph" style:parent-style-name="Normal">
      <style:text-properties fo:font-size="14pt" style:font-name-asian="雅真中楷" style:font-size-asian="14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/>
    </style:style>
    <style:style style:name="a" style:family="paragraph" style:parent-style-name="Normal">
      <style:paragraph-properties fo:margin-top="0.494cm" fo:margin-bottom="0.494cm" fo:orphans="2" fo:widows="2"/>
      <style:text-properties fo:color="#333333" style:font-name="Arial Unicode MS" style:font-name-asian="Arial Unicode MS" style:font-name-complex="Century" style:font-size-complex="12pt"/>
    </style:style>
    <style:style style:name="Note_20_Heading" style:display-name="Note Heading" style:family="paragraph" style:parent-style-name="Normal">
      <style:paragraph-properties fo:text-align="center"/>
      <style:text-properties fo:text-transform="uppercase" style:font-name="標楷體" fo:font-size="13pt" style:font-name-asian="標楷體" style:font-size-asian="13pt" style:font-size-complex="12pt"/>
    </style:style>
    <style:style style:name="Closing" style:family="paragraph" style:parent-style-name="Normal">
      <style:paragraph-properties fo:margin-left="0.176cm"/>
      <style:text-properties fo:text-transform="uppercase" style:font-name="標楷體" fo:font-size="13pt" style:font-name-asian="標楷體" style:font-size-asian="13pt" style:font-size-complex="12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/>
    </style:style>
    <style:style style:name="_28_一_29_" style:display-name="(一)" style:family="paragraph" style:parent-style-name="Heading_20_5">
      <style:paragraph-properties fo:text-indent="-1.63cm" fo:line-height="0.776cm" fo:margin-top="0.106cm" fo:margin-bottom="0.106cm" fo:margin-left="2.589cm" style:vertical-align="auto"/>
      <style:text-properties fo:letter-spacing="0.035cm" style:font-name="標楷體" fo:font-size="16pt" style:font-name-asian="標楷體" style:font-size-asian="16pt" style:font-size-complex="12pt" fo:font-weight="normal" style:font-weight-asian="normal"/>
    </style:style>
    <style:style style:name="_FF11_" style:display-name="１" style:family="paragraph" style:parent-style-name="Plain_20_Text">
      <style:paragraph-properties fo:text-align="justify" fo:text-indent="-0.63cm" fo:line-height="0.776cm" fo:margin-left="2.529cm"/>
      <style:text-properties style:font-name="標楷體" fo:font-size="16pt" style:font-name-asian="標楷體" style:font-size-asian="16pt" style:font-name-complex="標楷體" style:font-size-complex="12pt"/>
    </style:style>
    <style:style style:name="dialog_text1" style:family="text" style:parent-style-name="Default_20_Paragraph_20_Font">
      <style:text-properties fo:color="#000000" style:font-name="sөũ" fo:font-size="12pt" style:font-size-asian="12pt" style:font-size-complex="12pt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0.75cm" text:min-label-width="0.75cm" fo:text-align="start" text:list-level-position-and-space-mode="label-alignment">
          <style:list-level-label-alignment text:label-followed-by="listtab" fo:margin-left="1.499cm" fo:text-indent="-0.75cm"/>
        </style:list-level-properties>
      </text:list-level-style-number>
      <text:list-level-style-number style:num-format="一, 十, 一百(繁), ..." text:style-name="List1Level2" style:num-suffix="）" style:num-prefix="（" text:level="3">
        <style:list-level-properties text:space-before="1.499cm" text:min-label-width="0.75cm" fo:text-align="start" text:list-level-position-and-space-mode="label-alignment">
          <style:list-level-label-alignment text:label-followed-by="listtab" fo:margin-left="2.249cm" fo:text-indent="-0.75cm"/>
        </style:list-level-properties>
      </text:list-level-style-number>
      <text:list-level-style-number style:num-format="１, ２, ３, ..." text:style-name="List1Level3" text:level="4">
        <style:list-level-properties text:space-before="2.249cm" text:min-label-width="0.75cm" fo:text-align="start" text:list-level-position-and-space-mode="label-alignment">
          <style:list-level-label-alignment text:label-followed-by="listtab" fo:margin-left="2.999cm" fo:text-indent="-0.75cm"/>
        </style:list-level-properties>
      </text:list-level-style-number>
      <text:list-level-style-number style:num-format="1" text:style-name="List1Level4" style:num-suffix=")" style:num-prefix="(" text:level="5">
        <style:list-level-properties text:space-before="2.999cm" text:min-label-width="0.75cm" fo:text-align="start" text:list-level-position-and-space-mode="label-alignment">
          <style:list-level-label-alignment text:label-followed-by="listtab" fo:margin-left="3.748cm" fo:text-indent="-0.75cm"/>
        </style:list-level-properties>
      </text:list-level-style-number>
      <text:list-level-style-number style:num-format="a" text:style-name="List1Level5" style:num-suffix=")" style:num-prefix="(" text:level="6">
        <style:list-level-properties text:space-before="3.748cm" text:min-label-width="0.75cm" fo:text-align="start" text:list-level-position-and-space-mode="label-alignment">
          <style:list-level-label-alignment text:label-followed-by="listtab" fo:margin-left="4.498cm" fo:text-indent="-0.75cm"/>
        </style:list-level-properties>
      </text:list-level-style-number>
      <text:list-level-style-number style:num-format="i" text:style-name="List1Level6" style:num-suffix=")" style:num-prefix="(" text:level="7">
        <style:list-level-properties text:space-before="4.498cm" text:min-label-width="0.75cm" fo:text-align="start" text:list-level-position-and-space-mode="label-alignment">
          <style:list-level-label-alignment text:label-followed-by="listtab" fo:margin-left="5.248cm" fo:text-indent="-0.75cm"/>
        </style:list-level-properties>
      </text:list-level-style-number>
      <text:list-level-style-number style:num-format="a" text:style-name="List1Level7" style:num-suffix=")" style:num-prefix="(" text:level="8">
        <style:list-level-properties text:space-before="5.248cm" text:min-label-width="0.75cm" fo:text-align="start" text:list-level-position-and-space-mode="label-alignment">
          <style:list-level-label-alignment text:label-followed-by="listtab" fo:margin-left="5.997cm" fo:text-indent="-0.75cm"/>
        </style:list-level-properties>
      </text:list-level-style-number>
      <text:list-level-style-number style:num-format="i" text:style-name="List1Level8" style:num-suffix=")" style:num-prefix="(" text:level="9">
        <style:list-level-properties text:space-before="5.997cm" text:min-label-width="0.75cm" fo:text-align="start" text:list-level-position-and-space-mode="label-alignment">
          <style:list-level-label-alignment text:label-followed-by="listtab" fo:margin-left="6.747cm" fo:text-indent="-0.7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 text:citation-body-style-name="Endnote_20_tex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2cm" fo:padding-left="0cm" fo:margin-left="2cm" fo:padding-right="0cm" fo:margin-right="2cm"/>
    </style:page-layout>
    <style:page-layout style:name="pm2">
      <style:page-layout-properties style:print-orientation="portrait" fo:page-width="21.003cm" fo:page-height="29.704cm" style:num-format="一, 十, 一百(繁), ..." fo:padding-top="0cm" fo:margin-top="2cm" fo:padding-bottom="0cm" fo:margin-bottom="2cm" fo:padding-left="0cm" fo:margin-left="2cm" fo:padding-right="0cm" fo:margin-right="2cm"/>
    </style:page-layout>
    <style:page-layout style:name="pm3">
      <style:page-layout-properties style:print-orientation="portrait" fo:page-width="21.003cm" fo:page-height="29.704cm" style:num-format="一, 十, 一百(繁), ...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MasterPage2"/>
  </office:automatic-styles>
  <office:master-styles>
    <style:master-page style:name="Standard" style:page-layout-name="pm1"/>
    <style:master-page style:name="MasterPage1" style:page-layout-name="pm2"/>
    <style:master-page style:name="MasterPage2" style:page-layout-name="pm3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中心標準作業程序</dc:title>
    <meta:initial-creator>user</meta:initial-creator>
    <meta:creation-date>2006-03-10T09:53:00</meta:creation-date>
    <dc:creator>ww</dc:creator>
    <dc:date>2006-03-10T09:54:00</dc:date>
    <meta:print-date>2004-08-19T07:55:00</meta:print-date>
    <meta:editing-cycles>3</meta:editing-cycles>
    <meta:editing-duration>PT1M</meta:editing-duration>
    <meta:document-statistic meta:page-count="1" meta:paragraph-count="1" meta:row-count="1" meta:word-count="4" meta:character-count="31" meta:non-whitespace-character-count="28"/>
    <meta:user-defined meta:name="_AdHocReviewCycleID" meta:value-type="float">-149284372</meta:user-defined>
    <meta:user-defined meta:name="_AuthorEmail">cck9025@moeacnc.gov.tw</meta:user-defined>
    <meta:user-defined meta:name="_AuthorEmailDisplayName">工安環保室-陳奇國</meta:user-defined>
    <meta:user-defined meta:name="_EmailSubject">公用氣體與油料管線、輸電線路災害中央災害應變中心作業規定草案-910710.doc</meta:user-defined>
    <meta:user-defined meta:name="_ReviewingToolsShownOnce"/>
  </office:meta>
</office:document-meta>
</file>