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28pt" style:font-name-asian="標楷體" style:font-size-asian="28pt" style:font-size-complex="28pt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2_14" style:family="text">
      <style:text-properties style:font-name="標楷體" fo:font-size="16pt" style:font-name-asian="標楷體" style:font-size-asian="16pt" style:font-size-complex="16pt"/>
    </style:style>
    <style:style style:name="T2_15" style:family="text">
      <style:text-properties style:font-name="標楷體" fo:font-size="16pt" style:font-name-asian="標楷體" style:font-size-asian="16pt" style:font-size-complex="16pt"/>
    </style:style>
    <style:style style:name="T2_16" style:family="text">
      <style:text-properties style:font-name="標楷體" fo:font-size="16pt" style:font-name-asian="標楷體" style:font-size-asian="16pt" style:font-size-complex="16pt"/>
    </style:style>
    <style:style style:name="T2_17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/>
    <style:style style:name="T3_1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style:font-name="標楷體" fo:font-size="16pt" style:font-name-asian="標楷體" style:font-size-asian="16pt" style:font-size-complex="16pt"/>
    </style:style>
    <style:style style:name="T9_3" style:family="text">
      <style:text-properties style:font-name="標楷體" fo:font-size="16pt" style:font-name-asian="標楷體" style:font-size-asian="16pt" style:font-size-complex="16pt"/>
    </style:style>
    <style:style style:name="T9_4" style:family="text">
      <style:text-properties style:font-name="標楷體" fo:font-size="16pt" style:font-name-asian="標楷體" style:font-size-asian="16pt" style:font-size-complex="16pt"/>
    </style:style>
    <style:style style:name="T9_5" style:family="text">
      <style:text-properties style:font-name="標楷體" fo:font-size="16pt" style:font-name-asian="標楷體" style:font-size-asian="16pt" style:font-size-complex="16pt"/>
    </style:style>
    <style:style style:name="T9_6" style:family="text">
      <style:text-properties style:font-name="標楷體" fo:font-size="16pt" style:font-name-asian="標楷體" style:font-size-asian="16pt" style:font-size-complex="16pt"/>
    </style:style>
    <style:style style:name="T9_7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style:font-name-asian="標楷體"/>
    </style:style>
  </office:automatic-styles>
  <office:body>
    <office:text>
      <text:p text:style-name="P1"><text:span text:style-name="T1_1">切結書</text:span></text:p>
      <text:p text:style-name="P2"><text:span text:style-name="T2_1">貴局臺北市身心障礙者就業基金專戶，</text:span><text:span text:style-name="T2_2">○○</text:span><text:span text:style-name="T2_3">年度補助（委託）本會（院、</text:span><text:span text:style-name="T2_4">中</text:span><text:span text:style-name="T2_5">心</text:span><text:span text:style-name="T2_6">、</text:span><text:span text:style-name="T2_7">…</text:span><text:span text:style-name="T2_8">）辦理「</text:span><text:span text:style-name="T2_9">○○○○○○</text:span><text:span text:style-name="T2_10">計畫」，所發生之各項</text:span><text:span text:style-name="T2_11">個人所得</text:span><text:span text:style-name="T2_12">，本會（院、</text:span><text:span text:style-name="T2_13">中</text:span><text:span text:style-name="T2_14">心</text:span><text:span text:style-name="T2_15">、</text:span><text:span text:style-name="T2_16">…</text:span><text:span text:style-name="T2_17">）均已依所得稅相關法令規定，辦理所得稅扣繳等事宜。</text:span></text:p>
      <text:p text:style-name="P3"><text:span text:style-name="T3_1">此致</text:span></text:p>
      <text:p text:style-name="P4"><text:span text:style-name="T4_1">臺北市政府勞工局</text:span></text:p>
      <text:p text:style-name="P5"/>
      <text:p text:style-name="P6"><text:span text:style-name="T6_1">機關（構）名稱：</text:span><text:span text:style-name="T6_2">○○○○○○</text:span></text:p>
      <text:p text:style-name="P7"><text:span text:style-name="T7_1">機關（構）負責人簽章：</text:span><text:span text:style-name="T7_2">○○○</text:span></text:p>
      <text:p text:style-name="P8"/>
      <text:p text:style-name="P9"><text:span text:style-name="T9_1">中<text:s text:c="2"/>華<text:s text:c="2"/>民<text:s text:c="2"/>國</text:span><text:span text:style-name="T9_2">○○</text:span><text:span text:style-name="T9_3">年</text:span><text:span text:style-name="T9_4">○○</text:span><text:span text:style-name="T9_5">月</text:span><text:span text:style-name="T9_6">○○</text:span><text:span text:style-name="T9_7">日</text:span></text:p>
      <text:p text:style-name="P10"><text:span text:style-name="T10_1"><text:s text:c="12"/>【請加蓋機關（構）印信</text:span><text:span text:style-name="T10_2">】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style:font-name="標楷體" fo:font-size="11pt" style:font-name-asian="標楷體" style:font-size-asian="11pt" style:font-size-complex="11pt"/>
    </style:style>
    <style:style style:name="T1_2" style:family="text">
      <style:text-properties style:font-name="標楷體" fo:font-size="11pt" style:font-name-asian="標楷體" style:font-size-asian="11pt" style:font-size-complex="11pt"/>
    </style:style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附件</text:span><text:span text:style-name="T1_2">十一</text:span>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依所得稅相關法令規定，辦理所得稅扣繳等事宜</dc:title>
    <meta:initial-creator>jss</meta:initial-creator>
    <meta:creation-date>2006-02-22T09:45:00</meta:creation-date>
    <dc:creator>hocy</dc:creator>
    <dc:date>2006-03-16T02:56:00</dc:date>
    <meta:editing-cycles>8</meta:editing-cycles>
    <meta:editing-duration>PT5M</meta:editing-duration>
    <meta:document-statistic meta:page-count="1" meta:paragraph-count="1" meta:row-count="1" meta:word-count="28" meta:character-count="188" meta:non-whitespace-character-count="161"/>
  </office:meta>
</office:document-meta>
</file>