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png" manifest:full-path="Pictures/image1.png"/>
  <manifest:file-entry manifest:media-type="image/png" manifest:full-path="Pictures/image2.pn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style:font-face style:name="Arial Unicode MS" svg:font-family="Arial Unicode MS" style:font-pitch="variable" style:font-family-generic="swiss"/>
  </office:font-face-decls>
  <office:automatic-styles>
    <style:style style:name="P1" style:family="paragraph" style:parent-style-name="_30_44-1" style:master-page-name="Standard">
      <style:paragraph-properties fo:text-indent="-0.639cm" fo:margin-top="0cm" fo:margin-left="0.723cm" fo:margin-right="0.085cm"/>
    </style:style>
    <style:style style:name="T1_1" style:family="text">
      <style:text-properties fo:color="#333333" style:font-name="Times New Roman" fo:font-size="10pt" style:font-name-asian="新細明體" style:font-size-asian="10pt"/>
    </style:style>
    <style:style style:name="T1_2" style:family="text">
      <style:text-properties fo:color="#333333" fo:font-size="10pt" style:font-size-asian="10pt"/>
    </style:style>
    <style:style style:name="P2" style:family="paragraph" style:parent-style-name="_30_44-1">
      <style:paragraph-properties fo:text-indent="-0.639cm" fo:margin-top="0cm" fo:margin-bottom="0cm" fo:margin-left="0.723cm" fo:margin-right="0.085cm"/>
    </style:style>
    <style:style style:name="T2_1" style:family="text">
      <style:text-properties fo:color="#333333" style:font-name="Times New Roman" fo:font-size="10pt" style:font-name-asian="新細明體" style:font-size-asian="10pt"/>
    </style:style>
    <style:style style:name="T2_2" style:family="text">
      <style:text-properties fo:color="#333333" fo:font-size="10pt" style:font-size-asian="10pt" style:font-size-complex="10pt"/>
    </style:style>
    <style:style style:name="Table1" style:family="table">
      <style:table-properties table:align="left" style:width="14.067cm" fo:margin-left="0.683cm"/>
    </style:style>
    <style:style style:name="Column1" style:family="table-column">
      <style:table-column-properties style:column-width="1.589cm" style:use-optimal-column-width="false"/>
    </style:style>
    <style:style style:name="Column2" style:family="table-column">
      <style:table-column-properties style:column-width="2.222cm" style:use-optimal-column-width="false"/>
    </style:style>
    <style:style style:name="Column3" style:family="table-column">
      <style:table-column-properties style:column-width="10.255cm" style:use-optimal-column-width="false"/>
    </style:style>
    <style:style style:name="Row1" style:family="table-row">
      <style:table-row-properties style:use-optimal-row-height="false"/>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_30_44-1">
      <style:paragraph-properties fo:margin-top="0cm" fo:margin-bottom="0cm" fo:orphans="2" fo:widows="2"/>
    </style:style>
    <style:style style:name="T3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3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_30_44-1">
      <style:paragraph-properties fo:text-align="center" fo:margin-top="0cm" fo:margin-bottom="0cm" fo:orphans="2" fo:widows="2"/>
    </style:style>
    <style:style style:name="T4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4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_30_44-1">
      <style:paragraph-properties fo:text-align="center" fo:margin-top="0cm" fo:margin-bottom="0cm" fo:orphans="2" fo:widows="2"/>
    </style:style>
    <style:style style:name="T5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5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2" style:family="table-row">
      <style:table-row-properties style:use-optimal-row-height="false" fo:keep-together="always"/>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_30_44-1">
      <style:paragraph-properties fo:margin-top="0cm" fo:margin-bottom="0cm" fo:orphans="2" fo:widows="2"/>
    </style:style>
    <style:style style:name="T6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6_2" style:family="text">
      <style:text-properties fo:color="#333333"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_30_44-1">
      <style:paragraph-properties fo:margin-top="0cm" fo:margin-bottom="0cm" fo:orphans="2" fo:widows="2"/>
    </style:style>
    <style:style style:name="T7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7_2" style:family="text">
      <style:text-properties fo:color="#333333"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_30_44-1">
      <style:paragraph-properties fo:margin-top="0cm" fo:margin-left="0.085cm" fo:margin-right="0.085cm" fo:orphans="2" fo:widows="2"/>
    </style:style>
    <style:style style:name="T8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8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9" style:family="paragraph" style:parent-style-name="_30_44-1">
      <style:paragraph-properties fo:text-indent="-0.639cm" fo:margin-top="0cm" fo:margin-left="0.723cm" fo:margin-right="0.085cm" fo:orphans="2" fo:widows="2"/>
    </style:style>
    <style:style style:name="T9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9_2"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9_3"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9_4"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10" style:family="paragraph" style:parent-style-name="_30_44-1">
      <style:paragraph-properties fo:text-indent="-0.639cm" fo:margin-top="0cm" fo:margin-left="0.723cm" fo:margin-right="0.085cm" fo:orphans="2" fo:widows="2"/>
    </style:style>
    <style:style style:name="T10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0_2"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0_3"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0_4"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11" style:family="paragraph" style:parent-style-name="_30_44-1">
      <style:paragraph-properties fo:text-indent="-0.639cm" fo:margin-top="0cm" fo:margin-left="0.723cm" fo:margin-right="0.085cm" fo:orphans="2" fo:widows="2"/>
    </style:style>
    <style:style style:name="T11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1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12" style:family="paragraph" style:parent-style-name="_30_44-1">
      <style:paragraph-properties fo:text-indent="-0.639cm" fo:margin-top="0cm" fo:margin-left="0.723cm" fo:margin-right="0.085cm" fo:orphans="2" fo:widows="2"/>
    </style:style>
    <style:style style:name="T12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13" style:family="paragraph" style:parent-style-name="_30_44-1">
      <style:paragraph-properties fo:text-indent="-0.639cm" fo:margin-top="0cm" fo:margin-bottom="0cm" fo:margin-left="0.723cm" fo:margin-right="0.085cm" fo:orphans="2" fo:widows="2"/>
    </style:style>
    <style:style style:name="T13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3_2" style:family="text">
      <style:text-properties fo:color="#333333"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3" style:family="table-row">
      <style:table-row-properties style:use-optimal-row-height="false" fo:keep-together="always"/>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_30_44-1">
      <style:paragraph-properties fo:margin-top="0cm" fo:margin-bottom="0cm" fo:orphans="2" fo:widows="2"/>
    </style:style>
    <style:style style:name="T15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5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_30_44-1">
      <style:paragraph-properties fo:margin-top="0cm" fo:margin-bottom="0cm" fo:margin-left="0.085cm" fo:margin-right="0.085cm" fo:orphans="2" fo:widows="2"/>
    </style:style>
    <style:style style:name="T16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6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4" style:family="table-row">
      <style:table-row-properties style:use-optimal-row-height="false" fo:keep-together="always"/>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_30_22">
      <style:paragraph-properties fo:margin-top="0cm" fo:margin-bottom="0cm" fo:orphans="2" fo:widows="2"/>
    </style:style>
    <style:style style:name="T17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7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_30_44-1">
      <style:paragraph-properties fo:margin-top="0cm" fo:margin-bottom="0cm" fo:orphans="2" fo:widows="2"/>
    </style:style>
    <style:style style:name="T18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8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_30_44-1">
      <style:paragraph-properties fo:margin-top="0cm" fo:margin-bottom="0cm" fo:margin-left="0.085cm" fo:margin-right="0.085cm" fo:orphans="2" fo:widows="2"/>
    </style:style>
    <style:style style:name="T19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9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5" style:family="table-row">
      <style:table-row-properties style:use-optimal-row-height="false" fo:keep-together="always"/>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_30_44-1">
      <style:paragraph-properties fo:margin-top="0cm" fo:margin-bottom="0cm" fo:orphans="2" fo:widows="2"/>
    </style:style>
    <style:style style:name="T21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1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_30_44-1">
      <style:paragraph-properties fo:margin-top="0cm" fo:margin-bottom="0cm" fo:margin-left="0.085cm" fo:margin-right="0.085cm" fo:orphans="2" fo:widows="2"/>
    </style:style>
    <style:style style:name="T22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2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6" style:family="table-row">
      <style:table-row-properties style:use-optimal-row-height="false" fo:keep-together="always"/>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_30_44-1">
      <style:paragraph-properties fo:margin-top="0cm" fo:margin-bottom="0cm" fo:orphans="2" fo:widows="2"/>
    </style:style>
    <style:style style:name="T24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4_2"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4_3"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4_4"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_30_44-1">
      <style:paragraph-properties fo:margin-top="0cm" fo:margin-bottom="0cm" fo:margin-left="0.085cm" fo:margin-right="0.085cm" fo:orphans="2" fo:widows="2"/>
    </style:style>
    <style:style style:name="T25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5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7" style:family="table-row">
      <style:table-row-properties style:use-optimal-row-height="false" fo:keep-together="always"/>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_30_44-1">
      <style:paragraph-properties fo:margin-top="0cm" fo:margin-bottom="0cm" fo:orphans="2" fo:widows="2"/>
    </style:style>
    <style:style style:name="T26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6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_30_44-1">
      <style:paragraph-properties fo:margin-top="0cm" fo:margin-bottom="0cm" fo:orphans="2" fo:widows="2"/>
    </style:style>
    <style:style style:name="T27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7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_30_44-1">
      <style:paragraph-properties fo:margin-top="0cm" fo:margin-bottom="0cm" fo:margin-left="0.085cm" fo:margin-right="0.085cm" fo:orphans="2" fo:widows="2"/>
    </style:style>
    <style:style style:name="T28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8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8" style:family="table-row">
      <style:table-row-properties style:use-optimal-row-height="false" fo:keep-together="always"/>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_30_44-1">
      <style:paragraph-properties fo:margin-top="0cm" fo:margin-bottom="0cm" fo:orphans="2" fo:widows="2"/>
    </style:style>
    <style:style style:name="T30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30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_30_44-1">
      <style:paragraph-properties fo:margin-top="0cm" fo:margin-bottom="0cm" fo:margin-left="0.085cm" fo:margin-right="0.085cm" fo:orphans="2" fo:widows="2"/>
    </style:style>
    <style:style style:name="T31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31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9" style:family="table-row">
      <style:table-row-properties style:use-optimal-row-height="false" fo:keep-together="always"/>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_30_44-1">
      <style:paragraph-properties fo:margin-top="0cm" fo:margin-bottom="0cm" fo:orphans="2" fo:widows="2"/>
    </style:style>
    <style:style style:name="T32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32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_30_44-1">
      <style:paragraph-properties fo:margin-top="0cm" fo:margin-bottom="0cm" fo:orphans="2" fo:widows="2"/>
    </style:style>
    <style:style style:name="T33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33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_30_44-1">
      <style:paragraph-properties fo:margin-top="0cm" fo:margin-bottom="0cm" fo:margin-left="0.085cm" fo:margin-right="0.085cm" fo:orphans="2" fo:widows="2"/>
    </style:style>
    <style:style style:name="T34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34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10" style:family="table-row">
      <style:table-row-properties style:use-optimal-row-height="false" fo:keep-together="always"/>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_30_44-1">
      <style:paragraph-properties fo:margin-top="0cm" fo:margin-bottom="0cm" fo:orphans="2" fo:widows="2"/>
    </style:style>
    <style:style style:name="T36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36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_30_44-1">
      <style:paragraph-properties fo:text-indent="-0.639cm" fo:margin-top="0cm" fo:margin-bottom="0cm" fo:margin-left="0.723cm" fo:margin-right="0.085cm" fo:orphans="2" fo:widows="2"/>
    </style:style>
    <style:style style:name="T37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37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11" style:family="table-row">
      <style:table-row-properties style:use-optimal-row-height="false" fo:keep-together="always"/>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_30_44-1">
      <style:paragraph-properties fo:text-indent="-0.639cm" fo:margin-top="0cm" fo:margin-bottom="0cm" fo:margin-left="0.723cm" fo:margin-right="0.085cm" fo:orphans="2" fo:widows="2"/>
    </style:style>
    <style:style style:name="T40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40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12" style:family="table-row">
      <style:table-row-properties style:use-optimal-row-height="false" fo:keep-together="always"/>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_30_44-1">
      <style:paragraph-properties fo:margin-top="0cm" fo:margin-bottom="0cm" fo:orphans="2" fo:widows="2"/>
    </style:style>
    <style:style style:name="T42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42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_31_2">
      <style:paragraph-properties fo:text-align="justify" fo:margin-top="0cm" fo:margin-bottom="0cm" fo:orphans="2" fo:widows="2"/>
    </style:style>
    <style:style style:name="T43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43_2" style:family="text">
      <style:text-properties fo:color="#000000"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P44" style:family="paragraph" style:parent-style-name="_30_44-1">
      <style:paragraph-properties fo:text-indent="-0.639cm" fo:margin-top="0cm" fo:margin-left="0.723cm" fo:margin-right="0.085cm"/>
    </style:style>
    <style:style style:name="T44_1" style:family="text">
      <style:text-properties fo:color="#000000" style:font-name="Times New Roman" fo:font-size="10pt" style:font-name-asian="新細明體" style:font-size-asian="10pt"/>
    </style:style>
    <style:style style:name="T44_2" style:family="text">
      <style:text-properties fo:color="#000000" fo:font-size="10pt" style:font-size-asian="10pt"/>
    </style:style>
    <style:style style:name="P45" style:family="paragraph" style:parent-style-name="_30_44-1">
      <style:paragraph-properties fo:text-indent="-0.991cm" fo:margin-top="0cm" fo:margin-bottom="0cm" fo:margin-left="1.076cm" fo:margin-right="0.085cm"/>
    </style:style>
    <style:style style:name="T45_1" style:family="text">
      <style:text-properties fo:color="#000000" fo:font-size="10pt" style:font-size-asian="10pt"/>
    </style:style>
    <style:style style:name="T45_2" style:family="text">
      <style:text-properties fo:color="#000000" style:font-name="Times New Roman" fo:font-size="10pt" style:font-name-asian="新細明體" style:font-size-asian="10pt"/>
    </style:style>
    <style:style style:name="T45_3" style:family="text">
      <style:text-properties fo:color="#000000" fo:font-size="10pt" style:font-size-asian="10pt"/>
    </style:style>
    <style:style style:name="T45_4" style:family="text">
      <style:text-properties fo:color="#000000" style:font-name="Times New Roman" fo:font-size="10pt" style:font-name-asian="新細明體" style:font-size-asian="10pt"/>
    </style:style>
    <style:style style:name="T45_5" style:family="text">
      <style:text-properties fo:color="#000000" style:font-name="Times New Roman" fo:font-size="10pt" style:font-name-asian="新細明體" style:font-size-asian="10pt"/>
    </style:style>
    <style:style style:name="Table2" style:family="table">
      <style:table-properties table:align="left" style:width="14.067cm" fo:margin-left="0.683cm"/>
    </style:style>
    <style:style style:name="Column4" style:family="table-column">
      <style:table-column-properties style:column-width="1.589cm" style:use-optimal-column-width="false"/>
    </style:style>
    <style:style style:name="Column5" style:family="table-column">
      <style:table-column-properties style:column-width="1.905cm" style:use-optimal-column-width="false"/>
    </style:style>
    <style:style style:name="Column6" style:family="table-column">
      <style:table-column-properties style:column-width="6.985cm" style:use-optimal-column-width="false"/>
    </style:style>
    <style:style style:name="Column7" style:family="table-column">
      <style:table-column-properties style:column-width="3.588cm" style:use-optimal-column-width="false"/>
    </style:style>
    <style:style style:name="Row13" style:family="table-row">
      <style:table-row-properties style:use-optimal-row-height="fals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_30_44-1">
      <style:paragraph-properties fo:text-align="center" fo:margin-top="0cm" fo:margin-bottom="0cm" fo:orphans="2" fo:widows="2"/>
    </style:style>
    <style:style style:name="T46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46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_30_44-1">
      <style:paragraph-properties fo:text-align="center" fo:margin-top="0cm" fo:margin-bottom="0cm" fo:orphans="2" fo:widows="2"/>
    </style:style>
    <style:style style:name="T47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47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_30_44-1">
      <style:paragraph-properties fo:text-align="center" fo:margin-top="0cm" fo:margin-bottom="0cm" fo:orphans="2" fo:widows="2"/>
    </style:style>
    <style:style style:name="T48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48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_30_44-1">
      <style:paragraph-properties fo:margin-top="0cm" fo:margin-bottom="0cm" fo:orphans="2" fo:widows="2"/>
    </style:style>
    <style:style style:name="T49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49_2"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Row14" style:family="table-row">
      <style:table-row-properties style:use-optimal-row-height="false" fo:keep-together="always"/>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_30_44-1">
      <style:paragraph-properties fo:margin-top="0cm" fo:margin-bottom="0cm" fo:orphans="2" fo:widows="2"/>
    </style:style>
    <style:style style:name="T50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50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_30_44-1">
      <style:paragraph-properties fo:margin-top="0cm" fo:margin-bottom="0cm" fo:orphans="2" fo:widows="2"/>
    </style:style>
    <style:style style:name="T51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51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_30_44-1">
      <style:paragraph-properties fo:text-indent="-0.639cm" fo:margin-top="0cm" fo:margin-left="0.723cm" fo:margin-right="0.085cm" fo:orphans="2" fo:widows="2"/>
    </style:style>
    <style:style style:name="T52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52_2"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52_3"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53" style:family="paragraph" style:parent-style-name="_30_44-1">
      <style:paragraph-properties fo:text-indent="-0.639cm" fo:margin-top="0cm" fo:margin-left="0.723cm" fo:margin-right="0.085cm" fo:orphans="2" fo:widows="2"/>
    </style:style>
    <style:style style:name="T53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53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54" style:family="paragraph" style:parent-style-name="_30_44-1">
      <style:paragraph-properties fo:text-indent="-0.639cm" fo:margin-top="0cm" fo:margin-bottom="0cm" fo:margin-left="0.723cm" fo:margin-right="0.085cm" fo:orphans="2" fo:widows="2"/>
    </style:style>
    <style:style style:name="T54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54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_30_44-1">
      <style:paragraph-properties fo:margin-top="0cm" fo:margin-bottom="0cm" fo:orphans="2" fo:widows="2"/>
    </style:style>
    <style:style style:name="T55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55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15" style:family="table-row">
      <style:table-row-properties style:use-optimal-row-height="false" fo:keep-together="always"/>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_30_44-1">
      <style:paragraph-properties fo:margin-top="0cm" fo:margin-bottom="0cm" fo:orphans="2" fo:widows="2"/>
    </style:style>
    <style:style style:name="T57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57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_30_44-1">
      <style:paragraph-properties fo:text-indent="-0.639cm" fo:margin-top="0cm" fo:margin-bottom="0cm" fo:margin-left="0.723cm" fo:margin-right="0.085cm" fo:orphans="2" fo:widows="2"/>
    </style:style>
    <style:style style:name="T58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58_2"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58_3"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58_4"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_30_44-1">
      <style:paragraph-properties fo:margin-top="0cm" fo:margin-bottom="0cm" fo:orphans="2" fo:widows="2"/>
    </style:style>
    <style:style style:name="T59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59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16" style:family="table-row">
      <style:table-row-properties style:use-optimal-row-height="false" fo:keep-together="always"/>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_30_44-1">
      <style:paragraph-properties fo:text-indent="-0.639cm" fo:margin-top="0cm" fo:margin-bottom="0cm" fo:margin-left="0.723cm" fo:margin-right="0.085cm" fo:orphans="2" fo:widows="2"/>
    </style:style>
    <style:style style:name="T62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62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_30_44-1">
      <style:paragraph-properties fo:margin-top="0cm" fo:margin-bottom="0cm" fo:orphans="2" fo:widows="2"/>
    </style:style>
    <style:style style:name="T63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63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17" style:family="table-row">
      <style:table-row-properties style:use-optimal-row-height="false" fo:keep-together="always"/>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_30_44-1">
      <style:paragraph-properties fo:text-indent="-0.639cm" fo:margin-top="0cm" fo:margin-left="0.723cm" fo:margin-right="0.085cm" fo:orphans="2" fo:widows="2"/>
    </style:style>
    <style:style style:name="T66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66_2" style:family="text">
      <style:text-properties fo:letter-spacing="-0.009cm"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66_3"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67" style:family="paragraph" style:parent-style-name="_30_44-1">
      <style:paragraph-properties fo:text-indent="-0.991cm" fo:margin-top="0cm" fo:margin-left="1.076cm" fo:margin-right="0.085cm" fo:orphans="2" fo:widows="2"/>
    </style:style>
    <style:style style:name="T67_1"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67_2"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67_3"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67_4"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67_5" style:family="text">
      <style:text-properties fo:letter-spacing="-0.009cm"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67_6" style:family="text">
      <style:text-properties fo:letter-spacing="-0.009cm"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P68" style:family="paragraph" style:parent-style-name="_30_44-1">
      <style:paragraph-properties fo:text-indent="-0.991cm" fo:margin-top="0cm" fo:margin-left="1.076cm" fo:margin-right="0.085cm" fo:orphans="2" fo:widows="2"/>
    </style:style>
    <style:style style:name="T68_1"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68_2"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68_3"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68_4"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68_5"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69" style:family="paragraph" style:parent-style-name="_30_44-1">
      <style:paragraph-properties fo:text-indent="-0.991cm" fo:margin-top="0cm" fo:margin-left="1.076cm" fo:margin-right="0.085cm" fo:orphans="2" fo:widows="2"/>
    </style:style>
    <style:style style:name="T69_1"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69_2"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69_3"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69_4"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69_5"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70" style:family="paragraph" style:parent-style-name="_30_44-1">
      <style:paragraph-properties fo:text-indent="-0.991cm" fo:margin-top="0cm" fo:margin-left="1.076cm" fo:margin-right="0.085cm" fo:orphans="2" fo:widows="2"/>
    </style:style>
    <style:style style:name="T70_1"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70_2"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70_3"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70_4"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70_5"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71" style:family="paragraph" style:parent-style-name="_30_44-1">
      <style:paragraph-properties fo:text-indent="-0.991cm" fo:margin-top="0cm" fo:margin-bottom="0cm" fo:margin-left="1.076cm" fo:margin-right="0.085cm" fo:orphans="2" fo:widows="2"/>
    </style:style>
    <style:style style:name="T71_1"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71_2"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71_3"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71_4"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71_5"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_30_25">
      <style:paragraph-properties fo:margin-top="0cm" fo:margin-bottom="0cm" fo:orphans="2" fo:widows="2"/>
    </style:style>
    <style:style style:name="T72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72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18" style:family="table-row">
      <style:table-row-properties style:use-optimal-row-height="false" fo:keep-together="always"/>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_30_44-1">
      <style:paragraph-properties fo:margin-top="0cm" fo:margin-bottom="0cm" fo:orphans="2" fo:widows="2"/>
    </style:style>
    <style:style style:name="T73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73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_30_44-1">
      <style:paragraph-properties fo:margin-top="0cm" fo:margin-bottom="0cm" fo:orphans="2" fo:widows="2"/>
    </style:style>
    <style:style style:name="T74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74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_30_44-1">
      <style:paragraph-properties fo:text-indent="-0.639cm" fo:margin-top="0cm" fo:margin-bottom="0cm" fo:margin-left="0.723cm" fo:margin-right="0.085cm" fo:orphans="2" fo:widows="2"/>
    </style:style>
    <style:style style:name="T75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75_2"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75_3"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75_4"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75_5"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75_6"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_30_44-1">
      <style:paragraph-properties fo:margin-top="0cm" fo:margin-bottom="0cm" fo:orphans="2" fo:widows="2"/>
    </style:style>
    <style:style style:name="T76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76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19" style:family="table-row">
      <style:table-row-properties style:use-optimal-row-height="false" fo:keep-together="always"/>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_30_44-1">
      <style:paragraph-properties fo:text-indent="-0.639cm" fo:margin-top="0cm" fo:margin-bottom="0cm" fo:margin-left="0.723cm" fo:margin-right="0.085cm" fo:orphans="2" fo:widows="2"/>
    </style:style>
    <style:style style:name="T79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79_2"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79_3"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79_4"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79_5"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79_6" style:family="text">
      <style:text-properties fo:letter-spacing="-0.009cm"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79_7" style:family="text">
      <style:text-properties fo:letter-spacing="-0.007cm"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79_8" style:family="text">
      <style:text-properties fo:letter-spacing="-0.009cm"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79_9"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_30_44-1">
      <style:paragraph-properties fo:margin-top="0cm" fo:margin-bottom="0cm" fo:orphans="2" fo:widows="2"/>
    </style:style>
    <style:style style:name="T80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80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20" style:family="table-row">
      <style:table-row-properties style:use-optimal-row-height="false" fo:keep-together="always"/>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_30_44-1">
      <style:paragraph-properties fo:text-indent="-0.639cm" fo:margin-top="0cm" fo:margin-bottom="0cm" fo:margin-left="0.723cm" fo:margin-right="0.085cm" fo:orphans="2" fo:widows="2"/>
    </style:style>
    <style:style style:name="T83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83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83_3"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83_4"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_30_44-1">
      <style:paragraph-properties fo:margin-top="0cm" fo:margin-bottom="0cm" fo:orphans="2" fo:widows="2"/>
    </style:style>
    <style:style style:name="T84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84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21" style:family="table-row">
      <style:table-row-properties style:use-optimal-row-height="false" fo:keep-together="always"/>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_30_44-1">
      <style:paragraph-properties fo:text-indent="-0.639cm" fo:margin-top="0cm" fo:margin-left="0.723cm" fo:margin-right="0.085cm" fo:orphans="2" fo:widows="2"/>
    </style:style>
    <style:style style:name="T87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87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88" style:family="paragraph" style:parent-style-name="_30_44-1">
      <style:paragraph-properties fo:text-indent="-0.991cm" fo:margin-top="0cm" fo:margin-left="1.076cm" fo:margin-right="0.085cm" fo:orphans="2" fo:widows="2"/>
    </style:style>
    <style:style style:name="T88_1"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88_2"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88_3"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88_4"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88_5"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88_6"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88_7"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88_8"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88_9"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88_10"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P89" style:family="paragraph" style:parent-style-name="_30_44-1">
      <style:paragraph-properties fo:margin-top="0cm" fo:orphans="2" fo:widows="2"/>
    </style:style>
    <style:style style:name="T89_1" style:family="text">
      <style:text-properties fo:color="#333333"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FR1" style:family="graphic" style:parent-style-name="_30_44-1">
      <style:graphic-properties draw:stroke="none" draw:fill="none" fo:border-top="none" fo:border-bottom="none" fo:border-left="none" fo:border-right="none" style:flow-with-text="false" style:run-through="foreground" draw:auto-grow-height="false" draw:auto-grow-width="false"/>
    </style:style>
    <style:style style:name="P90" style:family="paragraph" style:parent-style-name="_30_44-1">
      <style:paragraph-properties fo:text-indent="-0.991cm" fo:margin-top="0cm" fo:margin-left="1.076cm" fo:margin-right="0.085cm" fo:orphans="2" fo:widows="2"/>
    </style:style>
    <style:style style:name="T90_1" style:family="text">
      <style:text-properties fo:color="#333333"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91" style:family="paragraph" style:parent-style-name="_30_44-1">
      <style:paragraph-properties fo:text-indent="-0.991cm" fo:margin-top="0cm" fo:margin-bottom="0cm" fo:margin-left="1.076cm" fo:margin-right="0.085cm" fo:orphans="2" fo:widows="2"/>
    </style:style>
    <style:style style:name="T91_1" style:family="text">
      <style:text-properties fo:color="#333333"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91_2"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91_3" style:family="text">
      <style:text-properties fo:color="#333333"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91_4"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91_5" style:family="text">
      <style:text-properties fo:color="#333333"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91_6"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91_7" style:family="text">
      <style:text-properties fo:color="#333333"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91_8"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91_9" style:family="text">
      <style:text-properties fo:letter-spacing="-0.007cm" fo:color="#333333"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91_10" style:family="text">
      <style:text-properties fo:letter-spacing="-0.007cm"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91_11" style:family="text">
      <style:text-properties fo:letter-spacing="-0.011cm"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91_12" style:family="text">
      <style:text-properties fo:letter-spacing="-0.011cm" fo:color="#333333"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91_13" style:family="text">
      <style:text-properties fo:letter-spacing="-0.011cm"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91_14"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91_15"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_31_2">
      <style:paragraph-properties fo:margin-top="0cm" fo:margin-bottom="0cm" fo:orphans="2" fo:widows="2"/>
    </style:style>
    <style:style style:name="T92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92_2" style:family="text">
      <style:text-properties fo:color="#000000"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Row22" style:family="table-row">
      <style:table-row-properties style:use-optimal-row-height="false" fo:keep-together="always"/>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_30_44-1">
      <style:paragraph-properties fo:text-indent="-0.991cm" fo:margin-top="0cm" fo:margin-bottom="0cm" fo:margin-left="1.076cm" fo:margin-right="0.085cm" fo:orphans="2" fo:widows="2"/>
    </style:style>
    <style:style style:name="T95_1"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95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text-underline-style="solid" style:text-underline-color="font-color"/>
    </style:style>
    <style:style style:name="T95_3"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text-underline-style="solid" style:text-underline-color="font-color"/>
    </style:style>
    <style:style style:name="T95_4"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text-underline-style="solid" style:text-underline-color="font-color"/>
    </style:style>
    <style:style style:name="T95_5"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text-underline-style="solid" style:text-underline-color="font-color"/>
    </style:style>
    <style:style style:name="T95_6"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text-underline-style="solid" style:text-underline-color="font-color"/>
    </style:style>
    <style:style style:name="T95_7"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text-underline-style="solid" style:text-underline-color="font-color"/>
    </style:style>
    <style:style style:name="T95_8" style:family="text">
      <style:text-properties fo:letter-spacing="-0.004cm" fo:color="#000000" style:font-name="Times New Roman" fo:font-size="10pt" style:font-name-asian="新細明體" style:font-size-asian="10pt" style:font-name-complex="Arial Unicode MS" style:font-size-complex="12pt" fo:language="en" fo:language-asian="zh" fo:language-complex="ar" fo:country="US" fo:country-asian="TW" fo:country-complex="SA" style:text-underline-style="solid" style:text-underline-color="font-color"/>
    </style:style>
    <style:style style:name="T95_9" style:family="text">
      <style:text-properties fo:letter-spacing="-0.004cm"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text-underline-style="solid" style:text-underline-color="font-color"/>
    </style:style>
    <style:style style:name="T95_10" style:family="text">
      <style:text-properties fo:letter-spacing="-0.004cm" fo:color="#000000" style:font-name="Times New Roman" fo:font-size="10pt" style:font-name-asian="新細明體" style:font-size-asian="10pt" style:font-name-complex="Arial Unicode MS" style:font-size-complex="12pt" fo:language="en" fo:language-asian="zh" fo:language-complex="ar" fo:country="US" fo:country-asian="TW" fo:country-complex="SA" style:text-underline-style="solid" style:text-underline-color="font-color"/>
    </style:style>
    <style:style style:name="T95_11" style:family="text">
      <style:text-properties fo:letter-spacing="-0.011cm" fo:color="#000000" style:font-name="Times New Roman" fo:font-size="10pt" style:font-name-asian="新細明體" style:font-size-asian="10pt" style:font-name-complex="Arial Unicode MS" style:font-size-complex="12pt" fo:language="en" fo:language-asian="zh" fo:language-complex="ar" fo:country="US" fo:country-asian="TW" fo:country-complex="SA" style:text-underline-style="solid" style:text-underline-color="font-color"/>
    </style:style>
    <style:style style:name="T95_12" style:family="text">
      <style:text-properties fo:letter-spacing="-0.011cm" fo:color="#000000" style:font-name="Times New Roman" fo:font-size="10pt" style:font-name-asian="新細明體" style:font-size-asian="10pt" style:font-name-complex="Arial Unicode MS" style:font-size-complex="12pt" fo:language="en" fo:language-asian="zh" fo:language-complex="ar" fo:country="US" fo:country-asian="TW" fo:country-complex="SA" style:text-underline-style="solid" style:text-underline-color="font-color"/>
    </style:style>
    <style:style style:name="T95_13" style:family="text">
      <style:text-properties fo:letter-spacing="-0.011cm" fo:color="#000000" style:font-name="Times New Roman" fo:font-size="10pt" style:font-name-asian="新細明體" style:font-size-asian="10pt" style:font-name-complex="Arial Unicode MS" style:font-size-complex="12pt" fo:language="en" fo:language-asian="zh" fo:language-complex="ar" fo:country="US" fo:country-asian="TW" fo:country-complex="SA" style:text-underline-style="solid" style:text-underline-color="font-color"/>
    </style:style>
    <style:style style:name="T95_14" style:family="text">
      <style:text-properties fo:letter-spacing="-0.011cm" fo:color="#000000" style:font-name="Times New Roman" fo:font-size="10pt" style:font-name-asian="新細明體" style:font-size-asian="10pt" style:font-name-complex="Arial Unicode MS" style:font-size-complex="12pt" fo:language="en" fo:language-asian="zh" fo:language-complex="ar" fo:country="US" fo:country-asian="TW" fo:country-complex="SA" style:text-underline-style="solid" style:text-underline-color="font-color"/>
    </style:style>
    <style:style style:name="T95_15" style:family="text">
      <style:text-properties fo:letter-spacing="-0.011cm" fo:color="#000000" style:font-name="Times New Roman" fo:font-size="10pt" style:font-name-asian="新細明體" style:font-size-asian="10pt" style:font-name-complex="Arial Unicode MS" style:font-size-complex="12pt" fo:language="en" fo:language-asian="zh" fo:language-complex="ar" fo:country="US" fo:country-asian="TW" fo:country-complex="SA" style:text-underline-style="solid" style:text-underline-color="font-color"/>
    </style:style>
    <style:style style:name="T95_16" style:family="text">
      <style:text-properties fo:letter-spacing="-0.004cm" fo:color="#000000" style:font-name="Times New Roman" fo:font-size="10pt" style:font-name-asian="新細明體" style:font-size-asian="10pt" style:font-name-complex="Arial Unicode MS" style:font-size-complex="12pt" fo:language="en" fo:language-asian="zh" fo:language-complex="ar" fo:country="US" fo:country-asian="TW" fo:country-complex="SA" style:text-underline-style="solid" style:text-underline-color="font-color"/>
    </style:style>
    <style:style style:name="T95_17" style:family="text">
      <style:text-properties fo:letter-spacing="-0.011cm" fo:color="#000000" style:font-name="Times New Roman" fo:font-size="10pt" style:font-name-asian="新細明體" style:font-size-asian="10pt" style:font-name-complex="Arial Unicode MS" style:font-size-complex="12pt" fo:language="en" fo:language-asian="zh" fo:language-complex="ar" fo:country="US" fo:country-asian="TW" fo:country-complex="SA" style:text-underline-style="solid" style:text-underline-color="font-color"/>
    </style:style>
    <style:style style:name="T95_18" style:family="text">
      <style:text-properties fo:letter-spacing="-0.011cm" fo:color="#000000" style:font-name="Times New Roman" fo:font-size="10pt" style:font-name-asian="新細明體" style:font-size-asian="10pt" style:font-name-complex="Arial Unicode MS" style:font-size-complex="12pt" fo:language="en" fo:language-asian="zh" fo:language-complex="ar" fo:country="US" fo:country-asian="TW" fo:country-complex="SA" style:text-underline-style="solid" style:text-underline-color="font-color"/>
    </style:style>
    <style:style style:name="T95_19" style:family="text">
      <style:text-properties fo:letter-spacing="-0.011cm" fo:color="#000000" style:font-name="Times New Roman" fo:font-size="10pt" style:font-name-asian="新細明體" style:font-size-asian="10pt" style:font-name-complex="Arial Unicode MS" style:font-size-complex="12pt" fo:language="en" fo:language-asian="zh" fo:language-complex="ar" fo:country="US" fo:country-asian="TW" fo:country-complex="SA" style:text-underline-style="solid" style:text-underline-color="font-color"/>
    </style:style>
    <style:style style:name="T95_20" style:family="text">
      <style:text-properties fo:letter-spacing="-0.011cm" fo:color="#000000" style:font-name="Times New Roman" fo:font-size="10pt" style:font-name-asian="新細明體" style:font-size-asian="10pt" style:font-name-complex="Arial Unicode MS" style:font-size-complex="12pt" fo:language="en" fo:language-asian="zh" fo:language-complex="ar" fo:country="US" fo:country-asian="TW" fo:country-complex="SA" style:text-underline-style="solid" style:text-underline-color="font-color"/>
    </style:style>
    <style:style style:name="T95_21" style:family="text">
      <style:text-properties fo:letter-spacing="-0.011cm" fo:color="#000000" style:font-name="Times New Roman" fo:font-size="10pt" style:font-name-asian="新細明體" style:font-size-asian="10pt" style:font-name-complex="Arial Unicode MS" style:font-size-complex="12pt" fo:language="en" fo:language-asian="zh" fo:language-complex="ar" fo:country="US" fo:country-asian="TW" fo:country-complex="SA" style:text-underline-style="solid" style:text-underline-color="font-color"/>
    </style:style>
    <style:style style:name="T95_22" style:family="text">
      <style:text-properties fo:letter-spacing="-0.004cm" fo:color="#000000" style:font-name="Times New Roman" fo:font-size="10pt" style:font-name-asian="新細明體" style:font-size-asian="10pt" style:font-name-complex="Arial Unicode MS" style:font-size-complex="12pt" fo:language="en" fo:language-asian="zh" fo:language-complex="ar" fo:country="US" fo:country-asian="TW" fo:country-complex="SA" style:text-underline-style="solid" style:text-underline-color="font-color"/>
    </style:style>
    <style:style style:name="T95_23"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95_24"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_31_2">
      <style:paragraph-properties fo:margin-top="0cm" fo:margin-bottom="0cm" fo:orphans="2" fo:widows="2"/>
    </style:style>
    <style:style style:name="T96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96_2" style:family="text">
      <style:text-properties fo:color="#000000"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Row23" style:family="table-row">
      <style:table-row-properties style:use-optimal-row-height="false" fo:keep-together="always"/>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_30_44-1">
      <style:paragraph-properties fo:margin-top="0cm" fo:margin-bottom="0cm" fo:orphans="2" fo:widows="2"/>
    </style:style>
    <style:style style:name="T98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text-underline-style="solid" style:text-underline-color="font-color"/>
    </style:style>
    <style:style style:name="T98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text-underline-style="solid" style:text-underline-color="font-color"/>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a">
      <style:paragraph-properties fo:text-indent="-0.318cm" fo:margin-top="0cm" fo:margin-bottom="0cm" fo:margin-left="0.318cm" fo:orphans="2" fo:widows="2"/>
    </style:style>
    <style:style style:name="T99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99_2" style:family="text">
      <style:text-properties fo:color="#000000" style:font-name="Arial Unicode MS" fo:font-size="10pt" style:font-name-asian="新細明體" style:font-size-asian="10pt" style:font-name-complex="Arial Unicode MS" style:font-size-complex="12pt" fo:language="en" fo:language-asian="zh" fo:language-complex="ar" fo:country="US" fo:country-asian="TW" fo:country-complex="SA"/>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_31_2">
      <style:paragraph-properties fo:margin-top="0cm" fo:margin-bottom="0cm" fo:orphans="2" fo:widows="2"/>
    </style:style>
    <style:style style:name="T100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00_2" style:family="text">
      <style:text-properties fo:color="#000000" style:font-name="Times New Roman" fo:font-size="10pt" style:font-name-asian="新細明體" style:font-size-asian="10pt" style:font-name-complex="Times New Roman" style:font-size-complex="12pt" fo:language="en" fo:language-asian="zh" fo:language-complex="ar" fo:country="US" fo:country-asian="TW" fo:country-complex="SA"/>
    </style:style>
    <style:style style:name="P101" style:family="paragraph" style:parent-style-name="_30_44-1">
      <style:paragraph-properties fo:break-before="page" fo:text-indent="-0.991cm" fo:margin-top="0cm" fo:margin-bottom="0cm" fo:margin-left="1.076cm" fo:margin-right="0.085cm"/>
    </style:style>
    <style:style style:name="T101_1" style:family="text">
      <style:text-properties fo:color="#000000" fo:font-size="10pt" style:font-size-asian="10pt"/>
    </style:style>
    <style:style style:name="T101_2" style:family="text">
      <style:text-properties fo:color="#000000" style:font-name="Times New Roman" fo:font-size="10pt" style:font-name-asian="新細明體" style:font-size-asian="10pt"/>
    </style:style>
    <style:style style:name="T101_3" style:family="text">
      <style:text-properties fo:color="#000000" fo:font-size="10pt" style:font-size-asian="10pt"/>
    </style:style>
    <style:style style:name="T101_4" style:family="text">
      <style:text-properties fo:color="#000000" style:font-name="Times New Roman" fo:font-size="10pt" style:font-name-asian="新細明體" style:font-size-asian="10pt"/>
    </style:style>
    <style:style style:name="T101_5" style:family="text">
      <style:text-properties fo:color="#333333" style:font-name="Times New Roman" fo:font-size="10pt" style:font-name-asian="新細明體" style:font-size-asian="10pt"/>
    </style:style>
    <style:style style:name="T101_6" style:family="text">
      <style:text-properties fo:color="#000000" style:font-name="Times New Roman" fo:font-size="10pt" style:font-name-asian="新細明體" style:font-size-asian="10pt"/>
    </style:style>
    <style:style style:name="T101_7" style:family="text">
      <style:text-properties fo:color="#000000" style:font-name="Times New Roman" fo:font-size="10pt" style:font-name-asian="新細明體" style:font-size-asian="10pt"/>
    </style:style>
    <style:style style:name="Table3" style:family="table">
      <style:table-properties table:align="left" style:width="14.067cm" fo:margin-left="0.683cm"/>
    </style:style>
    <style:style style:name="Column8" style:family="table-column">
      <style:table-column-properties style:column-width="1.589cm" style:use-optimal-column-width="false"/>
    </style:style>
    <style:style style:name="Column9" style:family="table-column">
      <style:table-column-properties style:column-width="1.588cm" style:use-optimal-column-width="false"/>
    </style:style>
    <style:style style:name="Column10" style:family="table-column">
      <style:table-column-properties style:column-width="7.302cm" style:use-optimal-column-width="false"/>
    </style:style>
    <style:style style:name="Column11" style:family="table-column">
      <style:table-column-properties style:column-width="3.588cm" style:use-optimal-column-width="false"/>
    </style:style>
    <style:style style:name="Row24" style:family="table-row">
      <style:table-row-properties style:use-optimal-row-height="fals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_30_44-1">
      <style:paragraph-properties fo:text-align="center" fo:margin-top="0cm" fo:margin-bottom="0cm" fo:orphans="2" fo:widows="2"/>
    </style:style>
    <style:style style:name="T102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02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_30_44-1">
      <style:paragraph-properties fo:text-align="center" fo:margin-top="0cm" fo:margin-bottom="0cm" fo:orphans="2" fo:widows="2"/>
    </style:style>
    <style:style style:name="T103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03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_30_44-1">
      <style:paragraph-properties fo:text-align="center" fo:margin-top="0cm" fo:margin-bottom="0cm" fo:orphans="2" fo:widows="2"/>
    </style:style>
    <style:style style:name="T104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04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_30_44-1">
      <style:paragraph-properties fo:margin-top="0cm" fo:margin-bottom="0cm" fo:orphans="2" fo:widows="2"/>
    </style:style>
    <style:style style:name="T105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05_2"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Row25" style:family="table-row">
      <style:table-row-properties style:use-optimal-row-height="false" fo:keep-together="always"/>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_30_44-1">
      <style:paragraph-properties fo:text-align="center" fo:margin-top="0cm" fo:margin-bottom="0cm" fo:orphans="2" fo:widows="2"/>
    </style:style>
    <style:style style:name="T106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06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_30_44-1">
      <style:paragraph-properties fo:margin-top="0cm" fo:margin-bottom="0cm" fo:orphans="2" fo:widows="2"/>
    </style:style>
    <style:style style:name="T107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07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_30_44-1">
      <style:paragraph-properties fo:text-indent="-0.639cm" fo:margin-top="0cm" fo:margin-bottom="0cm" fo:margin-left="0.723cm" fo:margin-right="0.085cm" fo:orphans="2" fo:widows="2"/>
    </style:style>
    <style:style style:name="T108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08_2"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08_3"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08_4"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108_5"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08_6"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_30_44-1">
      <style:paragraph-properties fo:margin-top="0cm" fo:margin-bottom="0cm" fo:orphans="2" fo:widows="2"/>
    </style:style>
    <style:style style:name="T109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09_2"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Row26" style:family="table-row">
      <style:table-row-properties style:use-optimal-row-height="false" fo:keep-together="always"/>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_30_44-1">
      <style:paragraph-properties fo:text-indent="-0.639cm" fo:margin-top="0cm" fo:margin-bottom="0cm" fo:margin-left="0.723cm" fo:margin-right="0.085cm" fo:orphans="2" fo:widows="2"/>
    </style:style>
    <style:style style:name="T112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12_2"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12_3"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12_4" style:family="text">
      <style:text-properties fo:letter-spacing="-0.011cm"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12_5" style:family="text">
      <style:text-properties fo:letter-spacing="-0.004cm"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12_6" style:family="text">
      <style:text-properties fo:letter-spacing="-0.004cm"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112_7" style:family="text">
      <style:text-properties fo:letter-spacing="-0.004cm"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12_8"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_30_44-1">
      <style:paragraph-properties fo:margin-top="0cm" fo:margin-bottom="0cm" fo:orphans="2" fo:widows="2"/>
    </style:style>
    <style:style style:name="T113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13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27" style:family="table-row">
      <style:table-row-properties style:use-optimal-row-height="false" fo:keep-together="always"/>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_30_44-1">
      <style:paragraph-properties fo:text-indent="-0.639cm" fo:margin-top="0cm" fo:margin-bottom="0cm" fo:margin-left="0.723cm" fo:margin-right="0.085cm" fo:orphans="2" fo:widows="2"/>
    </style:style>
    <style:style style:name="T116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16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116_3"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16_4"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_30_44-1">
      <style:paragraph-properties fo:margin-top="0cm" fo:margin-bottom="0cm" fo:orphans="2" fo:widows="2"/>
    </style:style>
    <style:style style:name="T117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17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28" style:family="table-row">
      <style:table-row-properties style:use-optimal-row-height="false" fo:keep-together="always"/>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_30_44-1">
      <style:paragraph-properties fo:text-indent="-0.639cm" fo:margin-top="0cm" fo:margin-left="0.723cm" fo:margin-right="0.085cm" fo:orphans="2" fo:widows="2"/>
    </style:style>
    <style:style style:name="T120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0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121" style:family="paragraph" style:parent-style-name="_30_44-1">
      <style:paragraph-properties fo:text-indent="-0.991cm" fo:margin-top="0cm" fo:margin-left="1.076cm" fo:margin-right="0.085cm" fo:orphans="2" fo:widows="2"/>
    </style:style>
    <style:style style:name="T121_1"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121_2"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1_3"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121_4"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1_5"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121_6"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1_7"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121_8"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1_9"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121_10"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1_11"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121_12"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P122" style:family="paragraph" style:parent-style-name="_30_44-1">
      <style:paragraph-properties fo:margin-top="0cm" fo:orphans="2" fo:widows="2"/>
    </style:style>
    <style:style style:name="T122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2_2"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2_3"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FR2" style:family="graphic" style:parent-style-name="_30_44-1">
      <style:graphic-properties draw:stroke="none" draw:fill="none" fo:border-top="none" fo:border-bottom="none" fo:border-left="none" fo:border-right="none" style:flow-with-text="false" style:run-through="foreground" draw:auto-grow-height="false" draw:auto-grow-width="false"/>
    </style:style>
    <style:style style:name="T122_4"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P123" style:family="paragraph" style:parent-style-name="_30_44-1">
      <style:paragraph-properties fo:text-indent="-0.991cm" fo:margin-top="0cm" fo:margin-left="1.076cm" fo:margin-right="0.085cm" fo:orphans="2" fo:widows="2"/>
    </style:style>
    <style:style style:name="T123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3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124" style:family="paragraph" style:parent-style-name="_30_44-1">
      <style:paragraph-properties fo:text-indent="-0.991cm" fo:margin-top="0cm" fo:margin-left="1.076cm" fo:margin-right="0.085cm" fo:orphans="2" fo:widows="2"/>
    </style:style>
    <style:style style:name="T124_1"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124_2"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4_3"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124_4"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4_5"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124_6"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4_7"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124_8"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4_9"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124_10"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4_11" style:family="text">
      <style:text-properties fo:letter-spacing="-0.007cm"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4_12" style:family="text">
      <style:text-properties fo:letter-spacing="-0.007cm"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124_13"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4_14"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P125" style:family="paragraph" style:parent-style-name="_30_44-1">
      <style:paragraph-properties fo:text-indent="-0.991cm" fo:margin-top="0cm" fo:margin-bottom="0cm" fo:margin-left="1.076cm" fo:margin-right="0.085cm" fo:orphans="2" fo:widows="2"/>
    </style:style>
    <style:style style:name="T125_1"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125_2"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5_3"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125_4"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5_5"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125_6"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5_7"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125_8"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5_9"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5_10"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5_1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5_12"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5_13"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5_14"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5_15"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5_16"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25_17"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_30_25">
      <style:paragraph-properties fo:margin-top="0cm" fo:orphans="2" fo:widows="2"/>
    </style:style>
    <style:style style:name="T126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26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127" style:family="paragraph" style:parent-style-name="_30_25">
      <style:paragraph-properties fo:margin-top="0cm" fo:orphans="2" fo:widows="2"/>
    </style:style>
    <style:style style:name="T127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27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128" style:family="paragraph" style:parent-style-name="_30_25">
      <style:paragraph-properties fo:margin-top="0cm" fo:margin-bottom="0cm" fo:orphans="2" fo:widows="2"/>
    </style:style>
    <style:style style:name="T128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28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29" style:family="table-row">
      <style:table-row-properties style:use-optimal-row-height="false" fo:keep-together="always"/>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_30_44-1">
      <style:paragraph-properties fo:margin-top="0cm" fo:margin-bottom="0cm" fo:orphans="2" fo:widows="2"/>
    </style:style>
    <style:style style:name="T130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30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a">
      <style:paragraph-properties fo:text-indent="-0.318cm" fo:margin-top="0cm" fo:margin-bottom="0cm" fo:orphans="2" fo:widows="2"/>
    </style:style>
    <style:style style:name="T131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31_2" style:family="text">
      <style:text-properties fo:color="#000000" style:font-name="Arial Unicode MS" fo:font-size="10pt" style:font-name-asian="新細明體" style:font-size-asian="10pt" style:font-name-complex="Arial Unicode MS" style:font-size-complex="12pt" fo:language="en" fo:language-asian="zh" fo:language-complex="ar" fo:country="US" fo:country-asian="TW" fo:country-complex="SA"/>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_30_25">
      <style:paragraph-properties fo:margin-top="0cm" fo:margin-bottom="0cm" fo:orphans="2" fo:widows="2"/>
    </style:style>
    <style:style style:name="T132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32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133" style:family="paragraph" style:parent-style-name="_30_44-1">
      <style:paragraph-properties fo:text-indent="-0.639cm" fo:margin-top="0cm" fo:margin-left="0.723cm" fo:margin-right="0.085cm"/>
    </style:style>
    <style:style style:name="T133_1" style:family="text">
      <style:text-properties fo:color="#000000" style:font-name="Times New Roman" fo:font-size="10pt" style:font-name-asian="新細明體" style:font-size-asian="10pt"/>
    </style:style>
    <style:style style:name="T133_2" style:family="text">
      <style:text-properties fo:color="#333333" style:font-name="Times New Roman" fo:font-size="10pt" style:font-name-asian="新細明體" style:font-size-asian="10pt"/>
    </style:style>
    <style:style style:name="T133_3" style:family="text">
      <style:text-properties fo:color="#000000" style:font-name="Times New Roman" fo:font-size="10pt" style:font-name-asian="新細明體" style:font-size-asian="10pt"/>
    </style:style>
    <style:style style:name="T133_4" style:family="text">
      <style:text-properties fo:color="#000000" style:font-name="Times New Roman" fo:font-size="10pt" style:font-name-asian="新細明體" style:font-size-asian="10pt"/>
    </style:style>
    <style:style style:name="P134" style:family="paragraph" style:parent-style-name="_30_44-1">
      <style:paragraph-properties fo:text-indent="-0.991cm" fo:margin-top="0cm" fo:margin-bottom="0cm" fo:margin-left="1.076cm" fo:margin-right="0.085cm"/>
    </style:style>
    <style:style style:name="T134_1" style:family="text">
      <style:text-properties fo:color="#000000" fo:font-size="10pt" style:font-size-asian="10pt"/>
    </style:style>
    <style:style style:name="T134_2" style:family="text">
      <style:text-properties fo:color="#000000" style:font-name="Times New Roman" fo:font-size="10pt" style:font-name-asian="新細明體" style:font-size-asian="10pt"/>
    </style:style>
    <style:style style:name="T134_3" style:family="text">
      <style:text-properties fo:color="#000000" fo:font-size="10pt" style:font-size-asian="10pt"/>
    </style:style>
    <style:style style:name="T134_4" style:family="text">
      <style:text-properties fo:color="#000000" style:font-name="Times New Roman" fo:font-size="10pt" style:font-name-asian="新細明體" style:font-size-asian="10pt"/>
    </style:style>
    <style:style style:name="T134_5" style:family="text">
      <style:text-properties fo:color="#000000" style:font-name="Times New Roman" fo:font-size="10pt" style:font-name-asian="新細明體" style:font-size-asian="10pt"/>
    </style:style>
    <style:style style:name="Table4" style:family="table">
      <style:table-properties table:align="left" style:width="15.274cm" fo:margin-left="0.683cm"/>
    </style:style>
    <style:style style:name="Column12" style:family="table-column">
      <style:table-column-properties style:column-width="1.612cm"/>
    </style:style>
    <style:style style:name="Column13" style:family="table-column">
      <style:table-column-properties style:column-width="2.185cm"/>
    </style:style>
    <style:style style:name="Column14" style:family="table-column">
      <style:table-column-properties style:column-width="11.476cm"/>
    </style:style>
    <style:style style:name="Row30" style:family="table-row"/>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_30_44-1">
      <style:paragraph-properties fo:text-align="center" fo:margin-top="0cm" fo:margin-bottom="0cm" fo:orphans="2" fo:widows="2"/>
    </style:style>
    <style:style style:name="T135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35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_30_44-1">
      <style:paragraph-properties fo:text-align="center" fo:margin-top="0cm" fo:margin-bottom="0cm" fo:orphans="2" fo:widows="2"/>
    </style:style>
    <style:style style:name="T136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36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_30_44-1">
      <style:paragraph-properties fo:text-align="center" fo:margin-top="0cm" fo:margin-bottom="0cm" fo:orphans="2" fo:widows="2"/>
    </style:style>
    <style:style style:name="T137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37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31" style:family="table-row">
      <style:table-row-properties fo:keep-together="always"/>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_30_44-1">
      <style:paragraph-properties fo:margin-top="0cm" fo:margin-bottom="0cm" fo:orphans="2" fo:widows="2"/>
    </style:style>
    <style:style style:name="T138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38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_30_44-1">
      <style:paragraph-properties fo:margin-top="0cm" fo:margin-bottom="0cm" fo:orphans="2" fo:widows="2"/>
    </style:style>
    <style:style style:name="T139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39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_30_44-1">
      <style:paragraph-properties fo:text-indent="-0.639cm" fo:margin-top="0cm" fo:margin-left="0.723cm" fo:margin-right="0.085cm" fo:orphans="2" fo:widows="2"/>
    </style:style>
    <style:style style:name="T140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40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141" style:family="paragraph" style:parent-style-name="_30_44-1">
      <style:paragraph-properties fo:text-indent="-0.639cm" fo:margin-top="0cm" fo:margin-bottom="0cm" fo:margin-left="0.723cm" fo:margin-right="0.085cm" fo:orphans="2" fo:widows="2"/>
    </style:style>
    <style:style style:name="T141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41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32" style:family="table-row">
      <style:table-row-properties style:min-row-height="2.616cm" fo:keep-together="always"/>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_30_44-1">
      <style:paragraph-properties fo:margin-top="0cm" fo:margin-bottom="0cm" fo:orphans="2" fo:widows="2"/>
    </style:style>
    <style:style style:name="T143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43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_30_44-1">
      <style:paragraph-properties fo:text-indent="-0.639cm" fo:margin-top="0cm" fo:margin-bottom="0cm" fo:margin-left="0.723cm" fo:margin-right="0.085cm" fo:orphans="2" fo:widows="2"/>
    </style:style>
    <style:style style:name="T144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44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33" style:family="table-row">
      <style:table-row-properties style:min-row-height="2.688cm" fo:keep-together="always"/>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_30_44-1">
      <style:paragraph-properties fo:text-indent="-0.639cm" fo:margin-top="0cm" fo:margin-bottom="0cm" fo:margin-left="0.723cm" fo:margin-right="0.085cm" fo:orphans="2" fo:widows="2"/>
    </style:style>
    <style:style style:name="T147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47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34" style:family="table-row">
      <style:table-row-properties style:min-row-height="3.302cm" fo:keep-together="always"/>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_30_44-1">
      <style:paragraph-properties fo:margin-top="0cm" fo:margin-bottom="0cm" fo:orphans="2" fo:widows="2"/>
    </style:style>
    <style:style style:name="T149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49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_30_44-1">
      <style:paragraph-properties fo:margin-top="0cm" fo:orphans="2" fo:widows="2"/>
    </style:style>
    <style:style style:name="T150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50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151" style:family="paragraph" style:parent-style-name="_30_44-1">
      <style:paragraph-properties fo:margin-top="0cm" fo:margin-bottom="0cm" fo:orphans="2" fo:widows="2"/>
    </style:style>
    <style:style style:name="T151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51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35" style:family="table-row">
      <style:table-row-properties fo:keep-together="always"/>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_30_44-1">
      <style:paragraph-properties fo:margin-top="0cm" fo:margin-bottom="0cm" fo:orphans="2" fo:widows="2"/>
    </style:style>
    <style:style style:name="T153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53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_30_44-1">
      <style:paragraph-properties fo:text-indent="-0.639cm" fo:margin-top="0cm" fo:margin-left="0.723cm" fo:margin-right="0.085cm" fo:orphans="2" fo:widows="2"/>
    </style:style>
    <style:style style:name="T154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54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155" style:family="paragraph" style:parent-style-name="_30_44-1">
      <style:paragraph-properties fo:text-indent="-0.639cm" fo:margin-top="0cm" fo:margin-left="0.723cm" fo:margin-right="0.085cm" fo:orphans="2" fo:widows="2"/>
    </style:style>
    <style:style style:name="T155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55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156" style:family="paragraph" style:parent-style-name="a">
      <style:paragraph-properties fo:text-align="justify" fo:text-indent="-0.318cm" fo:margin-top="0cm" fo:margin-bottom="0cm" fo:margin-left="0.318cm" fo:orphans="2" fo:widows="2"/>
    </style:style>
    <style:style style:name="T156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56_2" style:family="text">
      <style:text-properties fo:color="#000000" style:font-name="Arial Unicode MS" fo:font-size="10pt" style:font-name-asian="新細明體" style:font-size-asian="10pt" style:font-name-complex="Arial Unicode MS" style:font-size-complex="12pt" fo:language="en" fo:language-asian="zh" fo:language-complex="ar" fo:country="US" fo:country-asian="TW" fo:country-complex="SA"/>
    </style:style>
    <style:style style:name="Row36" style:family="table-row">
      <style:table-row-properties style:min-row-height="1.305cm" fo:keep-together="always"/>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7" style:family="paragraph" style:parent-style-name="_30_44-1">
      <style:paragraph-properties fo:margin-top="0cm" fo:margin-bottom="0cm" fo:orphans="2" fo:widows="2"/>
    </style:style>
    <style:style style:name="T157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57_2" style:family="text">
      <style:text-properties fo:color="#333333"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_30_44-1">
      <style:paragraph-properties fo:margin-top="0cm" fo:margin-bottom="0cm" fo:orphans="2" fo:widows="2"/>
    </style:style>
    <style:style style:name="T158_1"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58_2" style:family="text">
      <style:text-properties fo:color="#333333"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_30_44-1">
      <style:paragraph-properties fo:margin-top="0cm" fo:margin-bottom="0cm" fo:orphans="2" fo:widows="2"/>
    </style:style>
    <style:style style:name="T159_1" style:family="text">
      <style:text-properties fo:color="#333333"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59_2" style:family="text">
      <style:text-properties fo:color="#333333"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37" style:family="table-row">
      <style:table-row-properties fo:keep-together="always"/>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_30_44-1">
      <style:paragraph-properties fo:margin-top="0cm" fo:margin-bottom="0cm" fo:orphans="2" fo:widows="2"/>
    </style:style>
    <style:style style:name="T161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61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a1">
      <style:paragraph-properties fo:margin-top="0cm" fo:margin-bottom="0cm" fo:orphans="2" fo:widows="2"/>
    </style:style>
    <style:style style:name="T162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62_2" style:family="text">
      <style:text-properties fo:color="#000000" style:font-name="Arial Unicode MS" fo:font-size="10pt" style:font-name-asian="新細明體" style:font-size-asian="10pt" style:font-name-complex="Arial Unicode MS" style:font-size-complex="12pt" fo:language="en" fo:language-asian="zh" fo:language-complex="ar" fo:country="US" fo:country-asian="TW" fo:country-complex="SA"/>
    </style:style>
    <style:style style:name="P163" style:family="paragraph" style:parent-style-name="_30_44-1">
      <style:paragraph-properties fo:text-indent="-0.991cm" fo:margin-top="0cm" fo:margin-bottom="0cm" fo:margin-left="1.076cm" fo:margin-right="0.085cm"/>
    </style:style>
    <style:style style:name="T163_1" style:family="text">
      <style:text-properties fo:color="#000000" fo:font-size="10pt" style:font-size-asian="10pt"/>
    </style:style>
    <style:style style:name="T163_2" style:family="text">
      <style:text-properties fo:color="#000000" style:font-name="Times New Roman" fo:font-size="10pt" style:font-name-asian="新細明體" style:font-size-asian="10pt"/>
    </style:style>
    <style:style style:name="T163_3" style:family="text">
      <style:text-properties fo:color="#000000" fo:font-size="10pt" style:font-size-asian="10pt"/>
    </style:style>
    <style:style style:name="T163_4" style:family="text">
      <style:text-properties fo:color="#000000" style:font-name="Times New Roman" fo:font-size="10pt" style:font-name-asian="新細明體" style:font-size-asian="10pt"/>
    </style:style>
    <style:style style:name="T163_5" style:family="text">
      <style:text-properties fo:color="#000000" style:font-name="Times New Roman" fo:font-size="10pt" style:font-name-asian="新細明體" style:font-size-asian="10pt"/>
    </style:style>
    <style:style style:name="Table5" style:family="table">
      <style:table-properties table:align="left" style:width="15.81cm" fo:margin-left="0.683cm"/>
    </style:style>
    <style:style style:name="Column15" style:family="table-column">
      <style:table-column-properties style:column-width="1.723cm"/>
    </style:style>
    <style:style style:name="Column16" style:family="table-column">
      <style:table-column-properties style:column-width="1.984cm"/>
    </style:style>
    <style:style style:name="Column17" style:family="table-column">
      <style:table-column-properties style:column-width="12.102cm"/>
    </style:style>
    <style:style style:name="Row38" style:family="table-row">
      <style:table-row-properties style:min-row-height="0.199cm"/>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_30_44-1">
      <style:paragraph-properties fo:text-align="center" style:line-height-at-least="0.199cm" fo:margin-top="0cm" fo:margin-bottom="0cm" fo:orphans="2" fo:widows="2"/>
    </style:style>
    <style:style style:name="T164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64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_30_44-1">
      <style:paragraph-properties fo:text-align="center" style:line-height-at-least="0.199cm" fo:margin-top="0cm" fo:margin-bottom="0cm" fo:orphans="2" fo:widows="2"/>
    </style:style>
    <style:style style:name="T165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65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_30_44-1">
      <style:paragraph-properties fo:text-align="center" style:line-height-at-least="0.199cm" fo:margin-top="0cm" fo:margin-bottom="0cm" fo:orphans="2" fo:widows="2"/>
    </style:style>
    <style:style style:name="T166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66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39" style:family="table-row">
      <style:table-row-properties style:min-row-height="0.199cm" fo:keep-together="always"/>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_30_44-1">
      <style:paragraph-properties style:line-height-at-least="0.199cm" fo:margin-top="0cm" fo:margin-bottom="0cm" fo:orphans="2" fo:widows="2"/>
    </style:style>
    <style:style style:name="T167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67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8" style:family="paragraph" style:parent-style-name="_30_44-1">
      <style:paragraph-properties style:line-height-at-least="0.199cm" fo:margin-top="0cm" fo:margin-bottom="0cm" fo:orphans="2" fo:widows="2"/>
    </style:style>
    <style:style style:name="T168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68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_30_44-1">
      <style:paragraph-properties style:line-height-at-least="0.199cm" fo:margin-top="0cm" fo:margin-bottom="0cm" fo:orphans="2" fo:widows="2"/>
    </style:style>
    <style:style style:name="T169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69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40" style:family="table-row">
      <style:table-row-properties style:min-row-height="0.199cm" fo:keep-together="always"/>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_30_44-1">
      <style:paragraph-properties fo:text-align="center" style:line-height-at-least="0.199cm" fo:margin-top="0cm" fo:margin-bottom="0cm" fo:orphans="2" fo:widows="2"/>
    </style:style>
    <style:style style:name="T171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71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_30_44-1">
      <style:paragraph-properties fo:text-align="center" style:line-height-at-least="0.199cm" fo:margin-top="0cm" fo:margin-bottom="0cm" fo:orphans="2" fo:widows="2"/>
    </style:style>
    <style:style style:name="T172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172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173" style:family="paragraph" style:parent-style-name="_30_44-1">
      <style:paragraph-properties fo:text-indent="-0.639cm" fo:margin-top="0cm" fo:margin-left="0.723cm" fo:margin-right="0.085cm"/>
    </style:style>
    <style:style style:name="T173_1" style:family="text">
      <style:text-properties fo:color="#000000" style:font-name="Times New Roman" fo:font-size="10pt" style:font-name-asian="新細明體" style:font-size-asian="10pt"/>
    </style:style>
    <style:style style:name="T173_2" style:family="text">
      <style:text-properties fo:color="#333333" style:font-name="Times New Roman" fo:font-size="10pt" style:font-name-asian="新細明體" style:font-size-asian="10pt"/>
    </style:style>
    <style:style style:name="T173_3" style:family="text">
      <style:text-properties fo:color="#000000" style:font-name="Times New Roman" fo:font-size="10pt" style:font-name-asian="新細明體" style:font-size-asian="10pt"/>
    </style:style>
    <style:style style:name="T173_4" style:family="text">
      <style:text-properties fo:color="#000000" fo:font-size="10pt" style:font-size-asian="10pt"/>
    </style:style>
    <style:style style:name="P174" style:family="paragraph" style:parent-style-name="_30_44-1">
      <style:paragraph-properties fo:text-indent="-0.991cm" fo:margin-top="0cm" fo:margin-bottom="0cm" fo:margin-left="1.076cm" fo:margin-right="0.085cm"/>
    </style:style>
    <style:style style:name="T174_1" style:family="text">
      <style:text-properties fo:color="#000000" fo:font-size="10pt" style:font-size-asian="10pt"/>
    </style:style>
    <style:style style:name="T174_2" style:family="text">
      <style:text-properties fo:color="#000000" style:font-name="Times New Roman" fo:font-size="10pt" style:font-name-asian="新細明體" style:font-size-asian="10pt"/>
    </style:style>
    <style:style style:name="T174_3" style:family="text">
      <style:text-properties fo:color="#000000" fo:font-size="10pt" style:font-size-asian="10pt"/>
    </style:style>
    <style:style style:name="T174_4" style:family="text">
      <style:text-properties fo:color="#000000" style:font-name="Times New Roman" fo:font-size="10pt" style:font-name-asian="新細明體" style:font-size-asian="10pt"/>
    </style:style>
    <style:style style:name="T174_5" style:family="text">
      <style:text-properties fo:color="#000000" fo:font-size="10pt" style:font-size-asian="10pt"/>
    </style:style>
    <style:style style:name="Table6" style:family="table">
      <style:table-properties table:align="left" style:width="15.676cm" fo:margin-left="0.683cm"/>
    </style:style>
    <style:style style:name="Column18" style:family="table-column">
      <style:table-column-properties style:column-width="1.907cm"/>
    </style:style>
    <style:style style:name="Column19" style:family="table-column">
      <style:table-column-properties style:column-width="2.808cm"/>
    </style:style>
    <style:style style:name="Column20" style:family="table-column">
      <style:table-column-properties style:column-width="7.352cm"/>
    </style:style>
    <style:style style:name="Column21" style:family="table-column">
      <style:table-column-properties style:column-width="3.609cm"/>
    </style:style>
    <style:style style:name="Row41" style:family="table-row">
      <style:table-row-properties style:min-row-height="0.199cm"/>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_30_44-1">
      <style:paragraph-properties fo:text-align="center" style:line-height-at-least="0.199cm" fo:margin-top="0cm" fo:margin-bottom="0cm" fo:orphans="2" fo:widows="2"/>
    </style:style>
    <style:style style:name="T175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75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_30_44-1">
      <style:paragraph-properties fo:text-align="center" style:line-height-at-least="0.199cm" fo:margin-top="0cm" fo:margin-bottom="0cm" fo:orphans="2" fo:widows="2"/>
    </style:style>
    <style:style style:name="T176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76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_30_44-1">
      <style:paragraph-properties fo:text-align="center" style:line-height-at-least="0.199cm" fo:margin-top="0cm" fo:margin-bottom="0cm" fo:orphans="2" fo:widows="2"/>
    </style:style>
    <style:style style:name="T177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77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_30_44-1">
      <style:paragraph-properties style:line-height-at-least="0.199cm" fo:margin-top="0cm" fo:margin-bottom="0cm" fo:orphans="2" fo:widows="2"/>
    </style:style>
    <style:style style:name="T178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78_2"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Row42" style:family="table-row">
      <style:table-row-properties style:min-row-height="0.199cm" fo:keep-together="always"/>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_30_44-1">
      <style:paragraph-properties style:line-height-at-least="0.199cm" fo:margin-top="0cm" fo:margin-bottom="0cm" fo:orphans="2" fo:widows="2"/>
    </style:style>
    <style:style style:name="T179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79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_30_44-1">
      <style:paragraph-properties style:line-height-at-least="0.199cm" fo:margin-top="0cm" fo:margin-bottom="0cm" fo:orphans="2" fo:widows="2"/>
    </style:style>
    <style:style style:name="T180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80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_30_44-1">
      <style:paragraph-properties fo:text-indent="-0.639cm" fo:margin-top="0cm" fo:margin-left="0.723cm" fo:margin-right="0.085cm" fo:orphans="2" fo:widows="2"/>
    </style:style>
    <style:style style:name="T181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81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182" style:family="paragraph" style:parent-style-name="_30_44-1">
      <style:paragraph-properties fo:text-indent="-0.639cm" fo:margin-top="0cm" fo:margin-left="0.723cm" fo:margin-right="0.085cm" fo:orphans="2" fo:widows="2"/>
    </style:style>
    <style:style style:name="T182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82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183" style:family="paragraph" style:parent-style-name="_30_44-1">
      <style:paragraph-properties fo:text-indent="-0.639cm" style:line-height-at-least="0.199cm" fo:margin-top="0cm" fo:margin-bottom="0cm" fo:margin-left="0.723cm" fo:margin-right="0.085cm" fo:orphans="2" fo:widows="2"/>
    </style:style>
    <style:style style:name="T183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83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_30_44-1">
      <style:paragraph-properties style:line-height-at-least="0.199cm" fo:margin-top="0cm" fo:margin-bottom="0cm" fo:orphans="2" fo:widows="2"/>
    </style:style>
    <style:style style:name="T184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84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43" style:family="table-row">
      <style:table-row-properties style:min-row-height="0.199cm" fo:keep-together="always"/>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_30_44-1">
      <style:paragraph-properties style:line-height-at-least="0.199cm" fo:margin-top="0cm" fo:margin-bottom="0cm" fo:orphans="2" fo:widows="2"/>
    </style:style>
    <style:style style:name="T186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86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_30_44-1">
      <style:paragraph-properties fo:text-indent="-0.639cm" fo:margin-top="0cm" fo:margin-left="0.723cm" fo:margin-right="0.085cm" fo:orphans="2" fo:widows="2"/>
    </style:style>
    <style:style style:name="T187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87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188" style:family="paragraph" style:parent-style-name="_30_44-1">
      <style:paragraph-properties fo:text-indent="-0.639cm" fo:margin-top="0cm" fo:margin-left="0.723cm" fo:margin-right="0.085cm" fo:orphans="2" fo:widows="2"/>
    </style:style>
    <style:style style:name="T188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88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189" style:family="paragraph" style:parent-style-name="_30_44-1">
      <style:paragraph-properties fo:text-indent="-0.639cm" style:line-height-at-least="0.199cm" fo:margin-top="0cm" fo:margin-bottom="0cm" fo:margin-left="0.723cm" fo:margin-right="0.085cm" fo:orphans="2" fo:widows="2"/>
    </style:style>
    <style:style style:name="T189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89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_30_44-1">
      <style:paragraph-properties style:line-height-at-least="0.199cm" fo:margin-top="0cm" fo:margin-bottom="0cm" fo:orphans="2" fo:widows="2"/>
    </style:style>
    <style:style style:name="T190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90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44" style:family="table-row">
      <style:table-row-properties style:min-row-height="0.199cm" fo:keep-together="always"/>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_30_44-1">
      <style:paragraph-properties style:line-height-at-least="0.199cm" fo:margin-top="0cm" fo:margin-bottom="0cm" fo:orphans="2" fo:widows="2"/>
    </style:style>
    <style:style style:name="T191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91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_30_44-1">
      <style:paragraph-properties style:line-height-at-least="0.199cm" fo:margin-top="0cm" fo:margin-bottom="0cm" fo:orphans="2" fo:widows="2"/>
    </style:style>
    <style:style style:name="T192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92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_30_44-1">
      <style:paragraph-properties fo:text-indent="-0.639cm" fo:margin-top="0cm" fo:margin-left="0.723cm" fo:margin-right="0.085cm" fo:orphans="2" fo:widows="2"/>
    </style:style>
    <style:style style:name="T193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93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194" style:family="paragraph" style:parent-style-name="_30_44-1">
      <style:paragraph-properties fo:text-indent="-0.639cm" style:line-height-at-least="0.199cm" fo:margin-top="0cm" fo:margin-bottom="0cm" fo:margin-left="0.723cm" fo:margin-right="0.085cm" fo:orphans="2" fo:widows="2"/>
    </style:style>
    <style:style style:name="T194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94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_30_44-1">
      <style:paragraph-properties style:line-height-at-least="0.199cm" fo:margin-top="0cm" fo:margin-bottom="0cm" fo:orphans="2" fo:widows="2"/>
    </style:style>
    <style:style style:name="T195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95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45" style:family="table-row">
      <style:table-row-properties style:min-row-height="0.199cm" fo:keep-together="always"/>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_30_44-1">
      <style:paragraph-properties style:line-height-at-least="0.199cm" fo:margin-top="0cm" fo:margin-bottom="0cm" fo:orphans="2" fo:widows="2"/>
    </style:style>
    <style:style style:name="T197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197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justify" fo:text-indent="-0.222cm" style:line-height-at-least="0.199cm" fo:margin-left="0.222cm"/>
    </style:style>
    <style:style style:name="T198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198_2" style:family="text">
      <style:text-properties fo:color="#000000" fo:font-size="10pt" style:font-name-asian="新細明體" style:font-size-asian="10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justify" fo:text-indent="-0.222cm" style:line-height-at-least="0.199cm" fo:margin-left="0.222cm"/>
    </style:style>
    <style:style style:name="T199_1" style:family="text">
      <style:text-properties fo:color="#333333" fo:font-size="10pt" style:font-name-asian="新細明體" style:font-size-asian="10pt" style:font-size-complex="10pt" fo:language="en" fo:language-asian="zh" fo:language-complex="ar" fo:country="US" fo:country-asian="TW" fo:country-complex="SA" style:letter-kerning="true"/>
    </style:style>
    <style:style style:name="T199_2" style:family="text">
      <style:text-properties fo:color="#000000" fo:font-size="10pt" style:font-name-asian="新細明體" style:font-size-asian="10pt" style:font-size-complex="12pt" fo:language="en" fo:language-asian="zh" fo:language-complex="ar" fo:country="US" fo:country-asian="TW" fo:country-complex="SA" style:letter-kerning="true"/>
    </style:style>
    <style:style style:name="P200" style:family="paragraph" style:parent-style-name="_30_44-1">
      <style:paragraph-properties fo:text-indent="-0.991cm" fo:margin-top="0cm" fo:margin-bottom="0cm" fo:margin-left="1.076cm" fo:margin-right="0.085cm"/>
    </style:style>
    <style:style style:name="T200_1" style:family="text">
      <style:text-properties fo:color="#000000" fo:font-size="10pt" style:font-size-asian="10pt"/>
    </style:style>
    <style:style style:name="T200_2" style:family="text">
      <style:text-properties fo:color="#000000" style:font-name="Times New Roman" fo:font-size="10pt" style:font-name-asian="新細明體" style:font-size-asian="10pt"/>
    </style:style>
    <style:style style:name="T200_3" style:family="text">
      <style:text-properties fo:color="#000000" fo:font-size="10pt" style:font-size-asian="10pt"/>
    </style:style>
    <style:style style:name="T200_4" style:family="text">
      <style:text-properties fo:color="#000000" style:font-name="Times New Roman" fo:font-size="10pt" style:font-name-asian="新細明體" style:font-size-asian="10pt"/>
    </style:style>
    <style:style style:name="T200_5" style:family="text">
      <style:text-properties fo:color="#000000" style:font-name="Times New Roman" fo:font-size="10pt" style:font-name-asian="新細明體" style:font-size-asian="10pt"/>
    </style:style>
    <style:style style:name="Table7" style:family="table">
      <style:table-properties table:align="left" style:width="14.469cm" fo:margin-left="0.683cm"/>
    </style:style>
    <style:style style:name="Column22" style:family="table-column">
      <style:table-column-properties style:column-width="1.589cm"/>
    </style:style>
    <style:style style:name="Column23" style:family="table-column">
      <style:table-column-properties style:column-width="1.905cm"/>
    </style:style>
    <style:style style:name="Column24" style:family="table-column">
      <style:table-column-properties style:column-width="6.985cm"/>
    </style:style>
    <style:style style:name="Column25" style:family="table-column">
      <style:table-column-properties style:column-width="3.99cm"/>
    </style:style>
    <style:style style:name="Row46" style:family="table-row">
      <style:table-row-properties style:min-row-height="0.199cm"/>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_30_44-1">
      <style:paragraph-properties fo:text-align="center" style:line-height-at-least="0.199cm" fo:margin-top="0cm" fo:margin-bottom="0cm" fo:orphans="2" fo:widows="2"/>
    </style:style>
    <style:style style:name="T201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01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_30_44-1">
      <style:paragraph-properties fo:text-align="center" style:line-height-at-least="0.199cm" fo:margin-top="0cm" fo:margin-bottom="0cm" fo:orphans="2" fo:widows="2"/>
    </style:style>
    <style:style style:name="T202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02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_30_44-1">
      <style:paragraph-properties fo:text-align="center" style:line-height-at-least="0.199cm" fo:margin-top="0cm" fo:margin-bottom="0cm" fo:orphans="2" fo:widows="2"/>
    </style:style>
    <style:style style:name="T203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03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_30_44-1">
      <style:paragraph-properties style:line-height-at-least="0.199cm" fo:margin-top="0cm" fo:margin-bottom="0cm" fo:orphans="2" fo:widows="2"/>
    </style:style>
    <style:style style:name="T204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04_2"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Row47" style:family="table-row">
      <style:table-row-properties style:min-row-height="0.199cm" fo:keep-together="always"/>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 style:family="paragraph" style:parent-style-name="_30_44-1">
      <style:paragraph-properties style:line-height-at-least="0.199cm" fo:margin-top="0cm" fo:margin-bottom="0cm" fo:orphans="2" fo:widows="2"/>
    </style:style>
    <style:style style:name="T205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05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_30_44-1">
      <style:paragraph-properties style:line-height-at-least="0.199cm" fo:margin-top="0cm" fo:margin-bottom="0cm" fo:orphans="2" fo:widows="2"/>
    </style:style>
    <style:style style:name="T206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06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_30_44-1">
      <style:paragraph-properties fo:text-indent="-0.639cm" fo:margin-top="0cm" fo:margin-left="0.723cm" fo:margin-right="0.085cm" fo:orphans="2" fo:widows="2"/>
    </style:style>
    <style:style style:name="T207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07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208" style:family="paragraph" style:parent-style-name="_30_44-1">
      <style:paragraph-properties fo:text-indent="-0.639cm" style:line-height-at-least="0.199cm" fo:margin-top="0cm" fo:margin-bottom="0cm" fo:margin-left="0.723cm" fo:margin-right="0.085cm" fo:orphans="2" fo:widows="2"/>
    </style:style>
    <style:style style:name="T208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08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 style:family="paragraph" style:parent-style-name="_30_44-1">
      <style:paragraph-properties style:line-height-at-least="0.199cm" fo:margin-top="0cm" fo:margin-bottom="0cm" fo:orphans="2" fo:widows="2"/>
    </style:style>
    <style:style style:name="T209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09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48" style:family="table-row">
      <style:table-row-properties style:min-row-height="0.199cm" fo:keep-together="always"/>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 style:family="paragraph" style:parent-style-name="_30_44-1">
      <style:paragraph-properties style:line-height-at-least="0.199cm" fo:margin-top="0cm" fo:margin-bottom="0cm" fo:orphans="2" fo:widows="2"/>
    </style:style>
    <style:style style:name="T211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11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_30_44-1">
      <style:paragraph-properties fo:text-indent="-0.639cm" fo:margin-top="0cm" fo:margin-left="0.723cm" fo:margin-right="0.085cm" fo:orphans="2" fo:widows="2"/>
    </style:style>
    <style:style style:name="T212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12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212_3"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12_4"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P213" style:family="paragraph" style:parent-style-name="_30_44-1">
      <style:paragraph-properties fo:text-indent="-0.639cm" style:line-height-at-least="0.199cm" fo:margin-top="0cm" fo:margin-bottom="0cm" fo:margin-left="0.723cm" fo:margin-right="0.085cm" fo:orphans="2" fo:widows="2"/>
    </style:style>
    <style:style style:name="T213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13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T213_3"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13_4"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_30_44-1">
      <style:paragraph-properties style:line-height-at-least="0.199cm" fo:margin-top="0cm" fo:margin-bottom="0cm" fo:orphans="2" fo:widows="2"/>
    </style:style>
    <style:style style:name="T214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14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49" style:family="table-row">
      <style:table-row-properties style:min-row-height="0.199cm" fo:keep-together="always"/>
    </style:style>
    <style:style style:name="Cell1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_30_44-1">
      <style:paragraph-properties style:line-height-at-least="0.199cm" fo:margin-top="0cm" fo:margin-bottom="0cm" fo:orphans="2" fo:widows="2"/>
    </style:style>
    <style:style style:name="T215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15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6" style:family="paragraph" style:parent-style-name="_30_44-1">
      <style:paragraph-properties style:line-height-at-least="0.199cm" fo:margin-top="0cm" fo:margin-bottom="0cm" fo:orphans="2" fo:widows="2"/>
    </style:style>
    <style:style style:name="T216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16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7" style:family="paragraph" style:parent-style-name="_30_44-1">
      <style:paragraph-properties style:line-height-at-least="0.199cm" fo:margin-top="0cm" fo:margin-bottom="0cm" fo:orphans="2" fo:widows="2"/>
    </style:style>
    <style:style style:name="T217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17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_30_44-1">
      <style:paragraph-properties style:line-height-at-least="0.199cm" fo:margin-top="0cm" fo:margin-bottom="0cm" fo:orphans="2" fo:widows="2"/>
    </style:style>
    <style:style style:name="T218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18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Row50" style:family="table-row">
      <style:table-row-properties style:min-row-height="0.199cm" fo:keep-together="always"/>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text-properties fo:color="#333333" style:font-name="Arial Unicode MS" fo:font-size="9pt" style:font-name-asian="Arial Unicode MS" style:font-size-asian="9pt" style:font-name-complex="Arial Unicode MS" style:font-size-complex="9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0" style:family="paragraph" style:parent-style-name="_30_44-1">
      <style:paragraph-properties style:line-height-at-least="0.199cm" fo:margin-top="0cm" fo:margin-bottom="0cm" fo:orphans="2" fo:widows="2"/>
    </style:style>
    <style:style style:name="T220_1" style:family="text">
      <style:text-properties fo:color="#000000" style:font-name="Times New Roman" fo:font-size="10pt" style:font-name-asian="新細明體" style:font-size-asian="10pt" style:font-name-complex="Arial Unicode MS" style:font-size-complex="12pt" fo:language="en" fo:language-asian="zh" fo:language-complex="ar" fo:country="US" fo:country-asian="TW" fo:country-complex="SA"/>
    </style:style>
    <style:style style:name="T220_2" style:family="text">
      <style:text-properties fo:color="#000000" style:font-name="Arial Unicode MS" fo:font-size="10pt" style:font-name-asian="Arial Unicode MS" style:font-size-asian="10pt" style:font-name-complex="Arial Unicode MS" style:font-size-complex="12pt" fo:language="en" fo:language-asian="zh" fo:language-complex="ar" fo:country="US" fo:country-asian="TW" fo:country-complex="SA"/>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1" style:family="paragraph" style:parent-style-name="a">
      <style:paragraph-properties fo:text-indent="-0.318cm" style:line-height-at-least="0.199cm" fo:margin-top="0cm" fo:margin-bottom="0cm" fo:margin-left="0.318cm" fo:orphans="2" fo:widows="2"/>
    </style:style>
    <style:style style:name="T221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21_2" style:family="text">
      <style:text-properties fo:color="#000000" style:font-name="Arial Unicode MS" fo:font-size="10pt" style:font-name-asian="新細明體" style:font-size-asian="10pt" style:font-name-complex="Arial Unicode MS" style:font-size-complex="12pt" fo:language="en" fo:language-asian="zh" fo:language-complex="ar" fo:country="US" fo:country-asian="TW" fo:country-complex="SA"/>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2" style:family="paragraph" style:parent-style-name="a1">
      <style:paragraph-properties fo:text-align="justify" fo:text-indent="-0.039cm" style:line-height-at-least="0.199cm" fo:margin-top="0cm" fo:margin-bottom="0cm" fo:margin-left="0.039cm" fo:orphans="2" fo:widows="2"/>
    </style:style>
    <style:style style:name="T222_1" style:family="text">
      <style:text-properties fo:color="#333333" style:font-name="Arial Unicode MS" fo:font-size="10pt" style:font-name-asian="Arial Unicode MS" style:font-size-asian="10pt" style:font-name-complex="Arial Unicode MS" style:font-size-complex="10pt" fo:language="en" fo:language-asian="zh" fo:language-complex="ar" fo:country="US" fo:country-asian="TW" fo:country-complex="SA"/>
    </style:style>
    <style:style style:name="T222_2" style:family="text">
      <style:text-properties fo:color="#000000" style:font-name="Arial Unicode MS" fo:font-size="10pt" style:font-name-asian="新細明體" style:font-size-asian="10pt" style:font-name-complex="Arial Unicode MS" style:font-size-complex="12pt" fo:language="en" fo:language-asian="zh" fo:language-complex="ar" fo:country="US" fo:country-asian="TW" fo:country-complex="SA"/>
    </style:style>
    <style:style style:name="P223" style:family="paragraph" style:parent-style-name="Normal"/>
  </office:automatic-styles>
  <office:body>
    <office:text>
      <text:p text:style-name="P1"><text:span text:style-name="T1_1">附件十五　汽車設備規格變更規定</text:span><text:span text:style-name="T1_2"><text:s/></text:span></text:p>
      <text:p text:style-name="P2"><text:span text:style-name="T2_1">一、本點汽車設備變更項目須經交通部委託之車輛專業技術研究機構審驗合格，並繳驗改（加）裝設備之統一發票，屬車身或底盤改（加）裝設備者，另應繳驗貨物稅完（免）稅證明文件，經公路監理機關檢驗合格後，辦理變更登記。</text:span><text:span text:style-name="T2_2"><text:s/></text:span></text:p>
      <table:table table:style-name="Table1">
        <table:table-column table:style-name="Column1"/>
        <table:table-column table:style-name="Column2"/>
        <table:table-column table:style-name="Column3"/>
        <table:table-row table:style-name="Row1">
          <table:table-cell table:style-name="Cell1">
            <text:p text:style-name="P3"><text:span text:style-name="T3_1">設備分類</text:span><text:span text:style-name="T3_2"><text:s/></text:span></text:p>
          </table:table-cell>
          <table:table-cell table:style-name="Cell2">
            <text:p text:style-name="P4"><text:span text:style-name="T4_1">變更項目</text:span><text:span text:style-name="T4_2"><text:s/></text:span></text:p>
          </table:table-cell>
          <table:table-cell table:style-name="Cell3">
            <text:p text:style-name="P5"><text:span text:style-name="T5_1">變更要件或檢驗標準</text:span><text:span text:style-name="T5_2"><text:s/></text:span></text:p>
          </table:table-cell>
        </table:table-row>
        <table:table-row table:style-name="Row2">
          <table:table-cell table:style-name="Cell4" table:number-rows-spanned="2">
            <text:p text:style-name="P6"><text:span text:style-name="T6_1">引擎</text:span><text:span text:style-name="T6_2"><text:s/></text:span></text:p>
          </table:table-cell>
          <table:table-cell table:style-name="Cell5">
            <text:p text:style-name="P7"><text:span text:style-name="T7_1">使用液化石油氣為燃料者（含單、雙燃料）</text:span><text:span text:style-name="T7_2"><text:s/></text:span></text:p>
          </table:table-cell>
          <table:table-cell table:style-name="Cell6">
            <text:p text:style-name="P8"><text:span text:style-name="T8_1">應符合「汽車變更使用液化石油氣燃料系統車型安全及品質一致性審驗作業要點」之規定，並繳驗下列證件：</text:span><text:span text:style-name="T8_2"><text:s/></text:span></text:p>
            <text:p text:style-name="P9"><text:span text:style-name="T9_1">１、改裝完成檢驗</text:span><text:span text:style-name="T9_2">合格</text:span><text:span text:style-name="T9_3">紀錄表（格式如附件九）。</text:span><text:span text:style-name="T9_4"><text:s/></text:span></text:p>
            <text:p text:style-name="P10"><text:span text:style-name="T10_1">２、公司登記</text:span><text:span text:style-name="T10_2">證明文件</text:span><text:span text:style-name="T10_3">影本及工廠登記或商業登記證明文件影本並加蓋公司章，其營業項目應列有液化石油氣汽車改裝。</text:span><text:span text:style-name="T10_4"><text:s/></text:span></text:p>
            <text:p text:style-name="P11"><text:span text:style-name="T11_1">３、負責改裝技術人員證件影本並蓋公司章（政府機關舉辦之液化石油氣汽車課程講習合格證件）。</text:span><text:span text:style-name="T11_2"><text:s/></text:span></text:p>
            <text:p text:style-name="P12"><text:span text:style-name="T12_1">４、車輛專業技術研究機構檢測合格證件影本並加蓋公司章（同改裝廠、同廠牌、同型式）。</text:span><text:span text:style-name="T12_2"><text:s/></text:span></text:p>
            <text:p text:style-name="P13"><text:span text:style-name="T13_1">５、改（加）裝設備完（免）稅證件。</text:span><text:span text:style-name="T13_2"><text:s/></text:span></text:p>
          </table:table-cell>
        </table:table-row>
        <table:table-row table:style-name="Row3">
          <table:covered-table-cell table:style-name="Cell7">
            <text:p text:style-name="P14"/>
          </table:covered-table-cell>
          <table:table-cell table:style-name="Cell8">
            <text:p text:style-name="P15"><text:span text:style-name="T15_1">使用壓縮天然氣為燃料者（含單、雙燃料）</text:span><text:span text:style-name="T15_2"><text:s/></text:span></text:p>
          </table:table-cell>
          <table:table-cell table:style-name="Cell9">
            <text:p text:style-name="P16"><text:span text:style-name="T16_1">應檢附逐車經車輛專業機構依附件十三規定檢測天然氣燃料系統審驗合格報告及改（加）裝設備完（免）稅證件。</text:span><text:span text:style-name="T16_2"><text:s/></text:span></text:p>
          </table:table-cell>
        </table:table-row>
        <table:table-row table:style-name="Row4">
          <table:table-cell table:style-name="Cell10" table:number-rows-spanned="3">
            <text:p text:style-name="P17"><text:span text:style-name="T17_1">車身</text:span><text:span text:style-name="T17_2"><text:s/></text:span></text:p>
          </table:table-cell>
          <table:table-cell table:style-name="Cell11">
            <text:p text:style-name="P18"><text:span text:style-name="T18_1">小型汽車固定式置物架</text:span><text:span text:style-name="T18_2"><text:s/></text:span></text:p>
          </table:table-cell>
          <table:table-cell table:style-name="Cell12">
            <text:p text:style-name="P19"><text:span text:style-name="T19_1">應符合「車輛零組件型式安全及品質一致性審驗作業要點」之「小型汽車固定式置物架」規定。</text:span><text:span text:style-name="T19_2"><text:s/></text:span></text:p>
          </table:table-cell>
        </table:table-row>
        <table:table-row table:style-name="Row5">
          <table:covered-table-cell table:style-name="Cell13">
            <text:p text:style-name="P20"/>
          </table:covered-table-cell>
          <table:table-cell table:style-name="Cell14">
            <text:p text:style-name="P21"><text:span text:style-name="T21_1">計程車設置車頂廣告看板架</text:span><text:span text:style-name="T21_2"><text:s/></text:span></text:p>
          </table:table-cell>
          <table:table-cell table:style-name="Cell15">
            <text:p text:style-name="P22"><text:span text:style-name="T22_1">應符合第二十四條之一規定。</text:span><text:span text:style-name="T22_2"><text:s/></text:span></text:p>
          </table:table-cell>
        </table:table-row>
        <table:table-row table:style-name="Row6">
          <table:covered-table-cell table:style-name="Cell16">
            <text:p text:style-name="P23"/>
          </table:covered-table-cell>
          <table:table-cell table:style-name="Cell17">
            <text:p text:style-name="P24"><text:span text:style-name="T24_1">車身變更打造全高三</text:span><text:span text:style-name="T24_2">‧</text:span><text:span text:style-name="T24_3">五公尺以上</text:span><text:span text:style-name="T24_4"><text:s/></text:span></text:p>
          </table:table-cell>
          <table:table-cell table:style-name="Cell18">
            <text:p text:style-name="P25"><text:span text:style-name="T25_1">應符合第三十九條第十六款、第十七款之規定。</text:span><text:span text:style-name="T25_2"><text:s/></text:span></text:p>
          </table:table-cell>
        </table:table-row>
        <table:table-row table:style-name="Row7">
          <table:table-cell table:style-name="Cell19" table:number-rows-spanned="2">
            <text:p text:style-name="P26"><text:span text:style-name="T26_1">底盤</text:span><text:span text:style-name="T26_2"><text:s/></text:span></text:p>
          </table:table-cell>
          <table:table-cell table:style-name="Cell20">
            <text:p text:style-name="P27"><text:span text:style-name="T27_1">車輛後懸部分大樑</text:span><text:span text:style-name="T27_2"><text:s/></text:span></text:p>
          </table:table-cell>
          <table:table-cell table:style-name="Cell21">
            <text:p text:style-name="P28"><text:span text:style-name="T28_1">應符合「車輛後懸部分大樑變更審驗作業要點」之規定。</text:span><text:span text:style-name="T28_2"><text:s/></text:span></text:p>
          </table:table-cell>
        </table:table-row>
        <table:table-row table:style-name="Row8">
          <table:covered-table-cell table:style-name="Cell22">
            <text:p text:style-name="P29"/>
          </table:covered-table-cell>
          <table:table-cell table:style-name="Cell23">
            <text:p text:style-name="P30"><text:span text:style-name="T30_1">小型汽車附掛拖車設備</text:span><text:span text:style-name="T30_2"><text:s/></text:span></text:p>
          </table:table-cell>
          <table:table-cell table:style-name="Cell24">
            <text:p text:style-name="P31"><text:span text:style-name="T31_1">應符合「使用中小型汽車附掛拖車變更審查及登檢作業規定」之規定。</text:span><text:span text:style-name="T31_2"><text:s/></text:span></text:p>
          </table:table-cell>
        </table:table-row>
        <table:table-row table:style-name="Row9">
          <table:table-cell table:style-name="Cell25" table:number-rows-spanned="4">
            <text:p text:style-name="P32"><text:span text:style-name="T32_1">其他設備</text:span><text:span text:style-name="T32_2"><text:s/></text:span></text:p>
          </table:table-cell>
          <table:table-cell table:style-name="Cell26">
            <text:p text:style-name="P33"><text:span text:style-name="T33_1">大客車座椅拆減</text:span><text:span text:style-name="T33_2"><text:s/></text:span></text:p>
          </table:table-cell>
          <table:table-cell table:style-name="Cell27">
            <text:p text:style-name="P34"><text:span text:style-name="T34_1">大客車座椅拆減未涉及變更車體或座椅配置之情形者，應向公路監理機關過磅登檢，辦理座位數變更登記。</text:span><text:span text:style-name="T34_2"><text:s/></text:span></text:p>
          </table:table-cell>
        </table:table-row>
        <table:table-row table:style-name="Row10">
          <table:covered-table-cell table:style-name="Cell28">
            <text:p text:style-name="P35"/>
          </table:covered-table-cell>
          <table:table-cell table:style-name="Cell29" table:number-rows-spanned="2">
            <text:p text:style-name="P36"><text:span text:style-name="T36_1">大客車座椅材質或配置換裝、內裝整體整修換裝</text:span><text:span text:style-name="T36_2"><text:s/></text:span></text:p>
          </table:table-cell>
          <table:table-cell table:style-name="Cell30">
            <text:p text:style-name="P37"><text:span text:style-name="T37_1">１、中華民國九十一年一月一日起應符合內裝材料難燃性測試之大客車，有更新換裝座椅材質、換裝座椅配置或內裝整體整修換裝之情形，應檢具換裝座椅來源證件、座椅材料審驗合格證明文件及座椅合格施工廠商切結書（註記裝用車輛牌照或引擎、車身號碼並加蓋公司章），向公路監理機關過磅登檢，辦理變更登記。</text:span><text:span text:style-name="T37_2"><text:s/></text:span></text:p>
          </table:table-cell>
        </table:table-row>
        <table:table-row table:style-name="Row11">
          <table:covered-table-cell table:style-name="Cell31">
            <text:p text:style-name="P38"/>
          </table:covered-table-cell>
          <table:covered-table-cell table:style-name="Cell32">
            <text:p text:style-name="P39"/>
          </table:covered-table-cell>
          <table:table-cell table:style-name="Cell33">
            <text:p text:style-name="P40"><text:span text:style-name="T40_1">２、中華民國九十年十二月三十一日前免經符合內裝材料難燃性測試之大客車，變更座椅後向公路監理機關過磅登檢，辦理座位數變更登記。</text:span><text:span text:style-name="T40_2"><text:s/></text:span></text:p>
          </table:table-cell>
        </table:table-row>
        <table:table-row table:style-name="Row12">
          <table:covered-table-cell table:style-name="Cell34">
            <text:p text:style-name="P41"/>
          </table:covered-table-cell>
          <table:table-cell table:style-name="Cell35">
            <text:p text:style-name="P42"><text:span text:style-name="T42_1">其他經主管機關核定之項目</text:span><text:span text:style-name="T42_2"><text:s/></text:span></text:p>
          </table:table-cell>
          <table:table-cell table:style-name="Cell36">
            <text:p text:style-name="P43"><text:span text:style-name="T43_1"> </text:span><text:span text:style-name="T43_2"><text:s/></text:span></text:p>
          </table:table-cell>
        </table:table-row>
      </table:table>
      <text:p text:style-name="P44"><text:span text:style-name="T44_1">二、本點設備變更須原車輛製造廠、車輛代理商或車輛修理廠出具改裝證明及改（加）裝設備之統一發票，並經公路監理機關檢驗合格後，辦理變更登記。</text:span><text:span text:style-name="T44_2"><text:s/></text:span></text:p>
      <text:p text:style-name="P45"><text:span text:style-name="T45_1">　(</text:span><text:span text:style-name="T45_2">一</text:span><text:span text:style-name="T45_3">)<text:tab/></text:span><text:span text:style-name="T45_4">本項汽車設備變更須由原汽車（底盤）製造廠、汽車代理商或依法領有營利事業登記證或工廠登記證，其營業項目列有汽車車體（身）打造業或汽車修理業者（以下簡稱汽車車廠）出具改裝證明。</text:span><text:span text:style-name="T45_5"><text:s/></text:span></text:p>
      <table:table table:style-name="Table2">
        <table:table-column table:style-name="Column4"/>
        <table:table-column table:style-name="Column5"/>
        <table:table-column table:style-name="Column6"/>
        <table:table-column table:style-name="Column7"/>
        <table:table-row table:style-name="Row13">
          <table:table-cell table:style-name="Cell37">
            <text:p text:style-name="P46"><text:span text:style-name="T46_1">設備分類</text:span><text:span text:style-name="T46_2"><text:s/></text:span></text:p>
          </table:table-cell>
          <table:table-cell table:style-name="Cell38">
            <text:p text:style-name="P47"><text:span text:style-name="T47_1">變更項目</text:span><text:span text:style-name="T47_2"><text:s/></text:span></text:p>
          </table:table-cell>
          <table:table-cell table:style-name="Cell39">
            <text:p text:style-name="P48"><text:span text:style-name="T48_1">變更要件或檢驗標準</text:span><text:span text:style-name="T48_2"><text:s/></text:span></text:p>
          </table:table-cell>
          <table:table-cell table:style-name="Cell40">
            <text:p text:style-name="P49"><text:span text:style-name="T49_1">實施日期或適用日期</text:span><text:span text:style-name="T49_2"><text:s/></text:span></text:p>
          </table:table-cell>
        </table:table-row>
        <table:table-row table:style-name="Row14">
          <table:table-cell table:style-name="Cell41" table:number-rows-spanned="4">
            <text:p text:style-name="P50"><text:span text:style-name="T50_1">車身</text:span><text:span text:style-name="T50_2"><text:s/></text:span></text:p>
          </table:table-cell>
          <table:table-cell table:style-name="Cell42">
            <text:p text:style-name="P51"><text:span text:style-name="T51_1">車身式樣變更（或附加設備）：附加吊桿、傾卸式、攪拌式、多層式</text:span><text:span text:style-name="T51_2"><text:s/></text:span></text:p>
          </table:table-cell>
          <table:table-cell table:style-name="Cell43">
            <text:p text:style-name="P52"><text:span text:style-name="T52_1">１、須</text:span><text:span text:style-name="T52_2">經汽車車廠出具改裝證明文件。</text:span><text:span text:style-name="T52_3"><text:s/></text:span></text:p>
            <text:p text:style-name="P53"><text:span text:style-name="T53_1">２、應與底盤大樑或是其他車體主要結構部份連接，並安裝牢固。</text:span><text:span text:style-name="T53_2"><text:s/></text:span></text:p>
            <text:p text:style-name="P54"><text:span text:style-name="T54_1">３、不得遮蔽號牌及燈光。</text:span><text:span text:style-name="T54_2"><text:s/></text:span></text:p>
          </table:table-cell>
          <table:table-cell table:style-name="Cell44">
            <text:p text:style-name="P55"><text:span text:style-name="T55_1">自中華民國九十六年一月一日起。</text:span><text:span text:style-name="T55_2"><text:s/></text:span></text:p>
          </table:table-cell>
        </table:table-row>
        <table:table-row table:style-name="Row15">
          <table:covered-table-cell table:style-name="Cell45">
            <text:p text:style-name="P56"/>
          </table:covered-table-cell>
          <table:table-cell table:style-name="Cell46" table:number-rows-spanned="3">
            <text:p text:style-name="P57"><text:span text:style-name="T57_1">防撞桿</text:span><text:span text:style-name="T57_2"><text:s/></text:span></text:p>
          </table:table-cell>
          <table:table-cell table:style-name="Cell47">
            <text:p text:style-name="P58"><text:span text:style-name="T58_1">１、中華民國九十六年一月一日後改裝者，須經</text:span><text:span text:style-name="T58_2">汽車</text:span><text:span text:style-name="T58_3">車廠出具安裝證明文件，經公路監理機關檢驗合格，辦理變更登記。</text:span><text:span text:style-name="T58_4"><text:s/></text:span></text:p>
          </table:table-cell>
          <table:table-cell table:style-name="Cell48">
            <text:p text:style-name="P59"><text:span text:style-name="T59_1">自中華民國九十六年一月一日起。</text:span><text:span text:style-name="T59_2"><text:s/></text:span></text:p>
          </table:table-cell>
        </table:table-row>
        <table:table-row table:style-name="Row16">
          <table:covered-table-cell table:style-name="Cell49">
            <text:p text:style-name="P60"/>
          </table:covered-table-cell>
          <table:covered-table-cell table:style-name="Cell50">
            <text:p text:style-name="P61"/>
          </table:covered-table-cell>
          <table:table-cell table:style-name="Cell51">
            <text:p text:style-name="P62"><text:span text:style-name="T62_1">２、中華民國九十五年十二月三十一日前已改裝者，得免出具安裝證明及統一發票，經公路監理機關檢驗合格，辦理變更登記。</text:span><text:span text:style-name="T62_2"><text:s/></text:span></text:p>
          </table:table-cell>
          <table:table-cell table:style-name="Cell52">
            <text:p text:style-name="P63"><text:span text:style-name="T63_1">自中華民國九十五年七月一日至九十五年十二月三十一日。</text:span><text:span text:style-name="T63_2"><text:s/></text:span></text:p>
          </table:table-cell>
        </table:table-row>
        <table:table-row table:style-name="Row17">
          <table:covered-table-cell table:style-name="Cell53">
            <text:p text:style-name="P64"/>
          </table:covered-table-cell>
          <table:covered-table-cell table:style-name="Cell54">
            <text:p text:style-name="P65"/>
          </table:covered-table-cell>
          <table:table-cell table:style-name="Cell55">
            <text:p text:style-name="P66"><text:span text:style-name="T66_1">３、</text:span><text:span text:style-name="T66_2">本項設備檢驗標準：</text:span><text:span text:style-name="T66_3"><text:s/></text:span></text:p>
            <text:p text:style-name="P67"><text:span text:style-name="T67_1">　(</text:span><text:span text:style-name="T67_2">１</text:span><text:span text:style-name="T67_3">)<text:tab/></text:span><text:span text:style-name="T67_4">應與底盤大樑或是其他車體主要結構部份連接，並安裝牢固</text:span><text:span text:style-name="T67_5">。</text:span><text:span text:style-name="T67_6"><text:s/></text:span></text:p>
            <text:p text:style-name="P68"><text:span text:style-name="T68_1">　(</text:span><text:span text:style-name="T68_2">２</text:span><text:span text:style-name="T68_3">)<text:tab/></text:span><text:span text:style-name="T68_4">不得遮蔽號牌及燈光</text:span><text:span text:style-name="T68_5">。<text:s/></text:span></text:p>
            <text:p text:style-name="P69"><text:span text:style-name="T69_1">　(</text:span><text:span text:style-name="T69_2">３</text:span><text:span text:style-name="T69_3">)<text:tab/></text:span><text:span text:style-name="T69_4">不得有銳利角及邊緣</text:span><text:span text:style-name="T69_5">。<text:s/></text:span></text:p>
            <text:p text:style-name="P70"><text:span text:style-name="T70_1">　(</text:span><text:span text:style-name="T70_2">４</text:span><text:span text:style-name="T70_3">)<text:tab/></text:span><text:span text:style-name="T70_4">不得突出車身兩側，致影響行車安全</text:span><text:span text:style-name="T70_5">。<text:s/></text:span></text:p>
            <text:p text:style-name="P71"><text:span text:style-name="T71_1">　(</text:span><text:span text:style-name="T71_2">５</text:span><text:span text:style-name="T71_3">)<text:tab/></text:span><text:span text:style-name="T71_4">前方延伸長度應在三十公分以內，後方延伸長度應在二十五公分以內，且後懸部分應符合第三十八條規定</text:span><text:span text:style-name="T71_5">。<text:s/></text:span></text:p>
          </table:table-cell>
          <table:table-cell table:style-name="Cell56">
            <text:p text:style-name="P72"><text:span text:style-name="T72_1"> </text:span><text:span text:style-name="T72_2"><text:s/></text:span></text:p>
          </table:table-cell>
        </table:table-row>
        <table:table-row table:style-name="Row18">
          <table:table-cell table:style-name="Cell57" table:number-rows-spanned="6">
            <text:p text:style-name="P73"><text:span text:style-name="T73_1">電系</text:span><text:span text:style-name="T73_2"><text:s/></text:span></text:p>
          </table:table-cell>
          <table:table-cell table:style-name="Cell58" table:number-rows-spanned="5">
            <text:p text:style-name="P74"><text:span text:style-name="T74_1">頭燈（氣體放電式頭燈）</text:span><text:span text:style-name="T74_2"><text:s/></text:span></text:p>
          </table:table-cell>
          <table:table-cell table:style-name="Cell59">
            <text:p text:style-name="P75"><text:span text:style-name="T75_1">１、中華民國九十七年七月一日後改裝者，</text:span><text:span text:style-name="T75_2">須汽車車廠</text:span><text:span text:style-name="T75_3">出具改裝證明文件，其氣體放電式頭燈應使用經車輛零組件型式安全審驗合格之燈具（泡），為近光頭燈者另應裝設具自動調整垂直傾角之裝置，經公路監理機關依第</text:span><text:span text:style-name="T75_4">4</text:span><text:span text:style-name="T75_5">目氣體放電式頭燈檢驗標準檢驗合格，辦理變更登記。</text:span><text:span text:style-name="T75_6"><text:s/></text:span></text:p>
          </table:table-cell>
          <table:table-cell table:style-name="Cell60">
            <text:p text:style-name="P76"><text:span text:style-name="T76_1">自中華民國九十七年七月一日起。</text:span><text:span text:style-name="T76_2"><text:s/></text:span></text:p>
          </table:table-cell>
        </table:table-row>
        <table:table-row table:style-name="Row19">
          <table:covered-table-cell table:style-name="Cell61">
            <text:p text:style-name="P77"/>
          </table:covered-table-cell>
          <table:covered-table-cell table:style-name="Cell62">
            <text:p text:style-name="P78"/>
          </table:covered-table-cell>
          <table:table-cell table:style-name="Cell63">
            <text:p text:style-name="P79"><text:span text:style-name="T79_1">２、中華民國九十六年一月一日後改裝者，須經</text:span><text:span text:style-name="T79_2">汽車</text:span><text:span text:style-name="T79_3">車廠出具改裝證明文件，其氣體放電式頭燈應使用經車輛零組件型式安全審驗合格之燈泡，經公路監理機關依第</text:span><text:span text:style-name="T79_4">4</text:span><text:span text:style-name="T79_5">目氣體放電式頭燈檢驗標準檢驗合</text:span><text:span text:style-name="T79_6">格，</text:span><text:span text:style-name="T79_7">辦理變更登記</text:span><text:span text:style-name="T79_8">。</text:span><text:span text:style-name="T79_9"><text:s/></text:span></text:p>
          </table:table-cell>
          <table:table-cell table:style-name="Cell64">
            <text:p text:style-name="P80"><text:span text:style-name="T80_1">自中華民國九十六年一月一日起。</text:span><text:span text:style-name="T80_2"><text:s/></text:span></text:p>
          </table:table-cell>
        </table:table-row>
        <table:table-row table:style-name="Row20">
          <table:covered-table-cell table:style-name="Cell65">
            <text:p text:style-name="P81"/>
          </table:covered-table-cell>
          <table:covered-table-cell table:style-name="Cell66">
            <text:p text:style-name="P82"/>
          </table:covered-table-cell>
          <table:table-cell table:style-name="Cell67">
            <text:p text:style-name="P83"><text:span text:style-name="T83_1">３、中華民國九十五年十二月三十一日前改裝者，得免出具安裝證明及統一發票，其氣體放電式頭燈得免使用經車輛零組件型式安全審驗合格之燈泡，經公路監理機關依第</text:span><text:span text:style-name="T83_2">4</text:span><text:span text:style-name="T83_3">目氣體放電式頭燈檢驗標準檢驗合格，辦理變更登記。</text:span><text:span text:style-name="T83_4"><text:s/></text:span></text:p>
          </table:table-cell>
          <table:table-cell table:style-name="Cell68">
            <text:p text:style-name="P84"><text:span text:style-name="T84_1">自中華民國九十五年七月一日至九十五年十二月三十一日。</text:span><text:span text:style-name="T84_2"><text:s/></text:span></text:p>
          </table:table-cell>
        </table:table-row>
        <table:table-row table:style-name="Row21">
          <table:covered-table-cell table:style-name="Cell69">
            <text:p text:style-name="P85"/>
          </table:covered-table-cell>
          <table:covered-table-cell table:style-name="Cell70">
            <text:p text:style-name="P86"/>
          </table:covered-table-cell>
          <table:table-cell table:style-name="Cell71">
            <text:p text:style-name="P87"><text:span text:style-name="T87_1">４、氣體放電式頭燈檢驗標準：</text:span><text:span text:style-name="T87_2"><text:s/></text:span></text:p>
            <text:p text:style-name="P88"><text:span text:style-name="T88_1">　(</text:span><text:span text:style-name="T88_2">１</text:span><text:span text:style-name="T88_3">)<text:tab/></text:span><text:span text:style-name="T88_4">由燈前一公尺處之頭燈試驗器進行量測，如圖一、圖二所示。（單位為公分）。</text:span><text:span text:style-name="T88_5">HH</text:span><text:span text:style-name="T88_6">線及</text:span><text:span text:style-name="T88_7">VV</text:span><text:span text:style-name="T88_8">線為穿過近光參考軸之水平面與垂直面和此螢幕的交叉點。角度</text:span><text:span text:style-name="T88_9">HVH2-HH</text:span><text:span text:style-name="T88_10">為十五度。</text:span></text:p>
            <text:p text:style-name="P89"><text:span text:style-name="T89_1">　             <text:s/></text:span><draw:frame svg:x="0cm" svg:y="0cm" svg:width="3.36cm" svg:height="6.112cm" draw:style-name="FR1" text:anchor-type="as-char" draw:z-index="0"><draw:image xlink:href="Pictures/image1.png" xlink:type="simple" xlink:show="embed" xlink:actuate="onLoad"/></draw:frame></text:p>
            <text:p text:style-name="P90"><text:span text:style-name="T90_1">　</text:span></text:p>
            <text:p text:style-name="P91"><text:span text:style-name="T91_1">　(</text:span><text:span text:style-name="T91_2">２</text:span><text:span text:style-name="T91_3">)<text:tab/></text:span><text:span text:style-name="T91_4">近光燈需提供足夠清楚的明暗截止線（</text:span><text:span text:style-name="T91_5">cut-off</text:span><text:span text:style-name="T91_6">）以作為調整之用，在配光螢幕</text:span><text:span text:style-name="T91_7">VV</text:span><text:span text:style-name="T91_8">線左側為水平直線，而另一邊則不應超越</text:span><text:span text:style-name="T91_9">HV/H2</text:span><text:span text:style-name="T91_10">線（圖</text:span><text:span text:style-name="T91_11">一）或</text:span><text:span text:style-name="T91_12">HV/H3/H4</text:span><text:span text:style-name="T91_13">線（圖二）上方</text:span><text:span text:style-name="T91_14">。</text:span><text:span text:style-name="T91_15"><text:s/></text:span></text:p>
          </table:table-cell>
          <table:table-cell table:style-name="Cell72">
            <text:p text:style-name="P92"><text:span text:style-name="T92_1"> </text:span><text:span text:style-name="T92_2"><text:s/></text:span></text:p>
          </table:table-cell>
        </table:table-row>
        <table:table-row table:style-name="Row22">
          <table:covered-table-cell table:style-name="Cell73">
            <text:p text:style-name="P93"/>
          </table:covered-table-cell>
          <table:covered-table-cell table:style-name="Cell74">
            <text:p text:style-name="P94"/>
          </table:covered-table-cell>
          <table:table-cell table:style-name="Cell75">
            <text:p text:style-name="P95"><text:span text:style-name="T95_1">　</text:span><text:span text:style-name="T95_2">(</text:span><text:span text:style-name="T95_3">３</text:span><text:span text:style-name="T95_4">)<text:tab/></text:span><text:span text:style-name="T95_5">應校準近光光束使明暗截止線水平部份位於</text:span><text:span text:style-name="T95_6">HH</text:span><text:span text:style-name="T95_7">線下方十公分處，其轉折處應</text:span><text:span text:style-name="T95_8">位於</text:span><text:span text:style-name="T95_9">VV</text:span><text:span text:style-name="T95_10">線上。若校準後無法符合近光燈之配光要求，允許在水平方向左</text:span><text:span text:style-name="T95_11">右各</text:span><text:span text:style-name="T95_12">○‧</text:span><text:span text:style-name="T95_13">五度（八</text:span><text:span text:style-name="T95_14">‧</text:span><text:span text:style-name="T95_15">七</text:span><text:span text:style-name="T95_16">五公分）範圍及垂</text:span><text:span text:style-name="T95_17">直方向上下各</text:span><text:span text:style-name="T95_18">○‧</text:span><text:span text:style-name="T95_19">二度（三</text:span><text:span text:style-name="T95_20">‧</text:span><text:span text:style-name="T95_21">五</text:span><text:span text:style-name="T95_22">公分）範圍內</text:span><text:span text:style-name="T95_23">。</text:span><text:span text:style-name="T95_24"><text:s/></text:span></text:p>
          </table:table-cell>
          <table:table-cell table:style-name="Cell76">
            <text:p text:style-name="P96"><text:span text:style-name="T96_1"> </text:span><text:span text:style-name="T96_2"><text:s/></text:span></text:p>
          </table:table-cell>
        </table:table-row>
        <table:table-row table:style-name="Row23">
          <table:covered-table-cell table:style-name="Cell77">
            <text:p text:style-name="P97"/>
          </table:covered-table-cell>
          <table:table-cell table:style-name="Cell78">
            <text:p text:style-name="P98"><text:span text:style-name="T98_1">其他經主管機關核定之項目</text:span><text:span text:style-name="T98_2"><text:s/></text:span></text:p>
          </table:table-cell>
          <table:table-cell table:style-name="Cell79">
            <text:p text:style-name="P99"><text:span text:style-name="T99_1"> </text:span><text:span text:style-name="T99_2"><text:s/></text:span></text:p>
          </table:table-cell>
          <table:table-cell table:style-name="Cell80">
            <text:p text:style-name="P100"><text:span text:style-name="T100_1"> </text:span><text:span text:style-name="T100_2"><text:s/></text:span></text:p>
          </table:table-cell>
        </table:table-row>
      </table:table>
      <text:p text:style-name="P101"><text:span text:style-name="T101_1">  <text:s/>(</text:span><text:span text:style-name="T101_2">二</text:span><text:span text:style-name="T101_3">)<text:tab/></text:span><text:span text:style-name="T101_4">本項機器腳踏車汽車設備之變更須經原機器腳踏車製造廠、機器腳踏車代理商或機器腳踏車修理業（以下簡稱</text:span><text:span text:style-name="T101_5">機器腳踏車</text:span><text:span text:style-name="T101_6">車廠）出具改裝證明。</text:span><text:span text:style-name="T101_7"><text:s/></text:span></text:p>
      <table:table table:style-name="Table3">
        <table:table-column table:style-name="Column8"/>
        <table:table-column table:style-name="Column9"/>
        <table:table-column table:style-name="Column10"/>
        <table:table-column table:style-name="Column11"/>
        <table:table-row table:style-name="Row24">
          <table:table-cell table:style-name="Cell81">
            <text:p text:style-name="P102"><text:span text:style-name="T102_1">設備分類</text:span><text:span text:style-name="T102_2"><text:s/></text:span></text:p>
          </table:table-cell>
          <table:table-cell table:style-name="Cell82">
            <text:p text:style-name="P103"><text:span text:style-name="T103_1">變更項目</text:span><text:span text:style-name="T103_2"><text:s/></text:span></text:p>
          </table:table-cell>
          <table:table-cell table:style-name="Cell83">
            <text:p text:style-name="P104"><text:span text:style-name="T104_1">變更要件或檢驗標準</text:span><text:span text:style-name="T104_2"><text:s/></text:span></text:p>
          </table:table-cell>
          <table:table-cell table:style-name="Cell84">
            <text:p text:style-name="P105"><text:span text:style-name="T105_1">實施日期或適用日期</text:span><text:span text:style-name="T105_2"><text:s/></text:span></text:p>
          </table:table-cell>
        </table:table-row>
        <table:table-row table:style-name="Row25">
          <table:table-cell table:style-name="Cell85" table:number-rows-spanned="5">
            <text:p text:style-name="P106"><text:span text:style-name="T106_1">電系</text:span><text:span text:style-name="T106_2"><text:s/></text:span></text:p>
          </table:table-cell>
          <table:table-cell table:style-name="Cell86" table:number-rows-spanned="4">
            <text:p text:style-name="P107"><text:span text:style-name="T107_1">頭燈（氣體放電式頭燈）</text:span><text:span text:style-name="T107_2"><text:s/></text:span></text:p>
          </table:table-cell>
          <table:table-cell table:style-name="Cell87">
            <text:p text:style-name="P108"><text:span text:style-name="T108_1">１、中華民國九十七年七月一日後改裝者，須</text:span><text:span text:style-name="T108_2">經機器腳踏車</text:span><text:span text:style-name="T108_3">車廠出具改裝證明文件，其氣體放電式頭燈應使用經車輛零組件型式安全審驗合格之燈具（泡），經公路監理機關依第</text:span><text:span text:style-name="T108_4">4</text:span><text:span text:style-name="T108_5">目氣體放電式頭燈檢驗標準檢驗合格，辦理變更登記。</text:span><text:span text:style-name="T108_6"><text:s/></text:span></text:p>
          </table:table-cell>
          <table:table-cell table:style-name="Cell88">
            <text:p text:style-name="P109"><text:span text:style-name="T109_1">自中華民國九十七年七月一日起。</text:span><text:span text:style-name="T109_2"><text:s/></text:span></text:p>
          </table:table-cell>
        </table:table-row>
        <table:table-row table:style-name="Row26">
          <table:covered-table-cell table:style-name="Cell89">
            <text:p text:style-name="P110"/>
          </table:covered-table-cell>
          <table:covered-table-cell table:style-name="Cell90">
            <text:p text:style-name="P111"/>
          </table:covered-table-cell>
          <table:table-cell table:style-name="Cell91">
            <text:p text:style-name="P112"><text:span text:style-name="T112_1">２、中華民國九十六年一月一日後改裝者，須經</text:span><text:span text:style-name="T112_2">機器腳踏車</text:span><text:span text:style-name="T112_3">車廠出具改裝證明文件，其氣體放電式頭燈應使用經車輛零組件型式安</text:span><text:span text:style-name="T112_4">全審驗合格之燈泡，</text:span><text:span text:style-name="T112_5">經公路監理機關依第</text:span><text:span text:style-name="T112_6">4</text:span><text:span text:style-name="T112_7">目氣體放電式頭燈檢驗標準，辦理變更登記。</text:span><text:span text:style-name="T112_8"><text:s/></text:span></text:p>
          </table:table-cell>
          <table:table-cell table:style-name="Cell92">
            <text:p text:style-name="P113"><text:span text:style-name="T113_1">自中華民國九十六年一月一日起。</text:span><text:span text:style-name="T113_2"><text:s/></text:span></text:p>
          </table:table-cell>
        </table:table-row>
        <table:table-row table:style-name="Row27">
          <table:covered-table-cell table:style-name="Cell93">
            <text:p text:style-name="P114"/>
          </table:covered-table-cell>
          <table:covered-table-cell table:style-name="Cell94">
            <text:p text:style-name="P115"/>
          </table:covered-table-cell>
          <table:table-cell table:style-name="Cell95">
            <text:p text:style-name="P116"><text:span text:style-name="T116_1">３、中華民國九十五年十二月三十一日前改裝者，得免出具安裝證明及統一發票，其氣體放電式頭燈得免使用經車輛零組件型式安全審驗合格之燈泡，經公路監理機關依第</text:span><text:span text:style-name="T116_2">4</text:span><text:span text:style-name="T116_3">目氣體放電式頭燈檢驗標準檢驗合格，辦理變更登記。</text:span><text:span text:style-name="T116_4"><text:s/></text:span></text:p>
          </table:table-cell>
          <table:table-cell table:style-name="Cell96">
            <text:p text:style-name="P117"><text:span text:style-name="T117_1">自中華民國九十五年七月一日至九十五年十二月三十一日。</text:span><text:span text:style-name="T117_2"><text:s/></text:span></text:p>
          </table:table-cell>
        </table:table-row>
        <table:table-row table:style-name="Row28">
          <table:covered-table-cell table:style-name="Cell97">
            <text:p text:style-name="P118"/>
          </table:covered-table-cell>
          <table:covered-table-cell table:style-name="Cell98">
            <text:p text:style-name="P119"/>
          </table:covered-table-cell>
          <table:table-cell table:style-name="Cell99">
            <text:p text:style-name="P120"><text:span text:style-name="T120_1">４、氣體放電式頭燈檢驗標準：</text:span><text:span text:style-name="T120_2"><text:s/></text:span></text:p>
            <text:p text:style-name="P121"><text:span text:style-name="T121_1">　(</text:span><text:span text:style-name="T121_2">１</text:span><text:span text:style-name="T121_3">)<text:tab/></text:span><text:span text:style-name="T121_4">由燈前一公尺處之頭燈試驗器進行量測，如圖一、圖二所示。（單位為公分）。</text:span><text:span text:style-name="T121_5">HH</text:span><text:span text:style-name="T121_6">線及</text:span><text:span text:style-name="T121_7">VV</text:span><text:span text:style-name="T121_8">線為穿過近光參考軸之水平面與垂直面和此螢幕的交叉點。角度</text:span><text:span text:style-name="T121_9">HVH2-HH</text:span><text:span text:style-name="T121_10">為十五度</text:span><text:span text:style-name="T121_11">。</text:span><text:span text:style-name="T121_12"><text:s/></text:span></text:p>
            <text:p text:style-name="P122"><text:span text:style-name="T122_1"> </text:span><text:span text:style-name="T122_2"><text:s/></text:span><text:span text:style-name="T122_3"> </text:span><draw:frame svg:x="0cm" svg:y="0cm" svg:width="3.228cm" svg:height="5.741cm" draw:style-name="FR2" text:anchor-type="as-char" draw:z-index="0"><draw:image xlink:href="Pictures/image2.png" xlink:type="simple" xlink:show="embed" xlink:actuate="onLoad"/></draw:frame><text:span text:style-name="T122_4"><text:s/></text:span></text:p>
            <text:p text:style-name="P123"><text:span text:style-name="T123_1"> </text:span><text:span text:style-name="T123_2">　</text:span></text:p>
            <text:p text:style-name="P124"><text:span text:style-name="T124_1">　(</text:span><text:span text:style-name="T124_2">２</text:span><text:span text:style-name="T124_3">)<text:tab/></text:span><text:span text:style-name="T124_4">近光燈需提供足夠清楚的明暗截止線（</text:span><text:span text:style-name="T124_5">cut-off</text:span><text:span text:style-name="T124_6">）以作為調整之用，在配光螢幕</text:span><text:span text:style-name="T124_7">VV</text:span><text:span text:style-name="T124_8">線左側為水平直線，而另一邊則不應超越</text:span><text:span text:style-name="T124_9">HV/H2</text:span><text:span text:style-name="T124_10">線（圖</text:span><text:span text:style-name="T124_11">一）或</text:span><text:span text:style-name="T124_12">HV/H3/H4</text:span><text:span text:style-name="T124_13">線（圖二）上方。</text:span><text:span text:style-name="T124_14"><text:s/></text:span></text:p>
            <text:p text:style-name="P125"><text:span text:style-name="T125_1">　(</text:span><text:span text:style-name="T125_2">３</text:span><text:span text:style-name="T125_3">)<text:tab/></text:span><text:span text:style-name="T125_4">應校準近光光束使明暗截止線水平部份位於</text:span><text:span text:style-name="T125_5">HH</text:span><text:span text:style-name="T125_6">線下方十公分處，其轉折處應位於</text:span><text:span text:style-name="T125_7">VV</text:span><text:span text:style-name="T125_8">線上。若校準後無法符合近光燈之配光要求，允許在水平方向左右各</text:span><text:span text:style-name="T125_9">○‧</text:span><text:span text:style-name="T125_10">五度（八</text:span><text:span text:style-name="T125_11">‧</text:span><text:span text:style-name="T125_12">七五公分）範圍及垂直方向上下各</text:span><text:span text:style-name="T125_13">○‧</text:span><text:span text:style-name="T125_14">二度（三</text:span><text:span text:style-name="T125_15">‧</text:span><text:span text:style-name="T125_16">五公分）範圍內。</text:span><text:span text:style-name="T125_17"><text:s/></text:span></text:p>
          </table:table-cell>
          <table:table-cell table:style-name="Cell100">
            <text:p text:style-name="P126"><text:span text:style-name="T126_1"> </text:span><text:span text:style-name="T126_2"><text:s/></text:span></text:p>
            <text:p text:style-name="P127"><text:span text:style-name="T127_1"> </text:span><text:span text:style-name="T127_2"><text:s/></text:span></text:p>
            <text:p text:style-name="P128"><text:span text:style-name="T128_1"> </text:span><text:span text:style-name="T128_2"><text:s/></text:span></text:p>
          </table:table-cell>
        </table:table-row>
        <table:table-row table:style-name="Row29">
          <table:covered-table-cell table:style-name="Cell101">
            <text:p text:style-name="P129"/>
          </table:covered-table-cell>
          <table:table-cell table:style-name="Cell102">
            <text:p text:style-name="P130"><text:span text:style-name="T130_1">其他經主管機關核定之項目</text:span><text:span text:style-name="T130_2"><text:s/></text:span></text:p>
          </table:table-cell>
          <table:table-cell table:style-name="Cell103">
            <text:p text:style-name="P131"><text:span text:style-name="T131_1"> </text:span><text:span text:style-name="T131_2"><text:s/></text:span></text:p>
          </table:table-cell>
          <table:table-cell table:style-name="Cell104">
            <text:p text:style-name="P132"><text:span text:style-name="T132_1"> </text:span><text:span text:style-name="T132_2"><text:s/></text:span></text:p>
          </table:table-cell>
        </table:table-row>
      </table:table>
      <text:p text:style-name="P133"><text:span text:style-name="T133_1">三、本點汽車設備變更須經合法業者辦理，並繳驗改（加）裝設備之</text:span><text:span text:style-name="T133_2">統一發票，</text:span><text:span text:style-name="T133_3">並經公路監理機關檢驗合格，辦理變更登記。</text:span><text:span text:style-name="T133_4"><text:s/></text:span></text:p>
      <text:p text:style-name="P134"><text:span text:style-name="T134_1">　(</text:span><text:span text:style-name="T134_2">一</text:span><text:span text:style-name="T134_3">)<text:tab/></text:span><text:span text:style-name="T134_4">本項汽車設備變更須經依法領有營利事業登記證或工廠登記證，其營業項目列有汽車車體（身）打造業或汽車修理業或與變更項目有關之合法業者辦理改（加）裝。</text:span><text:span text:style-name="T134_5"><text:s/></text:span></text:p>
      <table:table table:style-name="Table4">
        <table:table-column table:style-name="Column12"/>
        <table:table-column table:style-name="Column13"/>
        <table:table-column table:style-name="Column14"/>
        <table:table-row table:style-name="Row30">
          <table:table-cell table:style-name="Cell105">
            <text:p text:style-name="P135"><text:span text:style-name="T135_1">設備分類</text:span><text:span text:style-name="T135_2"><text:s/></text:span></text:p>
          </table:table-cell>
          <table:table-cell table:style-name="Cell106">
            <text:p text:style-name="P136"><text:span text:style-name="T136_1">變更項目</text:span><text:span text:style-name="T136_2"><text:s/></text:span></text:p>
          </table:table-cell>
          <table:table-cell table:style-name="Cell107">
            <text:p text:style-name="P137"><text:span text:style-name="T137_1">變更要件或檢驗標準</text:span><text:span text:style-name="T137_2"><text:s/></text:span></text:p>
          </table:table-cell>
        </table:table-row>
        <table:table-row table:style-name="Row31">
          <table:table-cell table:style-name="Cell108" table:number-rows-spanned="5">
            <text:p text:style-name="P138"><text:span text:style-name="T138_1">車身</text:span><text:span text:style-name="T138_2"><text:s/></text:span></text:p>
          </table:table-cell>
          <table:table-cell table:style-name="Cell109">
            <text:p text:style-name="P139"><text:span text:style-name="T139_1">絞盤</text:span><text:span text:style-name="T139_2"><text:s/></text:span></text:p>
          </table:table-cell>
          <table:table-cell table:style-name="Cell110">
            <text:p text:style-name="P140"><text:span text:style-name="T140_1">１、僅限安裝於拖吊車、救濟車、工程救險車或經消防機關同意專供救災（險）車輛。</text:span><text:span text:style-name="T140_2"><text:s/></text:span></text:p>
            <text:p text:style-name="P141"><text:span text:style-name="T141_1">２、應與底盤大樑或是其他車體主要結構部份連接，並安裝牢固。</text:span><text:span text:style-name="T141_2"><text:s/></text:span></text:p>
          </table:table-cell>
        </table:table-row>
        <table:table-row table:style-name="Row32">
          <table:covered-table-cell table:style-name="Cell111">
            <text:p text:style-name="P142"/>
          </table:covered-table-cell>
          <table:table-cell table:style-name="Cell112" table:number-rows-spanned="2">
            <text:p text:style-name="P143"><text:span text:style-name="T143_1">加裝聯結器（貨車兼供曳引）</text:span><text:span text:style-name="T143_2"><text:s/></text:span></text:p>
          </table:table-cell>
          <table:table-cell table:style-name="Cell113">
            <text:p text:style-name="P144"><text:span text:style-name="T144_1">１、非經車輛型式安全審驗車輛，出廠證或海關進口與貨物稅完（免）稅證明書載明有總聯結重量者。</text:span><text:span text:style-name="T144_2"><text:s/></text:span></text:p>
          </table:table-cell>
        </table:table-row>
        <table:table-row table:style-name="Row33">
          <table:covered-table-cell table:style-name="Cell114">
            <text:p text:style-name="P145"/>
          </table:covered-table-cell>
          <table:covered-table-cell table:style-name="Cell115">
            <text:p text:style-name="P146"/>
          </table:covered-table-cell>
          <table:table-cell table:style-name="Cell116">
            <text:p text:style-name="P147"><text:span text:style-name="T147_1">２、經車輛型式安全審驗合格車輛，且車輛型式安全審驗合格證明書中有註明總聯結重量者。</text:span><text:span text:style-name="T147_2"><text:s/></text:span></text:p>
          </table:table-cell>
        </table:table-row>
        <table:table-row table:style-name="Row34">
          <table:covered-table-cell table:style-name="Cell117">
            <text:p text:style-name="P148"/>
          </table:covered-table-cell>
          <table:table-cell table:style-name="Cell118">
            <text:p text:style-name="P149"><text:span text:style-name="T149_1">車身式樣變更（或附加設備）：罐體、槽體</text:span><text:span text:style-name="T149_2"><text:s/></text:span></text:p>
          </table:table-cell>
          <table:table-cell table:style-name="Cell119">
            <text:p text:style-name="P150"><text:span text:style-name="T150_1">應符合第三十九條第二十五款之規定。</text:span><text:span text:style-name="T150_2"><text:s/></text:span></text:p>
            <text:p text:style-name="P151"><text:span text:style-name="T151_1"> </text:span><text:span text:style-name="T151_2"><text:s/></text:span></text:p>
          </table:table-cell>
        </table:table-row>
        <table:table-row table:style-name="Row35">
          <table:covered-table-cell table:style-name="Cell120">
            <text:p text:style-name="P152"/>
          </table:covered-table-cell>
          <table:table-cell table:style-name="Cell121">
            <text:p text:style-name="P153"><text:span text:style-name="T153_1">車身式樣變更（或附加設備）：蓬式、柵式、補胎機具、附水槽、昇降機、廂式、框式、平板式、冷藏、冷凍、保溫</text:span><text:span text:style-name="T153_2"><text:s/></text:span></text:p>
          </table:table-cell>
          <table:table-cell table:style-name="Cell122">
            <text:p text:style-name="P154"><text:span text:style-name="T154_1">１、應與底盤大樑或是其他車體主要結構部份連接，並安裝牢固。</text:span><text:span text:style-name="T154_2"><text:s/></text:span></text:p>
            <text:p text:style-name="P155"><text:span text:style-name="T155_1">２、裝置於車身後方時不得突出車身兩側；裝置於車身兩側時不得突出車身後方，致影響行車安全。</text:span><text:span text:style-name="T155_2"><text:s/></text:span></text:p>
            <text:p text:style-name="P156"><text:span text:style-name="T156_1"> </text:span><text:span text:style-name="T156_2"><text:s/></text:span></text:p>
          </table:table-cell>
        </table:table-row>
        <table:table-row table:style-name="Row36">
          <table:table-cell table:style-name="Cell123" table:number-rows-spanned="2">
            <text:p text:style-name="P157"><text:span text:style-name="T157_1">底盤</text:span><text:span text:style-name="T157_2"><text:s/></text:span></text:p>
          </table:table-cell>
          <table:table-cell table:style-name="Cell124">
            <text:p text:style-name="P158"><text:span text:style-name="T158_1">懸吊系統之避震器</text:span><text:span text:style-name="T158_2"><text:s/></text:span></text:p>
          </table:table-cell>
          <table:table-cell table:style-name="Cell125">
            <text:p text:style-name="P159"><text:span text:style-name="T159_1">變更後不得超過原核定車身高度。</text:span><text:span text:style-name="T159_2"><text:s/></text:span></text:p>
          </table:table-cell>
        </table:table-row>
        <table:table-row table:style-name="Row37">
          <table:covered-table-cell table:style-name="Cell126">
            <text:p text:style-name="P160"/>
          </table:covered-table-cell>
          <table:table-cell table:style-name="Cell127">
            <text:p text:style-name="P161"><text:span text:style-name="T161_1">其他經主管機關核定之項目</text:span><text:span text:style-name="T161_2"><text:s/></text:span></text:p>
          </table:table-cell>
          <table:table-cell table:style-name="Cell128">
            <text:p text:style-name="P162"><text:span text:style-name="T162_1"> </text:span><text:span text:style-name="T162_2"><text:s/></text:span></text:p>
          </table:table-cell>
        </table:table-row>
      </table:table>
      <text:p text:style-name="P163"><text:span text:style-name="T163_1">　(</text:span><text:span text:style-name="T163_2">二</text:span><text:span text:style-name="T163_3">)<text:tab/></text:span><text:span text:style-name="T163_4">本項機器腳踏車設備變更須經領有營利事業登記證或工廠登記證，其營業項目列有機器腳踏車製造業或機器腳踏車修理業或與變更項目有關之合法業者辦理改（加）裝。</text:span><text:span text:style-name="T163_5"><text:s/></text:span></text:p>
      <table:table table:style-name="Table5">
        <table:table-column table:style-name="Column15"/>
        <table:table-column table:style-name="Column16"/>
        <table:table-column table:style-name="Column17"/>
        <table:table-row table:style-name="Row38">
          <table:table-cell table:style-name="Cell129">
            <text:p text:style-name="P164"><text:span text:style-name="T164_1">設備分類</text:span><text:span text:style-name="T164_2"><text:s/></text:span></text:p>
          </table:table-cell>
          <table:table-cell table:style-name="Cell130">
            <text:p text:style-name="P165"><text:span text:style-name="T165_1">變更項目</text:span><text:span text:style-name="T165_2"><text:s/></text:span></text:p>
          </table:table-cell>
          <table:table-cell table:style-name="Cell131">
            <text:p text:style-name="P166"><text:span text:style-name="T166_1">變更要件或檢驗標準</text:span><text:span text:style-name="T166_2"><text:s/></text:span></text:p>
          </table:table-cell>
        </table:table-row>
        <table:table-row table:style-name="Row39">
          <table:table-cell table:style-name="Cell132" table:number-rows-spanned="2">
            <text:p text:style-name="P167"><text:span text:style-name="T167_1">車身</text:span><text:span text:style-name="T167_2"><text:s/></text:span></text:p>
          </table:table-cell>
          <table:table-cell table:style-name="Cell133">
            <text:p text:style-name="P168"><text:span text:style-name="T168_1">身心障礙特製機車</text:span><text:span text:style-name="T168_2"><text:s/></text:span></text:p>
          </table:table-cell>
          <table:table-cell table:style-name="Cell134">
            <text:p text:style-name="P169"><text:span text:style-name="T169_1">汽車所有人應檢具汽車變更登記書、新領牌照登記書車主聯、行車執照、車輛改裝之合法業者營利事業登記證影本，向當地公路監理機關辦理檢驗變更登記。</text:span><text:span text:style-name="T169_2"><text:s/></text:span></text:p>
          </table:table-cell>
        </table:table-row>
        <table:table-row table:style-name="Row40">
          <table:covered-table-cell table:style-name="Cell135">
            <text:p text:style-name="P170"/>
          </table:covered-table-cell>
          <table:table-cell table:style-name="Cell136">
            <text:p text:style-name="P171"><text:span text:style-name="T171_1">其他經主管機關核定之項目</text:span><text:span text:style-name="T171_2"><text:s/></text:span></text:p>
          </table:table-cell>
          <table:table-cell table:style-name="Cell137">
            <text:p text:style-name="P172"><text:span text:style-name="T172_1"> </text:span><text:span text:style-name="T172_2"><text:s/></text:span></text:p>
          </table:table-cell>
        </table:table-row>
      </table:table>
      <text:p text:style-name="P173"><text:span text:style-name="T173_1">四、本項設備變更得不經公路監理機關</text:span><text:span text:style-name="T173_2">辦理變更登記，</text:span><text:span text:style-name="T173_3">但變更（或改裝、加裝）後應符合下列規定，並列為檢驗項目。</text:span><text:span text:style-name="T173_4"><text:s/></text:span></text:p>
      <text:p text:style-name="P174"><text:span text:style-name="T174_1">　(</text:span><text:span text:style-name="T174_2">一</text:span><text:span text:style-name="T174_3">)<text:tab/></text:span><text:span text:style-name="T174_4">汽車設備變更</text:span><text:span text:style-name="T174_5">：<text:s/></text:span></text:p>
      <table:table table:style-name="Table6">
        <table:table-column table:style-name="Column18"/>
        <table:table-column table:style-name="Column19"/>
        <table:table-column table:style-name="Column20"/>
        <table:table-column table:style-name="Column21"/>
        <table:table-row table:style-name="Row41">
          <table:table-cell table:style-name="Cell138">
            <text:p text:style-name="P175"><text:span text:style-name="T175_1">設備分類</text:span><text:span text:style-name="T175_2"><text:s/></text:span></text:p>
          </table:table-cell>
          <table:table-cell table:style-name="Cell139">
            <text:p text:style-name="P176"><text:span text:style-name="T176_1">變更項目</text:span><text:span text:style-name="T176_2"><text:s/></text:span></text:p>
          </table:table-cell>
          <table:table-cell table:style-name="Cell140">
            <text:p text:style-name="P177"><text:span text:style-name="T177_1">變更要件或檢驗標準</text:span><text:span text:style-name="T177_2"><text:s/></text:span></text:p>
          </table:table-cell>
          <table:table-cell table:style-name="Cell141">
            <text:p text:style-name="P178"><text:span text:style-name="T178_1">實施日期或適用日期</text:span><text:span text:style-name="T178_2"><text:s/></text:span></text:p>
          </table:table-cell>
        </table:table-row>
        <table:table-row table:style-name="Row42">
          <table:table-cell table:style-name="Cell142" table:number-rows-spanned="2">
            <text:p text:style-name="P179"><text:span text:style-name="T179_1">車身</text:span><text:span text:style-name="T179_2"><text:s/></text:span></text:p>
          </table:table-cell>
          <table:table-cell table:style-name="Cell143">
            <text:p text:style-name="P180"><text:span text:style-name="T180_1">空力套件（含汽車裙部、擾流板、尾翼）</text:span><text:span text:style-name="T180_2"><text:s/></text:span></text:p>
          </table:table-cell>
          <table:table-cell table:style-name="Cell144">
            <text:p text:style-name="P181"><text:span text:style-name="T181_1">１、不得突出車身兩側及前、後方，致影響行車安全。</text:span><text:span text:style-name="T181_2"><text:s/></text:span></text:p>
            <text:p text:style-name="P182"><text:span text:style-name="T182_1">２、不得有銳利邊角。</text:span><text:span text:style-name="T182_2"><text:s/></text:span></text:p>
            <text:p text:style-name="P183"><text:span text:style-name="T183_1">３、不得阻礙駕駛人的視線。</text:span><text:span text:style-name="T183_2"><text:s/></text:span></text:p>
          </table:table-cell>
          <table:table-cell table:style-name="Cell145">
            <text:p text:style-name="P184"><text:span text:style-name="T184_1">自中華民國九十六年一月一日起，列為檢驗項目。</text:span><text:span text:style-name="T184_2"><text:s/></text:span></text:p>
          </table:table-cell>
        </table:table-row>
        <table:table-row table:style-name="Row43">
          <table:covered-table-cell table:style-name="Cell146">
            <text:p text:style-name="P185"/>
          </table:covered-table-cell>
          <table:table-cell table:style-name="Cell147">
            <text:p text:style-name="P186"><text:span text:style-name="T186_1">輔助階梯</text:span><text:span text:style-name="T186_2"><text:s/></text:span></text:p>
          </table:table-cell>
          <table:table-cell table:style-name="Cell148">
            <text:p text:style-name="P187"><text:span text:style-name="T187_1">１、應與底盤大樑或是其他車體主要結構部份連接，並安裝牢固。</text:span><text:span text:style-name="T187_2"><text:s/></text:span></text:p>
            <text:p text:style-name="P188"><text:span text:style-name="T188_1">２、不得有銳利邊角。</text:span><text:span text:style-name="T188_2"><text:s/></text:span></text:p>
            <text:p text:style-name="P189"><text:span text:style-name="T189_1">３、不得突出車身兩側，致影響行車安全。</text:span><text:span text:style-name="T189_2"><text:s/></text:span></text:p>
          </table:table-cell>
          <table:table-cell table:style-name="Cell149">
            <text:p text:style-name="P190"><text:span text:style-name="T190_1">自中華民國九十六年一月一日起，列為檢驗項目。</text:span><text:span text:style-name="T190_2"><text:s/></text:span></text:p>
          </table:table-cell>
        </table:table-row>
        <table:table-row table:style-name="Row44">
          <table:table-cell table:style-name="Cell150" table:number-rows-spanned="2">
            <text:p text:style-name="P191"><text:span text:style-name="T191_1">其他設備</text:span><text:span text:style-name="T191_2"><text:s/></text:span></text:p>
          </table:table-cell>
          <table:table-cell table:style-name="Cell151">
            <text:p text:style-name="P192"><text:span text:style-name="T192_1">排氣管</text:span><text:span text:style-name="T192_2"><text:s/></text:span></text:p>
          </table:table-cell>
          <table:table-cell table:style-name="Cell152">
            <text:p text:style-name="P193"><text:span text:style-name="T193_1">１、排氣管尾端出口應位於車輛後方。</text:span><text:span text:style-name="T193_2"><text:s/></text:span></text:p>
            <text:p text:style-name="P194"><text:span text:style-name="T194_1">２、排氣管不得突出車身兩側，其最低點與地面距離不得少於十公分。</text:span><text:span text:style-name="T194_2"><text:s/></text:span></text:p>
          </table:table-cell>
          <table:table-cell table:style-name="Cell153">
            <text:p text:style-name="P195"><text:span text:style-name="T195_1">自中華民國九十六年一月一日起列為檢驗項目。</text:span><text:span text:style-name="T195_2"><text:s/></text:span></text:p>
          </table:table-cell>
        </table:table-row>
        <table:table-row table:style-name="Row45">
          <table:covered-table-cell table:style-name="Cell154">
            <text:p text:style-name="P196"/>
          </table:covered-table-cell>
          <table:table-cell table:style-name="Cell155">
            <text:p text:style-name="P197"><text:span text:style-name="T197_1">其他經主管機關核定之項目</text:span><text:span text:style-name="T197_2"><text:s/></text:span></text:p>
          </table:table-cell>
          <table:table-cell table:style-name="Cell156">
            <text:p text:style-name="P198"><text:span text:style-name="T198_1"> </text:span><text:span text:style-name="T198_2"><text:s/></text:span></text:p>
          </table:table-cell>
          <table:table-cell table:style-name="Cell157">
            <text:p text:style-name="P199"><text:span text:style-name="T199_1"> </text:span><text:span text:style-name="T199_2"><text:s/></text:span></text:p>
          </table:table-cell>
        </table:table-row>
      </table:table>
      <text:p text:style-name="P200"><text:span text:style-name="T200_1">　(</text:span><text:span text:style-name="T200_2">二</text:span><text:span text:style-name="T200_3">)<text:tab/></text:span><text:span text:style-name="T200_4">機器腳踏車設備變更：</text:span><text:span text:style-name="T200_5"><text:s/></text:span></text:p>
      <table:table table:style-name="Table7">
        <table:table-column table:style-name="Column22"/>
        <table:table-column table:style-name="Column23"/>
        <table:table-column table:style-name="Column24"/>
        <table:table-column table:style-name="Column25"/>
        <table:table-row table:style-name="Row46">
          <table:table-cell table:style-name="Cell158">
            <text:p text:style-name="P201"><text:span text:style-name="T201_1">設備分類</text:span><text:span text:style-name="T201_2"><text:s/></text:span></text:p>
          </table:table-cell>
          <table:table-cell table:style-name="Cell159">
            <text:p text:style-name="P202"><text:span text:style-name="T202_1">變更項目</text:span><text:span text:style-name="T202_2"><text:s/></text:span></text:p>
          </table:table-cell>
          <table:table-cell table:style-name="Cell160">
            <text:p text:style-name="P203"><text:span text:style-name="T203_1">變更要件或檢驗標準</text:span><text:span text:style-name="T203_2"><text:s/></text:span></text:p>
          </table:table-cell>
          <table:table-cell table:style-name="Cell161">
            <text:p text:style-name="P204"><text:span text:style-name="T204_1">實施日期或適用日期</text:span><text:span text:style-name="T204_2"><text:s/></text:span></text:p>
          </table:table-cell>
        </table:table-row>
        <table:table-row table:style-name="Row47">
          <table:table-cell table:style-name="Cell162" table:number-rows-spanned="2">
            <text:p text:style-name="P205"><text:span text:style-name="T205_1">其他設備</text:span><text:span text:style-name="T205_2"><text:s/></text:span></text:p>
          </table:table-cell>
          <table:table-cell table:style-name="Cell163">
            <text:p text:style-name="P206"><text:span text:style-name="T206_1">照後鏡</text:span><text:span text:style-name="T206_2"><text:s/></text:span></text:p>
          </table:table-cell>
          <table:table-cell table:style-name="Cell164">
            <text:p text:style-name="P207"><text:span text:style-name="T207_1">１、應與車身主要結構部份連接，並安裝牢固。</text:span><text:span text:style-name="T207_2"><text:s/></text:span></text:p>
            <text:p text:style-name="P208"><text:span text:style-name="T208_1">２、不得影響駕駛人視角。</text:span><text:span text:style-name="T208_2"><text:s/></text:span></text:p>
          </table:table-cell>
          <table:table-cell table:style-name="Cell165">
            <text:p text:style-name="P209"><text:span text:style-name="T209_1">自中華民國九十六年一月一日起列為臨時檢驗項目。</text:span><text:span text:style-name="T209_2"><text:s/></text:span></text:p>
          </table:table-cell>
        </table:table-row>
        <table:table-row table:style-name="Row48">
          <table:covered-table-cell table:style-name="Cell166">
            <text:p text:style-name="P210"/>
          </table:covered-table-cell>
          <table:table-cell table:style-name="Cell167">
            <text:p text:style-name="P211"><text:span text:style-name="T211_1">排氣管</text:span><text:span text:style-name="T211_2"><text:s/></text:span></text:p>
          </table:table-cell>
          <table:table-cell table:style-name="Cell168">
            <text:p text:style-name="P212"><text:span text:style-name="T212_1">１、</text:span><text:span text:style-name="T212_2"><text:tab/></text:span><text:span text:style-name="T212_3">應有排氣系統隔熱防護裝置。</text:span><text:span text:style-name="T212_4"><text:s/></text:span></text:p>
            <text:p text:style-name="P213"><text:span text:style-name="T213_1">２、</text:span><text:span text:style-name="T213_2"><text:tab/></text:span><text:span text:style-name="T213_3">排氣管尾端出口應位於車輛後方。</text:span><text:span text:style-name="T213_4"><text:s/></text:span></text:p>
          </table:table-cell>
          <table:table-cell table:style-name="Cell169">
            <text:p text:style-name="P214"><text:span text:style-name="T214_1">自中華民國九十六年一月一日起列為臨時檢驗項目。</text:span><text:span text:style-name="T214_2"><text:s/></text:span></text:p>
          </table:table-cell>
        </table:table-row>
        <table:table-row table:style-name="Row49">
          <table:table-cell table:style-name="Cell170" table:number-rows-spanned="2">
            <text:p text:style-name="P215"><text:span text:style-name="T215_1">車身</text:span><text:span text:style-name="T215_2"><text:s/></text:span></text:p>
          </table:table-cell>
          <table:table-cell table:style-name="Cell171">
            <text:p text:style-name="P216"><text:span text:style-name="T216_1">車身外殼</text:span><text:span text:style-name="T216_2"><text:s/></text:span></text:p>
          </table:table-cell>
          <table:table-cell table:style-name="Cell172">
            <text:p text:style-name="P217"><text:span text:style-name="T217_1">原機器腳踏車製造廠或機器腳踏車代理商宣告該車型外殼已停產者，可更換同廠牌同型式系列外殼。</text:span><text:span text:style-name="T217_2"><text:s/></text:span></text:p>
          </table:table-cell>
          <table:table-cell table:style-name="Cell173">
            <text:p text:style-name="P218"><text:span text:style-name="T218_1">自中華民國九十六年一月一日起列為臨時檢驗項目。</text:span><text:span text:style-name="T218_2"><text:s/></text:span></text:p>
          </table:table-cell>
        </table:table-row>
        <table:table-row table:style-name="Row50">
          <table:covered-table-cell table:style-name="Cell174">
            <text:p text:style-name="P219"/>
          </table:covered-table-cell>
          <table:table-cell table:style-name="Cell175">
            <text:p text:style-name="P220"><text:span text:style-name="T220_1">其他經主管機關核定之項目</text:span><text:span text:style-name="T220_2"><text:s/></text:span></text:p>
          </table:table-cell>
          <table:table-cell table:style-name="Cell176">
            <text:p text:style-name="P221"><text:span text:style-name="T221_1"> </text:span><text:span text:style-name="T221_2"><text:s/></text:span></text:p>
          </table:table-cell>
          <table:table-cell table:style-name="Cell177">
            <text:p text:style-name="P222"><text:span text:style-name="T222_1"> </text:span><text:span text:style-name="T222_2"><text:s/></text:span></text:p>
          </table:table-cell>
        </table:table-row>
      </table:table>
      <text:p text:style-name="P22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style:font-face style:name="Arial Unicode MS" svg:font-family="Arial Unicode MS"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_30_44-1" style:display-name="044-1"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_30_22" style:display-name="022"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_31_2" style:display-name="12"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_30_25" style:display-name="025"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a"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a1" style:family="paragraph" style:parent-style-name="Normal">
      <style:paragraph-properties fo:margin-top="0.494cm" fo:margin-bottom="0.494cm" fo:orphans="2" fo:widows="2"/>
      <style:text-properties style:font-name="Arial Unicode MS" style:font-name-asian="Arial Unicode MS" style:font-name-complex="Arial Unicode MS"/>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十五　汽車設備規格變更規定</dc:title>
    <meta:initial-creator>lex</meta:initial-creator>
    <meta:creation-date>2006-07-26T01:26:00</meta:creation-date>
    <dc:creator>lex</dc:creator>
    <dc:date>2006-07-26T01:35:00</dc:date>
    <meta:editing-cycles>1</meta:editing-cycles>
    <meta:editing-duration>PT6M</meta:editing-duration>
    <meta:document-statistic meta:page-count="1" meta:paragraph-count="8" meta:row-count="34" meta:word-count="736" meta:character-count="5154" meta:non-whitespace-character-count="4197"/>
  </office:meta>
</office:document-meta>
</file>