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31-" style:master-page-name="Standard">
      <style:paragraph-properties fo:text-indent="-2.06cm" fo:margin-left="2.06cm">
        <style:tab-stops>
          <style:tab-stop style:type="left" style:leader-style="none" style:position="-0.159cm"/>
          <style:tab-stop style:type="left" style:leader-style="none" style:position="0.557cm"/>
          <style:tab-stop style:type="left" style:leader-style="none" style:position="1.891cm"/>
        </style:tab-stops>
      </style:paragraph-properties>
    </style:style>
    <style:style style:name="T1_1" style:family="text">
      <style:text-properties fo:color="#333333" fo:font-size="10pt" style:font-size-asian="10pt" style:font-size-complex="10pt"/>
    </style:style>
    <style:style style:name="T1_2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31-">
      <style:paragraph-properties fo:text-indent="-0.709cm" fo:margin-left="0.709cm">
        <style:tab-stops>
          <style:tab-stop style:type="left" style:leader-style="none" style:position="1.192cm"/>
          <style:tab-stop style:type="left" style:leader-style="none" style:position="1.909cm"/>
          <style:tab-stop style:type="left" style:leader-style="none" style:position="3.242cm"/>
        </style:tab-stops>
      </style:paragraph-properties>
    </style:style>
    <style:style style:name="T2_1" style:family="text">
      <style:text-properties fo:color="#333333" style:font-name="Times New Roman" fo:font-size="10pt" style:font-size-asian="10pt" style:font-size-complex="10pt"/>
    </style:style>
    <style:style style:name="T2_2" style:family="text">
      <style:text-properties fo:color="#333333" fo:font-size="10pt" style:font-size-asian="10pt" style:font-size-complex="10pt"/>
    </style:style>
    <style:style style:name="T2_3" style:family="text">
      <style:text-properties fo:color="#333333" style:font-name="Times New Roman" fo:font-size="10pt" style:font-size-asian="10pt" style:font-size-complex="10pt"/>
    </style:style>
    <style:style style:name="P3" style:family="paragraph" style:parent-style-name="_30_13">
      <style:paragraph-properties fo:text-indent="-1.164cm" fo:margin-left="1.164cm"/>
    </style:style>
    <style:style style:name="T3_1" style:family="text">
      <style:text-properties fo:color="#333333" style:font-name="Times New Roman" style:font-name-complex="Times New Roman" style:letter-kerning="true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_30_31-">
      <style:paragraph-properties fo:text-indent="-0.709cm" fo:margin-left="0.709cm">
        <style:tab-stops>
          <style:tab-stop style:type="left" style:leader-style="none" style:position="1.192cm"/>
          <style:tab-stop style:type="left" style:leader-style="none" style:position="1.909cm"/>
          <style:tab-stop style:type="left" style:leader-style="none" style:position="3.242cm"/>
        </style:tab-stops>
      </style:paragraph-properties>
    </style:style>
    <style:style style:name="T4_1" style:family="text">
      <style:text-properties fo:color="#333333" style:font-name="Times New Roman" fo:font-size="10pt" style:font-size-asian="10pt" style:font-size-complex="10pt"/>
    </style:style>
    <style:style style:name="T4_2" style:family="text">
      <style:text-properties fo:color="#333333" fo:font-size="10pt" style:font-size-asian="10pt" style:font-size-complex="10pt"/>
    </style:style>
    <style:style style:name="T4_3" style:family="text">
      <style:text-properties fo:color="#333333" style:font-name="Times New Roman" fo:font-size="10pt" style:font-size-asian="10pt" style:font-size-complex="10pt"/>
    </style:style>
    <style:style style:name="P5" style:family="paragraph" style:parent-style-name="_30_31-">
      <style:paragraph-properties fo:text-indent="-0.709cm" fo:margin-left="0.709cm">
        <style:tab-stops>
          <style:tab-stop style:type="left" style:leader-style="none" style:position="1.192cm"/>
          <style:tab-stop style:type="left" style:leader-style="none" style:position="1.909cm"/>
          <style:tab-stop style:type="left" style:leader-style="none" style:position="3.242cm"/>
        </style:tab-stops>
      </style:paragraph-properties>
    </style:style>
    <style:style style:name="T5_1" style:family="text">
      <style:text-properties fo:color="#333333" style:font-name="Times New Roman" fo:font-size="10pt" style:font-size-asian="10pt" style:font-size-complex="10pt"/>
    </style:style>
    <style:style style:name="T5_2" style:family="text">
      <style:text-properties fo:color="#333333" fo:font-size="10pt" style:font-size-asian="10pt" style:font-size-complex="10pt"/>
    </style:style>
    <style:style style:name="T5_3" style:family="text">
      <style:text-properties fo:color="#333333" style:font-name="Times New Roman" fo:font-size="10pt" style:font-size-asian="10pt" style:font-size-complex="10pt"/>
    </style:style>
    <style:style style:name="P6" style:family="paragraph" style:parent-style-name="_30_31-">
      <style:paragraph-properties fo:text-indent="-0.709cm" fo:margin-left="0.709cm">
        <style:tab-stops>
          <style:tab-stop style:type="left" style:leader-style="none" style:position="1.192cm"/>
          <style:tab-stop style:type="left" style:leader-style="none" style:position="1.909cm"/>
          <style:tab-stop style:type="left" style:leader-style="none" style:position="3.242cm"/>
        </style:tab-stops>
      </style:paragraph-properties>
    </style:style>
    <style:style style:name="T6_1" style:family="text">
      <style:text-properties fo:color="#333333" fo:font-size="10pt" style:font-size-asian="10pt" style:font-size-complex="10pt"/>
    </style:style>
    <style:style style:name="T6_2" style:family="text">
      <style:text-properties fo:color="#333333" style:font-name="Times New Roman" fo:font-size="10pt" style:font-size-asian="10pt" style:font-size-complex="10pt"/>
    </style:style>
    <style:style style:name="P7" style:family="paragraph" style:parent-style-name="Normal"/>
  </office:automatic-styles>
  <office:body>
    <office:text>
      <text:p text:style-name="P1"><text:span text:style-name="T1_1">第二百零三條<text:tab/>　　</text:span><text:span text:style-name="T1_2">號誌燈面之鏡面排列順序，規定如下：</text:span></text:p>
      <text:p text:style-name="P2"><text:span text:style-name="T2_1">　　　　　　　　一、</text:span><text:span text:style-name="T2_2"><text:tab/></text:span><text:span text:style-name="T2_3">行車管制號誌燈面中各鏡面之排列方式，得以橫排或縱排安裝之，橫排者由左至右，依次為圓形紅燈，圓形黃燈，左轉箭頭綠燈，圓形綠燈，直行箭頭綠燈，右轉箭頭綠燈。縱排者由上至下，依次為圓形紅燈、圓形黃燈、圓形綠燈，直行箭頭綠燈，左轉箭頭綠燈，右轉箭頭綠燈。圖例如下：</text:span></text:p>
      <text:p text:style-name="P3"><text:span text:style-name="T3_1">　　　　　　　　</text:span><draw:frame svg:x="0cm" svg:y="0cm" svg:width="6.401cm" svg:height="11.72cm" draw:style-name="FR1" text:anchor-type="as-char" draw:z-index="0"><draw:image xlink:href="Pictures/image1.png" xlink:type="simple" xlink:show="embed" xlink:actuate="onLoad"/></draw:frame></text:p>
      <text:p text:style-name="P4"><text:span text:style-name="T4_1">　　　　　　　　二、</text:span><text:span text:style-name="T4_2"><text:tab/></text:span><text:span text:style-name="T4_3">行人專用號誌應縱排安裝兩鏡面，其上為「站立行人」紅燈，其下為「行走行人」綠燈。</text:span></text:p>
      <text:p text:style-name="P5"><text:span text:style-name="T5_1">　　　　　　　　三、</text:span><text:span text:style-name="T5_2"><text:tab/></text:span><text:span text:style-name="T5_3">車道管制號誌燈面中各鏡面之排列方式，得以橫排由左至右或縱排由上至下，依次為叉型紅燈、箭頭黃燈與箭頭綠燈。</text:span></text:p>
      <text:p text:style-name="P6"><text:span text:style-name="T6_1"><text:tab/><text:tab/><text:tab/><text:tab/><text:tab/><text:tab/><text:tab/><text:tab/>　　　</text:span><text:span text:style-name="T6_2">同一燈面之各鏡面應採用相同之尺寸，橫排者，各鏡面之中心線應連成水平線，縱排者，各鏡面之中心線應連成垂直線。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2" style:display-name="03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lain_20_Text" style:display-name="Plain Text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6" style:display-name="031-6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7" style:display-name="031-7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-" style:display-name="03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四十三條</dc:title>
    <meta:initial-creator>lex</meta:initial-creator>
    <meta:creation-date>2007-09-20T07:58:00</meta:creation-date>
    <dc:creator>lex</dc:creator>
    <dc:date>2007-09-20T07:58:00</dc:date>
    <meta:editing-cycles>2</meta:editing-cycles>
    <meta:document-statistic meta:page-count="1" meta:paragraph-count="1" meta:row-count="3" meta:word-count="75" meta:character-count="503" meta:non-whitespace-character-count="429"/>
  </office:meta>
</office:document-meta>
</file>