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weight="bold" style:font-weight-asian="bold"/>
    </style:style>
    <style:style style:name="T1_2" style:family="text"/>
    <style:style style:name="P2" style:family="paragraph" style:parent-style-name="Normal"/>
    <style:style style:name="Table1" style:family="table">
      <style:table-properties table:align="left" style:width="16.383cm" fo:margin-left="0cm"/>
    </style:style>
    <style:style style:name="Column1" style:family="table-column">
      <style:table-column-properties style:column-width="8.446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5.39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line-height-at-least="0.776cm" fo:margin-top="0.318cm" fo:margin-bottom="0.318cm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776cm" fo:margin-top="0.318cm" fo:margin-bottom="0.318cm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776cm" fo:margin-top="0.318cm" fo:margin-bottom="0.318cm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.776cm" fo:margin-top="0.318cm" fo:margin-bottom="0.318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776cm" fo:margin-top="0.318cm" fo:margin-bottom="0.318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right" style:line-height-at-least="0.776cm" fo:margin-top="0.318cm" fo:margin-bottom="0.318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.776cm" fo:margin-top="0.318cm" fo:margin-bottom="0.318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776cm" fo:margin-top="0.318cm" fo:margin-bottom="0.318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right" style:line-height-at-least="0.776cm" fo:margin-top="0.318cm" fo:margin-bottom="0.318cm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776cm" fo:margin-top="0.318cm" fo:margin-bottom="0.318cm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776cm" fo:margin-top="0.318cm" fo:margin-bottom="0.318cm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style:line-height-at-least="0.776cm" fo:margin-top="0.318cm" fo:margin-bottom="0.318cm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</office:automatic-styles>
  <office:body>
    <office:text>
      <text:p text:style-name="P1"><text:span text:style-name="T1_1">附表三<text:s text:c="2"/>營業面積計算標準表<text:s text:c="25"/></text:span><text:span text:style-name="T1_2"><text:s text:c="13"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營業面積</text:span></text:p>
          </table:table-cell>
          <table:table-cell table:style-name="Cell2">
            <text:p text:style-name="P4"><text:span text:style-name="T4_1">單<text:s text:c="4"/>位</text:span></text:p>
          </table:table-cell>
          <table:table-cell table:style-name="Cell3">
            <text:p text:style-name="P5"><text:span text:style-name="T5_1">單<text:s text:c="10"/>價</text:span></text:p>
          </table:table-cell>
        </table:table-row>
        <table:table-row table:style-name="Row2">
          <table:table-cell table:style-name="Cell4">
            <text:p text:style-name="P6"><text:span text:style-name="T6_1">十五平方公尺</text:span><text:span text:style-name="T6_2">以下</text:span></text:p>
          </table:table-cell>
          <table:table-cell table:style-name="Cell5">
            <text:p text:style-name="P7"><text:span text:style-name="T7_1">一<text:s text:c="4"/>律</text:span></text:p>
          </table:table-cell>
          <table:table-cell table:style-name="Cell6">
            <text:p text:style-name="P8"><text:span text:style-name="T8_1">六</text:span><text:span text:style-name="T8_2">０</text:span><text:span text:style-name="T8_3">、</text:span><text:span text:style-name="T8_4">０００</text:span><text:span text:style-name="T8_5">元</text:span></text:p>
          </table:table-cell>
        </table:table-row>
        <table:table-row table:style-name="Row3">
          <table:table-cell table:style-name="Cell7">
            <text:p text:style-name="P9"><text:span text:style-name="T9_1">超過</text:span><text:span text:style-name="T9_2">十五平方公尺</text:span><text:span text:style-name="T9_3">至一五</text:span><text:span text:style-name="T9_4">０</text:span><text:span text:style-name="T9_5">平方公尺</text:span><text:span text:style-name="T9_6">部分</text:span></text:p>
          </table:table-cell>
          <table:table-cell table:style-name="Cell8">
            <text:p text:style-name="P10"><text:span text:style-name="T10_1">平方公尺</text:span></text:p>
          </table:table-cell>
          <table:table-cell table:style-name="Cell9">
            <text:p text:style-name="P11"><text:span text:style-name="T11_1">一、</text:span><text:span text:style-name="T11_2">０００</text:span><text:span text:style-name="T11_3">元</text:span></text:p>
          </table:table-cell>
        </table:table-row>
        <table:table-row table:style-name="Row4">
          <table:table-cell table:style-name="Cell10">
            <text:p text:style-name="P12"><text:span text:style-name="T12_1">超過一五</text:span><text:span text:style-name="T12_2">０</text:span><text:span text:style-name="T12_3">平方公尺</text:span><text:span text:style-name="T12_4">部分<text:s text:c="2"/></text:span></text:p>
          </table:table-cell>
          <table:table-cell table:style-name="Cell11">
            <text:p text:style-name="P13"><text:span text:style-name="T13_1">平方公尺</text:span></text:p>
          </table:table-cell>
          <table:table-cell table:style-name="Cell12">
            <text:p text:style-name="P14"><text:span text:style-name="T14_1">六</text:span><text:span text:style-name="T14_2">００</text:span><text:span text:style-name="T14_3">元</text:span>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三  營業面積計算標準表</dc:title>
    <meta:initial-creator>Administrator</meta:initial-creator>
    <meta:creation-date>2005-02-21T02:50:00</meta:creation-date>
    <dc:creator>qq</dc:creator>
    <dc:date>2005-02-21T02:50:00</dc:date>
    <meta:editing-cycles>2</meta:editing-cycles>
    <meta:document-statistic meta:page-count="1" meta:paragraph-count="1" meta:row-count="1" meta:word-count="24" meta:character-count="162" meta:non-whitespace-character-count="139"/>
  </office:meta>
</office:document-meta>
</file>