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2" style:family="paragraph" style:parent-style-name="Normal">
      <style:paragraph-properties style:text-autospace="none" fo:margin-top="0cm" fo:margin-bottom="0cm"/>
    </style:style>
    <style:style style:name="T2_1" style:family="text">
      <style:text-properties fo:color="#000000" fo:font-size="20pt" style:font-size-asian="20pt" style:font-name-complex="新細明體" style:font-size-complex="20pt" fo:language="zh" fo:country="TW" fo:font-weight="bold" style:font-weight-asian="bold" style:font-weight-complex="bold"/>
    </style:style>
    <style:style style:name="T2_2" style:family="text" style:parent-style-name="Normal"/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3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stroke="solid" svg:stroke-color="#009900" draw:fill="none" fo:border-top="#009900 0.088cm solid" fo:border-bottom="#009900 0.088cm solid" fo:border-left="#009900 0.088cm solid" fo:border-right="#0099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" style:family="graphic" style:parent-style-name="Normal">
      <style:graphic-properties draw:stroke="solid" svg:stroke-color="#009900" draw:fill="none" draw:opacity="0%" style:background-transparency="100%" fo:border-top="#009900 0.088cm solid" fo:border-bottom="#009900 0.088cm solid" fo:border-left="#009900 0.088cm solid" fo:border-right="#009900 0.088cm solid" style:horizontal-pos="from-left" style:horizontal-rel="paragraph" style:vertical-pos="from-top" style:vertical-rel="paragraph" style:flow-with-text="false" style:run-through="foreground" fo:wrap-option="no-wrap" draw:auto-grow-height="true" draw:auto-grow-width="true"/>
    </style:style>
    <style:style style:name="P3" style:family="paragraph" style:parent-style-name="Normal">
      <style:paragraph-properties style:text-autospace="none" fo:margin-top="0cm" fo:margin-bottom="0cm"/>
    </style:style>
    <style:style style:name="T3_1" style:family="text">
      <style:text-properties fo:color="#000000" fo:font-size="8pt" style:font-size-asian="8pt" style:font-name-complex="新細明體" style:font-size-complex="8pt" fo:language="zh" fo:country="TW"/>
    </style:style>
    <style:style style:name="FR6" style:family="graphic" style:parent-style-name="Normal">
      <style:graphic-properties draw:stroke="solid" svg:stroke-color="#ff9900" draw:fill="none" fo:border-top="#ff9900 0.088cm solid" fo:border-bottom="#ff9900 0.088cm solid" fo:border-left="#ff9900 0.088cm solid" fo:border-right="#ff99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" style:family="graphic" style:parent-style-name="Normal">
      <style:graphic-properties draw:stroke="solid" svg:stroke-color="#ff9900" draw:fill="none" draw:opacity="0%" style:background-transparency="100%" fo:border-top="#ff9900 0.088cm solid" fo:border-bottom="#ff9900 0.088cm solid" fo:border-left="#ff9900 0.088cm solid" fo:border-right="#ff9900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style:text-autospace="none" style:line-height-at-least="0cm" fo:margin-top="0cm" fo:margin-bottom="0cm"/>
    </style:style>
    <style:style style:name="T4_1" style:family="text">
      <style:text-properties fo:color="#000000" fo:font-size="8pt" style:font-size-asian="8pt" style:font-name-complex="新細明體" style:font-size-complex="8pt" fo:language="zh" fo:country="TW"/>
    </style:style>
    <style:style style:name="FR8" style:family="graphic" style:parent-style-name="Normal">
      <style:graphic-properties draw:stroke="solid" svg:stroke-color="#660066" draw:fill="none" fo:border-top="#660066 0.088cm solid" fo:border-bottom="#660066 0.088cm solid" fo:border-left="#660066 0.088cm solid" fo:border-right="#660066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" style:family="graphic" style:parent-style-name="Normal">
      <style:graphic-properties draw:stroke="solid" svg:stroke-color="#660066" draw:fill="none" draw:opacity="0%" style:background-transparency="100%" fo:border-top="#660066 0.088cm solid" fo:border-bottom="#660066 0.088cm solid" fo:border-left="#660066 0.088cm solid" fo:border-right="#660066 0.088cm solid" style:horizontal-pos="from-left" style:horizontal-rel="paragraph" style:vertical-pos="from-top" style:vertical-rel="paragraph" style:flow-with-text="false" style:run-through="foreground" fo:wrap-option="wrap" draw:auto-grow-height="true" draw:auto-grow-width="true"/>
    </style:style>
    <style:style style:name="P5" style:family="paragraph" style:parent-style-name="Normal">
      <style:paragraph-properties style:text-autospace="none" style:line-height-at-least="0cm" fo:margin-top="0cm" fo:margin-bottom="0cm"/>
    </style:style>
    <style:style style:name="T5_1" style:family="text">
      <style:text-properties fo:color="#000000" fo:font-size="8pt" style:font-size-asian="8pt" style:font-size-complex="8pt"/>
    </style:style>
    <style:style style:name="T5_2" style:family="text">
      <style:text-properties fo:color="#000000" fo:font-size="8pt" style:font-size-asian="8pt" style:font-name-complex="新細明體" style:font-size-complex="8pt" fo:language="zh" fo:country="TW"/>
    </style:style>
    <style:style style:name="T5_3" style:family="text">
      <style:text-properties fo:color="#000000" fo:font-size="8pt" style:font-size-asian="8pt" style:font-size-complex="8pt"/>
    </style:style>
    <style:style style:name="T5_4" style:family="text">
      <style:text-properties fo:color="#000000" fo:font-size="8pt" style:font-size-asian="8pt" style:font-name-complex="新細明體" style:font-size-complex="8pt" fo:language="zh" fo:country="TW"/>
    </style:style>
    <style:style style:name="FR10" style:family="graphic" style:parent-style-name="Normal">
      <style:graphic-properties draw:stroke="solid" svg:stroke-color="#cc3300" draw:fill="none" fo:border-top="#cc3300 0.088cm solid" fo:border-bottom="#cc3300 0.088cm solid" fo:border-left="#cc3300 0.088cm solid" fo:border-right="#cc33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" style:family="graphic" style:parent-style-name="Normal">
      <style:graphic-properties draw:stroke="solid" svg:stroke-color="#cc3300" draw:fill="none" draw:opacity="0%" style:background-transparency="100%" fo:border-top="#cc3300 0.088cm solid" fo:border-bottom="#cc3300 0.088cm solid" fo:border-left="#cc3300 0.088cm solid" fo:border-right="#cc3300 0.088cm solid" style:horizontal-pos="from-left" style:horizontal-rel="paragraph" style:vertical-pos="from-top" style:vertical-rel="paragraph" style:flow-with-text="false" style:run-through="foreground" fo:wrap-option="wrap" draw:auto-grow-height="true" draw:auto-grow-width="true"/>
    </style:style>
    <style:style style:name="P6" style:family="paragraph" style:parent-style-name="Normal">
      <style:paragraph-properties style:text-autospace="none" style:line-height-at-least="0cm" fo:margin-top="0cm" fo:margin-bottom="0cm"/>
    </style:style>
    <style:style style:name="T6_1" style:family="text">
      <style:text-properties fo:color="#000000" fo:font-size="8pt" style:font-size-asian="8pt" style:font-size-complex="8pt"/>
    </style:style>
    <style:style style:name="T6_2" style:family="text">
      <style:text-properties fo:color="#000000" fo:font-size="8pt" style:font-size-asian="8pt" style:font-name-complex="新細明體" style:font-size-complex="8pt" fo:language="zh" fo:country="TW"/>
    </style:style>
    <style:style style:name="T6_3" style:family="text">
      <style:text-properties fo:color="#000000" fo:font-size="8pt" style:font-size-asian="8pt" style:font-size-complex="8pt"/>
    </style:style>
    <style:style style:name="T6_4" style:family="text">
      <style:text-properties fo:color="#000000" fo:font-size="8pt" style:font-size-asian="8pt" style:font-name-complex="新細明體" style:font-size-complex="8pt" fo:language="zh" fo:country="TW"/>
    </style:style>
    <style:style style:name="FR12" style:family="graphic" style:parent-style-name="Normal">
      <style:graphic-properties draw:stroke="solid" svg:stroke-color="#3333cc" draw:fill="none" fo:border-top="#3333cc 0.088cm solid" fo:border-bottom="#3333cc 0.088cm solid" fo:border-left="#3333cc 0.088cm solid" fo:border-right="#3333cc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true" draw:auto-grow-width="true"/>
    </style:style>
    <style:style style:name="P7" style:family="paragraph" style:parent-style-name="Normal">
      <style:paragraph-properties style:text-autospace="none" fo:margin-top="0cm" fo:margin-bottom="0cm"/>
      <style:text-properties fo:color="#000000" fo:font-size="24pt" style:font-size-asian="24pt" style:font-name-complex="新細明體" style:font-size-complex="24pt" fo:language="zh" fo:country="TW"/>
    </style:style>
    <style:style style:name="FR14" style:family="graphic" style:parent-style-name="Normal">
      <style:graphic-properties draw:stroke="solid" svg:stroke-color="#3333cc" draw:fill="none" draw:opacity="0%" style:background-transparency="100%" fo:border-top="#3333cc 0.088cm solid" fo:border-bottom="#3333cc 0.088cm solid" fo:border-left="#3333cc 0.088cm solid" fo:border-right="#3333cc 0.088cm solid" style:horizontal-pos="from-left" style:horizontal-rel="paragraph" style:vertical-pos="from-top" style:vertical-rel="paragraph" style:flow-with-text="false" style:run-through="foreground" fo:wrap-option="wrap" draw:auto-grow-height="true" draw:auto-grow-width="true"/>
    </style:style>
    <style:style style:name="P8" style:family="paragraph" style:parent-style-name="Normal">
      <style:paragraph-properties style:text-autospace="none" style:line-height-at-least="0cm" fo:margin-top="0cm" fo:margin-bottom="0cm"/>
    </style:style>
    <style:style style:name="T8_1" style:family="text">
      <style:text-properties fo:color="#000000" fo:font-size="8pt" style:font-size-asian="8pt" style:font-size-complex="8pt"/>
    </style:style>
    <style:style style:name="T8_2" style:family="text">
      <style:text-properties fo:color="#000000" fo:font-size="8pt" style:font-size-asian="8pt" style:font-name-complex="新細明體" style:font-size-complex="8pt" fo:language="zh" fo:country="TW"/>
    </style:style>
    <style:style style:name="FR15" style:family="graphic" style:parent-style-name="Normal">
      <style:graphic-properties draw:stroke="solid" svg:stroke-color="#009900" draw:fill="none" fo:border-top="#009900 0.088cm solid" fo:border-bottom="#009900 0.088cm solid" fo:border-left="#009900 0.088cm solid" fo:border-right="#0099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stroke="solid" svg:stroke-color="#009900" draw:fill="none" draw:opacity="0%" style:background-transparency="100%" fo:border-top="#009900 0.088cm solid" fo:border-bottom="#009900 0.088cm solid" fo:border-left="#009900 0.088cm solid" fo:border-right="#009900 0.088cm solid" style:horizontal-pos="from-left" style:horizontal-rel="paragraph" style:vertical-pos="from-top" style:vertical-rel="paragraph" style:flow-with-text="false" style:run-through="foreground" fo:wrap-option="wrap" draw:auto-grow-height="true" draw:auto-grow-width="true"/>
    </style:style>
    <style:style style:name="P9" style:family="paragraph" style:parent-style-name="Normal">
      <style:paragraph-properties style:text-autospace="none" style:line-height-at-least="0cm" fo:margin-top="0cm" fo:margin-bottom="0cm"/>
    </style:style>
    <style:style style:name="T9_1" style:family="text">
      <style:text-properties fo:color="#000000" fo:font-size="8pt" style:font-size-asian="8pt" style:font-size-complex="8pt"/>
    </style:style>
    <style:style style:name="T9_2" style:family="text">
      <style:text-properties fo:color="#000000" fo:font-size="8pt" style:font-size-asian="8pt" style:font-name-complex="新細明體" style:font-size-complex="8pt" fo:language="zh" fo:country="TW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true" draw:auto-grow-width="true"/>
    </style:style>
    <style:style style:name="P10" style:family="paragraph" style:parent-style-name="Normal">
      <style:paragraph-properties style:text-autospace="none" style:line-height-at-least="0cm" fo:margin-top="0cm" fo:margin-bottom="0cm"/>
    </style:style>
    <style:style style:name="T10_1" style:family="text">
      <style:text-properties fo:color="#000000" fo:font-size="8pt" style:font-size-asian="8pt" style:font-name-complex="新細明體" style:font-size-complex="8pt" fo:language="zh" fo:country="TW"/>
    </style:style>
    <style:style style:name="T10_2" style:family="text">
      <style:text-properties fo:color="#000000" fo:font-size="8pt" style:font-size-asian="8pt" style:font-size-complex="8pt"/>
    </style:style>
    <style:style style:name="T10_3" style:family="text">
      <style:text-properties fo:color="#000000" fo:font-size="8pt" style:font-size-asian="8pt" style:font-name-complex="新細明體" style:font-size-complex="8pt" fo:language="zh" fo:country="TW"/>
    </style:style>
    <style:style style:name="T10_4" style:family="text">
      <style:text-properties fo:color="#000000" fo:font-size="8pt" style:font-size-asian="8pt" style:font-size-complex="8pt"/>
    </style:style>
    <style:style style:name="T10_5" style:family="text">
      <style:text-properties fo:color="#000000" fo:font-size="8pt" style:font-size-asian="8pt" style:font-name-complex="新細明體" style:font-size-complex="8pt" fo:language="zh" fo:country="TW"/>
    </style:style>
    <style:style style:name="T10_6" style:family="text">
      <style:text-properties fo:color="#000000" fo:font-size="8pt" style:font-size-asian="8pt" style:font-size-complex="8pt"/>
    </style:style>
    <style:style style:name="T10_7" style:family="text">
      <style:text-properties fo:color="#000000" fo:font-size="8pt" style:font-size-asian="8pt" style:font-name-complex="新細明體" style:font-size-complex="8pt" fo:language="zh" fo:country="TW"/>
    </style:style>
    <style:style style:name="T10_8" style:family="text">
      <style:text-properties fo:color="#000000" fo:font-size="8pt" style:font-size-asian="8pt" style:font-size-complex="8pt"/>
    </style:style>
    <style:style style:name="T10_9" style:family="text">
      <style:text-properties fo:color="#000000" fo:font-size="8pt" style:font-size-asian="8pt" style:font-name-complex="新細明體" style:font-size-complex="8pt" fo:language="zh" fo:country="TW"/>
    </style:style>
    <style:style style:name="FR19" style:family="graphic" style:parent-style-name="Normal">
      <style:graphic-properties draw:stroke="solid" svg:stroke-color="#cc3300" draw:fill="none" fo:border-top="#cc3300 0.088cm solid" fo:border-bottom="#cc3300 0.088cm solid" fo:border-left="#cc3300 0.088cm solid" fo:border-right="#cc33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Normal">
      <style:graphic-properties draw:stroke="solid" svg:stroke-color="#cc3300" draw:fill="none" fo:border-top="#cc3300 0.088cm solid" fo:border-bottom="#cc3300 0.088cm solid" fo:border-left="#cc3300 0.088cm solid" fo:border-right="#cc33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stroke="solid" svg:stroke-color="#cc3300" draw:fill="none" draw:opacity="0%" style:background-transparency="100%" fo:border-top="#cc3300 0.088cm solid" fo:border-bottom="#cc3300 0.088cm solid" fo:border-left="#cc3300 0.088cm solid" fo:border-right="#cc3300 0.088cm solid" style:horizontal-pos="from-left" style:horizontal-rel="paragraph" style:vertical-pos="from-top" style:vertical-rel="paragraph" style:flow-with-text="false" style:run-through="foreground" fo:wrap-option="wrap" draw:auto-grow-height="true" draw:auto-grow-width="true"/>
    </style:style>
    <style:style style:name="P11" style:family="paragraph" style:parent-style-name="Normal">
      <style:paragraph-properties style:text-autospace="none" style:line-height-at-least="0cm" fo:margin-top="0cm" fo:margin-bottom="0cm"/>
    </style:style>
    <style:style style:name="T11_1" style:family="text">
      <style:text-properties fo:color="#000000" fo:font-size="8pt" style:font-size-asian="8pt" style:font-name-complex="新細明體" style:font-size-complex="8pt" fo:language="zh" fo:country="TW"/>
    </style:style>
    <style:style style:name="T11_2" style:family="text">
      <style:text-properties fo:color="#000000" fo:font-size="8pt" style:font-size-asian="8pt" style:font-size-complex="8pt"/>
    </style:style>
    <style:style style:name="T11_3" style:family="text">
      <style:text-properties fo:color="#000000" fo:font-size="8pt" style:font-size-asian="8pt" style:font-name-complex="新細明體" style:font-size-complex="8pt" fo:language="zh" fo:country="TW"/>
    </style:style>
    <style:style style:name="FR22" style:family="graphic" style:parent-style-name="Normal">
      <style:graphic-properties draw:stroke="solid" svg:stroke-color="#3333cc" draw:fill="none" fo:border-top="#3333cc 0.088cm solid" fo:border-bottom="#3333cc 0.088cm solid" fo:border-left="#3333cc 0.088cm solid" fo:border-right="#3333cc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3" style:family="graphic" style:parent-style-name="Normal">
      <style:graphic-properties draw:stroke="solid" svg:stroke-color="#3333cc" draw:fill="none" fo:border-top="#3333cc 0.088cm solid" fo:border-bottom="#3333cc 0.088cm solid" fo:border-left="#3333cc 0.088cm solid" fo:border-right="#3333cc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stroke="solid" svg:stroke-color="#3333cc" draw:fill="none" fo:border-top="#3333cc 0.088cm solid" fo:border-bottom="#3333cc 0.088cm solid" fo:border-left="#3333cc 0.088cm solid" fo:border-right="#3333cc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5" style:family="graphic" style:parent-style-name="Normal">
      <style:graphic-properties draw:stroke="solid" svg:stroke-color="#3333cc" draw:fill-color="#ffffff" fo:background-color="#ffffff" fo:border-top="#3333cc 0.088cm solid" fo:border-bottom="#3333cc 0.088cm solid" fo:border-left="#3333cc 0.088cm solid" fo:border-right="#3333cc 0.088cm solid" style:horizontal-pos="from-left" style:horizontal-rel="paragraph" style:vertical-pos="from-top" style:vertical-rel="paragraph" style:flow-with-text="false" style:run-through="foreground" fo:wrap-option="wrap" draw:auto-grow-height="true" draw:auto-grow-width="true"/>
    </style:style>
    <style:style style:name="P12" style:family="paragraph" style:parent-style-name="Normal">
      <style:paragraph-properties style:text-autospace="none" style:line-height-at-least="0cm" fo:margin-top="0cm" fo:margin-bottom="0cm"/>
    </style:style>
    <style:style style:name="T12_1" style:family="text">
      <style:text-properties fo:color="#000000" fo:font-size="8pt" style:font-size-asian="8pt" style:font-name-complex="新細明體" style:font-size-complex="8pt" fo:language="zh" fo:country="TW"/>
    </style:style>
    <style:style style:name="T12_2" style:family="text">
      <style:text-properties fo:color="#000000" fo:font-size="8pt" style:font-size-asian="8pt" style:font-size-complex="8pt"/>
    </style:style>
    <style:style style:name="T12_3" style:family="text">
      <style:text-properties fo:color="#000000" fo:font-size="8pt" style:font-size-asian="8pt" style:font-name-complex="新細明體" style:font-size-complex="8pt" fo:language="zh" fo:country="TW"/>
    </style:style>
    <style:style style:name="P13" style:family="paragraph" style:parent-style-name="Normal">
      <style:paragraph-properties style:text-autospace="none" style:line-height-at-least="0cm" fo:margin-top="0cm" fo:margin-bottom="0cm"/>
    </style:style>
    <style:style style:name="T13_1" style:family="text">
      <style:text-properties fo:color="#000000" fo:font-size="8pt" style:font-size-asian="8pt" style:font-size-complex="8pt"/>
    </style:style>
    <style:style style:name="T13_2" style:family="text">
      <style:text-properties fo:color="#000000" fo:font-size="8pt" style:font-size-asian="8pt" style:font-name-complex="新細明體" style:font-size-complex="8pt" fo:language="zh" fo:country="TW"/>
    </style:style>
    <style:style style:name="T13_3" style:family="text">
      <style:text-properties fo:color="#000000" fo:font-size="8pt" style:font-size-asian="8pt" style:font-size-complex="8pt"/>
    </style:style>
    <style:style style:name="T13_4" style:family="text">
      <style:text-properties fo:color="#000000" fo:font-size="8pt" style:font-size-asian="8pt" style:font-name-complex="新細明體" style:font-size-complex="8pt" fo:language="zh" fo:country="TW"/>
    </style:style>
    <style:style style:name="P14" style:family="paragraph" style:parent-style-name="Normal">
      <style:paragraph-properties style:text-autospace="none" style:line-height-at-least="0cm" fo:margin-top="0cm" fo:margin-bottom="0cm"/>
    </style:style>
    <style:style style:name="T14_1" style:family="text">
      <style:text-properties fo:color="#000000" fo:font-size="8pt" style:font-size-asian="8pt" style:font-size-complex="8pt"/>
    </style:style>
    <style:style style:name="T14_2" style:family="text">
      <style:text-properties fo:color="#000000" fo:font-size="8pt" style:font-size-asian="8pt" style:font-name-complex="新細明體" style:font-size-complex="8pt" fo:language="zh" fo:country="TW"/>
    </style:style>
    <style:style style:name="T14_3" style:family="text">
      <style:text-properties fo:color="#000000" fo:font-size="8pt" style:font-size-asian="8pt" style:font-size-complex="8pt"/>
    </style:style>
    <style:style style:name="T14_4" style:family="text">
      <style:text-properties fo:color="#000000" fo:font-size="8pt" style:font-size-asian="8pt" style:font-name-complex="新細明體" style:font-size-complex="8pt" fo:language="zh" fo:country="TW"/>
    </style:style>
    <style:style style:name="T14_5" style:family="text">
      <style:text-properties fo:color="#000000" fo:font-size="8pt" style:font-size-asian="8pt" style:font-name-complex="新細明體" style:font-size-complex="8pt"/>
    </style:style>
    <style:style style:name="T14_6" style:family="text">
      <style:text-properties fo:color="#000000" fo:font-size="8pt" style:font-size-asian="8pt" style:font-size-complex="8pt"/>
    </style:style>
    <style:style style:name="T14_7" style:family="text">
      <style:text-properties fo:color="#000000" fo:font-size="8pt" style:font-size-asian="8pt" style:font-name-complex="新細明體" style:font-size-complex="8pt" fo:language="zh" fo:country="TW"/>
    </style:style>
    <style:style style:name="P15" style:family="paragraph" style:parent-style-name="Normal">
      <style:paragraph-properties style:text-autospace="none" style:line-height-at-least="0cm" fo:margin-top="0cm" fo:margin-bottom="0cm"/>
    </style:style>
    <style:style style:name="T15_1" style:family="text">
      <style:text-properties fo:color="#000000" fo:font-size="8pt" style:font-size-asian="8pt" style:font-name-complex="新細明體" style:font-size-complex="8pt" fo:language="zh" fo:country="TW"/>
    </style:style>
    <style:style style:name="T15_2" style:family="text">
      <style:text-properties fo:color="#000000" fo:font-size="8pt" style:font-size-asian="8pt" style:font-size-complex="8pt" fo:language="zh" fo:country="TW"/>
    </style:style>
    <style:style style:name="T15_3" style:family="text">
      <style:text-properties fo:color="#000000" fo:font-size="8pt" style:font-size-asian="8pt" style:font-name-complex="新細明體" style:font-size-complex="8pt" fo:language="zh" fo:country="TW"/>
    </style:style>
    <style:style style:name="FR26" style:family="graphic" style:parent-style-name="Normal">
      <style:graphic-properties draw:stroke="solid" svg:stroke-color="#009900" draw:fill="none" fo:border-top="#009900 0.088cm solid" fo:border-bottom="#009900 0.088cm solid" fo:border-left="#009900 0.088cm solid" fo:border-right="#0099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7" style:family="graphic" style:parent-style-name="Normal">
      <style:graphic-properties draw:stroke="solid" svg:stroke-color="#009900" draw:fill="none" draw:opacity="0%" style:background-transparency="100%" fo:border-top="#009900 0.088cm solid" fo:border-bottom="#009900 0.088cm solid" fo:border-left="#009900 0.088cm solid" fo:border-right="#009900 0.088cm solid" style:horizontal-pos="from-left" style:horizontal-rel="paragraph" style:vertical-pos="from-top" style:vertical-rel="paragraph" style:flow-with-text="false" style:run-through="foreground" fo:wrap-option="wrap" draw:auto-grow-height="true" draw:auto-grow-width="true"/>
    </style:style>
    <style:style style:name="P16" style:family="paragraph" style:parent-style-name="Normal">
      <style:paragraph-properties style:text-autospace="none" style:line-height-at-least="0cm" fo:margin-top="0cm" fo:margin-bottom="0cm"/>
    </style:style>
    <style:style style:name="T16_1" style:family="text">
      <style:text-properties fo:color="#000000" fo:font-size="8pt" style:font-size-asian="8pt" style:font-size-complex="8pt"/>
    </style:style>
    <style:style style:name="T16_2" style:family="text">
      <style:text-properties fo:color="#000000" fo:font-size="8pt" style:font-size-asian="8pt" style:font-name-complex="新細明體" style:font-size-complex="8pt" fo:language="zh" fo:country="TW"/>
    </style:style>
    <style:style style:name="T16_3" style:family="text">
      <style:text-properties fo:color="#000000" fo:font-size="8pt" style:font-size-asian="8pt" style:font-name-complex="新細明體" style:font-size-complex="8pt"/>
    </style:style>
    <style:style style:name="T16_4" style:family="text">
      <style:text-properties fo:color="#000000" fo:font-size="8pt" style:font-size-asian="8pt" style:font-name-complex="新細明體" style:font-size-complex="8pt" fo:language="zh" fo:country="TW"/>
    </style:style>
    <style:style style:name="T16_5" style:family="text">
      <style:text-properties fo:color="#000000" fo:font-size="8pt" style:font-size-asian="8pt" style:font-name-complex="新細明體" style:font-size-complex="8pt"/>
    </style:style>
    <style:style style:name="T16_6" style:family="text">
      <style:text-properties fo:color="#000000" fo:font-size="8pt" style:font-size-asian="8pt" style:font-name-complex="新細明體" style:font-size-complex="8pt" fo:language="zh" fo:country="TW"/>
    </style:style>
    <style:style style:name="T16_7" style:family="text">
      <style:text-properties fo:color="#000000" fo:font-size="8pt" style:font-size-asian="8pt" style:font-size-complex="8pt"/>
    </style:style>
    <style:style style:name="T16_8" style:family="text">
      <style:text-properties fo:color="#000000" fo:font-size="8pt" style:font-size-asian="8pt" style:font-name-complex="新細明體" style:font-size-complex="8pt" fo:language="zh" fo:country="TW"/>
    </style:style>
    <style:style style:name="P17" style:family="paragraph" style:parent-style-name="Normal">
      <style:paragraph-properties style:text-autospace="none" style:line-height-at-least="0cm" fo:margin-top="0cm" fo:margin-bottom="0cm"/>
    </style:style>
    <style:style style:name="T17_1" style:family="text">
      <style:text-properties fo:color="#000000" fo:font-size="8pt" style:font-size-asian="8pt" style:font-name-complex="新細明體" style:font-size-complex="8pt" fo:language="zh" fo:country="TW"/>
    </style:style>
    <style:style style:name="T17_2" style:family="text">
      <style:text-properties fo:color="#000000" fo:font-size="8pt" style:font-size-asian="8pt" style:font-size-complex="8pt"/>
    </style:style>
    <style:style style:name="T17_3" style:family="text">
      <style:text-properties fo:color="#000000" fo:font-size="8pt" style:font-size-asian="8pt" style:font-name-complex="新細明體" style:font-size-complex="8pt" fo:language="zh" fo:country="TW"/>
    </style:style>
    <style:style style:name="T17_4" style:family="text">
      <style:text-properties fo:color="#000000" fo:font-size="8pt" style:font-size-asian="8pt" style:font-size-complex="8pt"/>
    </style:style>
    <style:style style:name="T17_5" style:family="text">
      <style:text-properties fo:color="#000000" fo:font-size="8pt" style:font-size-asian="8pt" style:font-name-complex="新細明體" style:font-size-complex="8pt" fo:language="zh" fo:country="TW"/>
    </style:style>
    <style:style style:name="T17_6" style:family="text">
      <style:text-properties fo:color="#000000" fo:font-size="8pt" style:font-size-asian="8pt" style:font-name-complex="新細明體" style:font-size-complex="8pt" fo:language="zh" fo:country="TW"/>
    </style:style>
    <style:style style:name="T17_7" style:family="text">
      <style:text-properties fo:color="#000000" fo:font-size="8pt" style:font-size-asian="8pt" style:font-size-complex="8pt"/>
    </style:style>
    <style:style style:name="T17_8" style:family="text">
      <style:text-properties fo:color="#000000" fo:font-size="8pt" style:font-size-asian="8pt" style:font-name-complex="新細明體" style:font-size-complex="8pt" fo:language="zh" fo:country="TW"/>
    </style:style>
    <style:style style:name="T17_9" style:family="text">
      <style:text-properties fo:color="#000000" fo:font-size="8pt" style:font-size-asian="8pt" style:font-name-complex="新細明體" style:font-size-complex="8pt" fo:language="zh" fo:country="TW"/>
    </style:style>
    <style:style style:name="T17_10" style:family="text">
      <style:text-properties fo:color="#000000" fo:font-size="8pt" style:font-size-asian="8pt" style:font-size-complex="8pt"/>
    </style:style>
    <style:style style:name="T17_11" style:family="text">
      <style:text-properties fo:color="#000000" fo:font-size="8pt" style:font-size-asian="8pt" style:font-name-complex="新細明體" style:font-size-complex="8pt" fo:language="zh" fo:country="TW"/>
    </style:style>
    <style:style style:name="T17_12" style:family="text">
      <style:text-properties fo:color="#000000" fo:font-size="8pt" style:font-size-asian="8pt" style:font-size-complex="8pt"/>
    </style:style>
    <style:style style:name="T17_13" style:family="text">
      <style:text-properties fo:color="#000000" fo:font-size="8pt" style:font-size-asian="8pt" style:font-name-complex="新細明體" style:font-size-complex="8pt"/>
    </style:style>
    <style:style style:name="T17_14" style:family="text">
      <style:text-properties fo:color="#000000" fo:font-size="8pt" style:font-size-asian="8pt" style:font-size-complex="8pt"/>
    </style:style>
    <style:style style:name="T17_15" style:family="text">
      <style:text-properties fo:color="#000000" fo:font-size="8pt" style:font-size-asian="8pt" style:font-name-complex="新細明體" style:font-size-complex="8pt"/>
    </style:style>
    <style:style style:name="T17_16" style:family="text">
      <style:text-properties fo:color="#000000" fo:font-size="8pt" style:font-size-asian="8pt" style:font-size-complex="8pt"/>
    </style:style>
    <style:style style:name="T17_17" style:family="text">
      <style:text-properties fo:color="#000000" fo:font-size="8pt" style:font-size-asian="8pt" style:font-name-complex="新細明體" style:font-size-complex="8pt" fo:language="zh" fo:country="TW"/>
    </style:style>
    <style:style style:name="T17_18" style:family="text">
      <style:text-properties fo:color="#000000" fo:font-size="8pt" style:font-size-asian="8pt" style:font-size-complex="8pt"/>
    </style:style>
    <style:style style:name="P18" style:family="paragraph" style:parent-style-name="Normal">
      <style:paragraph-properties style:text-autospace="none" style:line-height-at-least="0cm" fo:margin-top="0cm" fo:margin-bottom="0cm"/>
    </style:style>
    <style:style style:name="T18_1" style:family="text">
      <style:text-properties fo:color="#000000" fo:font-size="8pt" style:font-size-asian="8pt" style:font-name-complex="新細明體" style:font-size-complex="8pt" fo:language="zh" fo:country="TW"/>
    </style:style>
    <style:style style:name="T18_2" style:family="text">
      <style:text-properties fo:color="#000000" fo:font-size="8pt" style:font-size-asian="8pt" style:font-size-complex="8pt"/>
    </style:style>
    <style:style style:name="T18_3" style:family="text">
      <style:text-properties fo:color="#000000" fo:font-size="8pt" style:font-size-asian="8pt" style:font-name-complex="新細明體" style:font-size-complex="8pt" fo:language="zh" fo:country="TW"/>
    </style:style>
    <style:style style:name="T18_4" style:family="text">
      <style:text-properties fo:color="#000000" fo:font-size="8pt" style:font-size-asian="8pt" style:font-size-complex="8pt"/>
    </style:style>
    <style:style style:name="T18_5" style:family="text">
      <style:text-properties fo:color="#000000" fo:font-size="8pt" style:font-size-asian="8pt" style:font-name-complex="新細明體" style:font-size-complex="8pt" fo:language="zh" fo:country="TW"/>
    </style:style>
    <style:style style:name="T18_6" style:family="text">
      <style:text-properties fo:color="#000000" fo:font-size="8pt" style:font-size-asian="8pt" style:font-name-complex="新細明體" style:font-size-complex="8pt" fo:language="zh" fo:country="TW"/>
    </style:style>
    <style:style style:name="T18_7" style:family="text">
      <style:text-properties fo:color="#000000" fo:font-size="8pt" style:font-size-asian="8pt" style:font-size-complex="8pt"/>
    </style:style>
    <style:style style:name="T18_8" style:family="text">
      <style:text-properties fo:color="#000000" fo:font-size="8pt" style:font-size-asian="8pt" style:font-name-complex="新細明體" style:font-size-complex="8pt" fo:language="zh" fo:country="TW"/>
    </style:style>
    <style:style style:name="T18_9" style:family="text">
      <style:text-properties fo:color="#000000" fo:font-size="8pt" style:font-size-asian="8pt" style:font-name-complex="新細明體" style:font-size-complex="8pt" fo:language="zh" fo:country="TW"/>
    </style:style>
    <style:style style:name="T18_10" style:family="text">
      <style:text-properties fo:color="#000000" fo:font-size="8pt" style:font-size-asian="8pt" style:font-size-complex="8pt"/>
    </style:style>
    <style:style style:name="T18_11" style:family="text">
      <style:text-properties fo:color="#000000" fo:font-size="8pt" style:font-size-asian="8pt" style:font-name-complex="新細明體" style:font-size-complex="8pt" fo:language="zh" fo:country="TW"/>
    </style:style>
    <style:style style:name="T18_12" style:family="text">
      <style:text-properties fo:color="#000000" fo:font-size="8pt" style:font-size-asian="8pt" style:font-size-complex="8pt"/>
    </style:style>
    <style:style style:name="T18_13" style:family="text">
      <style:text-properties fo:color="#000000" fo:font-size="8pt" style:font-size-asian="8pt" style:font-name-complex="新細明體" style:font-size-complex="8pt"/>
    </style:style>
    <style:style style:name="T18_14" style:family="text">
      <style:text-properties fo:color="#000000" fo:font-size="8pt" style:font-size-asian="8pt" style:font-size-complex="8pt"/>
    </style:style>
    <style:style style:name="T18_15" style:family="text">
      <style:text-properties fo:color="#000000" fo:font-size="8pt" style:font-size-asian="8pt" style:font-name-complex="新細明體" style:font-size-complex="8pt"/>
    </style:style>
    <style:style style:name="T18_16" style:family="text">
      <style:text-properties fo:color="#000000" fo:font-size="8pt" style:font-size-asian="8pt" style:font-size-complex="8pt"/>
    </style:style>
    <style:style style:name="T18_17" style:family="text">
      <style:text-properties fo:color="#000000" fo:font-size="8pt" style:font-size-asian="8pt" style:font-size-complex="8pt"/>
    </style:style>
    <style:style style:name="T18_18" style:family="text">
      <style:text-properties fo:color="#000000" fo:font-size="8pt" style:font-size-asian="8pt" style:font-name-complex="新細明體" style:font-size-complex="8pt" fo:language="zh" fo:country="TW"/>
    </style:style>
    <style:style style:name="T18_19" style:family="text">
      <style:text-properties fo:color="#000000" fo:font-size="8pt" style:font-size-asian="8pt" style:font-size-complex="8pt"/>
    </style:style>
    <style:style style:name="FR28" style:family="graphic" style:parent-style-name="Normal">
      <style:graphic-properties draw:stroke="solid" svg:stroke-color="#009900" draw:fill="none" fo:border-top="#009900 0.088cm solid" fo:border-bottom="#009900 0.088cm solid" fo:border-left="#009900 0.088cm solid" fo:border-right="#009900 0.088cm solid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FR29" style:family="graphic" style:parent-style-name="Normal">
      <style:graphic-properties draw:stroke="solid" svg:stroke-color="#009900" draw:fill="none" draw:opacity="0%" style:background-transparency="100%" fo:border-top="#009900 0.088cm solid" fo:border-bottom="#009900 0.088cm solid" fo:border-left="#009900 0.088cm solid" fo:border-right="#009900 0.088cm solid" style:horizontal-pos="from-left" style:horizontal-rel="paragraph" style:vertical-pos="from-top" style:vertical-rel="paragraph" style:flow-with-text="false" style:run-through="foreground" fo:wrap-option="wrap" draw:auto-grow-height="true" draw:auto-grow-width="true"/>
    </style:style>
    <style:style style:name="P19" style:family="paragraph" style:parent-style-name="Normal">
      <style:paragraph-properties style:text-autospace="none" style:line-height-at-least="0cm" fo:margin-top="0cm" fo:margin-bottom="0cm"/>
    </style:style>
    <style:style style:name="T19_1" style:family="text">
      <style:text-properties fo:color="#000000" fo:font-size="8pt" style:font-size-asian="8pt" style:font-name-complex="新細明體" style:font-size-complex="8pt" fo:language="zh" fo:country="TW"/>
    </style:style>
    <style:style style:name="FR30" style:family="graphic" style:parent-style-name="Normal">
      <style:graphic-properties draw:stroke="solid" svg:stroke-color="#009900" draw:fill="none" fo:border-top="#009900 0.088cm solid" fo:border-bottom="#009900 0.088cm solid" fo:border-left="#009900 0.088cm solid" fo:border-right="#0099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1" style:family="graphic" style:parent-style-name="Normal">
      <style:graphic-properties draw:stroke="solid" svg:stroke-color="#009900" draw:fill="none" fo:border-top="#009900 0.088cm solid" fo:border-bottom="#009900 0.088cm solid" fo:border-left="#009900 0.088cm solid" fo:border-right="#00990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2" style:family="graphic" style:parent-style-name="Normal">
      <style:graphic-properties draw:stroke="solid" svg:stroke-color="#009900" draw:fill-color="#ffffff" fo:background-color="#ffffff" fo:border-top="#009900 0.088cm solid" fo:border-bottom="#009900 0.088cm solid" fo:border-left="#009900 0.088cm solid" fo:border-right="#009900 0.088cm solid" style:horizontal-pos="from-left" style:horizontal-rel="paragraph" style:vertical-pos="from-top" style:vertical-rel="paragraph" style:flow-with-text="false" style:run-through="foreground" fo:wrap-option="wrap" draw:auto-grow-height="true" draw:auto-grow-width="true"/>
    </style:style>
    <style:style style:name="P20" style:family="paragraph" style:parent-style-name="Normal">
      <style:paragraph-properties style:text-autospace="none" fo:margin-top="0cm" fo:margin-bottom="0cm"/>
    </style:style>
    <style:style style:name="T20_1" style:family="text">
      <style:text-properties fo:color="#000000" fo:font-size="8pt" style:font-size-asian="8pt" style:font-name-complex="新細明體" style:font-size-complex="8pt" fo:language="zh" fo:country="TW"/>
    </style:style>
    <style:style style:name="FR33" style:family="graphic" style:parent-style-name="Normal">
      <style:graphic-properties draw:stroke="solid" svg:stroke-color="#009900" draw:fill="none" fo:border-top="#009900 0.088cm solid" fo:border-bottom="#009900 0.088cm solid" fo:border-left="#009900 0.088cm solid" fo:border-right="#009900 0.088cm solid" style:horizontal-pos="from-left" style:horizontal-rel="paragraph" style:vertical-pos="from-top" style:vertical-rel="paragraph" style:flow-with-text="false" style:run-through="foreground" fo:wrap-option="no-wrap" draw:auto-grow-height="false" draw:auto-grow-width="false"/>
    </style:style>
    <style:style style:name="FR34" style:family="graphic" style:parent-style-name="Normal">
      <style:graphic-properties draw:stroke="solid" svg:stroke-color="#3333cc" draw:fill="none" fo:border-top="#3333cc 0.088cm solid" fo:border-bottom="#3333cc 0.088cm solid" fo:border-left="#3333cc 0.088cm solid" fo:border-right="#3333cc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5" style:family="graphic" style:parent-style-name="Normal">
      <style:graphic-properties draw:stroke="solid" svg:stroke-color="#3333cc" draw:fill="none" fo:border-top="#3333cc 0.088cm solid" fo:border-bottom="#3333cc 0.088cm solid" fo:border-left="#3333cc 0.088cm solid" fo:border-right="#3333cc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6" style:family="graphic" style:parent-style-name="Normal">
      <style:graphic-properties draw:stroke="solid" svg:stroke-color="#3333cc" draw:fill="none" fo:border-top="#3333cc 0.088cm solid" fo:border-bottom="#3333cc 0.088cm solid" fo:border-left="#3333cc 0.088cm solid" fo:border-right="#3333cc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7" style:family="graphic" style:parent-style-name="Normal">
      <style:graphic-properties draw:stroke="solid" svg:stroke-color="#3333cc" draw:fill="none" draw:opacity="0%" style:background-transparency="100%" fo:border-top="#3333cc 0.088cm solid" fo:border-bottom="#3333cc 0.088cm solid" fo:border-left="#3333cc 0.088cm solid" fo:border-right="#3333cc 0.088cm solid" style:horizontal-pos="from-left" style:horizontal-rel="paragraph" style:vertical-pos="from-top" style:vertical-rel="paragraph" style:flow-with-text="false" style:run-through="foreground" fo:wrap-option="wrap" draw:auto-grow-height="true" draw:auto-grow-width="true"/>
    </style:style>
    <style:style style:name="P21" style:family="paragraph" style:parent-style-name="Normal">
      <style:paragraph-properties style:text-autospace="none" style:line-height-at-least="0cm" fo:margin-top="0cm" fo:margin-bottom="0cm"/>
    </style:style>
    <style:style style:name="T21_1" style:family="text">
      <style:text-properties fo:color="#000000" fo:font-size="8pt" style:font-size-asian="8pt" style:font-name-complex="新細明體" style:font-size-complex="8pt" fo:language="zh" fo:country="TW"/>
    </style:style>
  </office:automatic-styles>
  <office:body>
    <office:text>
      <text:p text:style-name="P1"><draw:frame svg:x="8.846cm" svg:y="-1.27cm" svg:width="9.58cm" svg:height="1.45cm" draw:style-name="FR1" text:anchor-type="char" draw:z-index="1"><draw:text-box><text:p text:style-name="P2"><text:span text:style-name="T2_1">役男體格檢查表檢查要領圖示</text:span></text:p></draw:text-box></draw:frame><text:span text:style-name="T2_2"><draw:g draw:style-name="FR2" text:anchor-type="as-char" draw:z-index="0"><draw:frame svg:x="2.088cm" svg:y="0.818cm" svg:width="21.685cm" svg:height="14.132cm" draw:style-name="FR3" text:anchor-type="char" draw:z-index="0"><draw:image xlink:href="Pictures/image1.jpeg" xlink:type="simple" xlink:show="embed" xlink:actuate="onLoad"/></draw:frame><draw:line svg:x1="20.532cm" svg:y1="3.175cm" svg:x2="20.532cm" svg:y2="1.482cm" draw:style-name="FR4" draw:z-index="0"/><draw:frame svg:x="20.505cm" svg:y="0.818cm" svg:width="4.821cm" svg:height="0.968cm" draw:style-name="FR5" text:anchor-type="char" draw:z-index="0"><draw:text-box fo:min-height="0.915cm"><text:p text:style-name="P3"><text:span text:style-name="T3_1">陽性：請檢有無組織器官功能病變</text:span></text:p></draw:text-box></draw:frame><draw:line svg:x1="20.743cm" svg:y1="3.812cm" svg:x2="23.495cm" svg:y2="3.812cm" draw:style-name="FR6" draw:z-index="0"/><draw:frame svg:x="23.469cm" svg:y="3.087cm" svg:width="2.379cm" svg:height="1.067cm" draw:style-name="FR7" text:anchor-type="char" draw:z-index="0"><draw:text-box><text:p text:style-name="P4"><text:span text:style-name="T4_1">陽性：請再排西方墨點檢查</text:span></text:p></draw:text-box></draw:frame><draw:line svg:x1="19.473cm" svg:y1="5.078cm" svg:x2="23.495cm" svg:y2="5.078cm" draw:style-name="FR8" draw:z-index="0"/><draw:frame svg:x="23.469cm" svg:y="4.207cm" svg:width="3.228cm" svg:height="1.436cm" draw:style-name="FR9" text:anchor-type="char" draw:z-index="0"><draw:text-box fo:min-height="1.383cm"><text:p text:style-name="P5"><text:span text:style-name="T5_1">Hb</text:span><text:span text:style-name="T5_2">在</text:span><text:span text:style-name="T5_3">12.9</text:span><text:span text:style-name="T5_4">以下（含）：確認是否為遺傳性貧血</text:span></text:p></draw:text-box></draw:frame><draw:line svg:x1="21.377cm" svg:y1="6.35cm" svg:x2="23.495cm" svg:y2="6.35cm" draw:style-name="FR10" draw:z-index="0"/><draw:frame svg:x="23.469cm" svg:y="6.11cm" svg:width="3.228cm" svg:height="1.069cm" draw:style-name="FR11" text:anchor-type="char" draw:z-index="0"><draw:text-box fo:min-height="1.016cm"><text:p text:style-name="P6"><text:span text:style-name="T6_1">SGPT</text:span><text:span text:style-name="T6_2">超過上限兩倍再檢</text:span><text:span text:style-name="T6_3">1</text:span><text:span text:style-name="T6_4">次</text:span></text:p></draw:text-box></draw:frame><draw:line svg:x1="19.683cm" svg:y1="6.773cm" svg:x2="23.707cm" svg:y2="8.045cm" draw:style-name="FR12" draw:z-index="0"/><draw:frame svg:x="23.707cm" svg:y="7.618cm" svg:width="2.542cm" svg:height="1.526cm" draw:style-name="FR13" text:anchor-type="char" draw:z-index="0"><draw:text-box fo:min-height="1.526cm"><text:p text:style-name="P7"/></draw:text-box></draw:frame><draw:frame svg:x="23.68cm" svg:y="7.805cm" svg:width="3.016cm" svg:height="1.067cm" draw:style-name="FR14" text:anchor-type="char" draw:z-index="0"><draw:text-box fo:min-height="1.014cm"><text:p text:style-name="P8"><text:span text:style-name="T8_1">3+</text:span><text:span text:style-name="T8_2">：再檢單次尿液蛋白與肌酸酐比值</text:span></text:p></draw:text-box></draw:frame><draw:line svg:x1="19.262cm" svg:y1="7.408cm" svg:x2="23.495cm" svg:y2="10.162cm" draw:style-name="FR15" draw:z-index="0"/><draw:frame svg:x="23.469cm" svg:y="9.708cm" svg:width="2.806cm" svg:height="1.067cm" draw:style-name="FR16" text:anchor-type="char" draw:z-index="0"><draw:text-box fo:min-height="1.014cm"><text:p text:style-name="P9"><text:span text:style-name="T9_1">2+</text:span><text:span text:style-name="T9_2">：請確認是否為糖尿病</text:span></text:p></draw:text-box></draw:frame><draw:line svg:x1="2.33cm" svg:y1="7.618cm" svg:x2="2.963cm" svg:y2="7.618cm" draw:style-name="FR17" draw:z-index="0"/><draw:frame svg:x="-0.026cm" svg:y="6.533cm" svg:width="2.383cm" svg:height="1.803cm" draw:style-name="FR18" text:anchor-type="char" draw:z-index="0"><draw:text-box fo:min-height="1.75cm"><text:p text:style-name="P10"><text:span text:style-name="T10_1">收縮壓</text:span><text:span text:style-name="T10_2">160</text:span><text:span text:style-name="T10_3">以上或舒張壓</text:span><text:span text:style-name="T10_4">100</text:span><text:span text:style-name="T10_5">以上再測</text:span><text:span text:style-name="T10_6">2</text:span><text:span text:style-name="T10_7">次，合計</text:span><text:span text:style-name="T10_8">3</text:span><text:span text:style-name="T10_9">次</text:span></text:p></draw:text-box></draw:frame><draw:line svg:x1="8.042cm" svg:y1="12.275cm" svg:x2="9.102cm" svg:y2="12.275cm" draw:style-name="FR19" draw:z-index="0"/><draw:line svg:x1="8.042cm" svg:y1="12.275cm" svg:x2="8.042cm" svg:y2="14.605cm" draw:style-name="FR20" draw:z-index="0"/><draw:frame svg:x="4.84cm" svg:y="14.579cm" svg:width="3.443cm" svg:height="1.434cm" draw:style-name="FR21" text:anchor-type="char" draw:z-index="0"><draw:text-box fo:min-height="1.381cm"><text:p text:style-name="P11"><text:span text:style-name="T11_1">裸視如在</text:span><text:span text:style-name="T11_2">0.6</text:span><text:span text:style-name="T11_3">以上，可不必再測該眼矯正視力及驗光度數</text:span></text:p></draw:text-box></draw:frame><draw:line svg:x1="8.89cm" svg:y1="12.488cm" svg:x2="9.102cm" svg:y2="12.488cm" draw:style-name="FR22" draw:z-index="0"/><draw:line svg:x1="8.89cm" svg:y1="12.488cm" svg:x2="8.89cm" svg:y2="14.605cm" draw:style-name="FR23" draw:z-index="0"/><draw:line svg:x1="8.89cm" svg:y1="12.91cm" svg:x2="9.102cm" svg:y2="12.91cm" draw:style-name="FR24" draw:z-index="0"/><draw:frame svg:x="8.442cm" svg:y="14.579cm" svg:width="6.823cm" svg:height="1.803cm" draw:style-name="FR25" text:anchor-type="char" draw:z-index="0"><draw:text-box fo:min-height="1.75cm"><text:p text:style-name="P12"><text:span text:style-name="T12_1">裸視在</text:span><text:span text:style-name="T12_2">0.5</text:span><text:span text:style-name="T12_3">以下，必須測矯正視力及驗光度數：</text:span></text:p><text:p text:style-name="P13"><text:span text:style-name="T13_1">1.</text:span><text:span text:style-name="T13_2">如矯正視力在</text:span><text:span text:style-name="T13_3">0.5</text:span><text:span text:style-name="T13_4">以下：再檢最佳矯正視力</text:span></text:p><text:p text:style-name="P14"><text:span text:style-name="T14_1">2.</text:span><text:span text:style-name="T14_2">如驗光度數超過</text:span><text:span text:style-name="T14_3">1000</text:span><text:span text:style-name="T14_4">度（散光度數</text:span><text:span text:style-name="T14_5">÷</text:span><text:span text:style-name="T14_6">2</text:span><text:span text:style-name="T14_7">，再加上近</text:span></text:p><text:p text:style-name="P15"><text:span text:style-name="T15_1">視度數）：再檢散</text:span><text:span text:style-name="T15_2"><text:s/></text:span><text:span text:style-name="T15_3">瞳後驗光度數</text:span></text:p></draw:text-box></draw:frame><draw:line svg:x1="12.487cm" svg:y1="6.773cm" svg:x2="12.49cm" svg:y2="1.381cm" draw:style-name="FR26" draw:z-index="0"/><draw:frame svg:x="6.112cm" svg:y="-0.026cm" svg:width="12.965cm" svg:height="1.434cm" draw:style-name="FR27" text:anchor-type="char" draw:z-index="0"><draw:text-box fo:min-height="1.381cm"><text:p text:style-name="P16"><text:span text:style-name="T16_1">BMI</text:span><text:span text:style-name="T16_2">的算法：體重（公斤）</text:span><text:span text:style-name="T16_3">÷</text:span><text:span text:style-name="T16_4">身高（公尺）</text:span><text:span text:style-name="T16_5">÷</text:span><text:span text:style-name="T16_6">身高（公尺）；身高以整數計，體重算到小點數第</text:span><text:span text:style-name="T16_7">1</text:span><text:span text:style-name="T16_8">位。</text:span></text:p><text:p text:style-name="P17"><text:span text:style-name="T17_1">案例</text:span><text:span text:style-name="T17_2">1</text:span><text:span text:style-name="T17_3">：身高</text:span><text:span text:style-name="T17_4">165.1</text:span><text:span text:style-name="T17_5">公分</text:span><text:span text:style-name="T17_6">（小數點不算），體重</text:span><text:span text:style-name="T17_7">45.2</text:span><text:span text:style-name="T17_8">公斤</text:span><text:span text:style-name="T17_9">，</text:span><text:span text:style-name="T17_10">BMI</text:span><text:span text:style-name="T17_11">：</text:span><text:span text:style-name="T17_12">45.2</text:span><text:span text:style-name="T17_13">÷</text:span><text:span text:style-name="T17_14">1.65</text:span><text:span text:style-name="T17_15">÷</text:span><text:span text:style-name="T17_16">1.65</text:span><text:span text:style-name="T17_17">＝</text:span><text:span text:style-name="T17_18">16.6</text:span></text:p><text:p text:style-name="P18"><text:span text:style-name="T18_1">案例</text:span><text:span text:style-name="T18_2">2</text:span><text:span text:style-name="T18_3">：身高</text:span><text:span text:style-name="T18_4">165.9</text:span><text:span text:style-name="T18_5">公分</text:span><text:span text:style-name="T18_6">（小數點不算），體重</text:span><text:span text:style-name="T18_7">53.7</text:span><text:span text:style-name="T18_8">公斤</text:span><text:span text:style-name="T18_9">，</text:span><text:span text:style-name="T18_10">BMI</text:span><text:span text:style-name="T18_11">：</text:span><text:span text:style-name="T18_12">53.7</text:span><text:span text:style-name="T18_13">÷</text:span><text:span text:style-name="T18_14">1.65</text:span><text:span text:style-name="T18_15">÷</text:span><text:span text:style-name="T18_16">1</text:span><text:span text:style-name="T18_17">.65</text:span><text:span text:style-name="T18_18">＝</text:span><text:span text:style-name="T18_19">19.7</text:span></text:p></draw:text-box></draw:frame><draw:custom-shape svg:x="2.304cm" svg:y="9.077cm" svg:width="0.265cm" svg:height="5.131cm" draw:style-name="FR28" draw:z-index="0"><draw:enhanced-geometry draw:type="non-primitive" draw:modifiers="83333 500000" svg:viewBox="0 0 1000000 1000000" draw:enhanced-path="M 1000000 0 X 500000 83333 L 500000 416666 Y 0 500000 500000 583333 L 500000 916666 Y 1000000 1000000 N" draw:text-areas="646435 24398 1000000 975601" draw:glue-points="1000000 0 0 500000 1000000 1000000"><draw:handle draw:handle-position="10800 $0" draw:handle-range-y-minimum="0" draw:handle-range-y-maximum="5400"/><draw:handle draw:handle-position="left $1" draw:handle-range-y-minimum="3600" draw:handle-range-y-maximum="18000"/></draw:enhanced-geometry></draw:custom-shape><draw:frame svg:x="-0.026cm" svg:y="10.767cm" svg:width="2.168cm" svg:height="1.803cm" draw:style-name="FR29" text:anchor-type="char" draw:z-index="0"><draw:text-box fo:min-height="1.75cm"><text:p text:style-name="P19"><text:span text:style-name="T19_1">有異常之項目請於臨時記載欄中登註病況</text:span></text:p></draw:text-box></draw:frame><draw:line svg:x1="13.757cm" svg:y1="13.547cm" svg:x2="18.628cm" svg:y2="13.547cm" draw:style-name="FR30" draw:z-index="0"/><draw:line svg:x1="18.628cm" svg:y1="13.547cm" svg:x2="18.628cm" svg:y2="14.605cm" draw:style-name="FR31" draw:z-index="0"/><draw:frame svg:x="15.85cm" svg:y="14.579cm" svg:width="6.823cm" svg:height="0.968cm" draw:style-name="FR32" text:anchor-type="char" draw:z-index="0"><draw:text-box fo:min-height="0.915cm"><text:p text:style-name="P20"><text:span text:style-name="T20_1">無完整病史者，請排精神科門診，必要時加排心測</text:span></text:p></draw:text-box></draw:frame><draw:custom-shape svg:x="13.52cm" svg:y="13.097cm" svg:width="0.263cm" svg:height="0.898cm" draw:style-name="FR33" draw:z-index="0"><draw:enhanced-geometry draw:type="non-primitive" draw:modifiers="83333 500000" svg:viewBox="0 0 1000000 1000000" draw:enhanced-path="M 0 0 X 500000 83333 L 500000 416666 Y 1000000 500000 500000 583333 L 500000 916666 Y 0 1000000 N" draw:text-areas="0 24398 353564 975601" draw:glue-points="0 0 1000000 500000 0 1000000"><draw:handle draw:handle-position="10800 $0" draw:handle-range-y-minimum="0" draw:handle-range-y-maximum="5400"/><draw:handle draw:handle-position="right $1" draw:handle-range-y-minimum="3600" draw:handle-range-y-maximum="18000"/></draw:enhanced-geometry></draw:custom-shape><draw:line svg:x1="2.115cm" svg:y1="13.76cm" svg:x2="2.752cm" svg:y2="13.76cm" draw:style-name="FR34" draw:z-index="0"/><draw:line svg:x1="2.115cm" svg:y1="13.76cm" svg:x2="2.115cm" svg:y2="14.605cm" draw:style-name="FR35" draw:z-index="0"/><draw:line svg:x1="2.115cm" svg:y1="14.182cm" svg:x2="2.752cm" svg:y2="14.182cm" draw:style-name="FR36" draw:z-index="0"/><draw:frame svg:x="0.607cm" svg:y="14.579cm" svg:width="3.443cm" svg:height="1.067cm" draw:style-name="FR37" text:anchor-type="char" draw:z-index="0"><draw:text-box fo:min-height="1.014cm"><text:p text:style-name="P21"><text:span text:style-name="T21_1">如暫無適當項次可供參考，請測關節活動度</text:span></text:p></draw:text-box></draw:frame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501cm" fo:padding-bottom="0cm" fo:margin-bottom="1.50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08-12-05T04:01:00</meta:creation-date>
    <dc:creator>user</dc:creator>
    <dc:date>2008-12-05T04:17:00</dc:date>
    <meta:print-date>2008-12-05T04:14:00</meta:print-date>
    <meta:editing-cycles>6</meta:editing-cycles>
    <meta:editing-duration>PT15M</meta:editing-duration>
    <meta:document-statistic meta:page-count="1" meta:paragraph-count="1" meta:row-count="1" meta:word-count="4" meta:character-count="29" meta:non-whitespace-character-count="26"/>
  </office:meta>
</office:document-meta>
</file>