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style:line-height-at-least="0.706cm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4.841cm" fo:margin-left="0.19cm"/>
    </style:style>
    <style:style style:name="Column1" style:family="table-column">
      <style:table-column-properties style:column-width="4.362cm"/>
    </style:style>
    <style:style style:name="Column2" style:family="table-column">
      <style:table-column-properties style:column-width="10.47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text-indent="0.081cm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0.021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Normal"/>
  </office:automatic-styles>
  <office:body>
    <office:text>
      <text:p text:style-name="P1"><text:span text:style-name="T1_1">附表一：法律訴訟補助基準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類別</text:span></text:p>
          </table:table-cell>
          <table:table-cell table:style-name="Cell2">
            <text:p text:style-name="P3"><text:span text:style-name="T3_1">補助項目及金額</text:span></text:p>
          </table:table-cell>
        </table:table-row>
        <table:table-row table:style-name="Row2">
          <table:table-cell table:style-name="Cell3">
            <text:p text:style-name="P4"><text:span text:style-name="T4_1">家庭總收入按全家人口平均分配每人每月</text:span><text:span text:style-name="T4_2">未超過臺北市平均每人每月消費支出百分之六十</text:span></text:p>
          </table:table-cell>
          <table:table-cell table:style-name="Cell4">
            <text:p text:style-name="P5"><text:span text:style-name="T5_1">1.委任律師費（含撰狀費）</text:span><text:span text:style-name="T5_2">最高補助</text:span><text:span text:style-name="T5_3">新臺幣50,000元</text:span></text:p>
            <text:p text:style-name="P6"><text:span text:style-name="T6_1">2.撰狀費新臺幣</text:span><text:span text:style-name="T6_2">最高補助</text:span><text:span text:style-name="T6_3">10,000元</text:span></text:p>
            <text:p text:style-name="P7"><text:span text:style-name="T7_1">3.每人最高補助20萬元</text:span></text:p>
          </table:table-cell>
        </table:table-row>
        <table:table-row table:style-name="Row3">
          <table:table-cell table:style-name="Cell5">
            <text:p text:style-name="P8"><text:span text:style-name="T8_1">家庭總收入按全家人口平均分配每人每月</text:span><text:span text:style-name="T8_2">未超過臺北市平均每人每月消費支出百分之八十</text:span></text:p>
          </table:table-cell>
          <table:table-cell table:style-name="Cell6">
            <text:p text:style-name="P9"><text:span text:style-name="T9_1">1.委任律師費（含撰狀費）</text:span><text:span text:style-name="T9_2">最高補助</text:span><text:span text:style-name="T9_3">新臺幣40,000元</text:span></text:p>
            <text:p text:style-name="P10"><text:span text:style-name="T10_1">2.撰狀費</text:span><text:span text:style-name="T10_2">最高補助</text:span><text:span text:style-name="T10_3">新臺幣8,000元</text:span></text:p>
            <text:p text:style-name="P11"><text:span text:style-name="T11_1">3.每人最高補助15萬元</text:span></text:p>
          </table:table-cell>
        </table:table-row>
        <table:table-row table:style-name="Row4">
          <table:table-cell table:style-name="Cell7">
            <text:p text:style-name="P12"><text:span text:style-name="T12_1">家庭總收入按全家人口平均分配每人每月</text:span><text:span text:style-name="T12_2">未超過臺灣地區平均每人每月消費支出一點五倍</text:span></text:p>
          </table:table-cell>
          <table:table-cell table:style-name="Cell8">
            <text:p text:style-name="P13"><text:span text:style-name="T13_1">1.委任律師費</text:span><text:span text:style-name="T13_2">最高補助</text:span><text:span text:style-name="T13_3">（含撰狀費）新臺幣15,000元</text:span></text:p>
            <text:p text:style-name="P14"><text:span text:style-name="T14_1">2.撰狀費新臺幣</text:span><text:span text:style-name="T14_2">最高補助</text:span><text:span text:style-name="T14_3">6,000元</text:span></text:p>
            <text:p text:style-name="P15"><text:span text:style-name="T15_1">3.每人最高補助6萬元</text:span></text:p>
          </table:table-cell>
        </table:table-row>
      </table:table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-2.117cm" fo:margin-left="2.117cm"/>
      <style:text-properties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art-value="2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一, 十, 一百(繁), ..." text:start-value="2" text:style-name="List5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1.533cm" text:min-label-width="0.635cm" fo:text-align="start" text:list-level-position-and-space-mode="label-alignment">
          <style:list-level-label-alignment text:label-followed-by="listtab" fo:margin-left="2.16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379cm" text:min-label-width="0.847cm" fo:text-align="start" text:list-level-position-and-space-mode="label-alignment">
          <style:list-level-label-alignment text:label-followed-by="listtab" fo:margin-left="3.22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073cm" text:min-label-distance="0.847cm" fo:text-align="end" text:list-level-position-and-space-mode="label-alignment">
          <style:list-level-label-alignment text:label-followed-by="listtab" fo:margin-left="4.07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073cm" text:min-label-width="0.847cm" fo:text-align="start" text:list-level-position-and-space-mode="label-alignment">
          <style:list-level-label-alignment text:label-followed-by="listtab" fo:margin-left="4.91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919cm" text:min-label-width="0.847cm" fo:text-align="start" text:list-level-position-and-space-mode="label-alignment">
          <style:list-level-label-alignment text:label-followed-by="listtab" fo:margin-left="5.76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613cm" text:min-label-distance="0.847cm" fo:text-align="end" text:list-level-position-and-space-mode="label-alignment">
          <style:list-level-label-alignment text:label-followed-by="listtab" fo:margin-left="6.61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613cm" text:min-label-width="0.847cm" fo:text-align="start" text:list-level-position-and-space-mode="label-alignment">
          <style:list-level-label-alignment text:label-followed-by="listtab" fo:margin-left="7.45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459cm" text:min-label-width="0.847cm" fo:text-align="start" text:list-level-position-and-space-mode="label-alignment">
          <style:list-level-label-alignment text:label-followed-by="listtab" fo:margin-left="8.30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153cm" text:min-label-distance="0.847cm" fo:text-align="end" text:list-level-position-and-space-mode="label-alignment">
          <style:list-level-label-alignment text:label-followed-by="listtab" fo:margin-left="9.153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328cm" text:min-label-width="1.058cm" fo:text-align="start" text:list-level-position-and-space-mode="label-alignment">
          <style:list-level-label-alignment text:label-followed-by="listtab" fo:margin-left="3.387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1.27cm" text:min-label-width="1.508cm" fo:text-align="start" text:list-level-position-and-space-mode="label-alignment">
          <style:list-level-label-alignment text:label-followed-by="listtab" fo:margin-left="2.77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）" style:num-prefix="（" text:level="1">
        <style:list-level-properties text:space-before="-0.067cm" text:min-label-width="1.27cm" fo:text-align="start" text:list-level-position-and-space-mode="label-alignment">
          <style:list-level-label-alignment text:label-followed-by="listtab" fo:margin-left="1.203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78cm" text:min-label-width="0.847cm" fo:text-align="start" text:list-level-position-and-space-mode="label-alignment">
          <style:list-level-label-alignment text:label-followed-by="listtab" fo:margin-left="1.62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473cm" text:min-label-distance="0.847cm" fo:text-align="end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473cm" text:min-label-width="0.847cm" fo:text-align="start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13cm" text:min-label-distance="0.847cm" fo:text-align="end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13cm" text:min-label-width="0.847cm" fo:text-align="start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553cm" text:min-label-distance="0.847cm" fo:text-align="end" text:list-level-position-and-space-mode="label-alignment">
          <style:list-level-label-alignment text:label-followed-by="listtab" fo:margin-left="7.553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956cm" text:min-label-width="1.482cm" fo:text-align="start" text:list-level-position-and-space-mode="label-alignment">
          <style:list-level-label-alignment text:label-followed-by="listtab" fo:margin-left="2.438cm" fo:text-indent="-1.482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（" text:level="1">
        <style:list-level-properties text:space-before="0.956cm" text:min-label-width="1.508cm" fo:text-align="start" text:list-level-position-and-space-mode="label-alignment">
          <style:list-level-label-alignment text:label-followed-by="listtab" fo:margin-left="2.464cm" fo:text-indent="-1.508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條文名稱</dc:title>
    <meta:initial-creator>s5nickle</meta:initial-creator>
    <meta:creation-date>2009-04-21T02:23:00</meta:creation-date>
    <dc:creator>michael</dc:creator>
    <dc:date>2009-04-21T02:23:00</dc:date>
    <meta:print-date>2007-01-03T03:34:00</meta:print-date>
    <meta:editing-cycles>2</meta:editing-cycles>
    <meta:editing-duration>PT1M</meta:editing-duration>
    <meta:document-statistic meta:page-count="1" meta:paragraph-count="1" meta:row-count="2" meta:word-count="49" meta:character-count="328" meta:non-whitespace-character-count="280"/>
  </office:meta>
</office:document-meta>
</file>