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jpeg" manifest:full-path="Pictures/image2.jpeg"/>
  <manifest:file-entry manifest:media-type="image/jpeg" manifest:full-path="Pictures/image3.jpeg"/>
  <manifest:file-entry manifest:media-type="image/jpeg" manifest:full-path="Pictures/image4.jpeg"/>
  <manifest:file-entry manifest:media-type="image/jpeg" manifest:full-path="Pictures/image5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  <style:font-face style:name="sөũ" svg:font-family="sөũ" style:font-family-generic="roman"/>
    <style:font-face style:name="Wingdings" svg:font-family="Wingdings" style:font-pitch="variable" style:font-charset="x-symbol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Normal" style:master-page-name="Standard">
      <style:paragraph-properties style:page-number="363"/>
      <style:text-properties fo:color="#000000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1" style:family="table">
      <style:table-properties table:align="left" style:width="17.886cm" fo:margin-left="0cm"/>
    </style:style>
    <style:style style:name="Column1" style:family="table-column">
      <style:table-column-properties style:column-width="0.917cm"/>
    </style:style>
    <style:style style:name="Column2" style:family="table-column">
      <style:table-column-properties style:column-width="1.446cm"/>
    </style:style>
    <style:style style:name="Column3" style:family="table-column">
      <style:table-column-properties style:column-width="1.058cm"/>
    </style:style>
    <style:style style:name="Column4" style:family="table-column">
      <style:table-column-properties style:column-width="1.058cm"/>
    </style:style>
    <style:style style:name="Column5" style:family="table-column">
      <style:table-column-properties style:column-width="1.129cm"/>
    </style:style>
    <style:style style:name="Column6" style:family="table-column">
      <style:table-column-properties style:column-width="1.623cm"/>
    </style:style>
    <style:style style:name="Column7" style:family="table-column">
      <style:table-column-properties style:column-width="2.505cm"/>
    </style:style>
    <style:style style:name="Column8" style:family="table-column">
      <style:table-column-properties style:column-width="1.376cm"/>
    </style:style>
    <style:style style:name="Column9" style:family="table-column">
      <style:table-column-properties style:column-width="2.011cm"/>
    </style:style>
    <style:style style:name="Column10" style:family="table-column">
      <style:table-column-properties style:column-width="1.552cm"/>
    </style:style>
    <style:style style:name="Column11" style:family="table-column">
      <style:table-column-properties style:column-width="1.764cm"/>
    </style:style>
    <style:style style:name="Column12" style:family="table-column">
      <style:table-column-properties style:column-width="1.446cm"/>
    </style:style>
    <style:style style:name="Row1" style:family="table-row">
      <style:table-row-properties style:min-row-height="0.914cm"/>
    </style:style>
    <style:style style:name="Cell1" style:family="table-cell">
      <style:table-cell-properties style:vertical-align="middle" fo:padding-left="0.049cm" fo:padding-right="0.049cm" fo:wrap-option="no-wrap"/>
    </style:style>
    <style:style style:name="P2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bottom="#000000 0.018cm solid" fo:padding-left="0.049cm" fo:padding-right="0.049cm" fo:wrap-option="no-wrap"/>
    </style:style>
    <style:style style:name="P3" style:family="paragraph" style:parent-style-name="Normal">
      <style:paragraph-properties fo:text-align="right" fo:orphans="2" fo:widows="2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>
      <style:paragraph-properties fo:text-align="center" fo:orphans="2" fo:widows="2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1.55cm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orphans="2" fo:widows="2"/>
    </style:style>
    <style:style style:name="T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" style:family="paragraph" style:parent-style-name="Normal">
      <style:paragraph-properties fo:text-align="center" fo:orphans="2" fo:widows="2"/>
    </style:style>
    <style:style style:name="T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" style:family="paragraph" style:parent-style-name="Normal">
      <style:paragraph-properties fo:text-align="center" fo:orphans="2" fo:widows="2"/>
    </style:style>
    <style:style style:name="T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" style:family="paragraph" style:parent-style-name="Normal">
      <style:paragraph-properties fo:text-align="center" fo:orphans="2" fo:widows="2"/>
    </style:style>
    <style:style style:name="T1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4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4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5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" style:family="paragraph" style:parent-style-name="Normal">
      <style:paragraph-properties fo:text-align="center" fo:orphans="2" fo:widows="2"/>
    </style:style>
    <style:style style:name="T1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6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6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" style:family="table-row">
      <style:table-row-properties style:min-row-height="1.799cm"/>
    </style:style>
    <style:style style:name="Cell1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23cm" fo:orphans="2" fo:widows="2"/>
    </style:style>
    <style:style style:name="T1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23cm" fo:orphans="2" fo:widows="2"/>
    </style:style>
    <style:style style:name="T1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8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23cm" fo:orphans="2" fo:widows="2"/>
    </style:style>
    <style:style style:name="T2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" style:family="paragraph" style:parent-style-name="Normal">
      <style:paragraph-properties fo:line-height="0.423cm" fo:orphans="2" fo:widows="2"/>
    </style:style>
    <style:style style:name="T2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" style:family="paragraph" style:parent-style-name="Normal">
      <style:paragraph-properties fo:line-height="0.423cm" fo:orphans="2" fo:widows="2"/>
    </style:style>
    <style:style style:name="T2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23cm" fo:orphans="2" fo:widows="2"/>
    </style:style>
    <style:style style:name="T2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" style:family="paragraph" style:parent-style-name="Normal">
      <style:paragraph-properties fo:line-height="0.423cm" fo:orphans="2" fo:widows="2"/>
    </style:style>
    <style:style style:name="T2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6" style:family="paragraph" style:parent-style-name="Normal">
      <style:paragraph-properties fo:text-align="center" fo:line-height="0.423cm" fo:orphans="2" fo:widows="2"/>
    </style:style>
    <style:style style:name="T2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" style:family="paragraph" style:parent-style-name="Normal">
      <style:paragraph-properties fo:line-height="0.423cm" fo:orphans="2" fo:widows="2"/>
    </style:style>
    <style:style style:name="T2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8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8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8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8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4" style:family="table-row">
      <style:table-row-properties style:min-row-height="1.46cm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23cm" fo:orphans="2" fo:widows="2"/>
    </style:style>
    <style:style style:name="T2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23cm" fo:orphans="2" fo:widows="2"/>
    </style:style>
    <style:style style:name="T3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0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423cm" fo:orphans="2" fo:widows="2"/>
    </style:style>
    <style:style style:name="T3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" style:family="paragraph" style:parent-style-name="Normal">
      <style:paragraph-properties fo:line-height="0.423cm" fo:orphans="2" fo:widows="2"/>
    </style:style>
    <style:style style:name="T3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" style:family="paragraph" style:parent-style-name="Normal">
      <style:paragraph-properties fo:line-height="0.423cm" fo:orphans="2" fo:widows="2"/>
    </style:style>
    <style:style style:name="T3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423cm" fo:orphans="2" fo:widows="2"/>
    </style:style>
    <style:style style:name="T3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" style:family="paragraph" style:parent-style-name="Normal">
      <style:paragraph-properties fo:line-height="0.423cm" fo:orphans="2" fo:widows="2"/>
    </style:style>
    <style:style style:name="T3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8" style:family="paragraph" style:parent-style-name="Normal">
      <style:paragraph-properties fo:text-align="center" fo:line-height="0.423cm" fo:orphans="2" fo:widows="2"/>
    </style:style>
    <style:style style:name="T3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" style:family="paragraph" style:parent-style-name="Normal">
      <style:paragraph-properties fo:line-height="0.423cm" fo:orphans="2" fo:widows="2"/>
    </style:style>
    <style:style style:name="T4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0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40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0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0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5" style:family="table-row">
      <style:table-row-properties style:min-row-height="1.565cm"/>
    </style:style>
    <style:style style:name="Cell3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423cm" fo:orphans="2" fo:widows="2"/>
    </style:style>
    <style:style style:name="T4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423cm" fo:orphans="2" fo:widows="2"/>
    </style:style>
    <style:style style:name="T4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2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423cm" fo:orphans="2" fo:widows="2"/>
    </style:style>
    <style:style style:name="T4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" style:family="paragraph" style:parent-style-name="Normal">
      <style:paragraph-properties fo:line-height="0.423cm" fo:orphans="2" fo:widows="2"/>
    </style:style>
    <style:style style:name="T4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" style:family="paragraph" style:parent-style-name="Normal">
      <style:paragraph-properties fo:line-height="0.423cm" fo:orphans="2" fo:widows="2"/>
    </style:style>
    <style:style style:name="T4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423cm" fo:orphans="2" fo:widows="2"/>
    </style:style>
    <style:style style:name="T4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" style:family="paragraph" style:parent-style-name="Normal">
      <style:paragraph-properties fo:line-height="0.423cm" fo:orphans="2" fo:widows="2"/>
    </style:style>
    <style:style style:name="T4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0" style:family="paragraph" style:parent-style-name="Normal">
      <style:paragraph-properties fo:text-align="center" fo:line-height="0.423cm" fo:orphans="2" fo:widows="2"/>
    </style:style>
    <style:style style:name="T5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" style:family="paragraph" style:parent-style-name="Normal">
      <style:paragraph-properties fo:line-height="0.423cm" fo:orphans="2" fo:widows="2"/>
    </style:style>
    <style:style style:name="T5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2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6" style:family="table-row">
      <style:table-row-properties style:min-row-height="1.852cm"/>
    </style:style>
    <style:style style:name="Cell5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423cm" fo:orphans="2" fo:widows="2"/>
    </style:style>
    <style:style style:name="T5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423cm" fo:orphans="2" fo:widows="2"/>
    </style:style>
    <style:style style:name="T5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4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423cm" fo:orphans="2" fo:widows="2"/>
    </style:style>
    <style:style style:name="T5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" style:family="paragraph" style:parent-style-name="Normal">
      <style:paragraph-properties fo:line-height="0.423cm" fo:orphans="2" fo:widows="2"/>
    </style:style>
    <style:style style:name="T5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" style:family="paragraph" style:parent-style-name="Normal">
      <style:paragraph-properties fo:line-height="0.423cm" fo:orphans="2" fo:widows="2"/>
    </style:style>
    <style:style style:name="T5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423cm" fo:orphans="2" fo:widows="2"/>
    </style:style>
    <style:style style:name="T6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" style:family="paragraph" style:parent-style-name="Normal">
      <style:paragraph-properties fo:line-height="0.423cm" fo:orphans="2" fo:widows="2"/>
    </style:style>
    <style:style style:name="T6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423cm" fo:orphans="2" fo:widows="2"/>
    </style:style>
    <style:style style:name="T6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4" style:family="paragraph" style:parent-style-name="Normal">
      <style:paragraph-properties fo:line-height="0.423cm" fo:orphans="2" fo:widows="2"/>
    </style:style>
    <style:style style:name="T6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4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4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4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4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7" style:family="table-row">
      <style:table-row-properties style:min-row-height="1.984cm"/>
    </style:style>
    <style:style style:name="Cell6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423cm" fo:orphans="2" fo:widows="2"/>
    </style:style>
    <style:style style:name="T6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423cm" fo:orphans="2" fo:widows="2"/>
    </style:style>
    <style:style style:name="T6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6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423cm" fo:orphans="2" fo:widows="2"/>
    </style:style>
    <style:style style:name="T6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0" style:family="paragraph" style:parent-style-name="Normal">
      <style:paragraph-properties fo:line-height="0.423cm" fo:orphans="2" fo:widows="2"/>
    </style:style>
    <style:style style:name="T7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1" style:family="paragraph" style:parent-style-name="Normal">
      <style:paragraph-properties fo:line-height="0.423cm" fo:orphans="2" fo:widows="2"/>
    </style:style>
    <style:style style:name="T7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7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71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423cm" fo:orphans="2" fo:widows="2"/>
    </style:style>
    <style:style style:name="T7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3" style:family="paragraph" style:parent-style-name="Normal">
      <style:paragraph-properties fo:line-height="0.423cm" fo:orphans="2" fo:widows="2"/>
    </style:style>
    <style:style style:name="T7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5" style:family="paragraph" style:parent-style-name="Normal">
      <style:paragraph-properties fo:text-align="center" fo:line-height="0.423cm" fo:orphans="2" fo:widows="2"/>
    </style:style>
    <style:style style:name="T7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6" style:family="paragraph" style:parent-style-name="Normal">
      <style:paragraph-properties fo:line-height="0.423cm" fo:orphans="2" fo:widows="2"/>
    </style:style>
    <style:style style:name="T7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8" style:family="table-row">
      <style:table-row-properties style:min-row-height="1.773cm"/>
    </style:style>
    <style:style style:name="Cell7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423cm" fo:orphans="2" fo:widows="2"/>
    </style:style>
    <style:style style:name="T7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423cm" fo:orphans="2" fo:widows="2"/>
    </style:style>
    <style:style style:name="T7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78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423cm" fo:orphans="2" fo:widows="2"/>
    </style:style>
    <style:style style:name="T8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2" style:family="paragraph" style:parent-style-name="Normal">
      <style:paragraph-properties fo:line-height="0.423cm" fo:orphans="2" fo:widows="2"/>
    </style:style>
    <style:style style:name="T8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3" style:family="paragraph" style:parent-style-name="Normal">
      <style:paragraph-properties fo:line-height="0.423cm" fo:orphans="2" fo:widows="2"/>
    </style:style>
    <style:style style:name="T8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423cm" fo:orphans="2" fo:widows="2"/>
    </style:style>
    <style:style style:name="T8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5" style:family="paragraph" style:parent-style-name="Normal">
      <style:paragraph-properties fo:line-height="0.423cm" fo:orphans="2" fo:widows="2"/>
    </style:style>
    <style:style style:name="T8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423cm" fo:orphans="2" fo:widows="2"/>
    </style:style>
    <style:style style:name="T8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88" style:family="paragraph" style:parent-style-name="Normal">
      <style:paragraph-properties fo:line-height="0.423cm" fo:orphans="2" fo:widows="2"/>
    </style:style>
    <style:style style:name="T8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88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88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88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88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9" style:family="table-row">
      <style:table-row-properties style:min-row-height="1.852cm"/>
    </style:style>
    <style:style style:name="Cell8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423cm" fo:orphans="2" fo:widows="2"/>
    </style:style>
    <style:style style:name="T8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423cm" fo:orphans="2" fo:widows="2"/>
    </style:style>
    <style:style style:name="T9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90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1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3" style:family="paragraph" style:parent-style-name="Normal">
      <style:paragraph-properties fo:text-align="center" fo:line-height="0.423cm" fo:orphans="2" fo:widows="2"/>
    </style:style>
    <style:style style:name="T9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4" style:family="paragraph" style:parent-style-name="Normal">
      <style:paragraph-properties fo:line-height="0.423cm" fo:orphans="2" fo:widows="2"/>
    </style:style>
    <style:style style:name="T9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5" style:family="paragraph" style:parent-style-name="Normal">
      <style:paragraph-properties fo:line-height="0.423cm" fo:orphans="2" fo:widows="2"/>
    </style:style>
    <style:style style:name="T9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423cm" fo:orphans="2" fo:widows="2"/>
    </style:style>
    <style:style style:name="T9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7" style:family="paragraph" style:parent-style-name="Normal">
      <style:paragraph-properties fo:line-height="0.423cm" fo:orphans="2" fo:widows="2"/>
    </style:style>
    <style:style style:name="T9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423cm" fo:orphans="2" fo:widows="2"/>
    </style:style>
    <style:style style:name="T9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0" style:family="paragraph" style:parent-style-name="Normal">
      <style:paragraph-properties fo:line-height="0.423cm" fo:orphans="2" fo:widows="2"/>
    </style:style>
    <style:style style:name="T10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0" style:family="table-row">
      <style:table-row-properties style:min-row-height="1.852cm"/>
    </style:style>
    <style:style style:name="Cell9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423cm" fo:orphans="2" fo:widows="2"/>
    </style:style>
    <style:style style:name="T10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423cm" fo:orphans="2" fo:widows="2"/>
    </style:style>
    <style:style style:name="T10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02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423cm" fo:orphans="2" fo:widows="2"/>
    </style:style>
    <style:style style:name="T10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6" style:family="paragraph" style:parent-style-name="Normal">
      <style:paragraph-properties fo:line-height="0.423cm" fo:orphans="2" fo:widows="2"/>
    </style:style>
    <style:style style:name="T10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7" style:family="paragraph" style:parent-style-name="Normal">
      <style:paragraph-properties fo:line-height="0.423cm" fo:orphans="2" fo:widows="2"/>
    </style:style>
    <style:style style:name="T10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423cm" fo:orphans="2" fo:widows="2"/>
    </style:style>
    <style:style style:name="T10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9" style:family="paragraph" style:parent-style-name="Normal">
      <style:paragraph-properties fo:line-height="0.423cm" fo:orphans="2" fo:widows="2"/>
    </style:style>
    <style:style style:name="T10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423cm" fo:orphans="2" fo:widows="2"/>
    </style:style>
    <style:style style:name="T1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2" style:family="paragraph" style:parent-style-name="Normal">
      <style:paragraph-properties fo:line-height="0.423cm" fo:orphans="2" fo:widows="2"/>
    </style:style>
    <style:style style:name="T11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1" style:family="table-row">
      <style:table-row-properties style:min-row-height="1.939cm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423cm"/>
    </style:style>
    <style:style style:name="T11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4" style:family="paragraph" style:parent-style-name="Normal">
      <style:paragraph-properties fo:text-align="center" fo:line-height="0.423cm"/>
    </style:style>
    <style:style style:name="T11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423cm" fo:orphans="2" fo:widows="2"/>
    </style:style>
    <style:style style:name="T11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8" style:family="paragraph" style:parent-style-name="Normal">
      <style:paragraph-properties fo:line-height="0.423cm"/>
    </style:style>
    <style:style style:name="T11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19" style:family="paragraph" style:parent-style-name="Normal">
      <style:paragraph-properties fo:line-height="0.423cm"/>
    </style:style>
    <style:style style:name="T11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fo:line-height="0.423cm"/>
    </style:style>
    <style:style style:name="T12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121" style:family="paragraph" style:parent-style-name="Normal">
      <style:paragraph-properties fo:line-height="0.423cm"/>
    </style:style>
    <style:style style:name="T12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122" style:family="paragraph" style:parent-style-name="Normal">
      <style:paragraph-properties fo:line-height="0.423cm"/>
    </style:style>
    <style:style style:name="T12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3" style:family="paragraph" style:parent-style-name="Normal">
      <style:paragraph-properties fo:text-align="center" fo:line-height="0.423cm"/>
    </style:style>
    <style:style style:name="T12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1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4" style:family="paragraph" style:parent-style-name="Normal">
      <style:paragraph-properties fo:line-height="0.423cm"/>
    </style:style>
    <style:style style:name="T12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5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423cm" fo:orphans="2" fo:widows="2"/>
    </style:style>
    <style:style style:name="T12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7" style:family="paragraph" style:parent-style-name="Normal">
      <style:paragraph-properties fo:line-height="0.423cm"/>
    </style:style>
    <style:style style:name="T12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27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2" style:family="table-row">
      <style:table-row-properties style:min-row-height="2.455cm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423cm"/>
    </style:style>
    <style:style style:name="T12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423cm"/>
    </style:style>
    <style:style style:name="T12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0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423cm" fo:orphans="2" fo:widows="2"/>
    </style:style>
    <style:style style:name="T13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3" style:family="paragraph" style:parent-style-name="Normal">
      <style:paragraph-properties fo:line-height="0.423cm"/>
    </style:style>
    <style:style style:name="T13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4" style:family="paragraph" style:parent-style-name="Normal">
      <style:paragraph-properties fo:line-height="0.423cm"/>
    </style:style>
    <style:style style:name="T13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fo:line-height="0.423cm"/>
    </style:style>
    <style:style style:name="T13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fo:line-height="0.423cm"/>
    </style:style>
    <style:style style:name="T13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fo:line-height="0.423cm"/>
    </style:style>
    <style:style style:name="T13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8" style:family="paragraph" style:parent-style-name="Normal">
      <style:paragraph-properties fo:text-align="center" fo:line-height="0.423cm"/>
    </style:style>
    <style:style style:name="T13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39" style:family="paragraph" style:parent-style-name="Normal">
      <style:paragraph-properties fo:line-height="0.423cm"/>
    </style:style>
    <style:style style:name="T13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fo:line-height="0.423cm"/>
    </style:style>
    <style:style style:name="T14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1" style:family="paragraph" style:parent-style-name="Normal">
      <style:paragraph-properties fo:text-align="center" fo:line-height="0.423cm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423cm" fo:orphans="2" fo:widows="2"/>
    </style:style>
    <style:style style:name="T14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3" style:family="paragraph" style:parent-style-name="Normal">
      <style:paragraph-properties fo:line-height="0.423cm"/>
    </style:style>
    <style:style style:name="T14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3" style:family="table-row">
      <style:table-row-properties style:min-row-height="1.58cm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0.423cm" fo:orphans="2" fo:widows="2"/>
    </style:style>
    <style:style style:name="T14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5" style:family="paragraph" style:parent-style-name="Normal">
      <style:paragraph-properties fo:text-align="center" fo:line-height="0.423cm" fo:orphans="2" fo:widows="2"/>
    </style:style>
    <style:style style:name="T14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4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6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7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8" style:family="paragraph" style:parent-style-name="Normal">
      <style:paragraph-properties fo:text-align="center" fo:line-height="0.423cm" fo:orphans="2" fo:widows="2"/>
    </style:style>
    <style:style style:name="T14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49" style:family="paragraph" style:parent-style-name="Normal">
      <style:paragraph-properties fo:line-height="0.423cm" fo:orphans="2" fo:widows="2"/>
    </style:style>
    <style:style style:name="T14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0" style:family="paragraph" style:parent-style-name="Normal">
      <style:paragraph-properties fo:line-height="0.423cm" fo:orphans="2" fo:widows="2"/>
    </style:style>
    <style:style style:name="T15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1" style:family="paragraph" style:parent-style-name="Normal">
      <style:paragraph-properties fo:text-align="center" fo:line-height="0.423cm" fo:orphans="2" fo:widows="2"/>
    </style:style>
    <style:style style:name="T15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2" style:family="paragraph" style:parent-style-name="Normal">
      <style:paragraph-properties fo:line-height="0.423cm" fo:orphans="2" fo:widows="2"/>
    </style:style>
    <style:style style:name="T15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4" style:family="paragraph" style:parent-style-name="Normal">
      <style:paragraph-properties fo:text-align="center" fo:line-height="0.423cm" fo:orphans="2" fo:widows="2"/>
    </style:style>
    <style:style style:name="T15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55" style:family="paragraph" style:parent-style-name="Normal">
      <style:paragraph-properties fo:line-height="0.423cm" fo:orphans="2" fo:widows="2"/>
    </style:style>
    <style:style style:name="T15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4" style:family="table-row">
      <style:table-row-properties style:min-row-height="1.903cm"/>
    </style:style>
    <style:style style:name="Cell14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423cm" fo:orphans="2" fo:widows="2"/>
    </style:style>
    <style:style style:name="T15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423cm" fo:orphans="2" fo:widows="2"/>
    </style:style>
    <style:style style:name="T15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5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8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0" style:family="paragraph" style:parent-style-name="Normal">
      <style:paragraph-properties fo:text-align="center" fo:line-height="0.423cm" fo:orphans="2" fo:widows="2"/>
    </style:style>
    <style:style style:name="T16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1" style:family="paragraph" style:parent-style-name="Normal">
      <style:paragraph-properties fo:line-height="0.423cm" fo:orphans="2" fo:widows="2"/>
    </style:style>
    <style:style style:name="T16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2" style:family="paragraph" style:parent-style-name="Normal">
      <style:paragraph-properties fo:line-height="0.423cm" fo:orphans="2" fo:widows="2"/>
    </style:style>
    <style:style style:name="T16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3" style:family="paragraph" style:parent-style-name="Normal">
      <style:paragraph-properties fo:text-align="center" fo:line-height="0.423cm" fo:orphans="2" fo:widows="2"/>
    </style:style>
    <style:style style:name="T16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4" style:family="paragraph" style:parent-style-name="Normal">
      <style:paragraph-properties fo:line-height="0.423cm" fo:orphans="2" fo:widows="2"/>
    </style:style>
    <style:style style:name="T16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5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6" style:family="paragraph" style:parent-style-name="Normal">
      <style:paragraph-properties fo:text-align="center" fo:line-height="0.423cm" fo:orphans="2" fo:widows="2"/>
    </style:style>
    <style:style style:name="T16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7" style:family="paragraph" style:parent-style-name="Normal">
      <style:paragraph-properties fo:line-height="0.423cm" fo:orphans="2" fo:widows="2"/>
    </style:style>
    <style:style style:name="T16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168" style:family="paragraph" style:parent-style-name="Normal"/>
    <style:style style:name="T168_1" style:family="text"/>
    <style:style style:name="P169" style:family="paragraph" style:parent-style-name="Normal">
      <style:paragraph-properties fo:text-indent="5.927cm" fo:margin-top="0cm" fo:margin-bottom="0cm"/>
    </style:style>
    <style:style style:name="T169_1" style:family="text"/>
    <style:style style:name="T169_2" style:family="text">
      <style:text-properties fo:font-size="10pt" style:font-size-asian="10pt"/>
    </style:style>
    <style:style style:name="T169_3" style:family="text"/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0" style:family="paragraph" style:parent-style-name="Normal"/>
    <style:style style:name="T17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171" style:family="paragraph" style:parent-style-name="公文_28_核判_29_" style:master-page-name="MasterPage1">
      <style:paragraph-properties fo:margin-left="2.54cm"/>
    </style:style>
    <style:style style:name="FR4" style:family="graphic" style:parent-style-name="公文_28_核判_29_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2" style:family="table">
      <style:table-properties table:align="left" style:width="17.886cm" fo:margin-left="0.646cm"/>
    </style:style>
    <style:style style:name="Column13" style:family="table-column">
      <style:table-column-properties style:column-width="0.917cm"/>
    </style:style>
    <style:style style:name="Column14" style:family="table-column">
      <style:table-column-properties style:column-width="1.446cm"/>
    </style:style>
    <style:style style:name="Column15" style:family="table-column">
      <style:table-column-properties style:column-width="1.058cm"/>
    </style:style>
    <style:style style:name="Column16" style:family="table-column">
      <style:table-column-properties style:column-width="1.058cm"/>
    </style:style>
    <style:style style:name="Column17" style:family="table-column">
      <style:table-column-properties style:column-width="1.129cm"/>
    </style:style>
    <style:style style:name="Column18" style:family="table-column">
      <style:table-column-properties style:column-width="1.623cm"/>
    </style:style>
    <style:style style:name="Column19" style:family="table-column">
      <style:table-column-properties style:column-width="2.505cm"/>
    </style:style>
    <style:style style:name="Column20" style:family="table-column">
      <style:table-column-properties style:column-width="1.376cm"/>
    </style:style>
    <style:style style:name="Column21" style:family="table-column">
      <style:table-column-properties style:column-width="2.011cm"/>
    </style:style>
    <style:style style:name="Column22" style:family="table-column">
      <style:table-column-properties style:column-width="1.552cm"/>
    </style:style>
    <style:style style:name="Column23" style:family="table-column">
      <style:table-column-properties style:column-width="1.764cm"/>
    </style:style>
    <style:style style:name="Column24" style:family="table-column">
      <style:table-column-properties style:column-width="1.446cm"/>
    </style:style>
    <style:style style:name="Row15" style:family="table-row">
      <style:table-row-properties style:min-row-height="0.914cm"/>
    </style:style>
    <style:style style:name="Cell159" style:family="table-cell">
      <style:table-cell-properties style:vertical-align="middle" fo:padding-left="0.049cm" fo:padding-right="0.049cm" fo:wrap-option="no-wrap"/>
    </style:style>
    <style:style style:name="P172" style:family="paragraph" style:parent-style-name="Normal">
      <style:paragraph-properties fo:text-align="center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bottom="#000000 0.018cm solid" fo:padding-left="0.049cm" fo:padding-right="0.049cm" fo:wrap-option="no-wrap"/>
    </style:style>
    <style:style style:name="P173" style:family="paragraph" style:parent-style-name="Normal">
      <style:paragraph-properties fo:orphans="2" fo:widows="2"/>
    </style:style>
    <style:style style:name="T173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73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7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3_4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Row16" style:family="table-row">
      <style:table-row-properties style:min-row-height="1.746cm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0.423cm" fo:orphans="2" fo:widows="2"/>
    </style:style>
    <style:style style:name="T17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5" style:family="paragraph" style:parent-style-name="Normal">
      <style:paragraph-properties fo:text-align="center" fo:line-height="0.423cm" fo:orphans="2" fo:widows="2"/>
    </style:style>
    <style:style style:name="T17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6" style:family="paragraph" style:parent-style-name="Normal">
      <style:paragraph-properties fo:text-align="center" fo:line-height="0.423cm" fo:orphans="2" fo:widows="2"/>
    </style:style>
    <style:style style:name="T17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7" style:family="paragraph" style:parent-style-name="Normal">
      <style:paragraph-properties fo:text-align="center" fo:line-height="0.423cm" fo:orphans="2" fo:widows="2"/>
    </style:style>
    <style:style style:name="T17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8" style:family="paragraph" style:parent-style-name="Normal">
      <style:paragraph-properties fo:text-align="center" fo:line-height="0.423cm" fo:orphans="2" fo:widows="2"/>
    </style:style>
    <style:style style:name="T17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9" style:family="paragraph" style:parent-style-name="Normal">
      <style:paragraph-properties fo:text-align="center" fo:line-height="0.423cm" fo:orphans="2" fo:widows="2"/>
    </style:style>
    <style:style style:name="T17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0" style:family="paragraph" style:parent-style-name="Normal">
      <style:paragraph-properties fo:text-align="center" fo:line-height="0.423cm" fo:orphans="2" fo:widows="2"/>
    </style:style>
    <style:style style:name="T18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1" style:family="paragraph" style:parent-style-name="Normal">
      <style:paragraph-properties fo:text-align="center" fo:line-height="0.423cm" fo:orphans="2" fo:widows="2"/>
    </style:style>
    <style:style style:name="T18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6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2" style:family="paragraph" style:parent-style-name="Normal">
      <style:paragraph-properties fo:text-align="center" fo:line-height="0.423cm" fo:orphans="2" fo:widows="2"/>
    </style:style>
    <style:style style:name="T18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423cm" fo:orphans="2" fo:widows="2"/>
    </style:style>
    <style:style style:name="T18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83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83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4" style:family="paragraph" style:parent-style-name="Normal">
      <style:paragraph-properties fo:text-align="center" fo:line-height="0.423cm" fo:orphans="2" fo:widows="2"/>
    </style:style>
    <style:style style:name="T18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84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84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423cm" fo:orphans="2" fo:widows="2"/>
    </style:style>
    <style:style style:name="T18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8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185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7" style:family="table-row">
      <style:table-row-properties style:min-row-height="1.746cm"/>
    </style:style>
    <style:style style:name="Cell17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line-height="0.423cm" fo:orphans="2" fo:widows="2"/>
    </style:style>
    <style:style style:name="T18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423cm" fo:orphans="2" fo:widows="2"/>
    </style:style>
    <style:style style:name="T18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8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7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8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9" style:family="paragraph" style:parent-style-name="Normal">
      <style:paragraph-properties fo:text-align="center" fo:line-height="0.423cm" fo:orphans="2" fo:widows="2"/>
    </style:style>
    <style:style style:name="T18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0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1" style:family="paragraph" style:parent-style-name="Normal">
      <style:paragraph-properties fo:line-height="0.423cm" fo:orphans="2" fo:widows="2"/>
    </style:style>
    <style:style style:name="T19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7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2" style:family="paragraph" style:parent-style-name="Normal">
      <style:paragraph-properties fo:line-height="0.423cm" fo:orphans="2" fo:widows="2"/>
    </style:style>
    <style:style style:name="T19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3" style:family="paragraph" style:parent-style-name="Normal">
      <style:paragraph-properties fo:text-align="center" fo:line-height="0.423cm" fo:orphans="2" fo:widows="2"/>
    </style:style>
    <style:style style:name="T19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4" style:family="paragraph" style:parent-style-name="Normal">
      <style:paragraph-properties fo:line-height="0.423cm" fo:orphans="2" fo:widows="2"/>
    </style:style>
    <style:style style:name="T19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5" style:family="paragraph" style:parent-style-name="Normal">
      <style:paragraph-properties fo:text-align="center" fo:line-height="0.423cm" fo:orphans="2" fo:widows="2"/>
    </style:style>
    <style:style style:name="T19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6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7" style:family="paragraph" style:parent-style-name="Normal">
      <style:paragraph-properties fo:line-height="0.423cm" fo:orphans="2" fo:widows="2"/>
    </style:style>
    <style:style style:name="T19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97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9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8" style:family="table-row">
      <style:table-row-properties style:min-row-height="1.826cm"/>
    </style:style>
    <style:style style:name="Cell18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line-height="0.423cm" fo:orphans="2" fo:widows="2"/>
    </style:style>
    <style:style style:name="T19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9" style:family="paragraph" style:parent-style-name="Normal">
      <style:paragraph-properties fo:text-align="center" fo:line-height="0.423cm" fo:orphans="2" fo:widows="2"/>
    </style:style>
    <style:style style:name="T19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19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0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1" style:family="paragraph" style:parent-style-name="Normal">
      <style:paragraph-properties fo:text-align="center" fo:line-height="0.423cm" fo:orphans="2" fo:widows="2"/>
    </style:style>
    <style:style style:name="T20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2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3" style:family="paragraph" style:parent-style-name="Normal">
      <style:paragraph-properties fo:line-height="0.423cm" fo:orphans="2" fo:widows="2"/>
    </style:style>
    <style:style style:name="T20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4" style:family="paragraph" style:parent-style-name="Normal">
      <style:paragraph-properties fo:line-height="0.423cm" fo:orphans="2" fo:widows="2"/>
    </style:style>
    <style:style style:name="T20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5" style:family="paragraph" style:parent-style-name="Normal">
      <style:paragraph-properties fo:text-align="center" fo:line-height="0.423cm" fo:orphans="2" fo:widows="2"/>
    </style:style>
    <style:style style:name="T20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6" style:family="paragraph" style:parent-style-name="Normal">
      <style:paragraph-properties fo:line-height="0.423cm" fo:orphans="2" fo:widows="2"/>
    </style:style>
    <style:style style:name="T20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7" style:family="paragraph" style:parent-style-name="Normal">
      <style:paragraph-properties fo:text-align="center" fo:line-height="0.423cm" fo:orphans="2" fo:widows="2"/>
    </style:style>
    <style:style style:name="T20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8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9" style:family="paragraph" style:parent-style-name="Normal">
      <style:paragraph-properties fo:line-height="0.423cm" fo:orphans="2" fo:widows="2"/>
    </style:style>
    <style:style style:name="T20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09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09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19" style:family="table-row">
      <style:table-row-properties style:min-row-height="1.693cm"/>
    </style:style>
    <style:style style:name="Cell19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 fo:line-height="0.423cm" fo:orphans="2" fo:widows="2"/>
    </style:style>
    <style:style style:name="T21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1" style:family="paragraph" style:parent-style-name="Normal">
      <style:paragraph-properties fo:text-align="center" fo:line-height="0.423cm" fo:orphans="2" fo:widows="2"/>
    </style:style>
    <style:style style:name="T2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1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2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423cm" fo:orphans="2" fo:widows="2"/>
    </style:style>
    <style:style style:name="T21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4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5" style:family="paragraph" style:parent-style-name="Normal">
      <style:paragraph-properties fo:line-height="0.423cm" fo:orphans="2" fo:widows="2"/>
    </style:style>
    <style:style style:name="T21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6" style:family="paragraph" style:parent-style-name="Normal">
      <style:paragraph-properties fo:line-height="0.423cm" fo:orphans="2" fo:widows="2"/>
    </style:style>
    <style:style style:name="T21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7" style:family="paragraph" style:parent-style-name="Normal">
      <style:paragraph-properties fo:text-align="center" fo:line-height="0.423cm" fo:orphans="2" fo:widows="2"/>
    </style:style>
    <style:style style:name="T21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8" style:family="paragraph" style:parent-style-name="Normal">
      <style:paragraph-properties fo:line-height="0.423cm" fo:orphans="2" fo:widows="2"/>
    </style:style>
    <style:style style:name="T21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19" style:family="paragraph" style:parent-style-name="Normal">
      <style:paragraph-properties fo:text-align="center" fo:line-height="0.423cm" fo:orphans="2" fo:widows="2"/>
    </style:style>
    <style:style style:name="T21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0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1" style:family="paragraph" style:parent-style-name="Normal">
      <style:paragraph-properties fo:line-height="0.423cm" fo:orphans="2" fo:widows="2"/>
    </style:style>
    <style:style style:name="T22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2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21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21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21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20" style:family="table-row">
      <style:table-row-properties style:min-row-height="2.037cm"/>
    </style:style>
    <style:style style:name="Cell20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 fo:line-height="0.423cm" fo:orphans="2" fo:widows="2"/>
    </style:style>
    <style:style style:name="T22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3" style:family="paragraph" style:parent-style-name="Normal">
      <style:paragraph-properties fo:text-align="center" fo:line-height="0.423cm" fo:orphans="2" fo:widows="2"/>
    </style:style>
    <style:style style:name="T22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23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4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5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6" style:family="paragraph" style:parent-style-name="Normal">
      <style:paragraph-properties fo:text-align="center" fo:line-height="0.423cm" fo:orphans="2" fo:widows="2"/>
    </style:style>
    <style:style style:name="T22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7" style:family="paragraph" style:parent-style-name="Normal">
      <style:paragraph-properties fo:line-height="0.423cm" fo:orphans="2" fo:widows="2"/>
    </style:style>
    <style:style style:name="T22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8" style:family="paragraph" style:parent-style-name="Normal">
      <style:paragraph-properties fo:line-height="0.423cm" fo:orphans="2" fo:widows="2"/>
    </style:style>
    <style:style style:name="T22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29" style:family="paragraph" style:parent-style-name="Normal">
      <style:paragraph-properties fo:text-align="center" fo:line-height="0.423cm" fo:orphans="2" fo:widows="2"/>
    </style:style>
    <style:style style:name="T22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29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0" style:family="paragraph" style:parent-style-name="Normal">
      <style:paragraph-properties fo:line-height="0.423cm" fo:orphans="2" fo:widows="2"/>
    </style:style>
    <style:style style:name="T23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1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423cm" fo:orphans="2" fo:widows="2"/>
    </style:style>
    <style:style style:name="T23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3" style:family="paragraph" style:parent-style-name="Normal">
      <style:paragraph-properties fo:line-height="0.423cm" fo:orphans="2" fo:widows="2"/>
    </style:style>
    <style:style style:name="T23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21" style:family="table-row">
      <style:table-row-properties style:min-row-height="1.64cm"/>
    </style:style>
    <style:style style:name="Cell2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 fo:line-height="0.423cm" fo:orphans="2" fo:widows="2"/>
    </style:style>
    <style:style style:name="T23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5" style:family="paragraph" style:parent-style-name="Normal">
      <style:paragraph-properties fo:text-align="center" fo:line-height="0.423cm" fo:orphans="2" fo:widows="2"/>
    </style:style>
    <style:style style:name="T23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3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6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7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8" style:family="paragraph" style:parent-style-name="Normal">
      <style:paragraph-properties fo:text-align="center" fo:line-height="0.423cm" fo:orphans="2" fo:widows="2"/>
    </style:style>
    <style:style style:name="T23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39" style:family="paragraph" style:parent-style-name="Normal">
      <style:paragraph-properties fo:line-height="0.423cm" fo:orphans="2" fo:widows="2"/>
    </style:style>
    <style:style style:name="T23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0" style:family="paragraph" style:parent-style-name="Normal">
      <style:paragraph-properties fo:line-height="0.423cm" fo:orphans="2" fo:widows="2"/>
    </style:style>
    <style:style style:name="T24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1" style:family="paragraph" style:parent-style-name="Normal">
      <style:paragraph-properties fo:text-align="center" fo:line-height="0.423cm" fo:orphans="2" fo:widows="2"/>
    </style:style>
    <style:style style:name="T24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2" style:family="paragraph" style:parent-style-name="Normal">
      <style:paragraph-properties fo:line-height="0.423cm" fo:orphans="2" fo:widows="2"/>
    </style:style>
    <style:style style:name="T24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3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4" style:family="paragraph" style:parent-style-name="Normal">
      <style:paragraph-properties fo:text-align="center" fo:line-height="0.423cm" fo:orphans="2" fo:widows="2"/>
    </style:style>
    <style:style style:name="T24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5" style:family="paragraph" style:parent-style-name="Normal">
      <style:paragraph-properties fo:line-height="0.423cm" fo:orphans="2" fo:widows="2"/>
    </style:style>
    <style:style style:name="T24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22" style:family="table-row">
      <style:table-row-properties style:min-row-height="1.905cm"/>
    </style:style>
    <style:style style:name="Cell23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 fo:line-height="0.423cm" fo:orphans="2" fo:widows="2"/>
    </style:style>
    <style:style style:name="T24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7" style:family="paragraph" style:parent-style-name="Normal">
      <style:paragraph-properties fo:text-align="center" fo:line-height="0.423cm" fo:orphans="2" fo:widows="2"/>
    </style:style>
    <style:style style:name="T24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4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3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8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49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0" style:family="paragraph" style:parent-style-name="Normal">
      <style:paragraph-properties fo:text-align="center" fo:line-height="0.423cm" fo:orphans="2" fo:widows="2"/>
    </style:style>
    <style:style style:name="T25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1" style:family="paragraph" style:parent-style-name="Normal">
      <style:paragraph-properties fo:line-height="0.423cm" fo:orphans="2" fo:widows="2"/>
    </style:style>
    <style:style style:name="T25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3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2" style:family="paragraph" style:parent-style-name="Normal">
      <style:paragraph-properties fo:line-height="0.423cm" fo:orphans="2" fo:widows="2"/>
    </style:style>
    <style:style style:name="T25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3" style:family="paragraph" style:parent-style-name="Normal">
      <style:paragraph-properties fo:text-align="center" fo:line-height="0.423cm" fo:orphans="2" fo:widows="2"/>
    </style:style>
    <style:style style:name="T25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4" style:family="paragraph" style:parent-style-name="Normal">
      <style:paragraph-properties fo:line-height="0.423cm" fo:orphans="2" fo:widows="2"/>
    </style:style>
    <style:style style:name="T25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5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6" style:family="paragraph" style:parent-style-name="Normal">
      <style:paragraph-properties fo:text-align="center" fo:line-height="0.423cm" fo:orphans="2" fo:widows="2"/>
    </style:style>
    <style:style style:name="T25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7" style:family="paragraph" style:parent-style-name="Normal">
      <style:paragraph-properties fo:line-height="0.423cm" fo:orphans="2" fo:widows="2"/>
    </style:style>
    <style:style style:name="T25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23" style:family="table-row">
      <style:table-row-properties style:min-row-height="1.826cm"/>
    </style:style>
    <style:style style:name="Cell24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 fo:line-height="0.423cm" fo:orphans="2" fo:widows="2"/>
    </style:style>
    <style:style style:name="T25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59" style:family="paragraph" style:parent-style-name="Normal">
      <style:paragraph-properties fo:text-align="center" fo:line-height="0.423cm" fo:orphans="2" fo:widows="2"/>
    </style:style>
    <style:style style:name="T25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5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4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0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1" style:family="paragraph" style:parent-style-name="Normal">
      <style:paragraph-properties fo:text-align="center" fo:line-height="0.423cm" fo:orphans="2" fo:widows="2"/>
    </style:style>
    <style:style style:name="T26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4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2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3" style:family="paragraph" style:parent-style-name="Normal">
      <style:paragraph-properties fo:line-height="0.423cm" fo:orphans="2" fo:widows="2"/>
    </style:style>
    <style:style style:name="T26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4" style:family="paragraph" style:parent-style-name="Normal">
      <style:paragraph-properties fo:line-height="0.423cm" fo:orphans="2" fo:widows="2"/>
    </style:style>
    <style:style style:name="T26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5" style:family="paragraph" style:parent-style-name="Normal">
      <style:paragraph-properties fo:text-align="center" fo:line-height="0.423cm" fo:orphans="2" fo:widows="2"/>
    </style:style>
    <style:style style:name="T26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6" style:family="paragraph" style:parent-style-name="Normal">
      <style:paragraph-properties fo:line-height="0.423cm" fo:orphans="2" fo:widows="2"/>
    </style:style>
    <style:style style:name="T26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7" style:family="paragraph" style:parent-style-name="Normal">
      <style:paragraph-properties fo:text-align="center" fo:line-height="0.423cm" fo:orphans="2" fo:widows="2"/>
    </style:style>
    <style:style style:name="T26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8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69" style:family="paragraph" style:parent-style-name="Normal">
      <style:paragraph-properties fo:line-height="0.423cm" fo:orphans="2" fo:widows="2"/>
    </style:style>
    <style:style style:name="T26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6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269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69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69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24" style:family="table-row">
      <style:table-row-properties style:min-row-height="1.905cm"/>
    </style:style>
    <style:style style:name="Cell25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 fo:line-height="0.423cm" fo:orphans="2" fo:widows="2"/>
    </style:style>
    <style:style style:name="T27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1" style:family="paragraph" style:parent-style-name="Normal">
      <style:paragraph-properties fo:text-align="center" fo:line-height="0.423cm" fo:orphans="2" fo:widows="2"/>
    </style:style>
    <style:style style:name="T27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7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5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2" style:family="paragraph" style:parent-style-name="Normal">
      <style:paragraph-properties fo:text-align="center" fo:line-height="0.423cm" fo:orphans="2" fo:widows="2"/>
    </style:style>
    <style:style style:name="T27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3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4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5" style:family="paragraph" style:parent-style-name="Normal">
      <style:paragraph-properties fo:line-height="0.423cm" fo:orphans="2" fo:widows="2"/>
    </style:style>
    <style:style style:name="T27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6" style:family="paragraph" style:parent-style-name="Normal">
      <style:paragraph-properties fo:line-height="0.423cm" fo:orphans="2" fo:widows="2"/>
    </style:style>
    <style:style style:name="T27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7" style:family="paragraph" style:parent-style-name="Normal">
      <style:paragraph-properties fo:text-align="center" fo:line-height="0.423cm" fo:orphans="2" fo:widows="2"/>
    </style:style>
    <style:style style:name="T27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8" style:family="paragraph" style:parent-style-name="Normal">
      <style:paragraph-properties fo:line-height="0.423cm" fo:orphans="2" fo:widows="2"/>
    </style:style>
    <style:style style:name="T27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79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0" style:family="paragraph" style:parent-style-name="Normal">
      <style:paragraph-properties fo:text-align="center" fo:line-height="0.423cm" fo:orphans="2" fo:widows="2"/>
    </style:style>
    <style:style style:name="T28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1" style:family="paragraph" style:parent-style-name="Normal">
      <style:paragraph-properties fo:line-height="0.423cm" fo:orphans="2" fo:widows="2"/>
    </style:style>
    <style:style style:name="T28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25" style:family="table-row">
      <style:table-row-properties style:min-row-height="2.17cm"/>
    </style:style>
    <style:style style:name="Cell26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 fo:line-height="0.423cm" fo:orphans="2" fo:widows="2"/>
    </style:style>
    <style:style style:name="T28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3" style:family="paragraph" style:parent-style-name="Normal">
      <style:paragraph-properties fo:text-align="center" fo:line-height="0.423cm" fo:orphans="2" fo:widows="2"/>
    </style:style>
    <style:style style:name="T28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83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7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4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5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6" style:family="paragraph" style:parent-style-name="Normal">
      <style:paragraph-properties fo:text-align="center" fo:line-height="0.423cm" fo:orphans="2" fo:widows="2"/>
    </style:style>
    <style:style style:name="T28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7" style:family="paragraph" style:parent-style-name="Normal">
      <style:paragraph-properties fo:line-height="0.423cm" fo:orphans="2" fo:widows="2"/>
    </style:style>
    <style:style style:name="T28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8" style:family="paragraph" style:parent-style-name="Normal">
      <style:paragraph-properties fo:line-height="0.423cm" fo:orphans="2" fo:widows="2"/>
    </style:style>
    <style:style style:name="T28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89" style:family="paragraph" style:parent-style-name="Normal">
      <style:paragraph-properties fo:text-align="center" fo:line-height="0.423cm" fo:orphans="2" fo:widows="2"/>
    </style:style>
    <style:style style:name="T28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0" style:family="paragraph" style:parent-style-name="Normal">
      <style:paragraph-properties fo:line-height="0.423cm" fo:orphans="2" fo:widows="2"/>
    </style:style>
    <style:style style:name="T29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1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7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2" style:family="paragraph" style:parent-style-name="Normal">
      <style:paragraph-properties fo:text-align="center" fo:line-height="0.423cm" fo:orphans="2" fo:widows="2"/>
    </style:style>
    <style:style style:name="T29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3" style:family="paragraph" style:parent-style-name="Normal">
      <style:paragraph-properties fo:line-height="0.423cm" fo:orphans="2" fo:widows="2"/>
    </style:style>
    <style:style style:name="T29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26" style:family="table-row">
      <style:table-row-properties style:min-row-height="1.799cm"/>
    </style:style>
    <style:style style:name="Cell28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 fo:line-height="0.423cm" fo:orphans="2" fo:widows="2"/>
    </style:style>
    <style:style style:name="T29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5" style:family="paragraph" style:parent-style-name="Normal">
      <style:paragraph-properties fo:text-align="center" fo:line-height="0.423cm" fo:orphans="2" fo:widows="2"/>
    </style:style>
    <style:style style:name="T29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29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6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7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8" style:family="paragraph" style:parent-style-name="Normal">
      <style:paragraph-properties fo:text-align="center" fo:line-height="0.423cm" fo:orphans="2" fo:widows="2"/>
    </style:style>
    <style:style style:name="T29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99" style:family="paragraph" style:parent-style-name="Normal">
      <style:paragraph-properties fo:line-height="0.423cm" fo:orphans="2" fo:widows="2"/>
    </style:style>
    <style:style style:name="T29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0" style:family="paragraph" style:parent-style-name="Normal">
      <style:paragraph-properties fo:line-height="0.423cm" fo:orphans="2" fo:widows="2"/>
    </style:style>
    <style:style style:name="T30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1" style:family="paragraph" style:parent-style-name="Normal">
      <style:paragraph-properties fo:text-align="center" fo:line-height="0.423cm" fo:orphans="2" fo:widows="2"/>
    </style:style>
    <style:style style:name="T30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8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2" style:family="paragraph" style:parent-style-name="Normal">
      <style:paragraph-properties fo:line-height="0.423cm" fo:orphans="2" fo:widows="2"/>
    </style:style>
    <style:style style:name="T30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3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4" style:family="paragraph" style:parent-style-name="Normal">
      <style:paragraph-properties fo:text-align="center" fo:line-height="0.423cm" fo:orphans="2" fo:widows="2"/>
    </style:style>
    <style:style style:name="T30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5" style:family="paragraph" style:parent-style-name="Normal">
      <style:paragraph-properties fo:line-height="0.423cm" fo:orphans="2" fo:widows="2"/>
    </style:style>
    <style:style style:name="T30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27" style:family="table-row">
      <style:table-row-properties style:min-row-height="1.688cm"/>
    </style:style>
    <style:style style:name="Cell29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 fo:line-height="0.423cm" fo:orphans="2" fo:widows="2"/>
    </style:style>
    <style:style style:name="T30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7" style:family="paragraph" style:parent-style-name="Normal">
      <style:paragraph-properties fo:text-align="center" fo:line-height="0.423cm" fo:orphans="2" fo:widows="2"/>
    </style:style>
    <style:style style:name="T30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0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29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8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09" style:family="paragraph" style:parent-style-name="Normal">
      <style:paragraph-properties fo:text-align="center" fo:line-height="0.423cm" fo:orphans="2" fo:widows="2"/>
    </style:style>
    <style:style style:name="T30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0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1" style:family="paragraph" style:parent-style-name="Normal">
      <style:paragraph-properties fo:line-height="0.423cm" fo:orphans="2" fo:widows="2"/>
    </style:style>
    <style:style style:name="T3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29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2" style:family="paragraph" style:parent-style-name="Normal">
      <style:paragraph-properties fo:line-height="0.423cm" fo:orphans="2" fo:widows="2"/>
    </style:style>
    <style:style style:name="T31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3" style:family="paragraph" style:parent-style-name="Normal">
      <style:paragraph-properties fo:text-align="center" fo:line-height="0.423cm" fo:orphans="2" fo:widows="2"/>
    </style:style>
    <style:style style:name="T31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4" style:family="paragraph" style:parent-style-name="Normal">
      <style:paragraph-properties fo:line-height="0.423cm" fo:orphans="2" fo:widows="2"/>
    </style:style>
    <style:style style:name="T31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5" style:family="paragraph" style:parent-style-name="Normal">
      <style:paragraph-properties fo:text-align="center" fo:line-height="0.423cm" fo:orphans="2" fo:widows="2"/>
    </style:style>
    <style:style style:name="T31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6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7" style:family="paragraph" style:parent-style-name="Normal">
      <style:paragraph-properties fo:line-height="0.423cm" fo:orphans="2" fo:widows="2"/>
    </style:style>
    <style:style style:name="T31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1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31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17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17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28" style:family="table-row">
      <style:table-row-properties style:min-row-height="1.773cm"/>
    </style:style>
    <style:style style:name="Cell30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 fo:line-height="0.423cm" fo:orphans="2" fo:widows="2"/>
    </style:style>
    <style:style style:name="T31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19" style:family="paragraph" style:parent-style-name="Normal">
      <style:paragraph-properties fo:text-align="center" fo:line-height="0.423cm" fo:orphans="2" fo:widows="2"/>
    </style:style>
    <style:style style:name="T31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1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0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0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1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0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2" style:family="paragraph" style:parent-style-name="Normal">
      <style:paragraph-properties fo:text-align="center" fo:line-height="0.423cm" fo:orphans="2" fo:widows="2"/>
    </style:style>
    <style:style style:name="T32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3" style:family="paragraph" style:parent-style-name="Normal">
      <style:paragraph-properties fo:line-height="0.423cm" fo:orphans="2" fo:widows="2"/>
    </style:style>
    <style:style style:name="T32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4" style:family="paragraph" style:parent-style-name="Normal">
      <style:paragraph-properties fo:line-height="0.423cm" fo:orphans="2" fo:widows="2"/>
    </style:style>
    <style:style style:name="T32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5" style:family="paragraph" style:parent-style-name="Normal">
      <style:paragraph-properties fo:text-align="center" fo:line-height="0.423cm" fo:orphans="2" fo:widows="2"/>
    </style:style>
    <style:style style:name="T32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6" style:family="paragraph" style:parent-style-name="Normal">
      <style:paragraph-properties fo:line-height="0.423cm" fo:orphans="2" fo:widows="2"/>
    </style:style>
    <style:style style:name="T32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7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8" style:family="paragraph" style:parent-style-name="Normal">
      <style:paragraph-properties fo:text-align="center" fo:line-height="0.423cm" fo:orphans="2" fo:widows="2"/>
    </style:style>
    <style:style style:name="T32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29" style:family="paragraph" style:parent-style-name="Normal">
      <style:paragraph-properties fo:line-height="0.423cm" fo:orphans="2" fo:widows="2"/>
    </style:style>
    <style:style style:name="T32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330" style:family="paragraph" style:parent-style-name="災管科"/>
    <style:style style:name="T330_1" style:family="text"/>
    <style:style style:name="P331" style:family="paragraph" style:parent-style-name="災管科">
      <style:paragraph-properties fo:text-indent="0.706cm" fo:margin-top="0cm" fo:margin-bottom="0cm"/>
    </style:style>
    <style:style style:name="T331_1" style:family="text"/>
    <style:style style:name="FR5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2" style:family="paragraph" style:parent-style-name="Normal"/>
    <style:style style:name="T33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33" style:family="paragraph" style:parent-style-name="公文_28_核判_29_">
      <style:paragraph-properties fo:break-before="page" fo:margin-left="2.54cm"/>
    </style:style>
    <style:style style:name="FR6" style:family="graphic" style:parent-style-name="公文_28_核判_29_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3" style:family="table">
      <style:table-properties table:align="left" style:width="17.886cm" fo:margin-left="1.175cm"/>
    </style:style>
    <style:style style:name="Column25" style:family="table-column">
      <style:table-column-properties style:column-width="0.917cm"/>
    </style:style>
    <style:style style:name="Column26" style:family="table-column">
      <style:table-column-properties style:column-width="1.446cm"/>
    </style:style>
    <style:style style:name="Column27" style:family="table-column">
      <style:table-column-properties style:column-width="1.058cm"/>
    </style:style>
    <style:style style:name="Column28" style:family="table-column">
      <style:table-column-properties style:column-width="1.058cm"/>
    </style:style>
    <style:style style:name="Column29" style:family="table-column">
      <style:table-column-properties style:column-width="1.129cm"/>
    </style:style>
    <style:style style:name="Column30" style:family="table-column">
      <style:table-column-properties style:column-width="1.623cm"/>
    </style:style>
    <style:style style:name="Column31" style:family="table-column">
      <style:table-column-properties style:column-width="2.505cm"/>
    </style:style>
    <style:style style:name="Column32" style:family="table-column">
      <style:table-column-properties style:column-width="1.376cm"/>
    </style:style>
    <style:style style:name="Column33" style:family="table-column">
      <style:table-column-properties style:column-width="2.011cm"/>
    </style:style>
    <style:style style:name="Column34" style:family="table-column">
      <style:table-column-properties style:column-width="1.552cm"/>
    </style:style>
    <style:style style:name="Column35" style:family="table-column">
      <style:table-column-properties style:column-width="1.764cm"/>
    </style:style>
    <style:style style:name="Column36" style:family="table-column">
      <style:table-column-properties style:column-width="1.446cm"/>
    </style:style>
    <style:style style:name="Row29" style:family="table-row">
      <style:table-row-properties style:min-row-height="0.914cm"/>
    </style:style>
    <style:style style:name="Cell317" style:family="table-cell">
      <style:table-cell-properties style:vertical-align="middle" fo:padding-left="0.049cm" fo:padding-right="0.049cm" fo:wrap-option="no-wrap"/>
    </style:style>
    <style:style style:name="P334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18" style:family="table-cell">
      <style:table-cell-properties style:vertical-align="middle" fo:border-bottom="#000000 0.018cm solid" fo:padding-left="0.049cm" fo:padding-right="0.049cm" fo:wrap-option="no-wrap"/>
    </style:style>
    <style:style style:name="P335" style:family="paragraph" style:parent-style-name="Normal">
      <style:paragraph-properties fo:orphans="2" fo:widows="2"/>
    </style:style>
    <style:style style:name="T335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5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35_4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5_5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5_6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1.27cm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 fo:line-height="0.423cm" fo:orphans="2" fo:widows="2"/>
    </style:style>
    <style:style style:name="T33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7" style:family="paragraph" style:parent-style-name="Normal">
      <style:paragraph-properties fo:text-align="center" fo:line-height="0.423cm" fo:orphans="2" fo:widows="2"/>
    </style:style>
    <style:style style:name="T33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8" style:family="paragraph" style:parent-style-name="Normal">
      <style:paragraph-properties fo:text-align="center" fo:line-height="0.423cm" fo:orphans="2" fo:widows="2"/>
    </style:style>
    <style:style style:name="T33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39" style:family="paragraph" style:parent-style-name="Normal">
      <style:paragraph-properties fo:text-align="center" fo:line-height="0.423cm" fo:orphans="2" fo:widows="2"/>
    </style:style>
    <style:style style:name="T33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0" style:family="paragraph" style:parent-style-name="Normal">
      <style:paragraph-properties fo:text-align="center" fo:line-height="0.423cm" fo:orphans="2" fo:widows="2"/>
    </style:style>
    <style:style style:name="T34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1" style:family="paragraph" style:parent-style-name="Normal">
      <style:paragraph-properties fo:text-align="center" fo:line-height="0.423cm" fo:orphans="2" fo:widows="2"/>
    </style:style>
    <style:style style:name="T34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2" style:family="paragraph" style:parent-style-name="Normal">
      <style:paragraph-properties fo:text-align="center" fo:line-height="0.423cm" fo:orphans="2" fo:widows="2"/>
    </style:style>
    <style:style style:name="T34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3" style:family="paragraph" style:parent-style-name="Normal">
      <style:paragraph-properties fo:text-align="center" fo:line-height="0.423cm" fo:orphans="2" fo:widows="2"/>
    </style:style>
    <style:style style:name="T34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4" style:family="paragraph" style:parent-style-name="Normal">
      <style:paragraph-properties fo:text-align="center" fo:line-height="0.423cm" fo:orphans="2" fo:widows="2"/>
    </style:style>
    <style:style style:name="T34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5" style:family="paragraph" style:parent-style-name="Normal">
      <style:paragraph-properties fo:text-align="center" fo:line-height="0.423cm" fo:orphans="2" fo:widows="2"/>
    </style:style>
    <style:style style:name="T34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4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345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6" style:family="paragraph" style:parent-style-name="Normal">
      <style:paragraph-properties fo:text-align="center" fo:line-height="0.423cm" fo:orphans="2" fo:widows="2"/>
    </style:style>
    <style:style style:name="T34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46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346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7" style:family="paragraph" style:parent-style-name="Normal">
      <style:paragraph-properties fo:text-align="center" fo:line-height="0.423cm" fo:orphans="2" fo:widows="2"/>
    </style:style>
    <style:style style:name="T34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4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34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1" style:family="table-row">
      <style:table-row-properties style:min-row-height="1.72cm"/>
    </style:style>
    <style:style style:name="Cell33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 fo:line-height="0.423cm" fo:orphans="2" fo:widows="2"/>
    </style:style>
    <style:style style:name="T34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49" style:family="paragraph" style:parent-style-name="Normal">
      <style:paragraph-properties fo:text-align="center" fo:line-height="0.423cm" fo:orphans="2" fo:widows="2"/>
    </style:style>
    <style:style style:name="T34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4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3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0" style:family="paragraph" style:parent-style-name="Normal">
      <style:paragraph-properties fo:line-height="0.423cm" fo:orphans="2" fo:widows="2"/>
    </style:style>
    <style:style style:name="T35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1" style:family="paragraph" style:parent-style-name="Normal">
      <style:paragraph-properties fo:line-height="0.423cm" fo:orphans="2" fo:widows="2"/>
    </style:style>
    <style:style style:name="T35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2" style:family="paragraph" style:parent-style-name="Normal">
      <style:paragraph-properties fo:line-height="0.423cm" fo:orphans="2" fo:widows="2"/>
    </style:style>
    <style:style style:name="T35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3" style:family="paragraph" style:parent-style-name="Normal">
      <style:paragraph-properties fo:line-height="0.423cm" fo:orphans="2" fo:widows="2"/>
    </style:style>
    <style:style style:name="T35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4" style:family="paragraph" style:parent-style-name="Normal">
      <style:paragraph-properties fo:line-height="0.423cm" fo:orphans="2" fo:widows="2"/>
    </style:style>
    <style:style style:name="T35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5" style:family="paragraph" style:parent-style-name="Normal">
      <style:paragraph-properties fo:text-align="center" fo:line-height="0.423cm" fo:orphans="2" fo:widows="2"/>
    </style:style>
    <style:style style:name="T35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3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6" style:family="paragraph" style:parent-style-name="Normal">
      <style:paragraph-properties fo:line-height="0.423cm" fo:orphans="2" fo:widows="2"/>
    </style:style>
    <style:style style:name="T35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7" style:family="paragraph" style:parent-style-name="Normal">
      <style:paragraph-properties fo:line-height="0.423cm" fo:orphans="2" fo:widows="2"/>
    </style:style>
    <style:style style:name="T35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8" style:family="paragraph" style:parent-style-name="Normal">
      <style:paragraph-properties fo:line-height="0.423cm" fo:orphans="2" fo:widows="2"/>
    </style:style>
    <style:style style:name="T35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59" style:family="paragraph" style:parent-style-name="Normal">
      <style:paragraph-properties fo:line-height="0.423cm" fo:orphans="2" fo:widows="2"/>
    </style:style>
    <style:style style:name="T35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2" style:family="table-row">
      <style:table-row-properties style:min-row-height="1.693cm"/>
    </style:style>
    <style:style style:name="Cell34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 fo:line-height="0.423cm" fo:orphans="2" fo:widows="2"/>
    </style:style>
    <style:style style:name="T36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1" style:family="paragraph" style:parent-style-name="Normal">
      <style:paragraph-properties fo:text-align="center" fo:line-height="0.423cm" fo:orphans="2" fo:widows="2"/>
    </style:style>
    <style:style style:name="T36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6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4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2" style:family="paragraph" style:parent-style-name="Normal">
      <style:paragraph-properties fo:line-height="0.423cm" fo:orphans="2" fo:widows="2"/>
    </style:style>
    <style:style style:name="T36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3" style:family="paragraph" style:parent-style-name="Normal">
      <style:paragraph-properties fo:line-height="0.423cm" fo:orphans="2" fo:widows="2"/>
    </style:style>
    <style:style style:name="T36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4" style:family="paragraph" style:parent-style-name="Normal">
      <style:paragraph-properties fo:line-height="0.423cm" fo:orphans="2" fo:widows="2"/>
    </style:style>
    <style:style style:name="T36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5" style:family="paragraph" style:parent-style-name="Normal">
      <style:paragraph-properties fo:line-height="0.423cm" fo:orphans="2" fo:widows="2"/>
    </style:style>
    <style:style style:name="T36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4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6" style:family="paragraph" style:parent-style-name="Normal">
      <style:paragraph-properties fo:line-height="0.423cm" fo:orphans="2" fo:widows="2"/>
    </style:style>
    <style:style style:name="T36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7" style:family="paragraph" style:parent-style-name="Normal">
      <style:paragraph-properties fo:text-align="center" fo:line-height="0.423cm" fo:orphans="2" fo:widows="2"/>
    </style:style>
    <style:style style:name="T36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8" style:family="paragraph" style:parent-style-name="Normal">
      <style:paragraph-properties fo:line-height="0.423cm" fo:orphans="2" fo:widows="2"/>
    </style:style>
    <style:style style:name="T36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69" style:family="paragraph" style:parent-style-name="Normal">
      <style:paragraph-properties fo:line-height="0.423cm" fo:orphans="2" fo:widows="2"/>
    </style:style>
    <style:style style:name="T36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0" style:family="paragraph" style:parent-style-name="Normal">
      <style:paragraph-properties fo:line-height="0.423cm" fo:orphans="2" fo:widows="2"/>
    </style:style>
    <style:style style:name="T37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1" style:family="paragraph" style:parent-style-name="Normal">
      <style:paragraph-properties fo:line-height="0.423cm" fo:orphans="2" fo:widows="2"/>
    </style:style>
    <style:style style:name="T37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3" style:family="table-row">
      <style:table-row-properties style:min-row-height="1.72cm"/>
    </style:style>
    <style:style style:name="Cell35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 fo:line-height="0.423cm" fo:orphans="2" fo:widows="2"/>
    </style:style>
    <style:style style:name="T37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3" style:family="paragraph" style:parent-style-name="Normal">
      <style:paragraph-properties fo:text-align="center" fo:line-height="0.423cm" fo:orphans="2" fo:widows="2"/>
    </style:style>
    <style:style style:name="T37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73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5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4" style:family="paragraph" style:parent-style-name="Normal">
      <style:paragraph-properties fo:line-height="0.423cm" fo:orphans="2" fo:widows="2"/>
    </style:style>
    <style:style style:name="T37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5" style:family="paragraph" style:parent-style-name="Normal">
      <style:paragraph-properties fo:line-height="0.423cm" fo:orphans="2" fo:widows="2"/>
    </style:style>
    <style:style style:name="T37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5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6" style:family="paragraph" style:parent-style-name="Normal">
      <style:paragraph-properties fo:line-height="0.423cm" fo:orphans="2" fo:widows="2"/>
    </style:style>
    <style:style style:name="T37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7" style:family="paragraph" style:parent-style-name="Normal">
      <style:paragraph-properties fo:line-height="0.423cm" fo:orphans="2" fo:widows="2"/>
    </style:style>
    <style:style style:name="T37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8" style:family="paragraph" style:parent-style-name="Normal">
      <style:paragraph-properties fo:line-height="0.423cm" fo:orphans="2" fo:widows="2"/>
    </style:style>
    <style:style style:name="T37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79" style:family="paragraph" style:parent-style-name="Normal">
      <style:paragraph-properties fo:text-align="center" fo:line-height="0.423cm" fo:orphans="2" fo:widows="2"/>
    </style:style>
    <style:style style:name="T37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0" style:family="paragraph" style:parent-style-name="Normal">
      <style:paragraph-properties fo:line-height="0.423cm" fo:orphans="2" fo:widows="2"/>
    </style:style>
    <style:style style:name="T38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1" style:family="paragraph" style:parent-style-name="Normal">
      <style:paragraph-properties fo:line-height="0.423cm" fo:orphans="2" fo:widows="2"/>
    </style:style>
    <style:style style:name="T38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2" style:family="paragraph" style:parent-style-name="Normal">
      <style:paragraph-properties fo:line-height="0.423cm" fo:orphans="2" fo:widows="2"/>
    </style:style>
    <style:style style:name="T38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3" style:family="paragraph" style:parent-style-name="Normal">
      <style:paragraph-properties fo:line-height="0.423cm" fo:orphans="2" fo:widows="2"/>
    </style:style>
    <style:style style:name="T38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4" style:family="table-row">
      <style:table-row-properties style:min-row-height="1.905cm"/>
    </style:style>
    <style:style style:name="Cell36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 fo:line-height="0.423cm" fo:orphans="2" fo:widows="2"/>
    </style:style>
    <style:style style:name="T38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5" style:family="paragraph" style:parent-style-name="Normal">
      <style:paragraph-properties fo:text-align="center" fo:line-height="0.423cm" fo:orphans="2" fo:widows="2"/>
    </style:style>
    <style:style style:name="T38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8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6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6" style:family="paragraph" style:parent-style-name="Normal">
      <style:paragraph-properties fo:line-height="0.423cm" fo:orphans="2" fo:widows="2"/>
    </style:style>
    <style:style style:name="T38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7" style:family="paragraph" style:parent-style-name="Normal">
      <style:paragraph-properties fo:line-height="0.423cm" fo:orphans="2" fo:widows="2"/>
    </style:style>
    <style:style style:name="T38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8" style:family="paragraph" style:parent-style-name="Normal">
      <style:paragraph-properties fo:line-height="0.423cm" fo:orphans="2" fo:widows="2"/>
    </style:style>
    <style:style style:name="T38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89" style:family="paragraph" style:parent-style-name="Normal">
      <style:paragraph-properties fo:line-height="0.423cm" fo:orphans="2" fo:widows="2"/>
    </style:style>
    <style:style style:name="T38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0" style:family="paragraph" style:parent-style-name="Normal">
      <style:paragraph-properties fo:line-height="0.423cm" fo:orphans="2" fo:widows="2"/>
    </style:style>
    <style:style style:name="T39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1" style:family="paragraph" style:parent-style-name="Normal">
      <style:paragraph-properties fo:text-align="center" fo:line-height="0.423cm" fo:orphans="2" fo:widows="2"/>
    </style:style>
    <style:style style:name="T39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2" style:family="paragraph" style:parent-style-name="Normal">
      <style:paragraph-properties fo:line-height="0.423cm" fo:orphans="2" fo:widows="2"/>
    </style:style>
    <style:style style:name="T39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3" style:family="paragraph" style:parent-style-name="Normal">
      <style:paragraph-properties fo:line-height="0.423cm" fo:orphans="2" fo:widows="2"/>
    </style:style>
    <style:style style:name="T39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4" style:family="paragraph" style:parent-style-name="Normal">
      <style:paragraph-properties fo:line-height="0.423cm" fo:orphans="2" fo:widows="2"/>
    </style:style>
    <style:style style:name="T39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5" style:family="paragraph" style:parent-style-name="Normal">
      <style:paragraph-properties fo:line-height="0.423cm" fo:orphans="2" fo:widows="2"/>
    </style:style>
    <style:style style:name="T39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95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95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5" style:family="table-row">
      <style:table-row-properties style:min-row-height="2.117cm"/>
    </style:style>
    <style:style style:name="Cell37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center" fo:line-height="0.423cm" fo:orphans="2" fo:widows="2"/>
    </style:style>
    <style:style style:name="T39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7" style:family="paragraph" style:parent-style-name="Normal">
      <style:paragraph-properties fo:text-align="center" fo:line-height="0.423cm" fo:orphans="2" fo:widows="2"/>
    </style:style>
    <style:style style:name="T39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39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8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8" style:family="paragraph" style:parent-style-name="Normal">
      <style:paragraph-properties fo:line-height="0.423cm" fo:orphans="2" fo:widows="2"/>
    </style:style>
    <style:style style:name="T39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399" style:family="paragraph" style:parent-style-name="Normal">
      <style:paragraph-properties fo:line-height="0.423cm" fo:orphans="2" fo:widows="2"/>
    </style:style>
    <style:style style:name="T39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0" style:family="paragraph" style:parent-style-name="Normal">
      <style:paragraph-properties fo:line-height="0.423cm" fo:orphans="2" fo:widows="2"/>
    </style:style>
    <style:style style:name="T40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1" style:family="paragraph" style:parent-style-name="Normal">
      <style:paragraph-properties fo:line-height="0.423cm" fo:orphans="2" fo:widows="2"/>
    </style:style>
    <style:style style:name="T40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2" style:family="paragraph" style:parent-style-name="Normal">
      <style:paragraph-properties fo:line-height="0.423cm" fo:orphans="2" fo:widows="2"/>
    </style:style>
    <style:style style:name="T40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3" style:family="paragraph" style:parent-style-name="Normal">
      <style:paragraph-properties fo:text-align="center" fo:line-height="0.423cm" fo:orphans="2" fo:widows="2"/>
    </style:style>
    <style:style style:name="T40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4" style:family="paragraph" style:parent-style-name="Normal">
      <style:paragraph-properties fo:line-height="0.423cm" fo:orphans="2" fo:widows="2"/>
    </style:style>
    <style:style style:name="T40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5" style:family="paragraph" style:parent-style-name="Normal">
      <style:paragraph-properties fo:line-height="0.423cm" fo:orphans="2" fo:widows="2"/>
    </style:style>
    <style:style style:name="T40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8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6" style:family="paragraph" style:parent-style-name="Normal">
      <style:paragraph-properties fo:line-height="0.423cm" fo:orphans="2" fo:widows="2"/>
    </style:style>
    <style:style style:name="T40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07" style:family="paragraph" style:parent-style-name="Normal">
      <style:paragraph-properties fo:line-height="0.423cm" fo:orphans="2" fo:widows="2"/>
    </style:style>
    <style:style style:name="T40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6" style:family="table-row">
      <style:table-row-properties style:min-row-height="1.746cm"/>
    </style:style>
    <style:style style:name="Cell39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center" fo:line-height="0.423cm" fo:orphans="2" fo:widows="2"/>
    </style:style>
    <style:style style:name="T40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09" style:family="paragraph" style:parent-style-name="Normal">
      <style:paragraph-properties fo:text-align="center" fo:line-height="0.423cm" fo:orphans="2" fo:widows="2"/>
    </style:style>
    <style:style style:name="T40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0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39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0" style:family="paragraph" style:parent-style-name="Normal">
      <style:paragraph-properties fo:text-align="center" fo:line-height="0.423cm" fo:orphans="2" fo:widows="2"/>
    </style:style>
    <style:style style:name="T41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1" style:family="paragraph" style:parent-style-name="Normal">
      <style:paragraph-properties fo:line-height="0.423cm" fo:orphans="2" fo:widows="2"/>
    </style:style>
    <style:style style:name="T4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2" style:family="paragraph" style:parent-style-name="Normal">
      <style:paragraph-properties fo:line-height="0.423cm" fo:orphans="2" fo:widows="2"/>
    </style:style>
    <style:style style:name="T41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3" style:family="paragraph" style:parent-style-name="Normal">
      <style:paragraph-properties fo:line-height="0.423cm" fo:orphans="2" fo:widows="2"/>
    </style:style>
    <style:style style:name="T41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4" style:family="paragraph" style:parent-style-name="Normal">
      <style:paragraph-properties fo:line-height="0.423cm" fo:orphans="2" fo:widows="2"/>
    </style:style>
    <style:style style:name="T41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14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14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14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5" style:family="paragraph" style:parent-style-name="Normal">
      <style:paragraph-properties fo:text-align="center" fo:line-height="0.423cm" fo:orphans="2" fo:widows="2"/>
    </style:style>
    <style:style style:name="T41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39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6" style:family="paragraph" style:parent-style-name="Normal">
      <style:paragraph-properties fo:line-height="0.423cm" fo:orphans="2" fo:widows="2"/>
    </style:style>
    <style:style style:name="T41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7" style:family="paragraph" style:parent-style-name="Normal">
      <style:paragraph-properties fo:line-height="0.423cm" fo:orphans="2" fo:widows="2"/>
    </style:style>
    <style:style style:name="T41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8" style:family="paragraph" style:parent-style-name="Normal">
      <style:paragraph-properties fo:line-height="0.423cm" fo:orphans="2" fo:widows="2"/>
    </style:style>
    <style:style style:name="T41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19" style:family="paragraph" style:parent-style-name="Normal">
      <style:paragraph-properties fo:line-height="0.423cm" fo:orphans="2" fo:widows="2"/>
    </style:style>
    <style:style style:name="T41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19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19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7" style:family="table-row">
      <style:table-row-properties style:min-row-height="2.09cm"/>
    </style:style>
    <style:style style:name="Cell40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 fo:line-height="0.423cm" fo:orphans="2" fo:widows="2"/>
    </style:style>
    <style:style style:name="T42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21" style:family="paragraph" style:parent-style-name="Normal">
      <style:paragraph-properties fo:text-align="center" fo:line-height="0.423cm" fo:orphans="2" fo:widows="2"/>
    </style:style>
    <style:style style:name="T42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2" style:family="paragraph" style:parent-style-name="Normal">
      <style:paragraph-properties fo:line-height="0.423cm" fo:orphans="2" fo:widows="2"/>
    </style:style>
    <style:style style:name="T42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3" style:family="paragraph" style:parent-style-name="Normal">
      <style:paragraph-properties fo:line-height="0.423cm" fo:orphans="2" fo:widows="2"/>
    </style:style>
    <style:style style:name="T42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4" style:family="paragraph" style:parent-style-name="Normal">
      <style:paragraph-properties fo:line-height="0.423cm" fo:orphans="2" fo:widows="2"/>
    </style:style>
    <style:style style:name="T42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5" style:family="paragraph" style:parent-style-name="Normal">
      <style:paragraph-properties fo:line-height="0.423cm" fo:orphans="2" fo:widows="2"/>
    </style:style>
    <style:style style:name="T42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0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6" style:family="paragraph" style:parent-style-name="Normal">
      <style:paragraph-properties fo:line-height="0.423cm" fo:orphans="2" fo:widows="2"/>
    </style:style>
    <style:style style:name="T42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26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26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26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7" style:family="paragraph" style:parent-style-name="Normal">
      <style:paragraph-properties fo:text-align="center" fo:line-height="0.423cm" fo:orphans="2" fo:widows="2"/>
    </style:style>
    <style:style style:name="T42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8" style:family="paragraph" style:parent-style-name="Normal">
      <style:paragraph-properties fo:line-height="0.423cm" fo:orphans="2" fo:widows="2"/>
    </style:style>
    <style:style style:name="T42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29" style:family="paragraph" style:parent-style-name="Normal">
      <style:paragraph-properties fo:line-height="0.423cm" fo:orphans="2" fo:widows="2"/>
    </style:style>
    <style:style style:name="T42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0" style:family="paragraph" style:parent-style-name="Normal">
      <style:paragraph-properties fo:line-height="0.423cm" fo:orphans="2" fo:widows="2"/>
    </style:style>
    <style:style style:name="T43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1" style:family="paragraph" style:parent-style-name="Normal">
      <style:paragraph-properties fo:line-height="0.423cm" fo:orphans="2" fo:widows="2"/>
    </style:style>
    <style:style style:name="T43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31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31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8" style:family="table-row">
      <style:table-row-properties style:min-row-height="1.879cm"/>
    </style:style>
    <style:style style:name="Cell41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 fo:line-height="0.423cm" fo:orphans="2" fo:widows="2"/>
    </style:style>
    <style:style style:name="T43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33" style:family="paragraph" style:parent-style-name="Normal">
      <style:paragraph-properties fo:text-align="center" fo:line-height="0.423cm" fo:orphans="2" fo:widows="2"/>
    </style:style>
    <style:style style:name="T43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4" style:family="paragraph" style:parent-style-name="Normal">
      <style:paragraph-properties fo:line-height="0.423cm" fo:orphans="2" fo:widows="2"/>
    </style:style>
    <style:style style:name="T43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5" style:family="paragraph" style:parent-style-name="Normal">
      <style:paragraph-properties fo:line-height="0.423cm" fo:orphans="2" fo:widows="2"/>
    </style:style>
    <style:style style:name="T43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6" style:family="paragraph" style:parent-style-name="Normal">
      <style:paragraph-properties fo:line-height="0.423cm" fo:orphans="2" fo:widows="2"/>
    </style:style>
    <style:style style:name="T43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7" style:family="paragraph" style:parent-style-name="Normal">
      <style:paragraph-properties fo:line-height="0.423cm" fo:orphans="2" fo:widows="2"/>
    </style:style>
    <style:style style:name="T43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8" style:family="paragraph" style:parent-style-name="Normal">
      <style:paragraph-properties fo:line-height="0.423cm" fo:orphans="2" fo:widows="2"/>
    </style:style>
    <style:style style:name="T43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38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38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38_4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438_5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38_6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39" style:family="paragraph" style:parent-style-name="Normal">
      <style:paragraph-properties fo:text-align="center" fo:line-height="0.423cm" fo:orphans="2" fo:widows="2"/>
    </style:style>
    <style:style style:name="T43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0" style:family="paragraph" style:parent-style-name="Normal">
      <style:paragraph-properties fo:line-height="0.423cm" fo:orphans="2" fo:widows="2"/>
    </style:style>
    <style:style style:name="T44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1" style:family="paragraph" style:parent-style-name="Normal">
      <style:paragraph-properties fo:line-height="0.423cm" fo:orphans="2" fo:widows="2"/>
    </style:style>
    <style:style style:name="T44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2" style:family="paragraph" style:parent-style-name="Normal">
      <style:paragraph-properties fo:line-height="0.423cm" fo:orphans="2" fo:widows="2"/>
    </style:style>
    <style:style style:name="T44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3" style:family="paragraph" style:parent-style-name="Normal">
      <style:paragraph-properties fo:line-height="0.423cm" fo:orphans="2" fo:widows="2"/>
    </style:style>
    <style:style style:name="T44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43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43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39" style:family="table-row">
      <style:table-row-properties style:min-row-height="1.905cm"/>
    </style:style>
    <style:style style:name="Cell4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 fo:line-height="0.423cm" fo:orphans="2" fo:widows="2"/>
    </style:style>
    <style:style style:name="T44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45" style:family="paragraph" style:parent-style-name="Normal">
      <style:paragraph-properties fo:text-align="center" fo:line-height="0.423cm" fo:orphans="2" fo:widows="2"/>
    </style:style>
    <style:style style:name="T44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6" style:family="paragraph" style:parent-style-name="Normal">
      <style:paragraph-properties fo:line-height="0.423cm" fo:orphans="2" fo:widows="2"/>
    </style:style>
    <style:style style:name="T44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7" style:family="paragraph" style:parent-style-name="Normal">
      <style:paragraph-properties fo:line-height="0.423cm" fo:orphans="2" fo:widows="2"/>
    </style:style>
    <style:style style:name="T44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8" style:family="paragraph" style:parent-style-name="Normal">
      <style:paragraph-properties fo:line-height="0.423cm" fo:orphans="2" fo:widows="2"/>
    </style:style>
    <style:style style:name="T44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49" style:family="paragraph" style:parent-style-name="Normal">
      <style:paragraph-properties fo:line-height="0.423cm" fo:orphans="2" fo:widows="2"/>
    </style:style>
    <style:style style:name="T44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0" style:family="paragraph" style:parent-style-name="Normal">
      <style:paragraph-properties fo:line-height="0.423cm" fo:orphans="2" fo:widows="2"/>
    </style:style>
    <style:style style:name="T45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50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50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50_4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450_5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50_6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1" style:family="paragraph" style:parent-style-name="Normal">
      <style:paragraph-properties fo:text-align="center" fo:line-height="0.423cm" fo:orphans="2" fo:widows="2"/>
    </style:style>
    <style:style style:name="T45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2" style:family="paragraph" style:parent-style-name="Normal">
      <style:paragraph-properties fo:line-height="0.423cm" fo:orphans="2" fo:widows="2"/>
    </style:style>
    <style:style style:name="T45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3" style:family="paragraph" style:parent-style-name="Normal">
      <style:paragraph-properties fo:line-height="0.423cm" fo:orphans="2" fo:widows="2"/>
    </style:style>
    <style:style style:name="T45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4" style:family="paragraph" style:parent-style-name="Normal">
      <style:paragraph-properties fo:line-height="0.423cm" fo:orphans="2" fo:widows="2"/>
    </style:style>
    <style:style style:name="T45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3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5" style:family="paragraph" style:parent-style-name="Normal">
      <style:paragraph-properties fo:line-height="0.423cm" fo:orphans="2" fo:widows="2"/>
    </style:style>
    <style:style style:name="T45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55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55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0" style:family="table-row">
      <style:table-row-properties style:min-row-height="2.117cm"/>
    </style:style>
    <style:style style:name="Cell43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center" fo:line-height="0.423cm" fo:orphans="2" fo:widows="2"/>
    </style:style>
    <style:style style:name="T45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57" style:family="paragraph" style:parent-style-name="Normal">
      <style:paragraph-properties fo:text-align="center" fo:line-height="0.423cm" fo:orphans="2" fo:widows="2"/>
    </style:style>
    <style:style style:name="T45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8" style:family="paragraph" style:parent-style-name="Normal">
      <style:paragraph-properties fo:line-height="0.423cm" fo:orphans="2" fo:widows="2"/>
    </style:style>
    <style:style style:name="T45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59" style:family="paragraph" style:parent-style-name="Normal">
      <style:paragraph-properties fo:line-height="0.423cm" fo:orphans="2" fo:widows="2"/>
    </style:style>
    <style:style style:name="T45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0" style:family="paragraph" style:parent-style-name="Normal">
      <style:paragraph-properties fo:line-height="0.423cm" fo:orphans="2" fo:widows="2"/>
    </style:style>
    <style:style style:name="T46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1" style:family="paragraph" style:parent-style-name="Normal">
      <style:paragraph-properties fo:line-height="0.423cm" fo:orphans="2" fo:widows="2"/>
    </style:style>
    <style:style style:name="T46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2" style:family="paragraph" style:parent-style-name="Normal">
      <style:paragraph-properties fo:line-height="0.423cm" fo:orphans="2" fo:widows="2"/>
    </style:style>
    <style:style style:name="T46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62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62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62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63" style:family="paragraph" style:parent-style-name="Normal">
      <style:paragraph-properties fo:text-align="center" fo:line-height="0.423cm" fo:orphans="2" fo:widows="2"/>
    </style:style>
    <style:style style:name="T46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64" style:family="paragraph" style:parent-style-name="Normal">
      <style:paragraph-properties fo:line-height="0.423cm" fo:orphans="2" fo:widows="2"/>
    </style:style>
    <style:style style:name="T46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5" style:family="paragraph" style:parent-style-name="Normal">
      <style:paragraph-properties fo:line-height="0.423cm" fo:orphans="2" fo:widows="2"/>
    </style:style>
    <style:style style:name="T46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4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66" style:family="paragraph" style:parent-style-name="Normal">
      <style:paragraph-properties fo:line-height="0.423cm" fo:orphans="2" fo:widows="2"/>
    </style:style>
    <style:style style:name="T46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67" style:family="paragraph" style:parent-style-name="Normal">
      <style:paragraph-properties fo:line-height="0.423cm" fo:orphans="2" fo:widows="2"/>
    </style:style>
    <style:style style:name="T46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67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6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1" style:family="table-row">
      <style:table-row-properties style:min-row-height="1.455cm"/>
    </style:style>
    <style:style style:name="Cell45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 fo:line-height="0.423cm" fo:orphans="2" fo:widows="2"/>
    </style:style>
    <style:style style:name="T46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69" style:family="paragraph" style:parent-style-name="Normal">
      <style:paragraph-properties fo:text-align="center" fo:line-height="0.423cm" fo:orphans="2" fo:widows="2"/>
    </style:style>
    <style:style style:name="T46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0" style:family="paragraph" style:parent-style-name="Normal">
      <style:paragraph-properties fo:line-height="0.423cm" fo:orphans="2" fo:widows="2"/>
    </style:style>
    <style:style style:name="T47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1" style:family="paragraph" style:parent-style-name="Normal">
      <style:paragraph-properties fo:line-height="0.423cm" fo:orphans="2" fo:widows="2"/>
    </style:style>
    <style:style style:name="T47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2" style:family="paragraph" style:parent-style-name="Normal">
      <style:paragraph-properties fo:line-height="0.423cm" fo:orphans="2" fo:widows="2"/>
    </style:style>
    <style:style style:name="T47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3" style:family="paragraph" style:parent-style-name="Normal">
      <style:paragraph-properties fo:line-height="0.423cm" fo:orphans="2" fo:widows="2"/>
    </style:style>
    <style:style style:name="T47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4" style:family="paragraph" style:parent-style-name="Normal">
      <style:paragraph-properties fo:line-height="0.423cm" fo:orphans="2" fo:widows="2"/>
    </style:style>
    <style:style style:name="T47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74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74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74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5" style:family="paragraph" style:parent-style-name="Normal">
      <style:paragraph-properties fo:text-align="center" fo:line-height="0.423cm" fo:orphans="2" fo:widows="2"/>
    </style:style>
    <style:style style:name="T47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5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6" style:family="paragraph" style:parent-style-name="Normal">
      <style:paragraph-properties fo:line-height="0.423cm" fo:orphans="2" fo:widows="2"/>
    </style:style>
    <style:style style:name="T47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7" style:family="paragraph" style:parent-style-name="Normal">
      <style:paragraph-properties fo:line-height="0.423cm" fo:orphans="2" fo:widows="2"/>
    </style:style>
    <style:style style:name="T47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8" style:family="paragraph" style:parent-style-name="Normal">
      <style:paragraph-properties fo:line-height="0.423cm" fo:orphans="2" fo:widows="2"/>
    </style:style>
    <style:style style:name="T47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79" style:family="paragraph" style:parent-style-name="Normal">
      <style:paragraph-properties fo:line-height="0.423cm" fo:orphans="2" fo:widows="2"/>
    </style:style>
    <style:style style:name="T47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79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79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2" style:family="table-row">
      <style:table-row-properties style:min-row-height="2.196cm"/>
    </style:style>
    <style:style style:name="Cell46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 fo:line-height="0.423cm" fo:orphans="2" fo:widows="2"/>
    </style:style>
    <style:style style:name="T48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481" style:family="paragraph" style:parent-style-name="Normal">
      <style:paragraph-properties fo:text-align="center" fo:line-height="0.423cm" fo:orphans="2" fo:widows="2"/>
    </style:style>
    <style:style style:name="T48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2" style:family="paragraph" style:parent-style-name="Normal">
      <style:paragraph-properties fo:line-height="0.423cm" fo:orphans="2" fo:widows="2"/>
    </style:style>
    <style:style style:name="T48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3" style:family="paragraph" style:parent-style-name="Normal">
      <style:paragraph-properties fo:line-height="0.423cm" fo:orphans="2" fo:widows="2"/>
    </style:style>
    <style:style style:name="T48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4" style:family="paragraph" style:parent-style-name="Normal">
      <style:paragraph-properties fo:line-height="0.423cm" fo:orphans="2" fo:widows="2"/>
    </style:style>
    <style:style style:name="T48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5" style:family="paragraph" style:parent-style-name="Normal">
      <style:paragraph-properties fo:line-height="0.423cm" fo:orphans="2" fo:widows="2"/>
    </style:style>
    <style:style style:name="T48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6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6" style:family="paragraph" style:parent-style-name="Normal">
      <style:paragraph-properties fo:line-height="0.423cm" fo:orphans="2" fo:widows="2"/>
    </style:style>
    <style:style style:name="T48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86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86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86_4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486_5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7" style:family="paragraph" style:parent-style-name="Normal">
      <style:paragraph-properties fo:text-align="center" fo:line-height="0.423cm" fo:orphans="2" fo:widows="2"/>
    </style:style>
    <style:style style:name="T48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8" style:family="paragraph" style:parent-style-name="Normal">
      <style:paragraph-properties fo:line-height="0.423cm" fo:orphans="2" fo:widows="2"/>
    </style:style>
    <style:style style:name="T48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89" style:family="paragraph" style:parent-style-name="Normal">
      <style:paragraph-properties fo:line-height="0.423cm" fo:orphans="2" fo:widows="2"/>
    </style:style>
    <style:style style:name="T48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0" style:family="paragraph" style:parent-style-name="Normal">
      <style:paragraph-properties fo:line-height="0.423cm" fo:orphans="2" fo:widows="2"/>
    </style:style>
    <style:style style:name="T49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1" style:family="paragraph" style:parent-style-name="Normal">
      <style:paragraph-properties fo:line-height="0.423cm" fo:orphans="2" fo:widows="2"/>
    </style:style>
    <style:style style:name="T49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91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491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492" style:family="paragraph" style:parent-style-name="Normal"/>
    <style:style style:name="T492_1" style:family="text"/>
    <style:style style:name="P493" style:family="paragraph" style:parent-style-name="Normal">
      <style:paragraph-properties fo:text-indent="4.233cm" fo:margin-top="0cm" fo:margin-bottom="0cm"/>
    </style:style>
    <style:style style:name="T493_1" style:family="text"/>
    <style:style style:name="T493_2" style:family="text">
      <style:text-properties style:font-name="標楷體" fo:font-size="10pt" style:font-size-asian="10pt"/>
    </style:style>
    <style:style style:name="FR7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94" style:family="paragraph" style:parent-style-name="Normal"/>
    <style:style style:name="T49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95" style:family="paragraph" style:parent-style-name="公文_28_核判_29_">
      <style:paragraph-properties fo:break-before="page" fo:margin-left="2.54cm"/>
    </style:style>
    <style:style style:name="FR8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Table4" style:family="table">
      <style:table-properties table:align="left" style:width="17.886cm" fo:margin-left="0cm"/>
    </style:style>
    <style:style style:name="Column37" style:family="table-column">
      <style:table-column-properties style:column-width="0.917cm"/>
    </style:style>
    <style:style style:name="Column38" style:family="table-column">
      <style:table-column-properties style:column-width="1.446cm"/>
    </style:style>
    <style:style style:name="Column39" style:family="table-column">
      <style:table-column-properties style:column-width="1.058cm"/>
    </style:style>
    <style:style style:name="Column40" style:family="table-column">
      <style:table-column-properties style:column-width="1.058cm"/>
    </style:style>
    <style:style style:name="Column41" style:family="table-column">
      <style:table-column-properties style:column-width="1.129cm"/>
    </style:style>
    <style:style style:name="Column42" style:family="table-column">
      <style:table-column-properties style:column-width="1.623cm"/>
    </style:style>
    <style:style style:name="Column43" style:family="table-column">
      <style:table-column-properties style:column-width="2.505cm"/>
    </style:style>
    <style:style style:name="Column44" style:family="table-column">
      <style:table-column-properties style:column-width="1.376cm"/>
    </style:style>
    <style:style style:name="Column45" style:family="table-column">
      <style:table-column-properties style:column-width="2.011cm"/>
    </style:style>
    <style:style style:name="Column46" style:family="table-column">
      <style:table-column-properties style:column-width="1.552cm"/>
    </style:style>
    <style:style style:name="Column47" style:family="table-column">
      <style:table-column-properties style:column-width="1.764cm"/>
    </style:style>
    <style:style style:name="Column48" style:family="table-column">
      <style:table-column-properties style:column-width="1.446cm"/>
    </style:style>
    <style:style style:name="Row43" style:family="table-row">
      <style:table-row-properties style:min-row-height="0.914cm"/>
    </style:style>
    <style:style style:name="Cell475" style:family="table-cell">
      <style:table-cell-properties style:vertical-align="middle" fo:padding-left="0.049cm" fo:padding-right="0.049cm" fo:wrap-option="no-wrap"/>
    </style:style>
    <style:style style:name="P496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6" style:family="table-cell">
      <style:table-cell-properties style:vertical-align="middle" fo:border-bottom="#000000 0.018cm solid" fo:padding-left="0.049cm" fo:padding-right="0.049cm" fo:wrap-option="no-wrap"/>
    </style:style>
    <style:style style:name="P497" style:family="paragraph" style:parent-style-name="Normal">
      <style:paragraph-properties fo:orphans="2" fo:widows="2"/>
    </style:style>
    <style:style style:name="T497_1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7_2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7_3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7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97_5" style:family="text">
      <style:text-properties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Row44" style:family="table-row">
      <style:table-row-properties style:min-row-height="1.27cm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 fo:line-height="0.423cm" fo:orphans="2" fo:widows="2"/>
    </style:style>
    <style:style style:name="T49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499" style:family="paragraph" style:parent-style-name="Normal">
      <style:paragraph-properties fo:text-align="center" fo:line-height="0.423cm" fo:orphans="2" fo:widows="2"/>
    </style:style>
    <style:style style:name="T49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7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0" style:family="paragraph" style:parent-style-name="Normal">
      <style:paragraph-properties fo:text-align="center" fo:line-height="0.423cm" fo:orphans="2" fo:widows="2"/>
    </style:style>
    <style:style style:name="T50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1" style:family="paragraph" style:parent-style-name="Normal">
      <style:paragraph-properties fo:text-align="center" fo:line-height="0.423cm" fo:orphans="2" fo:widows="2"/>
    </style:style>
    <style:style style:name="T50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2" style:family="paragraph" style:parent-style-name="Normal">
      <style:paragraph-properties fo:text-align="center" fo:line-height="0.423cm" fo:orphans="2" fo:widows="2"/>
    </style:style>
    <style:style style:name="T50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3" style:family="paragraph" style:parent-style-name="Normal">
      <style:paragraph-properties fo:text-align="center" fo:line-height="0.423cm" fo:orphans="2" fo:widows="2"/>
    </style:style>
    <style:style style:name="T50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4" style:family="paragraph" style:parent-style-name="Normal">
      <style:paragraph-properties fo:text-align="center" fo:line-height="0.423cm" fo:orphans="2" fo:widows="2"/>
    </style:style>
    <style:style style:name="T50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5" style:family="paragraph" style:parent-style-name="Normal">
      <style:paragraph-properties fo:text-align="center" fo:line-height="0.423cm" fo:orphans="2" fo:widows="2"/>
    </style:style>
    <style:style style:name="T50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6" style:family="paragraph" style:parent-style-name="Normal">
      <style:paragraph-properties fo:text-align="center" fo:line-height="0.423cm" fo:orphans="2" fo:widows="2"/>
    </style:style>
    <style:style style:name="T50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7" style:family="paragraph" style:parent-style-name="Normal">
      <style:paragraph-properties fo:text-align="center" fo:line-height="0.423cm" fo:orphans="2" fo:widows="2"/>
    </style:style>
    <style:style style:name="T50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0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0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8" style:family="paragraph" style:parent-style-name="Normal">
      <style:paragraph-properties fo:text-align="center" fo:line-height="0.423cm" fo:orphans="2" fo:widows="2"/>
    </style:style>
    <style:style style:name="T50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08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08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09" style:family="paragraph" style:parent-style-name="Normal">
      <style:paragraph-properties fo:text-align="center" fo:line-height="0.423cm" fo:orphans="2" fo:widows="2"/>
    </style:style>
    <style:style style:name="T50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0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09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5" style:family="table-row">
      <style:table-row-properties style:min-row-height="2.302cm"/>
    </style:style>
    <style:style style:name="Cell48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 fo:line-height="0.423cm" fo:orphans="2" fo:widows="2"/>
    </style:style>
    <style:style style:name="T51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11" style:family="paragraph" style:parent-style-name="Normal">
      <style:paragraph-properties fo:text-align="center" fo:line-height="0.423cm" fo:orphans="2" fo:widows="2"/>
    </style:style>
    <style:style style:name="T5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2" style:family="paragraph" style:parent-style-name="Normal">
      <style:paragraph-properties fo:line-height="0.423cm" fo:orphans="2" fo:widows="2"/>
    </style:style>
    <style:style style:name="T51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3" style:family="paragraph" style:parent-style-name="Normal">
      <style:paragraph-properties fo:line-height="0.423cm" fo:orphans="2" fo:widows="2"/>
    </style:style>
    <style:style style:name="T51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4" style:family="paragraph" style:parent-style-name="Normal">
      <style:paragraph-properties fo:line-height="0.423cm" fo:orphans="2" fo:widows="2"/>
    </style:style>
    <style:style style:name="T51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5" style:family="paragraph" style:parent-style-name="Normal">
      <style:paragraph-properties fo:line-height="0.423cm" fo:orphans="2" fo:widows="2"/>
    </style:style>
    <style:style style:name="T51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6" style:family="paragraph" style:parent-style-name="Normal">
      <style:paragraph-properties fo:line-height="0.423cm" fo:orphans="2" fo:widows="2"/>
    </style:style>
    <style:style style:name="T51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16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16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16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17" style:family="paragraph" style:parent-style-name="Normal">
      <style:paragraph-properties fo:text-align="center" fo:line-height="0.423cm" fo:orphans="2" fo:widows="2"/>
    </style:style>
    <style:style style:name="T51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18" style:family="paragraph" style:parent-style-name="Normal">
      <style:paragraph-properties fo:line-height="0.423cm" fo:orphans="2" fo:widows="2"/>
    </style:style>
    <style:style style:name="T51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19" style:family="paragraph" style:parent-style-name="Normal">
      <style:paragraph-properties fo:line-height="0.423cm" fo:orphans="2" fo:widows="2"/>
    </style:style>
    <style:style style:name="T51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49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0" style:family="paragraph" style:parent-style-name="Normal">
      <style:paragraph-properties fo:line-height="0.423cm" fo:orphans="2" fo:widows="2"/>
    </style:style>
    <style:style style:name="T52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1" style:family="paragraph" style:parent-style-name="Normal">
      <style:paragraph-properties fo:line-height="0.423cm" fo:orphans="2" fo:widows="2"/>
    </style:style>
    <style:style style:name="T52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1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1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6" style:family="table-row">
      <style:table-row-properties style:min-row-height="3.069cm"/>
    </style:style>
    <style:style style:name="Cell50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center" fo:line-height="0.423cm" fo:orphans="2" fo:widows="2"/>
    </style:style>
    <style:style style:name="T52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23" style:family="paragraph" style:parent-style-name="Normal">
      <style:paragraph-properties fo:text-align="center" fo:line-height="0.423cm" fo:orphans="2" fo:widows="2"/>
    </style:style>
    <style:style style:name="T52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4" style:family="paragraph" style:parent-style-name="Normal">
      <style:paragraph-properties fo:line-height="0.423cm" fo:orphans="2" fo:widows="2"/>
    </style:style>
    <style:style style:name="T52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5" style:family="paragraph" style:parent-style-name="Normal">
      <style:paragraph-properties fo:line-height="0.423cm" fo:orphans="2" fo:widows="2"/>
    </style:style>
    <style:style style:name="T52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6" style:family="paragraph" style:parent-style-name="Normal">
      <style:paragraph-properties fo:line-height="0.423cm" fo:orphans="2" fo:widows="2"/>
    </style:style>
    <style:style style:name="T52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7" style:family="paragraph" style:parent-style-name="Normal">
      <style:paragraph-properties fo:line-height="0.423cm" fo:orphans="2" fo:widows="2"/>
    </style:style>
    <style:style style:name="T52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8" style:family="paragraph" style:parent-style-name="Normal">
      <style:paragraph-properties fo:line-height="0.423cm" fo:orphans="2" fo:widows="2"/>
    </style:style>
    <style:style style:name="T52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8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8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8_4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28_5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8_6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28_7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8_8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28_9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28_10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29" style:family="paragraph" style:parent-style-name="Normal">
      <style:paragraph-properties fo:text-align="center" fo:line-height="0.423cm" fo:orphans="2" fo:widows="2"/>
    </style:style>
    <style:style style:name="T52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0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0" style:family="paragraph" style:parent-style-name="Normal">
      <style:paragraph-properties fo:line-height="0.423cm" fo:orphans="2" fo:widows="2"/>
    </style:style>
    <style:style style:name="T53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1" style:family="paragraph" style:parent-style-name="Normal">
      <style:paragraph-properties fo:line-height="0.423cm" fo:orphans="2" fo:widows="2"/>
    </style:style>
    <style:style style:name="T53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2" style:family="paragraph" style:parent-style-name="Normal">
      <style:paragraph-properties fo:line-height="0.423cm" fo:orphans="2" fo:widows="2"/>
    </style:style>
    <style:style style:name="T53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3" style:family="paragraph" style:parent-style-name="Normal">
      <style:paragraph-properties fo:line-height="0.423cm" fo:orphans="2" fo:widows="2"/>
    </style:style>
    <style:style style:name="T53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33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33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7" style:family="table-row">
      <style:table-row-properties style:min-row-height="1.376cm"/>
    </style:style>
    <style:style style:name="Cell51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 fo:line-height="0.423cm" fo:orphans="2" fo:widows="2"/>
    </style:style>
    <style:style style:name="T53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5" style:family="paragraph" style:parent-style-name="Normal">
      <style:paragraph-properties fo:text-align="center" fo:line-height="0.423cm" fo:orphans="2" fo:widows="2"/>
    </style:style>
    <style:style style:name="T53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3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35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35_4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35_5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6" style:family="paragraph" style:parent-style-name="Normal">
      <style:paragraph-properties fo:line-height="0.423cm" fo:orphans="2" fo:widows="2"/>
    </style:style>
    <style:style style:name="T53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7" style:family="paragraph" style:parent-style-name="Normal">
      <style:paragraph-properties fo:line-height="0.423cm" fo:orphans="2" fo:widows="2"/>
    </style:style>
    <style:style style:name="T53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8" style:family="paragraph" style:parent-style-name="Normal">
      <style:paragraph-properties fo:line-height="0.423cm" fo:orphans="2" fo:widows="2"/>
    </style:style>
    <style:style style:name="T53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39" style:family="paragraph" style:parent-style-name="Normal">
      <style:paragraph-properties fo:line-height="0.423cm" fo:orphans="2" fo:widows="2"/>
    </style:style>
    <style:style style:name="T53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0" style:family="paragraph" style:parent-style-name="Normal">
      <style:paragraph-properties fo:line-height="0.423cm" fo:orphans="2" fo:widows="2"/>
    </style:style>
    <style:style style:name="T54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1" style:family="paragraph" style:parent-style-name="Normal">
      <style:paragraph-properties fo:text-align="center" fo:line-height="0.423cm" fo:orphans="2" fo:widows="2"/>
    </style:style>
    <style:style style:name="T54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42" style:family="paragraph" style:parent-style-name="Normal">
      <style:paragraph-properties fo:line-height="0.423cm" fo:orphans="2" fo:widows="2"/>
    </style:style>
    <style:style style:name="T54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43" style:family="paragraph" style:parent-style-name="Normal">
      <style:paragraph-properties fo:line-height="0.423cm" fo:orphans="2" fo:widows="2"/>
    </style:style>
    <style:style style:name="T54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4" style:family="paragraph" style:parent-style-name="Normal">
      <style:paragraph-properties fo:line-height="0.423cm" fo:orphans="2" fo:widows="2"/>
    </style:style>
    <style:style style:name="T54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5" style:family="paragraph" style:parent-style-name="Normal">
      <style:paragraph-properties fo:line-height="0.423cm" fo:orphans="2" fo:widows="2"/>
    </style:style>
    <style:style style:name="T54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45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45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8" style:family="table-row">
      <style:table-row-properties style:min-row-height="2.17cm"/>
    </style:style>
    <style:style style:name="Cell52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center" fo:line-height="0.423cm" fo:orphans="2" fo:widows="2"/>
    </style:style>
    <style:style style:name="T54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47" style:family="paragraph" style:parent-style-name="Normal">
      <style:paragraph-properties fo:text-align="center" fo:line-height="0.423cm" fo:orphans="2" fo:widows="2"/>
    </style:style>
    <style:style style:name="T54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4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4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8" style:family="paragraph" style:parent-style-name="Normal">
      <style:paragraph-properties fo:line-height="0.423cm" fo:orphans="2" fo:widows="2"/>
    </style:style>
    <style:style style:name="T54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49" style:family="paragraph" style:parent-style-name="Normal">
      <style:paragraph-properties fo:line-height="0.423cm" fo:orphans="2" fo:widows="2"/>
    </style:style>
    <style:style style:name="T54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2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0" style:family="paragraph" style:parent-style-name="Normal">
      <style:paragraph-properties fo:line-height="0.423cm" fo:orphans="2" fo:widows="2"/>
    </style:style>
    <style:style style:name="T55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1" style:family="paragraph" style:parent-style-name="Normal">
      <style:paragraph-properties fo:line-height="0.423cm" fo:orphans="2" fo:widows="2"/>
    </style:style>
    <style:style style:name="T55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2" style:family="paragraph" style:parent-style-name="Normal">
      <style:paragraph-properties fo:line-height="0.423cm" fo:orphans="2" fo:widows="2"/>
    </style:style>
    <style:style style:name="T55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52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52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52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3" style:family="paragraph" style:parent-style-name="Normal">
      <style:paragraph-properties fo:text-align="center" fo:line-height="0.423cm" fo:orphans="2" fo:widows="2"/>
    </style:style>
    <style:style style:name="T55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4" style:family="paragraph" style:parent-style-name="Normal">
      <style:paragraph-properties fo:line-height="0.423cm" fo:orphans="2" fo:widows="2"/>
    </style:style>
    <style:style style:name="T55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5" style:family="paragraph" style:parent-style-name="Normal">
      <style:paragraph-properties fo:line-height="0.423cm" fo:orphans="2" fo:widows="2"/>
    </style:style>
    <style:style style:name="T55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6" style:family="paragraph" style:parent-style-name="Normal">
      <style:paragraph-properties fo:line-height="0.423cm" fo:orphans="2" fo:widows="2"/>
    </style:style>
    <style:style style:name="T55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57" style:family="paragraph" style:parent-style-name="Normal">
      <style:paragraph-properties fo:line-height="0.423cm" fo:orphans="2" fo:widows="2"/>
    </style:style>
    <style:style style:name="T55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49" style:family="table-row">
      <style:table-row-properties style:min-row-height="2.487cm"/>
    </style:style>
    <style:style style:name="Cell53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text-align="center" fo:line-height="0.423cm" fo:orphans="2" fo:widows="2"/>
    </style:style>
    <style:style style:name="T55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59" style:family="paragraph" style:parent-style-name="Normal">
      <style:paragraph-properties fo:text-align="center" fo:line-height="0.423cm" fo:orphans="2" fo:widows="2"/>
    </style:style>
    <style:style style:name="T55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5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59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3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0" style:family="paragraph" style:parent-style-name="Normal">
      <style:paragraph-properties fo:line-height="0.423cm" fo:orphans="2" fo:widows="2"/>
    </style:style>
    <style:style style:name="T56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1" style:family="paragraph" style:parent-style-name="Normal">
      <style:paragraph-properties fo:line-height="0.423cm" fo:orphans="2" fo:widows="2"/>
    </style:style>
    <style:style style:name="T56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2" style:family="paragraph" style:parent-style-name="Normal">
      <style:paragraph-properties fo:line-height="0.423cm" fo:orphans="2" fo:widows="2"/>
    </style:style>
    <style:style style:name="T56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3" style:family="paragraph" style:parent-style-name="Normal">
      <style:paragraph-properties fo:line-height="0.423cm" fo:orphans="2" fo:widows="2"/>
    </style:style>
    <style:style style:name="T56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4" style:family="paragraph" style:parent-style-name="Normal">
      <style:paragraph-properties fo:line-height="0.423cm" fo:orphans="2" fo:widows="2"/>
    </style:style>
    <style:style style:name="T56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64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64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64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5" style:family="paragraph" style:parent-style-name="Normal">
      <style:paragraph-properties fo:text-align="center" fo:line-height="0.423cm" fo:orphans="2" fo:widows="2"/>
    </style:style>
    <style:style style:name="T56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6" style:family="paragraph" style:parent-style-name="Normal">
      <style:paragraph-properties fo:line-height="0.423cm" fo:orphans="2" fo:widows="2"/>
    </style:style>
    <style:style style:name="T56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7" style:family="paragraph" style:parent-style-name="Normal">
      <style:paragraph-properties fo:line-height="0.423cm" fo:orphans="2" fo:widows="2"/>
    </style:style>
    <style:style style:name="T56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8" style:family="paragraph" style:parent-style-name="Normal">
      <style:paragraph-properties fo:line-height="0.423cm" fo:orphans="2" fo:widows="2"/>
    </style:style>
    <style:style style:name="T56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4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69" style:family="paragraph" style:parent-style-name="Normal">
      <style:paragraph-properties fo:line-height="0.423cm" fo:orphans="2" fo:widows="2"/>
    </style:style>
    <style:style style:name="T56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50" style:family="table-row">
      <style:table-row-properties style:min-row-height="2.09cm"/>
    </style:style>
    <style:style style:name="Cell54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center" fo:line-height="0.423cm" fo:orphans="2" fo:widows="2"/>
    </style:style>
    <style:style style:name="T57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71" style:family="paragraph" style:parent-style-name="Normal">
      <style:paragraph-properties fo:text-align="center" fo:line-height="0.423cm" fo:orphans="2" fo:widows="2"/>
    </style:style>
    <style:style style:name="T57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7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71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2" style:family="paragraph" style:parent-style-name="Normal">
      <style:paragraph-properties fo:line-height="0.423cm" fo:orphans="2" fo:widows="2"/>
    </style:style>
    <style:style style:name="T57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3" style:family="paragraph" style:parent-style-name="Normal">
      <style:paragraph-properties fo:line-height="0.423cm" fo:orphans="2" fo:widows="2"/>
    </style:style>
    <style:style style:name="T57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4" style:family="paragraph" style:parent-style-name="Normal">
      <style:paragraph-properties fo:line-height="0.423cm" fo:orphans="2" fo:widows="2"/>
    </style:style>
    <style:style style:name="T57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5" style:family="paragraph" style:parent-style-name="Normal">
      <style:paragraph-properties fo:line-height="0.423cm" fo:orphans="2" fo:widows="2"/>
    </style:style>
    <style:style style:name="T57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6" style:family="paragraph" style:parent-style-name="Normal">
      <style:paragraph-properties fo:line-height="0.423cm" fo:orphans="2" fo:widows="2"/>
    </style:style>
    <style:style style:name="T57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76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76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76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7" style:family="paragraph" style:parent-style-name="Normal">
      <style:paragraph-properties fo:text-align="center" fo:line-height="0.423cm" fo:orphans="2" fo:widows="2"/>
    </style:style>
    <style:style style:name="T57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8" style:family="paragraph" style:parent-style-name="Normal">
      <style:paragraph-properties fo:line-height="0.423cm" fo:orphans="2" fo:widows="2"/>
    </style:style>
    <style:style style:name="T57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79" style:family="paragraph" style:parent-style-name="Normal">
      <style:paragraph-properties fo:line-height="0.423cm" fo:orphans="2" fo:widows="2"/>
    </style:style>
    <style:style style:name="T57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5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0" style:family="paragraph" style:parent-style-name="Normal">
      <style:paragraph-properties fo:line-height="0.423cm" fo:orphans="2" fo:widows="2"/>
    </style:style>
    <style:style style:name="T58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1" style:family="paragraph" style:parent-style-name="Normal">
      <style:paragraph-properties fo:line-height="0.423cm" fo:orphans="2" fo:widows="2"/>
    </style:style>
    <style:style style:name="T58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51" style:family="table-row">
      <style:table-row-properties style:min-row-height="1.773cm"/>
    </style:style>
    <style:style style:name="Cell56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center" fo:line-height="0.423cm" fo:orphans="2" fo:widows="2"/>
    </style:style>
    <style:style style:name="T58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83" style:family="paragraph" style:parent-style-name="Normal">
      <style:paragraph-properties fo:text-align="center" fo:line-height="0.423cm" fo:orphans="2" fo:widows="2"/>
    </style:style>
    <style:style style:name="T58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83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583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4" style:family="paragraph" style:parent-style-name="Normal">
      <style:paragraph-properties fo:line-height="0.423cm" fo:orphans="2" fo:widows="2"/>
    </style:style>
    <style:style style:name="T58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5" style:family="paragraph" style:parent-style-name="Normal">
      <style:paragraph-properties fo:line-height="0.423cm" fo:orphans="2" fo:widows="2"/>
    </style:style>
    <style:style style:name="T58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6" style:family="paragraph" style:parent-style-name="Normal">
      <style:paragraph-properties fo:line-height="0.423cm" fo:orphans="2" fo:widows="2"/>
    </style:style>
    <style:style style:name="T58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7" style:family="paragraph" style:parent-style-name="Normal">
      <style:paragraph-properties fo:line-height="0.423cm" fo:orphans="2" fo:widows="2"/>
    </style:style>
    <style:style style:name="T58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8" style:family="paragraph" style:parent-style-name="Normal">
      <style:paragraph-properties fo:line-height="0.423cm" fo:orphans="2" fo:widows="2"/>
    </style:style>
    <style:style style:name="T58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88_2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88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88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89" style:family="paragraph" style:parent-style-name="Normal">
      <style:paragraph-properties fo:text-align="center" fo:line-height="0.423cm" fo:orphans="2" fo:widows="2"/>
    </style:style>
    <style:style style:name="T58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6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90" style:family="paragraph" style:parent-style-name="Normal">
      <style:paragraph-properties fo:line-height="0.423cm" fo:orphans="2" fo:widows="2"/>
    </style:style>
    <style:style style:name="T59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1" style:family="paragraph" style:parent-style-name="Normal">
      <style:paragraph-properties fo:line-height="0.423cm" fo:orphans="2" fo:widows="2"/>
    </style:style>
    <style:style style:name="T59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2" style:family="paragraph" style:parent-style-name="Normal">
      <style:paragraph-properties fo:line-height="0.423cm" fo:orphans="2" fo:widows="2"/>
    </style:style>
    <style:style style:name="T59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3" style:family="paragraph" style:parent-style-name="Normal">
      <style:paragraph-properties fo:line-height="0.423cm" fo:orphans="2" fo:widows="2"/>
    </style:style>
    <style:style style:name="T59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52" style:family="table-row">
      <style:table-row-properties style:min-row-height="1.482cm"/>
    </style:style>
    <style:style style:name="Cell57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text-align="center" fo:line-height="0.423cm" fo:orphans="2" fo:widows="2"/>
    </style:style>
    <style:style style:name="T59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95" style:family="paragraph" style:parent-style-name="Normal">
      <style:paragraph-properties fo:text-align="center" fo:line-height="0.423cm" fo:orphans="2" fo:widows="2"/>
    </style:style>
    <style:style style:name="T59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59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57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6" style:family="paragraph" style:parent-style-name="Normal">
      <style:paragraph-properties fo:line-height="0.423cm" fo:orphans="2" fo:widows="2"/>
    </style:style>
    <style:style style:name="T59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7" style:family="paragraph" style:parent-style-name="Normal">
      <style:paragraph-properties fo:line-height="0.423cm" fo:orphans="2" fo:widows="2"/>
    </style:style>
    <style:style style:name="T59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8" style:family="paragraph" style:parent-style-name="Normal">
      <style:paragraph-properties fo:line-height="0.423cm" fo:orphans="2" fo:widows="2"/>
    </style:style>
    <style:style style:name="T59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599" style:family="paragraph" style:parent-style-name="Normal">
      <style:paragraph-properties fo:line-height="0.423cm" fo:orphans="2" fo:widows="2"/>
    </style:style>
    <style:style style:name="T59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7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0" style:family="paragraph" style:parent-style-name="Normal">
      <style:paragraph-properties fo:line-height="0.423cm" fo:orphans="2" fo:widows="2"/>
    </style:style>
    <style:style style:name="T60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1" style:family="paragraph" style:parent-style-name="Normal">
      <style:paragraph-properties fo:text-align="center" fo:line-height="0.423cm" fo:orphans="2" fo:widows="2"/>
    </style:style>
    <style:style style:name="T60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2" style:family="paragraph" style:parent-style-name="Normal">
      <style:paragraph-properties fo:line-height="0.423cm" fo:orphans="2" fo:widows="2"/>
    </style:style>
    <style:style style:name="T60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3" style:family="paragraph" style:parent-style-name="Normal">
      <style:paragraph-properties fo:line-height="0.423cm" fo:orphans="2" fo:widows="2"/>
    </style:style>
    <style:style style:name="T60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4" style:family="paragraph" style:parent-style-name="Normal">
      <style:paragraph-properties fo:line-height="0.423cm" fo:orphans="2" fo:widows="2"/>
    </style:style>
    <style:style style:name="T60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5" style:family="paragraph" style:parent-style-name="Normal">
      <style:paragraph-properties fo:line-height="0.423cm" fo:orphans="2" fo:widows="2"/>
    </style:style>
    <style:style style:name="T60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05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53" style:family="table-row">
      <style:table-row-properties style:min-row-height="1.191cm"/>
    </style:style>
    <style:style style:name="Cell58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center" fo:line-height="0.423cm" fo:orphans="2" fo:widows="2"/>
    </style:style>
    <style:style style:name="T60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07" style:family="paragraph" style:parent-style-name="Normal">
      <style:paragraph-properties fo:text-align="center" fo:line-height="0.423cm" fo:orphans="2" fo:widows="2"/>
    </style:style>
    <style:style style:name="T60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0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58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8" style:family="paragraph" style:parent-style-name="Normal">
      <style:paragraph-properties fo:line-height="0.423cm" fo:orphans="2" fo:widows="2"/>
    </style:style>
    <style:style style:name="T60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09" style:family="paragraph" style:parent-style-name="Normal">
      <style:paragraph-properties fo:line-height="0.423cm" fo:orphans="2" fo:widows="2"/>
    </style:style>
    <style:style style:name="T60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8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0" style:family="paragraph" style:parent-style-name="Normal">
      <style:paragraph-properties fo:line-height="0.423cm" fo:orphans="2" fo:widows="2"/>
    </style:style>
    <style:style style:name="T61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1" style:family="paragraph" style:parent-style-name="Normal">
      <style:paragraph-properties fo:line-height="0.423cm" fo:orphans="2" fo:widows="2"/>
    </style:style>
    <style:style style:name="T61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2" style:family="paragraph" style:parent-style-name="Normal">
      <style:paragraph-properties fo:line-height="0.423cm" fo:orphans="2" fo:widows="2"/>
    </style:style>
    <style:style style:name="T61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3" style:family="paragraph" style:parent-style-name="Normal">
      <style:paragraph-properties fo:text-align="center" fo:line-height="0.423cm" fo:orphans="2" fo:widows="2"/>
    </style:style>
    <style:style style:name="T61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4" style:family="paragraph" style:parent-style-name="Normal">
      <style:paragraph-properties fo:line-height="0.423cm" fo:orphans="2" fo:widows="2"/>
    </style:style>
    <style:style style:name="T61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5" style:family="paragraph" style:parent-style-name="Normal">
      <style:paragraph-properties fo:line-height="0.423cm" fo:orphans="2" fo:widows="2"/>
    </style:style>
    <style:style style:name="T61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6" style:family="paragraph" style:parent-style-name="Normal">
      <style:paragraph-properties fo:line-height="0.423cm" fo:orphans="2" fo:widows="2"/>
    </style:style>
    <style:style style:name="T61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17" style:family="paragraph" style:parent-style-name="Normal">
      <style:paragraph-properties fo:line-height="0.423cm" fo:orphans="2" fo:widows="2"/>
    </style:style>
    <style:style style:name="T61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17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17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17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17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54" style:family="table-row">
      <style:table-row-properties style:min-row-height="1.138cm"/>
    </style:style>
    <style:style style:name="Cell59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text-align="center" fo:line-height="0.423cm" fo:orphans="2" fo:widows="2"/>
    </style:style>
    <style:style style:name="T61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59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19" style:family="paragraph" style:parent-style-name="Normal">
      <style:paragraph-properties fo:line-height="0.423cm" fo:orphans="2" fo:widows="2"/>
    </style:style>
    <style:style style:name="T61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T61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19_3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59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0" style:family="paragraph" style:parent-style-name="Normal">
      <style:paragraph-properties fo:line-height="0.423cm" fo:orphans="2" fo:widows="2"/>
    </style:style>
    <style:style style:name="T62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1" style:family="paragraph" style:parent-style-name="Normal">
      <style:paragraph-properties fo:line-height="0.423cm" fo:orphans="2" fo:widows="2"/>
    </style:style>
    <style:style style:name="T62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2" style:family="paragraph" style:parent-style-name="Normal">
      <style:paragraph-properties fo:line-height="0.423cm" fo:orphans="2" fo:widows="2"/>
    </style:style>
    <style:style style:name="T62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3" style:family="paragraph" style:parent-style-name="Normal">
      <style:paragraph-properties fo:line-height="0.423cm" fo:orphans="2" fo:widows="2"/>
    </style:style>
    <style:style style:name="T62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3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4" style:family="paragraph" style:parent-style-name="Normal">
      <style:paragraph-properties fo:line-height="0.423cm" fo:orphans="2" fo:widows="2"/>
    </style:style>
    <style:style style:name="T62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5" style:family="paragraph" style:parent-style-name="Normal">
      <style:paragraph-properties fo:text-align="center" fo:line-height="0.423cm" fo:orphans="2" fo:widows="2"/>
    </style:style>
    <style:style style:name="T62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5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6" style:family="paragraph" style:parent-style-name="Normal">
      <style:paragraph-properties fo:line-height="0.423cm" fo:orphans="2" fo:widows="2"/>
    </style:style>
    <style:style style:name="T62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7" style:family="paragraph" style:parent-style-name="Normal">
      <style:paragraph-properties fo:line-height="0.423cm" fo:orphans="2" fo:widows="2"/>
    </style:style>
    <style:style style:name="T62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7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8" style:family="paragraph" style:parent-style-name="Normal">
      <style:paragraph-properties fo:line-height="0.423cm" fo:orphans="2" fo:widows="2"/>
    </style:style>
    <style:style style:name="T62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0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29" style:family="paragraph" style:parent-style-name="Normal">
      <style:paragraph-properties fo:line-height="0.423cm" fo:orphans="2" fo:widows="2"/>
    </style:style>
    <style:style style:name="T62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29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29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29_4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29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55" style:family="table-row">
      <style:table-row-properties style:min-row-height="1.058cm"/>
    </style:style>
    <style:style style:name="Cell60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630" style:family="paragraph" style:parent-style-name="Normal">
      <style:paragraph-properties fo:text-align="center" fo:line-height="0.423cm" fo:orphans="2" fo:widows="2"/>
    </style:style>
    <style:style style:name="T63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31" style:family="paragraph" style:parent-style-name="Normal">
      <style:paragraph-properties fo:line-height="0.423cm" fo:orphans="2" fo:widows="2"/>
    </style:style>
    <style:style style:name="T63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3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Cell611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32" style:family="paragraph" style:parent-style-name="Normal">
      <style:paragraph-properties fo:line-height="0.423cm" fo:orphans="2" fo:widows="2"/>
    </style:style>
    <style:style style:name="T63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33" style:family="paragraph" style:parent-style-name="Normal">
      <style:paragraph-properties fo:line-height="0.423cm" fo:orphans="2" fo:widows="2"/>
    </style:style>
    <style:style style:name="T633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34" style:family="paragraph" style:parent-style-name="Normal">
      <style:paragraph-properties fo:line-height="0.423cm" fo:orphans="2" fo:widows="2"/>
    </style:style>
    <style:style style:name="T634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35" style:family="paragraph" style:parent-style-name="Normal">
      <style:paragraph-properties fo:line-height="0.423cm" fo:orphans="2" fo:widows="2"/>
    </style:style>
    <style:style style:name="T635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36" style:family="paragraph" style:parent-style-name="Normal">
      <style:paragraph-properties fo:line-height="0.423cm" fo:orphans="2" fo:widows="2"/>
    </style:style>
    <style:style style:name="T63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37" style:family="paragraph" style:parent-style-name="Normal">
      <style:paragraph-properties fo:text-align="center" fo:line-height="0.423cm" fo:orphans="2" fo:widows="2"/>
    </style:style>
    <style:style style:name="T637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38" style:family="paragraph" style:parent-style-name="Normal">
      <style:paragraph-properties fo:line-height="0.423cm" fo:orphans="2" fo:widows="2"/>
    </style:style>
    <style:style style:name="T63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39" style:family="paragraph" style:parent-style-name="Normal">
      <style:paragraph-properties fo:line-height="0.423cm" fo:orphans="2" fo:widows="2"/>
    </style:style>
    <style:style style:name="T639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19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40" style:family="paragraph" style:parent-style-name="Normal">
      <style:paragraph-properties fo:line-height="0.423cm" fo:orphans="2" fo:widows="2"/>
    </style:style>
    <style:style style:name="T64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641" style:family="paragraph" style:parent-style-name="Normal">
      <style:paragraph-properties fo:line-height="0.423cm" fo:orphans="2" fo:widows="2"/>
    </style:style>
    <style:style style:name="T641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41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Row56" style:family="table-row">
      <style:table-row-properties style:min-row-height="0.397cm"/>
    </style:style>
    <style:style style:name="Cell621" style:family="table-cell">
      <style:table-cell-properties style:vertical-align="bottom" fo:padding-left="0.049cm" fo:padding-right="0.049cm" fo:wrap-option="no-wrap"/>
    </style:style>
    <style:style style:name="P642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2" style:family="table-cell">
      <style:table-cell-properties style:vertical-align="middle" fo:padding-left="0.049cm" fo:padding-right="0.049cm" fo:wrap-option="no-wrap"/>
    </style:style>
    <style:style style:name="P643" style:family="paragraph" style:parent-style-name="Normal">
      <style:paragraph-properties fo:line-height="0.423cm" fo:orphans="2" fo:widows="2"/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23" style:family="table-cell">
      <style:table-cell-properties style:vertical-align="middle" fo:padding-left="0.049cm" fo:padding-right="0.049cm" fo:wrap-option="no-wrap"/>
    </style:style>
    <style:style style:name="P644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4" style:family="table-cell">
      <style:table-cell-properties style:vertical-align="middle" fo:padding-left="0.049cm" fo:padding-right="0.049cm" fo:wrap-option="no-wrap"/>
    </style:style>
    <style:style style:name="P645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5" style:family="table-cell">
      <style:table-cell-properties style:vertical-align="bottom" fo:padding-left="0.049cm" fo:padding-right="0.049cm" fo:wrap-option="no-wrap"/>
    </style:style>
    <style:style style:name="P646" style:family="paragraph" style:parent-style-name="Normal">
      <style:paragraph-properties fo:line-height="0.423cm" fo:orphans="2" fo:widows="2"/>
    </style:style>
    <style:style style:name="T646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6" style:family="table-cell">
      <style:table-cell-properties style:vertical-align="middle" fo:padding-left="0.049cm" fo:padding-right="0.049cm" fo:wrap-option="no-wrap"/>
    </style:style>
    <style:style style:name="P647" style:family="paragraph" style:parent-style-name="Normal">
      <style:paragraph-properties fo:line-height="0.423cm" fo:orphans="2" fo:widows="2"/>
    </style:style>
    <style:style style:name="T647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27" style:family="table-cell">
      <style:table-cell-properties style:vertical-align="middle" fo:padding-left="0.049cm" fo:padding-right="0.049cm" fo:wrap-option="no-wrap"/>
    </style:style>
    <style:style style:name="P648" style:family="paragraph" style:parent-style-name="Normal">
      <style:paragraph-properties fo:line-height="0.423cm" fo:orphans="2" fo:widows="2"/>
    </style:style>
    <style:style style:name="T648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48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48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8" style:family="table-cell">
      <style:table-cell-properties style:vertical-align="middle" fo:padding-left="0.049cm" fo:padding-right="0.049cm" fo:wrap-option="no-wrap"/>
    </style:style>
    <style:style style:name="P649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29" style:family="table-cell">
      <style:table-cell-properties style:vertical-align="middle" fo:padding-left="0.049cm" fo:padding-right="0.049cm" fo:wrap-option="no-wrap"/>
    </style:style>
    <style:style style:name="P650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0" style:family="table-cell">
      <style:table-cell-properties style:vertical-align="middle" fo:padding-left="0.049cm" fo:padding-right="0.049cm" fo:wrap-option="no-wrap"/>
    </style:style>
    <style:style style:name="P651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1" style:family="table-cell">
      <style:table-cell-properties style:vertical-align="middle" fo:padding-left="0.049cm" fo:padding-right="0.049cm" fo:wrap-option="no-wrap"/>
    </style:style>
    <style:style style:name="P652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2" style:family="table-cell">
      <style:table-cell-properties style:vertical-align="middle" fo:padding-left="0.049cm" fo:padding-right="0.049cm" fo:wrap-option="no-wrap"/>
    </style:style>
    <style:style style:name="P653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57" style:family="table-row">
      <style:table-row-properties style:min-row-height="0.397cm"/>
    </style:style>
    <style:style style:name="Cell633" style:family="table-cell">
      <style:table-cell-properties style:vertical-align="bottom" fo:padding-left="0.049cm" fo:padding-right="0.049cm" fo:wrap-option="no-wrap"/>
    </style:style>
    <style:style style:name="P654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4" style:family="table-cell">
      <style:table-cell-properties style:vertical-align="middle" fo:padding-left="0.049cm" fo:padding-right="0.049cm" fo:wrap-option="no-wrap"/>
    </style:style>
    <style:style style:name="P655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5" style:family="table-cell">
      <style:table-cell-properties style:vertical-align="middle" fo:padding-left="0.049cm" fo:padding-right="0.049cm" fo:wrap-option="no-wrap"/>
    </style:style>
    <style:style style:name="P656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6" style:family="table-cell">
      <style:table-cell-properties style:vertical-align="middle" fo:padding-left="0.049cm" fo:padding-right="0.049cm" fo:wrap-option="no-wrap"/>
    </style:style>
    <style:style style:name="P657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7" style:family="table-cell">
      <style:table-cell-properties style:vertical-align="middle" fo:padding-left="0.049cm" fo:padding-right="0.049cm" fo:wrap-option="no-wrap"/>
    </style:style>
    <style:style style:name="P658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38" style:family="table-cell">
      <style:table-cell-properties style:vertical-align="middle" fo:padding-left="0.049cm" fo:padding-right="0.049cm" fo:wrap-option="no-wrap"/>
    </style:style>
    <style:style style:name="P659" style:family="paragraph" style:parent-style-name="Normal">
      <style:paragraph-properties fo:line-height="0.423cm" fo:orphans="2" fo:widows="2"/>
    </style:style>
    <style:style style:name="T659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39" style:family="table-cell">
      <style:table-cell-properties style:vertical-align="middle" fo:padding-left="0.049cm" fo:padding-right="0.049cm" fo:wrap-option="no-wrap"/>
    </style:style>
    <style:style style:name="P660" style:family="paragraph" style:parent-style-name="Normal">
      <style:paragraph-properties fo:line-height="0.423cm" fo:orphans="2" fo:widows="2"/>
    </style:style>
    <style:style style:name="T660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60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60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0" style:family="table-cell">
      <style:table-cell-properties style:vertical-align="middle" fo:padding-left="0.049cm" fo:padding-right="0.049cm" fo:wrap-option="no-wrap"/>
    </style:style>
    <style:style style:name="P661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1" style:family="table-cell">
      <style:table-cell-properties style:vertical-align="middle" fo:padding-left="0.049cm" fo:padding-right="0.049cm" fo:wrap-option="no-wrap"/>
    </style:style>
    <style:style style:name="P662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2" style:family="table-cell">
      <style:table-cell-properties style:vertical-align="middle" fo:padding-left="0.049cm" fo:padding-right="0.049cm" fo:wrap-option="no-wrap"/>
    </style:style>
    <style:style style:name="P663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3" style:family="table-cell">
      <style:table-cell-properties style:vertical-align="middle" fo:padding-left="0.049cm" fo:padding-right="0.049cm" fo:wrap-option="no-wrap"/>
    </style:style>
    <style:style style:name="P664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4" style:family="table-cell">
      <style:table-cell-properties style:vertical-align="middle" fo:padding-left="0.049cm" fo:padding-right="0.049cm" fo:wrap-option="no-wrap"/>
    </style:style>
    <style:style style:name="P665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Row58" style:family="table-row">
      <style:table-row-properties style:min-row-height="0.397cm"/>
    </style:style>
    <style:style style:name="Cell645" style:family="table-cell">
      <style:table-cell-properties style:vertical-align="bottom" fo:padding-left="0.049cm" fo:padding-right="0.049cm" fo:wrap-option="no-wrap"/>
    </style:style>
    <style:style style:name="P666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6" style:family="table-cell">
      <style:table-cell-properties style:vertical-align="middle" fo:padding-left="0.049cm" fo:padding-right="0.049cm" fo:wrap-option="no-wrap"/>
    </style:style>
    <style:style style:name="P667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7" style:family="table-cell">
      <style:table-cell-properties style:vertical-align="middle" fo:padding-left="0.049cm" fo:padding-right="0.049cm" fo:wrap-option="no-wrap"/>
    </style:style>
    <style:style style:name="P668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8" style:family="table-cell">
      <style:table-cell-properties style:vertical-align="middle" fo:padding-left="0.049cm" fo:padding-right="0.049cm" fo:wrap-option="no-wrap"/>
    </style:style>
    <style:style style:name="P669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49" style:family="table-cell">
      <style:table-cell-properties style:vertical-align="middle" fo:padding-left="0.049cm" fo:padding-right="0.049cm" fo:wrap-option="no-wrap"/>
    </style:style>
    <style:style style:name="P670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50" style:family="table-cell">
      <style:table-cell-properties style:vertical-align="middle" fo:padding-left="0.049cm" fo:padding-right="0.049cm" fo:wrap-option="no-wrap"/>
    </style:style>
    <style:style style:name="P671" style:family="paragraph" style:parent-style-name="Normal">
      <style:paragraph-properties fo:line-height="0.423cm" fo:orphans="2" fo:widows="2"/>
    </style:style>
    <style:style style:name="T671_1" style:family="text">
      <style:text-properties fo:font-size="8pt" style:font-name-asian="新細明體" style:font-size-asian="8pt" style:font-size-complex="8pt" fo:language="en" fo:language-asian="zh" fo:language-complex="ar" fo:country="US" fo:country-asian="TW" fo:country-complex="SA"/>
    </style:style>
    <style:style style:name="Cell651" style:family="table-cell">
      <style:table-cell-properties style:vertical-align="middle" fo:padding-left="0.049cm" fo:padding-right="0.049cm" fo:wrap-option="no-wrap"/>
    </style:style>
    <style:style style:name="P672" style:family="paragraph" style:parent-style-name="Normal">
      <style:paragraph-properties fo:line-height="0.423cm" fo:orphans="2" fo:widows="2"/>
    </style:style>
    <style:style style:name="T672_1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T672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/>
    </style:style>
    <style:style style:name="T672_3" style:family="text"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52" style:family="table-cell">
      <style:table-cell-properties style:vertical-align="middle" fo:padding-left="0.049cm" fo:padding-right="0.049cm" fo:wrap-option="no-wrap"/>
    </style:style>
    <style:style style:name="P673" style:family="paragraph" style:parent-style-name="Normal">
      <style:paragraph-properties fo:text-align="center"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53" style:family="table-cell">
      <style:table-cell-properties style:vertical-align="middle" fo:padding-left="0.049cm" fo:padding-right="0.049cm" fo:wrap-option="no-wrap"/>
    </style:style>
    <style:style style:name="P674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54" style:family="table-cell">
      <style:table-cell-properties style:vertical-align="middle" fo:padding-left="0.049cm" fo:padding-right="0.049cm" fo:wrap-option="no-wrap"/>
    </style:style>
    <style:style style:name="P675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55" style:family="table-cell">
      <style:table-cell-properties style:vertical-align="middle" fo:padding-left="0.049cm" fo:padding-right="0.049cm" fo:wrap-option="no-wrap"/>
    </style:style>
    <style:style style:name="P676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Cell656" style:family="table-cell">
      <style:table-cell-properties style:vertical-align="middle" fo:padding-left="0.049cm" fo:padding-right="0.049cm" fo:wrap-option="no-wrap"/>
    </style:style>
    <style:style style:name="P677" style:family="paragraph" style:parent-style-name="Normal">
      <style:paragraph-properties fo:line-height="0.423cm" fo:orphans="2" fo:widows="2"/>
      <style:text-properties style:font-name="標楷體" fo:font-size="8pt" style:font-name-asian="標楷體" style:font-size-asian="8pt" style:font-name-complex="新細明體" style:font-size-complex="8pt" fo:language="en" fo:language-asian="zh" fo:language-complex="ar" fo:country="US" fo:country-asian="TW" fo:country-complex="SA"/>
    </style:style>
    <style:style style:name="P678" style:family="paragraph" style:parent-style-name="Normal"/>
    <style:style style:name="P679" style:family="paragraph" style:parent-style-name="Normal"/>
    <style:style style:name="T679_1" style:family="text"/>
    <style:style style:name="P680" style:family="paragraph" style:parent-style-name="Normal"/>
    <style:style style:name="T680_1" style:family="text"/>
    <style:style style:name="FR9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1" style:family="paragraph" style:parent-style-name="Normal">
      <style:paragraph-properties fo:text-indent="0.741cm" fo:margin-top="0cm" fo:margin-bottom="0cm"/>
    </style:style>
    <style:style style:name="T68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682" style:family="paragraph" style:parent-style-name="公文_28_核判_29_">
      <style:paragraph-properties fo:break-before="page" fo:margin-left="2.54cm"/>
    </style:style>
    <style:style style:name="FR10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3" style:family="paragraph" style:parent-style-name="Normal"/>
    <style:style style:name="T68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11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4" style:family="paragraph" style:parent-style-name="Normal"/>
    <style:style style:name="FR1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85" style:family="paragraph" style:parent-style-name="公文_28_核判_29_">
      <style:paragraph-properties fo:break-before="page" fo:margin-left="2.54cm"/>
    </style:style>
    <style:style style:name="FR13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6" style:family="paragraph" style:parent-style-name="Normal"/>
    <style:style style:name="T68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14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7" style:family="paragraph" style:parent-style-name="Normal"/>
    <style:style style:name="FR1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88" style:family="paragraph" style:parent-style-name="公文_28_核判_29_">
      <style:paragraph-properties fo:break-before="page" fo:margin-left="2.54cm"/>
    </style:style>
    <style:style style:name="FR16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89" style:family="paragraph" style:parent-style-name="Normal"/>
    <style:style style:name="T689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17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no-wrap" draw:auto-grow-height="true" draw:auto-grow-width="true"/>
    </style:style>
    <style:style style:name="P690" style:family="paragraph" style:parent-style-name="Normal"/>
    <style:style style:name="FR18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91" style:family="paragraph" style:parent-style-name="公文_28_核判_29_">
      <style:paragraph-properties fo:break-before="page" fo:margin-left="2.54cm"/>
    </style:style>
    <style:style style:name="FR19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92" style:family="paragraph" style:parent-style-name="Normal"/>
    <style:style style:name="T69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20" style:family="graphic" style:parent-style-name="公文_28_核判_29_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93" style:family="paragraph" style:parent-style-name="Normal"/>
    <style:style style:name="FR2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P694" style:family="paragraph" style:parent-style-name="Normal" style:master-page-name="MasterPage2"/>
  </office:automatic-styles>
  <office:body>
    <office:text>
      <text:section text:style-name="S1" text:name="S1">
        <text:p text:style-name="P1"><draw:frame svg:x="-0.635cm" svg:y="-1.905cm" svg:width="19.685cm" svg:height="27.94cm" draw:style-name="FR1" text:anchor-type="char" draw:z-index="15"><draw:text-box><table:table table:style-name="Table1"><table:table-column table:style-name="Column1"/><table:table-column table:style-name="Column2"/><table:table-column table:style-name="Column3"/><table:table-column table:style-name="Column4"/><table:table-column table:style-name="Column5"/><table:table-column table:style-name="Column6"/><table:table-column table:style-name="Column7"/><table:table-column table:style-name="Column8"/><table:table-column table:style-name="Column9"/><table:table-column table:style-name="Column10"/><table:table-column table:style-name="Column11"/><table:table-column table:style-name="Column12"/><table:table-row table:style-name="Row1"><table:table-cell table:style-name="Cell1"><text:p text:style-name="P2"/></table:table-cell><table:table-cell table:style-name="Cell2" table:number-columns-spanned="11"><text:p text:style-name="P3"><draw:frame svg:x="0cm" svg:y="0cm" svg:width="2.327cm" svg:height="1.632cm" draw:style-name="FR2" text:anchor-type="as-char" draw:z-index="0"><draw:image xlink:href="Pictures/image1.emf" xlink:type="simple" xlink:show="embed" xlink:actuate="onLoad"/></draw:frame></text:p><text:p text:style-name="P4"><text:span text:style-name="T4_1">臺北市轄區變電所供電範圍一覽表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Row2"><table:table-cell table:style-name="Cell3"><text:p text:style-name="P5"><text:span text:style-name="T5_1">項次</text:span></text:p></table:table-cell><table:table-cell table:style-name="Cell4"><text:p text:style-name="P6"><text:span text:style-name="T6_1">變電所名</text:span></text:p></table:table-cell><table:table-cell table:style-name="Cell5"><text:p text:style-name="P7"><text:span text:style-name="T7_1">一次變電所</text:span></text:p></table:table-cell><table:table-cell table:style-name="Cell6"><text:p text:style-name="P8"><text:span text:style-name="T8_1">二次變電所</text:span></text:p></table:table-cell><table:table-cell table:style-name="Cell7"><text:p text:style-name="P9"><text:span text:style-name="T9_1">配電變電所</text:span></text:p></table:table-cell><table:table-cell table:style-name="Cell8"><text:p text:style-name="P10"><text:span text:style-name="T10_1">轄屬區處</text:span></text:p></table:table-cell><table:table-cell table:style-name="Cell9"><text:p text:style-name="P11"><text:span text:style-name="T11_1">供電範圍</text:span></text:p></table:table-cell><table:table-cell table:style-name="Cell10"><text:p text:style-name="P12"><text:span text:style-name="T12_1">用戶數</text:span></text:p></table:table-cell><table:table-cell table:style-name="Cell11"><text:p text:style-name="P13"><text:span text:style-name="T13_1">行政區用戶數</text:span></text:p></table:table-cell><table:table-cell table:style-name="Cell12"><text:p text:style-name="P14"><text:span text:style-name="T14_1">臺北市</text:span><text:span text:style-name="T14_2">P/S</text:span><text:span text:style-name="T14_3">變電所供電</text:span></text:p></table:table-cell><table:table-cell table:style-name="Cell13"><text:p text:style-name="P15"><text:span text:style-name="T15_1">非臺北市</text:span><text:span text:style-name="T15_2">P/S</text:span><text:span text:style-name="T15_3">變電所供電</text:span></text:p></table:table-cell><table:table-cell table:style-name="Cell14"><text:p text:style-name="P16"><text:span text:style-name="T16_1">備</text:span><text:span text:style-name="T16_2"><text:s text:c="2"/></text:span><text:span text:style-name="T16_3">註</text:span></text:p></table:table-cell></table:table-row><table:table-row table:style-name="Row3"><table:table-cell table:style-name="Cell15"><text:p text:style-name="P17"><text:span text:style-name="T17_1">1</text:span></text:p></table:table-cell><table:table-cell table:style-name="Cell16"><text:p text:style-name="P18"><text:span text:style-name="T18_1">龍峒</text:span><text:span text:style-name="T18_2">S/S</text:span></text:p></table:table-cell><table:table-cell table:style-name="Cell17"><text:p text:style-name="P19"/></table:table-cell><table:table-cell table:style-name="Cell18"><text:p text:style-name="P20"><text:span text:style-name="T20_1">●</text:span></text:p></table:table-cell><table:table-cell table:style-name="Cell19"><text:p text:style-name="P21"/></table:table-cell><table:table-cell table:style-name="Cell20"><text:p text:style-name="P22"><text:span text:style-name="T22_1">臺北市區營業處</text:span></text:p></table:table-cell><table:table-cell table:style-name="Cell21"><text:p text:style-name="P23"><text:span text:style-name="T23_1">環河北路以東、承德路以西、中山高速公路以南、民權東路以北</text:span></text:p></table:table-cell><table:table-cell table:style-name="Cell22"><text:p text:style-name="P24"><text:span text:style-name="T24_1">9256</text:span></text:p></table:table-cell><table:table-cell table:style-name="Cell23"><text:p text:style-name="P25"><text:span text:style-name="T25_1">中山區:1201大同區:8055</text:span></text:p></table:table-cell><table:table-cell table:style-name="Cell24"><text:p text:style-name="P26"><text:span text:style-name="T26_1">●</text:span></text:p></table:table-cell><table:table-cell table:style-name="Cell25"><text:p text:style-name="P27"/></table:table-cell><table:table-cell table:style-name="Cell26"><text:p text:style-name="P28"><text:span text:style-name="T28_1">頂湖</text:span><text:span text:style-name="T28_2">E/S</text:span><text:span text:style-name="T28_3">→</text:span><text:span text:style-name="T28_4">大同</text:span><text:span text:style-name="T28_5">P/S</text:span></text:p></table:table-cell></table:table-row><table:table-row table:style-name="Row4"><table:table-cell table:style-name="Cell27"><text:p text:style-name="P29"><text:span text:style-name="T29_1">2</text:span></text:p></table:table-cell><table:table-cell table:style-name="Cell28"><text:p text:style-name="P30"><text:span text:style-name="T30_1">中山</text:span><text:span text:style-name="T30_2">S/S</text:span></text:p></table:table-cell><table:table-cell table:style-name="Cell29"><text:p text:style-name="P31"/></table:table-cell><table:table-cell table:style-name="Cell30"><text:p text:style-name="P32"><text:span text:style-name="T32_1">●</text:span></text:p></table:table-cell><table:table-cell table:style-name="Cell31"><text:p text:style-name="P33"/></table:table-cell><table:table-cell table:style-name="Cell32"><text:p text:style-name="P34"><text:span text:style-name="T34_1">臺北市區營業處</text:span></text:p></table:table-cell><table:table-cell table:style-name="Cell33"><text:p text:style-name="P35"><text:span text:style-name="T35_1">捷運淡水線以東、吉林路以西、民權東路以南、南京東路以北</text:span></text:p></table:table-cell><table:table-cell table:style-name="Cell34"><text:p text:style-name="P36"><text:span text:style-name="T36_1">12124</text:span></text:p></table:table-cell><table:table-cell table:style-name="Cell35"><text:p text:style-name="P37"><text:span text:style-name="T37_1">中山區:11658大同區:466</text:span></text:p></table:table-cell><table:table-cell table:style-name="Cell36"><text:p text:style-name="P38"><text:span text:style-name="T38_1">●</text:span></text:p></table:table-cell><table:table-cell table:style-name="Cell37"><text:p text:style-name="P39"/></table:table-cell><table:table-cell table:style-name="Cell38"><text:p text:style-name="P40"><text:span text:style-name="T40_1">頂湖</text:span><text:span text:style-name="T40_2">E/S</text:span><text:span text:style-name="T40_3">→</text:span><text:span text:style-name="T40_4">大同</text:span><text:span text:style-name="T40_5">P/S</text:span></text:p></table:table-cell></table:table-row><table:table-row table:style-name="Row5"><table:table-cell table:style-name="Cell39"><text:p text:style-name="P41"><text:span text:style-name="T41_1">3</text:span></text:p></table:table-cell><table:table-cell table:style-name="Cell40"><text:p text:style-name="P42"><text:span text:style-name="T42_1">建成</text:span><text:span text:style-name="T42_2">S/S</text:span></text:p></table:table-cell><table:table-cell table:style-name="Cell41"><text:p text:style-name="P43"/></table:table-cell><table:table-cell table:style-name="Cell42"><text:p text:style-name="P44"><text:span text:style-name="T44_1">●</text:span></text:p></table:table-cell><table:table-cell table:style-name="Cell43"><text:p text:style-name="P45"/></table:table-cell><table:table-cell table:style-name="Cell44"><text:p text:style-name="P46"><text:span text:style-name="T46_1">臺北市區營業處</text:span></text:p></table:table-cell><table:table-cell table:style-name="Cell45"><text:p text:style-name="P47"><text:span text:style-name="T47_1">環河北路以東、捷運淡水線以西、民權東路以南、南京西路以北</text:span></text:p></table:table-cell><table:table-cell table:style-name="Cell46"><text:p text:style-name="P48"><text:span text:style-name="T48_1">14299</text:span></text:p></table:table-cell><table:table-cell table:style-name="Cell47"><text:p text:style-name="P49"><text:span text:style-name="T49_1">中山區:6777大同區:6891<text:s/>萬華區:631</text:span></text:p></table:table-cell><table:table-cell table:style-name="Cell48"><text:p text:style-name="P50"><text:span text:style-name="T50_1">●</text:span></text:p></table:table-cell><table:table-cell table:style-name="Cell49"><text:p text:style-name="P51"/></table:table-cell><table:table-cell table:style-name="Cell50"><text:p text:style-name="P52"><text:span text:style-name="T52_1">頂湖</text:span><text:span text:style-name="T52_2">E/S</text:span><text:span text:style-name="T52_3">→</text:span><text:span text:style-name="T52_4">大同</text:span><text:span text:style-name="T52_5">P/S</text:span></text:p></table:table-cell></table:table-row><table:table-row table:style-name="Row6"><table:table-cell table:style-name="Cell51"><text:p text:style-name="P53"><text:span text:style-name="T53_1">4</text:span></text:p></table:table-cell><table:table-cell table:style-name="Cell52"><text:p text:style-name="P54"><text:span text:style-name="T54_1">古亭</text:span><text:span text:style-name="T54_2">S/S</text:span></text:p></table:table-cell><table:table-cell table:style-name="Cell53"><text:p text:style-name="P55"/></table:table-cell><table:table-cell table:style-name="Cell54"><text:p text:style-name="P56"><text:span text:style-name="T56_1">●</text:span></text:p></table:table-cell><table:table-cell table:style-name="Cell55"><text:p text:style-name="P57"/></table:table-cell><table:table-cell table:style-name="Cell56"><text:p text:style-name="P58"><text:span text:style-name="T58_1">臺北市區營業處</text:span></text:p></table:table-cell><table:table-cell table:style-name="Cell57"><text:p text:style-name="P59"><text:span text:style-name="T59_1">環河快速道路以東、新生南路以西、忠孝東西路以南、辛亥路以北</text:span></text:p></table:table-cell><table:table-cell table:style-name="Cell58"><text:p text:style-name="P60"><text:span text:style-name="T60_1">13756</text:span></text:p></table:table-cell><table:table-cell table:style-name="Cell59"><text:p text:style-name="P61"><text:span text:style-name="T61_1">中正區：6058大安區：4567萬華區：3131</text:span></text:p></table:table-cell><table:table-cell table:style-name="Cell60"><text:p text:style-name="P62"><text:span text:style-name="T62_1">●</text:span></text:p></table:table-cell><table:table-cell table:style-name="Cell61"><text:p text:style-name="P63"/></table:table-cell><table:table-cell table:style-name="Cell62"><text:p text:style-name="P64"><text:span text:style-name="T64_1">板橋</text:span><text:span text:style-name="T64_2">E/S</text:span><text:span text:style-name="T64_3">→</text:span><text:span text:style-name="T64_4">城中</text:span><text:span text:style-name="T64_5">P/S</text:span></text:p></table:table-cell></table:table-row><table:table-row table:style-name="Row7"><table:table-cell table:style-name="Cell63"><text:p text:style-name="P65"><text:span text:style-name="T65_1">5</text:span></text:p></table:table-cell><table:table-cell table:style-name="Cell64"><text:p text:style-name="P66"><text:span text:style-name="T66_1">城中</text:span><text:span text:style-name="T66_2">P/S</text:span></text:p></table:table-cell><table:table-cell table:style-name="Cell65"><text:p text:style-name="P67"><text:span text:style-name="T67_1">●</text:span></text:p></table:table-cell><table:table-cell table:style-name="Cell66"><text:p text:style-name="P68"/></table:table-cell><table:table-cell table:style-name="Cell67"><text:p text:style-name="P69"/></table:table-cell><table:table-cell table:style-name="Cell68"><text:p text:style-name="P70"><text:span text:style-name="T70_1">臺北市區營業處</text:span></text:p></table:table-cell><table:table-cell table:style-name="Cell69"><text:p text:style-name="P71"><text:span text:style-name="T71_1">環河快速道路以東、新生南北路以西、南京西路以南、南海路萬大路</text:span><text:span text:style-name="T71_2">424</text:span><text:span text:style-name="T71_3">巷以北</text:span></text:p></table:table-cell><table:table-cell table:style-name="Cell70"><text:p text:style-name="P72"><text:span text:style-name="T72_1">6909</text:span></text:p></table:table-cell><table:table-cell table:style-name="Cell71"><text:p text:style-name="P73"><text:span text:style-name="T73_1">中正區：4924大安區138<text:s text:c="2"/>萬華區：1847</text:span></text:p></table:table-cell><table:table-cell table:style-name="Cell72"><text:p text:style-name="P74"/></table:table-cell><table:table-cell table:style-name="Cell73"><text:p text:style-name="P75"><text:span text:style-name="T75_1">●</text:span></text:p></table:table-cell><table:table-cell table:style-name="Cell74"><text:p text:style-name="P76"><text:span text:style-name="T76_1">板橋E/S</text:span></text:p></table:table-cell></table:table-row><table:table-row table:style-name="Row8"><table:table-cell table:style-name="Cell75"><text:p text:style-name="P77"><text:span text:style-name="T77_1">6</text:span></text:p></table:table-cell><table:table-cell table:style-name="Cell76"><text:p text:style-name="P78"><text:span text:style-name="T78_1">萬華</text:span><text:span text:style-name="T78_2">S/S</text:span></text:p></table:table-cell><table:table-cell table:style-name="Cell77"><text:p text:style-name="P79"/></table:table-cell><table:table-cell table:style-name="Cell78"><text:p text:style-name="P80"><text:span text:style-name="T80_1">●</text:span></text:p></table:table-cell><table:table-cell table:style-name="Cell79"><text:p text:style-name="P81"/></table:table-cell><table:table-cell table:style-name="Cell80"><text:p text:style-name="P82"><text:span text:style-name="T82_1">臺北市區營業處</text:span></text:p></table:table-cell><table:table-cell table:style-name="Cell81"><text:p text:style-name="P83"><text:span text:style-name="T83_1">環河快速道路以東、重慶南路以西、忠孝西路以南、辛亥路以北</text:span></text:p></table:table-cell><table:table-cell table:style-name="Cell82"><text:p text:style-name="P84"><text:span text:style-name="T84_1">15430</text:span></text:p></table:table-cell><table:table-cell table:style-name="Cell83"><text:p text:style-name="P85"><text:span text:style-name="T85_1">中正區：967<text:s/>萬華區：14463</text:span></text:p></table:table-cell><table:table-cell table:style-name="Cell84"><text:p text:style-name="P86"><text:span text:style-name="T86_1">●</text:span></text:p></table:table-cell><table:table-cell table:style-name="Cell85"><text:p text:style-name="P87"/></table:table-cell><table:table-cell table:style-name="Cell86"><text:p text:style-name="P88"><text:span text:style-name="T88_1">板橋</text:span><text:span text:style-name="T88_2">E/S</text:span><text:span text:style-name="T88_3">→</text:span><text:span text:style-name="T88_4">城中</text:span><text:span text:style-name="T88_5">P/S</text:span></text:p></table:table-cell></table:table-row><table:table-row table:style-name="Row9"><table:table-cell table:style-name="Cell87"><text:p text:style-name="P89"><text:span text:style-name="T89_1">7</text:span></text:p></table:table-cell><table:table-cell table:style-name="Cell88"><text:p text:style-name="P90"><text:span text:style-name="T90_1">成都</text:span><text:span text:style-name="T90_2">D/S</text:span></text:p></table:table-cell><table:table-cell table:style-name="Cell89"><text:p text:style-name="P91"/></table:table-cell><table:table-cell table:style-name="Cell90"><text:p text:style-name="P92"/></table:table-cell><table:table-cell table:style-name="Cell91"><text:p text:style-name="P93"><text:span text:style-name="T93_1">●</text:span></text:p></table:table-cell><table:table-cell table:style-name="Cell92"><text:p text:style-name="P94"><text:span text:style-name="T94_1">臺北市區營業處</text:span></text:p></table:table-cell><table:table-cell table:style-name="Cell93"><text:p text:style-name="P95"><text:span text:style-name="T95_1">環河快速道路以東、延平南路以西、民生西路以南、和平西路以北</text:span></text:p></table:table-cell><table:table-cell table:style-name="Cell94"><text:p text:style-name="P96"><text:span text:style-name="T96_1">18861</text:span></text:p></table:table-cell><table:table-cell table:style-name="Cell95"><text:p text:style-name="P97"><text:span text:style-name="T97_1">中山區:1039大同區:3762中正區：605<text:s/>萬華區：13455</text:span></text:p></table:table-cell><table:table-cell table:style-name="Cell96"><text:p text:style-name="P98"/></table:table-cell><table:table-cell table:style-name="Cell97"><text:p text:style-name="P99"><text:span text:style-name="T99_1">●</text:span></text:p></table:table-cell><table:table-cell table:style-name="Cell98"><text:p text:style-name="P100"><text:span text:style-name="T100_1">板橋E/S</text:span></text:p></table:table-cell></table:table-row><table:table-row table:style-name="Row10"><table:table-cell table:style-name="Cell99"><text:p text:style-name="P101"><text:span text:style-name="T101_1">8</text:span></text:p></table:table-cell><table:table-cell table:style-name="Cell100"><text:p text:style-name="P102"><text:span text:style-name="T102_1">三張</text:span><text:span text:style-name="T102_2">D/S</text:span></text:p></table:table-cell><table:table-cell table:style-name="Cell101"><text:p text:style-name="P103"/></table:table-cell><table:table-cell table:style-name="Cell102"><text:p text:style-name="P104"/></table:table-cell><table:table-cell table:style-name="Cell103"><text:p text:style-name="P105"><text:span text:style-name="T105_1">●</text:span></text:p></table:table-cell><table:table-cell table:style-name="Cell104"><text:p text:style-name="P106"><text:span text:style-name="T106_1">臺北市區營業處</text:span></text:p></table:table-cell><table:table-cell table:style-name="Cell105"><text:p text:style-name="P107"><text:span text:style-name="T107_1">敦化南路以東、松仁路松平路吳興街以西、八德路以南、和平東路以北</text:span></text:p></table:table-cell><table:table-cell table:style-name="Cell106"><text:p text:style-name="P108"><text:span text:style-name="T108_1">37786</text:span></text:p></table:table-cell><table:table-cell table:style-name="Cell107"><text:p text:style-name="P109"><text:span text:style-name="T109_1">大安區:18029松山區:2739信義區:17018</text:span></text:p></table:table-cell><table:table-cell table:style-name="Cell108"><text:p text:style-name="P110"/></table:table-cell><table:table-cell table:style-name="Cell109"><text:p text:style-name="P111"><text:span text:style-name="T111_1">●</text:span></text:p></table:table-cell><table:table-cell table:style-name="Cell110"><text:p text:style-name="P112"><text:span text:style-name="T112_1">深美E/S</text:span></text:p></table:table-cell></table:table-row><table:table-row table:style-name="Row11"><table:table-cell table:style-name="Cell111"><text:p text:style-name="P113"><text:span text:style-name="T113_1">9</text:span></text:p></table:table-cell><table:table-cell table:style-name="Cell112"><text:p text:style-name="P114"><text:span text:style-name="T114_1">基信D/S</text:span></text:p></table:table-cell><table:table-cell table:style-name="Cell113"><text:p text:style-name="P115"/></table:table-cell><table:table-cell table:style-name="Cell114"><text:p text:style-name="P116"/></table:table-cell><table:table-cell table:style-name="Cell115"><text:p text:style-name="P117"><text:span text:style-name="T117_1">●</text:span></text:p></table:table-cell><table:table-cell table:style-name="Cell116"><text:p text:style-name="P118"><text:span text:style-name="T118_1">臺北市區營業處</text:span></text:p></table:table-cell><table:table-cell table:style-name="Cell117"><text:p text:style-name="P119"><text:span text:style-name="T119_1">光復南路以東、中坡</text:span></text:p><text:p text:style-name="P120"><text:span text:style-name="T120_1">南北路以西、市民大</text:span></text:p><text:p text:style-name="P121"><text:span text:style-name="T121_1">道以南、吳興街600</text:span></text:p><text:p text:style-name="P122"><text:span text:style-name="T122_1">巷以北</text:span></text:p></table:table-cell><table:table-cell table:style-name="Cell118"><text:p text:style-name="P123"><text:span text:style-name="T123_1">27763</text:span></text:p></table:table-cell><table:table-cell table:style-name="Cell119"><text:p text:style-name="P124"><text:span text:style-name="T124_1">信義區：27763</text:span></text:p></table:table-cell><table:table-cell table:style-name="Cell120"><text:p text:style-name="P125"/></table:table-cell><table:table-cell table:style-name="Cell121"><text:p text:style-name="P126"><text:span text:style-name="T126_1">●</text:span></text:p></table:table-cell><table:table-cell table:style-name="Cell122"><text:p text:style-name="P127"><text:span text:style-name="T127_1">深美</text:span><text:span text:style-name="T127_2">E/S</text:span></text:p></table:table-cell></table:table-row><table:table-row table:style-name="Row12"><table:table-cell table:style-name="Cell123"><text:p text:style-name="P128"><text:span text:style-name="T128_1">10</text:span></text:p></table:table-cell><table:table-cell table:style-name="Cell124"><text:p text:style-name="P129"><text:span text:style-name="T129_1">世貿D/S</text:span></text:p></table:table-cell><table:table-cell table:style-name="Cell125"><text:p text:style-name="P130"/></table:table-cell><table:table-cell table:style-name="Cell126"><text:p text:style-name="P131"/></table:table-cell><table:table-cell table:style-name="Cell127"><text:p text:style-name="P132"><text:span text:style-name="T132_1">●</text:span></text:p></table:table-cell><table:table-cell table:style-name="Cell128"><text:p text:style-name="P133"><text:span text:style-name="T133_1">臺北市區營業處</text:span></text:p></table:table-cell><table:table-cell table:style-name="Cell129"><text:p text:style-name="P134"><text:span text:style-name="T134_1">敦化南路及基隆路4段以東、中坡</text:span></text:p><text:p text:style-name="P135"><text:span text:style-name="T135_1">南北路以西、市民大</text:span></text:p><text:p text:style-name="P136"><text:span text:style-name="T136_1">道以南、吳興街600</text:span></text:p><text:p text:style-name="P137"><text:span text:style-name="T137_1">巷以北</text:span></text:p></table:table-cell><table:table-cell table:style-name="Cell130"><text:p text:style-name="P138"><text:span text:style-name="T138_1">19908</text:span></text:p></table:table-cell><table:table-cell table:style-name="Cell131"><text:p text:style-name="P139"><text:span text:style-name="T139_1">信義區：19898</text:span></text:p><text:p text:style-name="P140"><text:span text:style-name="T140_1">大安區：10</text:span></text:p></table:table-cell><table:table-cell table:style-name="Cell132"><text:p text:style-name="P141"/></table:table-cell><table:table-cell table:style-name="Cell133"><text:p text:style-name="P142"><text:span text:style-name="T142_1">●</text:span></text:p></table:table-cell><table:table-cell table:style-name="Cell134"><text:p text:style-name="P143"><text:span text:style-name="T143_1">深美E/S</text:span></text:p></table:table-cell></table:table-row><table:table-row table:style-name="Row13"><table:table-cell table:style-name="Cell135"><text:p text:style-name="P144"><text:span text:style-name="T144_1">11</text:span></text:p></table:table-cell><table:table-cell table:style-name="Cell136"><text:p text:style-name="P145"><text:span text:style-name="T145_1">長春</text:span><text:span text:style-name="T145_2">D/S</text:span></text:p></table:table-cell><table:table-cell table:style-name="Cell137"><text:p text:style-name="P146"/></table:table-cell><table:table-cell table:style-name="Cell138"><text:p text:style-name="P147"/></table:table-cell><table:table-cell table:style-name="Cell139"><text:p text:style-name="P148"><text:span text:style-name="T148_1">●</text:span></text:p></table:table-cell><table:table-cell table:style-name="Cell140"><text:p text:style-name="P149"><text:span text:style-name="T149_1">臺北市區營業處</text:span></text:p></table:table-cell><table:table-cell table:style-name="Cell141"><text:p text:style-name="P150"><text:span text:style-name="T150_1">建國北路以東、敦化北路以西、民族東路以南、南京東路以北</text:span></text:p></table:table-cell><table:table-cell table:style-name="Cell142"><text:p text:style-name="P151"><text:span text:style-name="T151_1">21051</text:span></text:p></table:table-cell><table:table-cell table:style-name="Cell143"><text:p text:style-name="P152"><text:span text:style-name="T152_1">中山區:11311松山區:9740</text:span></text:p></table:table-cell><table:table-cell table:style-name="Cell144"><text:p text:style-name="P153"/></table:table-cell><table:table-cell table:style-name="Cell145"><text:p text:style-name="P154"><text:span text:style-name="T154_1">●</text:span></text:p></table:table-cell><table:table-cell table:style-name="Cell146"><text:p text:style-name="P155"><text:span text:style-name="T155_1">汐止E/S</text:span></text:p></table:table-cell></table:table-row><table:table-row table:style-name="Row14"><table:table-cell table:style-name="Cell147"><text:p text:style-name="P156"><text:span text:style-name="T156_1">12</text:span></text:p></table:table-cell><table:table-cell table:style-name="Cell148"><text:p text:style-name="P157"><text:span text:style-name="T157_1">民生</text:span><text:span text:style-name="T157_2">D/S</text:span></text:p></table:table-cell><table:table-cell table:style-name="Cell149"><text:p text:style-name="P158"/></table:table-cell><table:table-cell table:style-name="Cell150"><text:p text:style-name="P159"/></table:table-cell><table:table-cell table:style-name="Cell151"><text:p text:style-name="P160"><text:span text:style-name="T160_1">●</text:span></text:p></table:table-cell><table:table-cell table:style-name="Cell152"><text:p text:style-name="P161"><text:span text:style-name="T161_1">臺北市區營業處</text:span></text:p></table:table-cell><table:table-cell table:style-name="Cell153"><text:p text:style-name="P162"><text:span text:style-name="T162_1">民族東路光復北路以東、三民路以西、基隆河以南、延壽皆以北</text:span></text:p></table:table-cell><table:table-cell table:style-name="Cell154"><text:p text:style-name="P163"><text:span text:style-name="T163_1">45052</text:span></text:p></table:table-cell><table:table-cell table:style-name="Cell155"><text:p text:style-name="P164"><text:span text:style-name="T164_1">大安區:1032中山區:633<text:s text:c="3"/>松山區:38992<text:s text:c="3"/>信義區:4395</text:span></text:p></table:table-cell><table:table-cell table:style-name="Cell156"><text:p text:style-name="P165"/></table:table-cell><table:table-cell table:style-name="Cell157"><text:p text:style-name="P166"><text:span text:style-name="T166_1">●</text:span></text:p></table:table-cell><table:table-cell table:style-name="Cell158"><text:p text:style-name="P167"><text:span text:style-name="T167_1">汐止E/S</text:span></text:p></table:table-cell></table:table-row></table:table><text:p text:style-name="P168"><text:span text:style-name="T168_1"><text:s text:c="17"/></text:span></text:p><text:p text:style-name="P169"><text:span text:style-name="T169_1"><text:s text:c="15"/></text:span><text:span text:style-name="T169_2"><text:s/></text:span><text:span text:style-name="T169_3"><text:s/></text:span></text:p></draw:text-box></draw:frame><draw:frame svg:x="15.875cm" svg:y="-3.193cm" svg:width="2.328cm" svg:height="1.27cm" draw:style-name="FR3" text:anchor-type="char" draw:z-index="5"><draw:text-box><text:p text:style-name="P170"><text:span text:style-name="T170_1">附件四</text:span></text:p></draw:text-box></draw:frame></text:p>
      </text:section>
      <text:section text:style-name="S2" text:name="S2">
        <text:p text:style-name="P171"><draw:frame svg:x="-1.27cm" svg:y="-0.635cm" svg:width="19.262cm" svg:height="26.988cm" draw:style-name="FR4" text:anchor-type="char" draw:z-index="12"><draw:text-box><table:table table:style-name="Table2"><table:table-column table:style-name="Column13"/><table:table-column table:style-name="Column14"/><table:table-column table:style-name="Column15"/><table:table-column table:style-name="Column16"/><table:table-column table:style-name="Column17"/><table:table-column table:style-name="Column18"/><table:table-column table:style-name="Column19"/><table:table-column table:style-name="Column20"/><table:table-column table:style-name="Column21"/><table:table-column table:style-name="Column22"/><table:table-column table:style-name="Column23"/><table:table-column table:style-name="Column24"/><table:table-row table:style-name="Row15"><table:table-cell table:style-name="Cell159"><text:p text:style-name="P172"/></table:table-cell><table:table-cell table:style-name="Cell160" table:number-columns-spanned="11"><text:p text:style-name="P173"><text:span text:style-name="T173_1"><text:s text:c="3"/></text:span><text:span text:style-name="T173_2"><text:s text:c="12"/></text:span><text:span text:style-name="T173_3">臺北市轄區變電所供電範圍一覽表</text:span><text:span text:style-name="T173_4"><text:s text:c="9"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Row16"><table:table-cell table:style-name="Cell161"><text:p text:style-name="P174"><text:span text:style-name="T174_1">項次</text:span></text:p></table:table-cell><table:table-cell table:style-name="Cell162"><text:p text:style-name="P175"><text:span text:style-name="T175_1">變電所名</text:span></text:p></table:table-cell><table:table-cell table:style-name="Cell163"><text:p text:style-name="P176"><text:span text:style-name="T176_1">一次變電所</text:span></text:p></table:table-cell><table:table-cell table:style-name="Cell164"><text:p text:style-name="P177"><text:span text:style-name="T177_1">二次變電所</text:span></text:p></table:table-cell><table:table-cell table:style-name="Cell165"><text:p text:style-name="P178"><text:span text:style-name="T178_1">配電變電所</text:span></text:p></table:table-cell><table:table-cell table:style-name="Cell166"><text:p text:style-name="P179"><text:span text:style-name="T179_1">轄屬區處</text:span></text:p></table:table-cell><table:table-cell table:style-name="Cell167"><text:p text:style-name="P180"><text:span text:style-name="T180_1">供電範圍</text:span></text:p></table:table-cell><table:table-cell table:style-name="Cell168"><text:p text:style-name="P181"><text:span text:style-name="T181_1">用戶數</text:span></text:p></table:table-cell><table:table-cell table:style-name="Cell169"><text:p text:style-name="P182"><text:span text:style-name="T182_1">行政區用戶數</text:span></text:p></table:table-cell><table:table-cell table:style-name="Cell170"><text:p text:style-name="P183"><text:span text:style-name="T183_1">臺北市</text:span><text:span text:style-name="T183_2">P/S</text:span><text:span text:style-name="T183_3">變電所供電</text:span></text:p></table:table-cell><table:table-cell table:style-name="Cell171"><text:p text:style-name="P184"><text:span text:style-name="T184_1">非臺北市</text:span><text:span text:style-name="T184_2">P/S</text:span><text:span text:style-name="T184_3">變電所供電</text:span></text:p></table:table-cell><table:table-cell table:style-name="Cell172"><text:p text:style-name="P185"><text:span text:style-name="T185_1">備</text:span><text:span text:style-name="T185_2"><text:s text:c="2"/></text:span><text:span text:style-name="T185_3">註</text:span></text:p></table:table-cell></table:table-row><table:table-row table:style-name="Row17"><table:table-cell table:style-name="Cell173"><text:p text:style-name="P186"><text:span text:style-name="T186_1">13</text:span></text:p></table:table-cell><table:table-cell table:style-name="Cell174"><text:p text:style-name="P187"><text:span text:style-name="T187_1">興雅</text:span><text:span text:style-name="T187_2">S/S</text:span></text:p></table:table-cell><table:table-cell table:style-name="Cell175"><text:p text:style-name="P188"/></table:table-cell><table:table-cell table:style-name="Cell176"><text:p text:style-name="P189"><text:span text:style-name="T189_1">●</text:span></text:p></table:table-cell><table:table-cell table:style-name="Cell177"><text:p text:style-name="P190"/></table:table-cell><table:table-cell table:style-name="Cell178"><text:p text:style-name="P191"><text:span text:style-name="T191_1">臺北市區營業處</text:span></text:p></table:table-cell><table:table-cell table:style-name="Cell179"><text:p text:style-name="P192"><text:span text:style-name="T192_1">光復北路以東、中坡北路以西、八德路以南、忠孝東路以北</text:span></text:p></table:table-cell><table:table-cell table:style-name="Cell180"><text:p text:style-name="P193"><text:span text:style-name="T193_1">17583</text:span></text:p></table:table-cell><table:table-cell table:style-name="Cell181"><text:p text:style-name="P194"><text:span text:style-name="T194_1">大安區:187<text:s text:c="3"/>松山區:65<text:s text:c="3"/>信義區:17331</text:span></text:p></table:table-cell><table:table-cell table:style-name="Cell182"><text:p text:style-name="P195"><text:span text:style-name="T195_1">●</text:span></text:p></table:table-cell><table:table-cell table:style-name="Cell183"><text:p text:style-name="P196"/></table:table-cell><table:table-cell table:style-name="Cell184"><text:p text:style-name="P197"><text:span text:style-name="T197_1">汐止E/S</text:span><text:span text:style-name="T197_2">→</text:span><text:span text:style-name="T197_3">松山P/S</text:span></text:p></table:table-cell></table:table-row><table:table-row table:style-name="Row18"><table:table-cell table:style-name="Cell185"><text:p text:style-name="P198"><text:span text:style-name="T198_1">15</text:span></text:p></table:table-cell><table:table-cell table:style-name="Cell186"><text:p text:style-name="P199"><text:span text:style-name="T199_1">中崙</text:span><text:span text:style-name="T199_2">S/S</text:span></text:p></table:table-cell><table:table-cell table:style-name="Cell187"><text:p text:style-name="P200"/></table:table-cell><table:table-cell table:style-name="Cell188"><text:p text:style-name="P201"><text:span text:style-name="T201_1">●</text:span></text:p></table:table-cell><table:table-cell table:style-name="Cell189"><text:p text:style-name="P202"/></table:table-cell><table:table-cell table:style-name="Cell190"><text:p text:style-name="P203"><text:span text:style-name="T203_1">臺北市區營業處</text:span></text:p></table:table-cell><table:table-cell table:style-name="Cell191"><text:p text:style-name="P204"><text:span text:style-name="T204_1">敦化北路以東、光復北路以西、民權東路以南、南京東路以北</text:span></text:p></table:table-cell><table:table-cell table:style-name="Cell192"><text:p text:style-name="P205"><text:span text:style-name="T205_1">8466</text:span></text:p></table:table-cell><table:table-cell table:style-name="Cell193"><text:p text:style-name="P206"><text:span text:style-name="T206_1">大安區:1341中山區:3619<text:s/>松山區:3506</text:span></text:p></table:table-cell><table:table-cell table:style-name="Cell194"><text:p text:style-name="P207"><text:span text:style-name="T207_1">●</text:span></text:p></table:table-cell><table:table-cell table:style-name="Cell195"><text:p text:style-name="P208"/></table:table-cell><table:table-cell table:style-name="Cell196"><text:p text:style-name="P209"><text:span text:style-name="T209_1">汐止E/S</text:span><text:span text:style-name="T209_2">→</text:span><text:span text:style-name="T209_3">松山P/S</text:span></text:p></table:table-cell></table:table-row><table:table-row table:style-name="Row19"><table:table-cell table:style-name="Cell197"><text:p text:style-name="P210"><text:span text:style-name="T210_1">15</text:span></text:p></table:table-cell><table:table-cell table:style-name="Cell198"><text:p text:style-name="P211"><text:span text:style-name="T211_1">農安</text:span><text:span text:style-name="T211_2">S/S</text:span></text:p></table:table-cell><table:table-cell table:style-name="Cell199"><text:p text:style-name="P212"/></table:table-cell><table:table-cell table:style-name="Cell200"><text:p text:style-name="P213"><text:span text:style-name="T213_1">●</text:span></text:p></table:table-cell><table:table-cell table:style-name="Cell201"><text:p text:style-name="P214"/></table:table-cell><table:table-cell table:style-name="Cell202"><text:p text:style-name="P215"><text:span text:style-name="T215_1">臺北市區營業處</text:span></text:p></table:table-cell><table:table-cell table:style-name="Cell203"><text:p text:style-name="P216"><text:span text:style-name="T216_1">承德路以東、吉林路以西、中山高速公路以南、民生東路以北</text:span></text:p></table:table-cell><table:table-cell table:style-name="Cell204"><text:p text:style-name="P217"><text:span text:style-name="T217_1">0</text:span></text:p></table:table-cell><table:table-cell table:style-name="Cell205"><text:p text:style-name="P218"><text:span text:style-name="T218_1">　</text:span></text:p></table:table-cell><table:table-cell table:style-name="Cell206"><text:p text:style-name="P219"><text:span text:style-name="T219_1">●</text:span></text:p></table:table-cell><table:table-cell table:style-name="Cell207"><text:p text:style-name="P220"/></table:table-cell><table:table-cell table:style-name="Cell208"><text:p text:style-name="P221"><text:span text:style-name="T221_1">頂湖</text:span><text:span text:style-name="T221_2">E/S</text:span><text:span text:style-name="T221_3">→</text:span><text:span text:style-name="T221_4">大同</text:span><text:span text:style-name="T221_5">P/S</text:span></text:p></table:table-cell></table:table-row><table:table-row table:style-name="Row20"><table:table-cell table:style-name="Cell209"><text:p text:style-name="P222"><text:span text:style-name="T222_1">16</text:span></text:p></table:table-cell><table:table-cell table:style-name="Cell210"><text:p text:style-name="P223"><text:span text:style-name="T223_1">華陰</text:span><text:span text:style-name="T223_2">D/S</text:span></text:p></table:table-cell><table:table-cell table:style-name="Cell211"><text:p text:style-name="P224"/></table:table-cell><table:table-cell table:style-name="Cell212"><text:p text:style-name="P225"/></table:table-cell><table:table-cell table:style-name="Cell213"><text:p text:style-name="P226"><text:span text:style-name="T226_1">●</text:span></text:p></table:table-cell><table:table-cell table:style-name="Cell214"><text:p text:style-name="P227"><text:span text:style-name="T227_1">臺北市區營業處</text:span></text:p></table:table-cell><table:table-cell table:style-name="Cell215"><text:p text:style-name="P228"><text:span text:style-name="T228_1">環河北路以東、新生北路以西、南京東西路以南、忠孝東西路以北</text:span></text:p></table:table-cell><table:table-cell table:style-name="Cell216"><text:p text:style-name="P229"><text:span text:style-name="T229_1">262</text:span><text:span text:style-name="T229_2">48</text:span></text:p></table:table-cell><table:table-cell table:style-name="Cell217"><text:p text:style-name="P230"><text:span text:style-name="T230_1">大安區:653<text:s text:c="2"/>中正區:240<text:s text:c="2"/>中山區:16118大同區:9237</text:span></text:p></table:table-cell><table:table-cell table:style-name="Cell218"><text:p text:style-name="P231"/></table:table-cell><table:table-cell table:style-name="Cell219"><text:p text:style-name="P232"><text:span text:style-name="T232_1">●</text:span></text:p></table:table-cell><table:table-cell table:style-name="Cell220"><text:p text:style-name="P233"><text:span text:style-name="T233_1">深美E/S</text:span></text:p></table:table-cell></table:table-row><table:table-row table:style-name="Row21"><table:table-cell table:style-name="Cell221"><text:p text:style-name="P234"><text:span text:style-name="T234_1">17</text:span></text:p></table:table-cell><table:table-cell table:style-name="Cell222"><text:p text:style-name="P235"><text:span text:style-name="T235_1">臥龍</text:span><text:span text:style-name="T235_2">D/S</text:span></text:p></table:table-cell><table:table-cell table:style-name="Cell223"><text:p text:style-name="P236"/></table:table-cell><table:table-cell table:style-name="Cell224"><text:p text:style-name="P237"/></table:table-cell><table:table-cell table:style-name="Cell225"><text:p text:style-name="P238"><text:span text:style-name="T238_1">●</text:span></text:p></table:table-cell><table:table-cell table:style-name="Cell226"><text:p text:style-name="P239"><text:span text:style-name="T239_1">臺北市區營業處</text:span></text:p></table:table-cell><table:table-cell table:style-name="Cell227"><text:p text:style-name="P240"><text:span text:style-name="T240_1">復興南路以東、中坡南路以西、忠孝衖以南、基隆路和平西路以北</text:span></text:p></table:table-cell><table:table-cell table:style-name="Cell228"><text:p text:style-name="P241"><text:span text:style-name="T241_1">38016</text:span></text:p></table:table-cell><table:table-cell table:style-name="Cell229"><text:p text:style-name="P242"><text:span text:style-name="T242_1">大安區:<text:s/>28999<text:s text:c="7"/>信義區:9017</text:span></text:p></table:table-cell><table:table-cell table:style-name="Cell230"><text:p text:style-name="P243"/></table:table-cell><table:table-cell table:style-name="Cell231"><text:p text:style-name="P244"><text:span text:style-name="T244_1">●</text:span></text:p></table:table-cell><table:table-cell table:style-name="Cell232"><text:p text:style-name="P245"><text:span text:style-name="T245_1">深美E/S</text:span></text:p></table:table-cell></table:table-row><table:table-row table:style-name="Row22"><table:table-cell table:style-name="Cell233"><text:p text:style-name="P246"><text:span text:style-name="T246_1">18</text:span></text:p></table:table-cell><table:table-cell table:style-name="Cell234"><text:p text:style-name="P247"><text:span text:style-name="T247_1">中正</text:span><text:span text:style-name="T247_2">D/S</text:span></text:p></table:table-cell><table:table-cell table:style-name="Cell235"><text:p text:style-name="P248"/></table:table-cell><table:table-cell table:style-name="Cell236"><text:p text:style-name="P249"/></table:table-cell><table:table-cell table:style-name="Cell237"><text:p text:style-name="P250"><text:span text:style-name="T250_1">●</text:span></text:p></table:table-cell><table:table-cell table:style-name="Cell238"><text:p text:style-name="P251"><text:span text:style-name="T251_1">臺北市區營業處</text:span></text:p></table:table-cell><table:table-cell table:style-name="Cell239"><text:p text:style-name="P252"><text:span text:style-name="T252_1">環河快速道路以東、光復南路以西、南京西路以南、基隆路以北</text:span></text:p></table:table-cell><table:table-cell table:style-name="Cell240"><text:p text:style-name="P253"><text:span text:style-name="T253_1">40538</text:span></text:p></table:table-cell><table:table-cell table:style-name="Cell241"><text:p text:style-name="P254"><text:span text:style-name="T254_1">中山區:522<text:s/>中正區：16247<text:s text:c="7"/>信義區:135<text:s/>萬華區：11</text:span></text:p></table:table-cell><table:table-cell table:style-name="Cell242"><text:p text:style-name="P255"/></table:table-cell><table:table-cell table:style-name="Cell243"><text:p text:style-name="P256"><text:span text:style-name="T256_1">●</text:span></text:p></table:table-cell><table:table-cell table:style-name="Cell244"><text:p text:style-name="P257"><text:span text:style-name="T257_1">深美E/S</text:span></text:p></table:table-cell></table:table-row><table:table-row table:style-name="Row23"><table:table-cell table:style-name="Cell245"><text:p text:style-name="P258"><text:span text:style-name="T258_1">19</text:span></text:p></table:table-cell><table:table-cell table:style-name="Cell246"><text:p text:style-name="P259"><text:span text:style-name="T259_1">六張</text:span><text:span text:style-name="T259_2">S/S</text:span></text:p></table:table-cell><table:table-cell table:style-name="Cell247"><text:p text:style-name="P260"/></table:table-cell><table:table-cell table:style-name="Cell248"><text:p text:style-name="P261"><text:span text:style-name="T261_1">●</text:span></text:p></table:table-cell><table:table-cell table:style-name="Cell249"><text:p text:style-name="P262"/></table:table-cell><table:table-cell table:style-name="Cell250"><text:p text:style-name="P263"><text:span text:style-name="T263_1">臺北市區營業處</text:span></text:p></table:table-cell><table:table-cell table:style-name="Cell251"><text:p text:style-name="P264"><text:span text:style-name="T264_1">建國南路以東、基隆路莊敬路吳興街以西、信義路以南、辛亥路以北</text:span></text:p></table:table-cell><table:table-cell table:style-name="Cell252"><text:p text:style-name="P265"><text:span text:style-name="T265_1">8604</text:span></text:p></table:table-cell><table:table-cell table:style-name="Cell253"><text:p text:style-name="P266"><text:span text:style-name="T266_1">大安區:2458<text:s text:c="3"/>信義區:6146</text:span></text:p></table:table-cell><table:table-cell table:style-name="Cell254"><text:p text:style-name="P267"><text:span text:style-name="T267_1">●</text:span></text:p></table:table-cell><table:table-cell table:style-name="Cell255"><text:p text:style-name="P268"/></table:table-cell><table:table-cell table:style-name="Cell256"><text:p text:style-name="P269"><text:span text:style-name="T269_1">深美</text:span><text:span text:style-name="T269_2">E/S</text:span><text:span text:style-name="T269_3">→</text:span><text:span text:style-name="T269_4">臺北</text:span><text:span text:style-name="T269_5">P/S</text:span></text:p></table:table-cell></table:table-row><table:table-row table:style-name="Row24"><table:table-cell table:style-name="Cell257"><text:p text:style-name="P270"><text:span text:style-name="T270_1">20</text:span></text:p></table:table-cell><table:table-cell table:style-name="Cell258"><text:p text:style-name="P271"><text:span text:style-name="T271_1">松山</text:span><text:span text:style-name="T271_2">P/S</text:span></text:p></table:table-cell><table:table-cell table:style-name="Cell259"><text:p text:style-name="P272"><text:span text:style-name="T272_1">●</text:span></text:p></table:table-cell><table:table-cell table:style-name="Cell260"><text:p text:style-name="P273"/></table:table-cell><table:table-cell table:style-name="Cell261"><text:p text:style-name="P274"/></table:table-cell><table:table-cell table:style-name="Cell262"><text:p text:style-name="P275"><text:span text:style-name="T275_1">臺北市區營業處</text:span></text:p></table:table-cell><table:table-cell table:style-name="Cell263"><text:p text:style-name="P276"><text:span text:style-name="T276_1">光復北路以東、基隆河以西、延壽街健康路以南、八德路以北</text:span></text:p></table:table-cell><table:table-cell table:style-name="Cell264"><text:p text:style-name="P277"><text:span text:style-name="T277_1">6924</text:span></text:p></table:table-cell><table:table-cell table:style-name="Cell265"><text:p text:style-name="P278"><text:span text:style-name="T278_1">大安區:665<text:s/>中山區:20<text:s text:c="3"/>松山區:5039信義區:1200</text:span></text:p></table:table-cell><table:table-cell table:style-name="Cell266"><text:p text:style-name="P279"/></table:table-cell><table:table-cell table:style-name="Cell267"><text:p text:style-name="P280"><text:span text:style-name="T280_1">●</text:span></text:p></table:table-cell><table:table-cell table:style-name="Cell268"><text:p text:style-name="P281"><text:span text:style-name="T281_1">汐止E/S</text:span></text:p></table:table-cell></table:table-row><table:table-row table:style-name="Row25"><table:table-cell table:style-name="Cell269"><text:p text:style-name="P282"><text:span text:style-name="T282_1">21</text:span></text:p></table:table-cell><table:table-cell table:style-name="Cell270"><text:p text:style-name="P283"><text:span text:style-name="T283_1">南海</text:span><text:span text:style-name="T283_2">D/S</text:span></text:p></table:table-cell><table:table-cell table:style-name="Cell271"><text:p text:style-name="P284"/></table:table-cell><table:table-cell table:style-name="Cell272"><text:p text:style-name="P285"/></table:table-cell><table:table-cell table:style-name="Cell273"><text:p text:style-name="P286"><text:span text:style-name="T286_1">●</text:span></text:p></table:table-cell><table:table-cell table:style-name="Cell274"><text:p text:style-name="P287"><text:span text:style-name="T287_1">臺北市區營業處</text:span></text:p></table:table-cell><table:table-cell table:style-name="Cell275"><text:p text:style-name="P288"><text:span text:style-name="T288_1">環河快速道路以東、建國南路以西、南京西路以南、基隆路以北</text:span></text:p></table:table-cell><table:table-cell table:style-name="Cell276"><text:p text:style-name="P289"><text:span text:style-name="T289_1">27041</text:span></text:p></table:table-cell><table:table-cell table:style-name="Cell277"><text:p text:style-name="P290"><text:span text:style-name="T290_1">大同區:2089大安區:5733<text:s/>中山區:30<text:s text:c="3"/>松山區:6076萬華區：13113</text:span></text:p></table:table-cell><table:table-cell table:style-name="Cell278"><text:p text:style-name="P291"/></table:table-cell><table:table-cell table:style-name="Cell279"><text:p text:style-name="P292"><text:span text:style-name="T292_1">●</text:span></text:p></table:table-cell><table:table-cell table:style-name="Cell280"><text:p text:style-name="P293"><text:span text:style-name="T293_1">板橋E/S</text:span></text:p></table:table-cell></table:table-row><table:table-row table:style-name="Row26"><table:table-cell table:style-name="Cell281"><text:p text:style-name="P294"><text:span text:style-name="T294_1">22</text:span></text:p></table:table-cell><table:table-cell table:style-name="Cell282"><text:p text:style-name="P295"><text:span text:style-name="T295_1">青年</text:span><text:span text:style-name="T295_2">D/S</text:span></text:p></table:table-cell><table:table-cell table:style-name="Cell283"><text:p text:style-name="P296"/></table:table-cell><table:table-cell table:style-name="Cell284"><text:p text:style-name="P297"/></table:table-cell><table:table-cell table:style-name="Cell285"><text:p text:style-name="P298"><text:span text:style-name="T298_1">●</text:span></text:p></table:table-cell><table:table-cell table:style-name="Cell286"><text:p text:style-name="P299"><text:span text:style-name="T299_1">臺北市區營業處</text:span></text:p></table:table-cell><table:table-cell table:style-name="Cell287"><text:p text:style-name="P300"><text:span text:style-name="T300_1">環河快速道路以東、建國南路以西、忠孝西路以南、基隆路以北</text:span></text:p></table:table-cell><table:table-cell table:style-name="Cell288"><text:p text:style-name="P301"><text:span text:style-name="T301_1">61318</text:span></text:p></table:table-cell><table:table-cell table:style-name="Cell289"><text:p text:style-name="P302"><text:span text:style-name="T302_1">大安區:2685<text:s/>中正區:22293<text:s text:c="2"/>萬華區:36340</text:span></text:p></table:table-cell><table:table-cell table:style-name="Cell290"><text:p text:style-name="P303"/></table:table-cell><table:table-cell table:style-name="Cell291"><text:p text:style-name="P304"><text:span text:style-name="T304_1">●</text:span></text:p></table:table-cell><table:table-cell table:style-name="Cell292"><text:p text:style-name="P305"><text:span text:style-name="T305_1">板橋E/S</text:span></text:p></table:table-cell></table:table-row><table:table-row table:style-name="Row27"><table:table-cell table:style-name="Cell293"><text:p text:style-name="P306"><text:span text:style-name="T306_1">23</text:span></text:p></table:table-cell><table:table-cell table:style-name="Cell294"><text:p text:style-name="P307"><text:span text:style-name="T307_1">四平</text:span><text:span text:style-name="T307_2">S/S</text:span></text:p></table:table-cell><table:table-cell table:style-name="Cell295"><text:p text:style-name="P308"/></table:table-cell><table:table-cell table:style-name="Cell296"><text:p text:style-name="P309"><text:span text:style-name="T309_1">●</text:span></text:p></table:table-cell><table:table-cell table:style-name="Cell297"><text:p text:style-name="P310"/></table:table-cell><table:table-cell table:style-name="Cell298"><text:p text:style-name="P311"><text:span text:style-name="T311_1">臺北市區營業處</text:span></text:p></table:table-cell><table:table-cell table:style-name="Cell299"><text:p text:style-name="P312"><text:span text:style-name="T312_1">新生北路以東、龍江路以西、長春路以南、忠孝東路以北</text:span></text:p></table:table-cell><table:table-cell table:style-name="Cell300"><text:p text:style-name="P313"><text:span text:style-name="T313_1">8656</text:span></text:p></table:table-cell><table:table-cell table:style-name="Cell301"><text:p text:style-name="P314"><text:span text:style-name="T314_1">中山區:8555<text:s text:c="3"/>松山區:101</text:span></text:p></table:table-cell><table:table-cell table:style-name="Cell302"><text:p text:style-name="P315"><text:span text:style-name="T315_1">●</text:span></text:p></table:table-cell><table:table-cell table:style-name="Cell303"><text:p text:style-name="P316"/></table:table-cell><table:table-cell table:style-name="Cell304"><text:p text:style-name="P317"><text:span text:style-name="T317_1">頂湖</text:span><text:span text:style-name="T317_2">E/S</text:span><text:span text:style-name="T317_3">→</text:span><text:span text:style-name="T317_4">大同</text:span><text:span text:style-name="T317_5">P/S</text:span></text:p></table:table-cell></table:table-row><table:table-row table:style-name="Row28"><table:table-cell table:style-name="Cell305"><text:p text:style-name="P318"><text:span text:style-name="T318_1">24</text:span></text:p></table:table-cell><table:table-cell table:style-name="Cell306"><text:p text:style-name="P319"><text:span text:style-name="T319_1">敦化</text:span><text:span text:style-name="T319_2">D/S</text:span></text:p></table:table-cell><table:table-cell table:style-name="Cell307"><text:p text:style-name="P320"/></table:table-cell><table:table-cell table:style-name="Cell308"><text:p text:style-name="P321"/></table:table-cell><table:table-cell table:style-name="Cell309"><text:p text:style-name="P322"><text:span text:style-name="T322_1">●</text:span></text:p></table:table-cell><table:table-cell table:style-name="Cell310"><text:p text:style-name="P323"><text:span text:style-name="T323_1">臺北市區營業處</text:span></text:p></table:table-cell><table:table-cell table:style-name="Cell311"><text:p text:style-name="P324"><text:span text:style-name="T324_1">民族東路光復北路以東、三民路以西、基隆河以南、延壽皆以北</text:span></text:p></table:table-cell><table:table-cell table:style-name="Cell312"><text:p text:style-name="P325"><text:span text:style-name="T325_1">15447</text:span></text:p></table:table-cell><table:table-cell table:style-name="Cell313"><text:p text:style-name="P326"><text:span text:style-name="T326_1">大安區:3384中山區:226<text:s text:c="2"/>松山區:11837</text:span></text:p></table:table-cell><table:table-cell table:style-name="Cell314"><text:p text:style-name="P327"/></table:table-cell><table:table-cell table:style-name="Cell315"><text:p text:style-name="P328"><text:span text:style-name="T328_1">●</text:span></text:p></table:table-cell><table:table-cell table:style-name="Cell316"><text:p text:style-name="P329"><text:span text:style-name="T329_1">汐止E/S</text:span></text:p></table:table-cell></table:table-row></table:table><text:p text:style-name="P330"><text:span text:style-name="T330_1"><text:s text:c="2"/></text:span></text:p><text:p text:style-name="P331"><text:span text:style-name="T331_1"><text:s text:c="48"/></text:span></text:p></draw:text-box></draw:frame><draw:frame svg:x="15.24cm" svg:y="-1.588cm" svg:width="2.328cm" svg:height="1.633cm" draw:style-name="FR5" text:anchor-type="char" draw:z-index="0"><draw:text-box><text:p text:style-name="P332"><text:span text:style-name="T332_1">附件四</text:span></text:p></draw:text-box></draw:frame></text:p>
        <text:p text:style-name="P333"><draw:frame svg:x="-1.905cm" svg:y="-0.318cm" svg:width="19.473cm" svg:height="26.67cm" draw:style-name="FR6" text:anchor-type="char" draw:z-index="13"><draw:text-box><table:table table:style-name="Table3"><table:table-column table:style-name="Column25"/><table:table-column table:style-name="Column26"/><table:table-column table:style-name="Column27"/><table:table-column table:style-name="Column28"/><table:table-column table:style-name="Column29"/><table:table-column table:style-name="Column30"/><table:table-column table:style-name="Column31"/><table:table-column table:style-name="Column32"/><table:table-column table:style-name="Column33"/><table:table-column table:style-name="Column34"/><table:table-column table:style-name="Column35"/><table:table-column table:style-name="Column36"/><table:table-row table:style-name="Row29"><table:table-cell table:style-name="Cell317"><text:p text:style-name="P334"/></table:table-cell><table:table-cell table:style-name="Cell318" table:number-columns-spanned="11"><text:p text:style-name="P335"><text:span text:style-name="T335_1"><text:s text:c="4"/></text:span><text:span text:style-name="T335_2"><text:s text:c="12"/></text:span><text:span text:style-name="T335_3">臺北市轄區變電所供電範圍一覽表</text:span><text:span text:style-name="T335_4"><text:s text:c="3"/></text:span><text:span text:style-name="T335_5"><text:s text:c="6"/></text:span><text:span text:style-name="T335_6"><text:s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Row30"><table:table-cell table:style-name="Cell319"><text:p text:style-name="P336"><text:span text:style-name="T336_1">項次</text:span></text:p></table:table-cell><table:table-cell table:style-name="Cell320"><text:p text:style-name="P337"><text:span text:style-name="T337_1">變電所名</text:span></text:p></table:table-cell><table:table-cell table:style-name="Cell321"><text:p text:style-name="P338"><text:span text:style-name="T338_1">一次變電所</text:span></text:p></table:table-cell><table:table-cell table:style-name="Cell322"><text:p text:style-name="P339"><text:span text:style-name="T339_1">二次變電所</text:span></text:p></table:table-cell><table:table-cell table:style-name="Cell323"><text:p text:style-name="P340"><text:span text:style-name="T340_1">配電變電所</text:span></text:p></table:table-cell><table:table-cell table:style-name="Cell324"><text:p text:style-name="P341"><text:span text:style-name="T341_1">轄屬區處</text:span></text:p></table:table-cell><table:table-cell table:style-name="Cell325"><text:p text:style-name="P342"><text:span text:style-name="T342_1">供電範圍</text:span></text:p></table:table-cell><table:table-cell table:style-name="Cell326"><text:p text:style-name="P343"><text:span text:style-name="T343_1">用戶數</text:span></text:p></table:table-cell><table:table-cell table:style-name="Cell327"><text:p text:style-name="P344"><text:span text:style-name="T344_1">行政區用戶數</text:span></text:p></table:table-cell><table:table-cell table:style-name="Cell328"><text:p text:style-name="P345"><text:span text:style-name="T345_1">臺北市</text:span><text:span text:style-name="T345_2">P/S</text:span><text:span text:style-name="T345_3">變電所供電</text:span></text:p></table:table-cell><table:table-cell table:style-name="Cell329"><text:p text:style-name="P346"><text:span text:style-name="T346_1">非臺北市</text:span><text:span text:style-name="T346_2">P/S</text:span><text:span text:style-name="T346_3">變電所供電</text:span></text:p></table:table-cell><table:table-cell table:style-name="Cell330"><text:p text:style-name="P347"><text:span text:style-name="T347_1">備</text:span><text:span text:style-name="T347_2"><text:s text:c="2"/></text:span><text:span text:style-name="T347_3">註</text:span></text:p></table:table-cell></table:table-row><table:table-row table:style-name="Row31"><table:table-cell table:style-name="Cell331"><text:p text:style-name="P348"><text:span text:style-name="T348_1">25</text:span></text:p></table:table-cell><table:table-cell table:style-name="Cell332"><text:p text:style-name="P349"><text:span text:style-name="T349_1">榮星</text:span><text:span text:style-name="T349_2">D/S</text:span></text:p></table:table-cell><table:table-cell table:style-name="Cell333"><text:p text:style-name="P350"><text:span text:style-name="T350_1">　</text:span></text:p></table:table-cell><table:table-cell table:style-name="Cell334"><text:p text:style-name="P351"><text:span text:style-name="T351_1">　</text:span></text:p></table:table-cell><table:table-cell table:style-name="Cell335"><text:p text:style-name="P352"><text:span text:style-name="T352_1">●</text:span></text:p></table:table-cell><table:table-cell table:style-name="Cell336"><text:p text:style-name="P353"><text:span text:style-name="T353_1">臺北市區營業處</text:span></text:p></table:table-cell><table:table-cell table:style-name="Cell337"><text:p text:style-name="P354"><text:span text:style-name="T354_1">中山北路以東、復興北路以西、基隆河以南、長春路以北</text:span></text:p></table:table-cell><table:table-cell table:style-name="Cell338"><text:p text:style-name="P355"><text:span text:style-name="T355_1">53771</text:span></text:p></table:table-cell><table:table-cell table:style-name="Cell339"><text:p text:style-name="P356"><text:span text:style-name="T356_1">大同區:20326中山區:32474松山區:971</text:span></text:p></table:table-cell><table:table-cell table:style-name="Cell340"><text:p text:style-name="P357"><text:span text:style-name="T357_1">　</text:span></text:p></table:table-cell><table:table-cell table:style-name="Cell341"><text:p text:style-name="P358"><text:span text:style-name="T358_1">●</text:span></text:p></table:table-cell><table:table-cell table:style-name="Cell342"><text:p text:style-name="P359"><text:span text:style-name="T359_1">汐止E/S</text:span></text:p></table:table-cell></table:table-row><table:table-row table:style-name="Row32"><table:table-cell table:style-name="Cell343"><text:p text:style-name="P360"><text:span text:style-name="T360_1">26</text:span></text:p></table:table-cell><table:table-cell table:style-name="Cell344"><text:p text:style-name="P361"><text:span text:style-name="T361_1">虎林</text:span><text:span text:style-name="T361_2">D/S</text:span></text:p></table:table-cell><table:table-cell table:style-name="Cell345"><text:p text:style-name="P362"><text:span text:style-name="T362_1">　</text:span></text:p></table:table-cell><table:table-cell table:style-name="Cell346"><text:p text:style-name="P363"><text:span text:style-name="T363_1">　</text:span></text:p></table:table-cell><table:table-cell table:style-name="Cell347"><text:p text:style-name="P364"><text:span text:style-name="T364_1">●</text:span></text:p></table:table-cell><table:table-cell table:style-name="Cell348"><text:p text:style-name="P365"><text:span text:style-name="T365_1">臺北市區營業處</text:span></text:p></table:table-cell><table:table-cell table:style-name="Cell349"><text:p text:style-name="P366"><text:span text:style-name="T366_1">敦化南路以東、中坡南路以西、忠孝東路以南、和平東路以北</text:span></text:p></table:table-cell><table:table-cell table:style-name="Cell350"><text:p text:style-name="P367"><text:span text:style-name="T367_1">32770</text:span></text:p></table:table-cell><table:table-cell table:style-name="Cell351"><text:p text:style-name="P368"><text:span text:style-name="T368_1">信義區:32770</text:span></text:p></table:table-cell><table:table-cell table:style-name="Cell352"><text:p text:style-name="P369"><text:span text:style-name="T369_1">　</text:span></text:p></table:table-cell><table:table-cell table:style-name="Cell353"><text:p text:style-name="P370"><text:span text:style-name="T370_1">●</text:span></text:p></table:table-cell><table:table-cell table:style-name="Cell354"><text:p text:style-name="P371"><text:span text:style-name="T371_1">深美E/S</text:span></text:p></table:table-cell></table:table-row><table:table-row table:style-name="Row33"><table:table-cell table:style-name="Cell355"><text:p text:style-name="P372"><text:span text:style-name="T372_1">27</text:span></text:p></table:table-cell><table:table-cell table:style-name="Cell356"><text:p text:style-name="P373"><text:span text:style-name="T373_1">建國</text:span><text:span text:style-name="T373_2">D/S</text:span></text:p></table:table-cell><table:table-cell table:style-name="Cell357"><text:p text:style-name="P374"><text:span text:style-name="T374_1">　</text:span></text:p></table:table-cell><table:table-cell table:style-name="Cell358"><text:p text:style-name="P375"><text:span text:style-name="T375_1">　</text:span></text:p></table:table-cell><table:table-cell table:style-name="Cell359"><text:p text:style-name="P376"><text:span text:style-name="T376_1">●</text:span></text:p></table:table-cell><table:table-cell table:style-name="Cell360"><text:p text:style-name="P377"><text:span text:style-name="T377_1">臺北市區營業處</text:span></text:p></table:table-cell><table:table-cell table:style-name="Cell361"><text:p text:style-name="P378"><text:span text:style-name="T378_1">中山南北路以東、光復南路以西、長安東路以南、辛亥路以北</text:span></text:p></table:table-cell><table:table-cell table:style-name="Cell362"><text:p text:style-name="P379"><text:span text:style-name="T379_1">28101</text:span></text:p></table:table-cell><table:table-cell table:style-name="Cell363"><text:p text:style-name="P380"><text:span text:style-name="T380_1">大同區:4975大安區:19356中山區:1773<text:s text:c="2"/>中正區:1997</text:span></text:p></table:table-cell><table:table-cell table:style-name="Cell364"><text:p text:style-name="P381"><text:span text:style-name="T381_1">　</text:span></text:p></table:table-cell><table:table-cell table:style-name="Cell365"><text:p text:style-name="P382"><text:span text:style-name="T382_1">●</text:span></text:p></table:table-cell><table:table-cell table:style-name="Cell366"><text:p text:style-name="P383"><text:span text:style-name="T383_1">深美E/S</text:span></text:p></table:table-cell></table:table-row><table:table-row table:style-name="Row34"><table:table-cell table:style-name="Cell367"><text:p text:style-name="P384"><text:span text:style-name="T384_1">28</text:span></text:p></table:table-cell><table:table-cell table:style-name="Cell368"><text:p text:style-name="P385"><text:span text:style-name="T385_1">撫遠</text:span><text:span text:style-name="T385_2">S/S</text:span></text:p></table:table-cell><table:table-cell table:style-name="Cell369"><text:p text:style-name="P386"><text:span text:style-name="T386_1">　</text:span></text:p></table:table-cell><table:table-cell table:style-name="Cell370"><text:p text:style-name="P387"><text:span text:style-name="T387_1">●</text:span></text:p></table:table-cell><table:table-cell table:style-name="Cell371"><text:p text:style-name="P388"><text:span text:style-name="T388_1">　</text:span></text:p></table:table-cell><table:table-cell table:style-name="Cell372"><text:p text:style-name="P389"><text:span text:style-name="T389_1">臺北市區營業處</text:span></text:p></table:table-cell><table:table-cell table:style-name="Cell373"><text:p text:style-name="P390"><text:span text:style-name="T390_1">三民路以東、塔悠路以西、民生東路松河街以南、南京東路永吉路以北</text:span></text:p></table:table-cell><table:table-cell table:style-name="Cell374"><text:p text:style-name="P391"><text:span text:style-name="T391_1">11312</text:span></text:p></table:table-cell><table:table-cell table:style-name="Cell375"><text:p text:style-name="P392"><text:span text:style-name="T392_1">大安區:1859松山區:7379信義區:2074</text:span></text:p></table:table-cell><table:table-cell table:style-name="Cell376"><text:p text:style-name="P393"><text:span text:style-name="T393_1">●</text:span></text:p></table:table-cell><table:table-cell table:style-name="Cell377"><text:p text:style-name="P394"><text:span text:style-name="T394_1">　</text:span></text:p></table:table-cell><table:table-cell table:style-name="Cell378"><text:p text:style-name="P395"><text:span text:style-name="T395_1">汐止E/S</text:span><text:span text:style-name="T395_2">→</text:span><text:span text:style-name="T395_3">松山P/S</text:span></text:p></table:table-cell></table:table-row><table:table-row table:style-name="Row35"><table:table-cell table:style-name="Cell379"><text:p text:style-name="P396"><text:span text:style-name="T396_1">29</text:span></text:p></table:table-cell><table:table-cell table:style-name="Cell380"><text:p text:style-name="P397"><text:span text:style-name="T397_1">常德</text:span><text:span text:style-name="T397_2">D/S</text:span></text:p></table:table-cell><table:table-cell table:style-name="Cell381"><text:p text:style-name="P398"><text:span text:style-name="T398_1">　</text:span></text:p></table:table-cell><table:table-cell table:style-name="Cell382"><text:p text:style-name="P399"><text:span text:style-name="T399_1">　</text:span></text:p></table:table-cell><table:table-cell table:style-name="Cell383"><text:p text:style-name="P400"><text:span text:style-name="T400_1">●</text:span></text:p></table:table-cell><table:table-cell table:style-name="Cell384"><text:p text:style-name="P401"><text:span text:style-name="T401_1">臺北市區營業處</text:span></text:p></table:table-cell><table:table-cell table:style-name="Cell385"><text:p text:style-name="P402"><text:span text:style-name="T402_1">環河快速道路以東、建國南路以西、民權西路以南、辛亥路以北</text:span></text:p></table:table-cell><table:table-cell table:style-name="Cell386"><text:p text:style-name="P403"><text:span text:style-name="T403_1">20676</text:span></text:p></table:table-cell><table:table-cell table:style-name="Cell387"><text:p text:style-name="P404"><text:span text:style-name="T404_1">大同區:4053大安區:2882中山區:8485<text:s/>中正區:4193萬華區:1063</text:span></text:p></table:table-cell><table:table-cell table:style-name="Cell388"><text:p text:style-name="P405"><text:span text:style-name="T405_1">　</text:span></text:p></table:table-cell><table:table-cell table:style-name="Cell389"><text:p text:style-name="P406"><text:span text:style-name="T406_1">●</text:span></text:p></table:table-cell><table:table-cell table:style-name="Cell390"><text:p text:style-name="P407"><text:span text:style-name="T407_1">深美E/S</text:span></text:p></table:table-cell></table:table-row><table:table-row table:style-name="Row36"><table:table-cell table:style-name="Cell391"><text:p text:style-name="P408"><text:span text:style-name="T408_1">30</text:span></text:p></table:table-cell><table:table-cell table:style-name="Cell392"><text:p text:style-name="P409"><text:span text:style-name="T409_1">士林</text:span><text:span text:style-name="T409_2">S/S</text:span></text:p></table:table-cell><table:table-cell table:style-name="Cell393"><text:p text:style-name="P410"><text:span text:style-name="T410_1">　</text:span></text:p></table:table-cell><table:table-cell table:style-name="Cell394"><text:p text:style-name="P411"><text:span text:style-name="T411_1">●</text:span></text:p></table:table-cell><table:table-cell table:style-name="Cell395"><text:p text:style-name="P412"><text:span text:style-name="T412_1">　</text:span></text:p></table:table-cell><table:table-cell table:style-name="Cell396"><text:p text:style-name="P413"><text:span text:style-name="T413_1">臺北北區營業處</text:span></text:p></table:table-cell><table:table-cell table:style-name="Cell397"><text:p text:style-name="P414"><text:span text:style-name="T414_1">臺北市士林區</text:span><text:span text:style-name="T414_2">﹝</text:span><text:span text:style-name="T414_3">東至外雙溪，西至後港，南至劍潭，北至雙溪堤防</text:span><text:span text:style-name="T414_4">﹞</text:span></text:p></table:table-cell><table:table-cell table:style-name="Cell398"><text:p text:style-name="P415"><text:span text:style-name="T415_1">24292</text:span></text:p></table:table-cell><table:table-cell table:style-name="Cell399"><text:p text:style-name="P416"><text:span text:style-name="T416_1">士林區</text:span></text:p></table:table-cell><table:table-cell table:style-name="Cell400"><text:p text:style-name="P417"><text:span text:style-name="T417_1">●</text:span></text:p></table:table-cell><table:table-cell table:style-name="Cell401"><text:p text:style-name="P418"><text:span text:style-name="T418_1">　</text:span></text:p></table:table-cell><table:table-cell table:style-name="Cell402"><text:p text:style-name="P419"><text:span text:style-name="T419_1">汐止E/S</text:span><text:span text:style-name="T419_2">→</text:span><text:span text:style-name="T419_3">陽明P/S</text:span></text:p></table:table-cell></table:table-row><table:table-row table:style-name="Row37"><table:table-cell table:style-name="Cell403"><text:p text:style-name="P420"><text:span text:style-name="T420_1">31</text:span></text:p></table:table-cell><table:table-cell table:style-name="Cell404"><text:p text:style-name="P421"><text:span text:style-name="T421_1">石牌S/S</text:span></text:p></table:table-cell><table:table-cell table:style-name="Cell405"><text:p text:style-name="P422"><text:span text:style-name="T422_1">　</text:span></text:p></table:table-cell><table:table-cell table:style-name="Cell406"><text:p text:style-name="P423"><text:span text:style-name="T423_1">●</text:span></text:p></table:table-cell><table:table-cell table:style-name="Cell407"><text:p text:style-name="P424"><text:span text:style-name="T424_1">　</text:span></text:p></table:table-cell><table:table-cell table:style-name="Cell408"><text:p text:style-name="P425"><text:span text:style-name="T425_1">臺北北區營業處</text:span></text:p></table:table-cell><table:table-cell table:style-name="Cell409"><text:p text:style-name="P426"><text:span text:style-name="T426_1">臺北市北投、石牌、天母等地區</text:span><text:span text:style-name="T426_2">﹝</text:span><text:span text:style-name="T426_3">東至行義路，西至承德路，南至明德路，北至公館路</text:span><text:span text:style-name="T426_4">﹞</text:span></text:p></table:table-cell><table:table-cell table:style-name="Cell410"><text:p text:style-name="P427"><text:span text:style-name="T427_1">23099</text:span></text:p></table:table-cell><table:table-cell table:style-name="Cell411"><text:p text:style-name="P428"><text:span text:style-name="T428_1">　</text:span></text:p></table:table-cell><table:table-cell table:style-name="Cell412"><text:p text:style-name="P429"><text:span text:style-name="T429_1">●</text:span></text:p></table:table-cell><table:table-cell table:style-name="Cell413"><text:p text:style-name="P430"><text:span text:style-name="T430_1">　</text:span></text:p></table:table-cell><table:table-cell table:style-name="Cell414"><text:p text:style-name="P431"><text:span text:style-name="T431_1">汐止E/S</text:span><text:span text:style-name="T431_2">→</text:span><text:span text:style-name="T431_3">陽明P/S</text:span></text:p></table:table-cell></table:table-row><table:table-row table:style-name="Row38"><table:table-cell table:style-name="Cell415"><text:p text:style-name="P432"><text:span text:style-name="T432_1">32</text:span></text:p></table:table-cell><table:table-cell table:style-name="Cell416"><text:p text:style-name="P433"><text:span text:style-name="T433_1">北投S/S</text:span></text:p></table:table-cell><table:table-cell table:style-name="Cell417"><text:p text:style-name="P434"><text:span text:style-name="T434_1">　</text:span></text:p></table:table-cell><table:table-cell table:style-name="Cell418"><text:p text:style-name="P435"><text:span text:style-name="T435_1">●</text:span></text:p></table:table-cell><table:table-cell table:style-name="Cell419"><text:p text:style-name="P436"><text:span text:style-name="T436_1">　</text:span></text:p></table:table-cell><table:table-cell table:style-name="Cell420"><text:p text:style-name="P437"><text:span text:style-name="T437_1">臺北北區營業處</text:span></text:p></table:table-cell><table:table-cell table:style-name="Cell421"><text:p text:style-name="P438"><text:span text:style-name="T438_1">臺北市北投區</text:span><text:span text:style-name="T438_2">﹝</text:span><text:span text:style-name="T438_3">東至泉源路，西至中央北路</text:span><text:span text:style-name="T438_4">2</text:span><text:span text:style-name="T438_5">段，南至公館路，北至小坪頂</text:span><text:span text:style-name="T438_6">﹞</text:span></text:p></table:table-cell><table:table-cell table:style-name="Cell422"><text:p text:style-name="P439"><text:span text:style-name="T439_1">34987</text:span></text:p></table:table-cell><table:table-cell table:style-name="Cell423"><text:p text:style-name="P440"><text:span text:style-name="T440_1">北投區</text:span></text:p></table:table-cell><table:table-cell table:style-name="Cell424"><text:p text:style-name="P441"><text:span text:style-name="T441_1">●</text:span></text:p></table:table-cell><table:table-cell table:style-name="Cell425"><text:p text:style-name="P442"><text:span text:style-name="T442_1">　</text:span></text:p></table:table-cell><table:table-cell table:style-name="Cell426"><text:p text:style-name="P443"><text:span text:style-name="T443_1">汐止E/S</text:span><text:span text:style-name="T443_2">→</text:span><text:span text:style-name="T443_3">陽明P/S</text:span></text:p></table:table-cell></table:table-row><table:table-row table:style-name="Row39"><table:table-cell table:style-name="Cell427"><text:p text:style-name="P444"><text:span text:style-name="T444_1">33</text:span></text:p></table:table-cell><table:table-cell table:style-name="Cell428"><text:p text:style-name="P445"><text:span text:style-name="T445_1">東興S/S</text:span></text:p></table:table-cell><table:table-cell table:style-name="Cell429"><text:p text:style-name="P446"><text:span text:style-name="T446_1">　</text:span></text:p></table:table-cell><table:table-cell table:style-name="Cell430"><text:p text:style-name="P447"><text:span text:style-name="T447_1">●</text:span></text:p></table:table-cell><table:table-cell table:style-name="Cell431"><text:p text:style-name="P448"><text:span text:style-name="T448_1">　</text:span></text:p></table:table-cell><table:table-cell table:style-name="Cell432"><text:p text:style-name="P449"><text:span text:style-name="T449_1">臺北北區營業處</text:span></text:p></table:table-cell><table:table-cell table:style-name="Cell433"><text:p text:style-name="P450"><text:span text:style-name="T450_1">臺北市南港區</text:span><text:span text:style-name="T450_2">﹝</text:span><text:span text:style-name="T450_3">東至研究院路</text:span><text:span text:style-name="T450_4">1</text:span><text:span text:style-name="T450_5">段，西至中坡北路，南至成福路，北至基隆河</text:span><text:span text:style-name="T450_6">﹞</text:span></text:p></table:table-cell><table:table-cell table:style-name="Cell434"><text:p text:style-name="P451"><text:span text:style-name="T451_1">26751</text:span></text:p></table:table-cell><table:table-cell table:style-name="Cell435"><text:p text:style-name="P452"><text:span text:style-name="T452_1">南港區</text:span></text:p></table:table-cell><table:table-cell table:style-name="Cell436"><text:p text:style-name="P453"><text:span text:style-name="T453_1">●</text:span></text:p></table:table-cell><table:table-cell table:style-name="Cell437"><text:p text:style-name="P454"><text:span text:style-name="T454_1">　</text:span></text:p></table:table-cell><table:table-cell table:style-name="Cell438"><text:p text:style-name="P455"><text:span text:style-name="T455_1">汐止E/S</text:span><text:span text:style-name="T455_2">→</text:span><text:span text:style-name="T455_3">南港P/S</text:span></text:p></table:table-cell></table:table-row><table:table-row table:style-name="Row40"><table:table-cell table:style-name="Cell439"><text:p text:style-name="P456"><text:span text:style-name="T456_1">34</text:span></text:p></table:table-cell><table:table-cell table:style-name="Cell440"><text:p text:style-name="P457"><text:span text:style-name="T457_1">內湖S/S</text:span></text:p></table:table-cell><table:table-cell table:style-name="Cell441"><text:p text:style-name="P458"><text:span text:style-name="T458_1">　</text:span></text:p></table:table-cell><table:table-cell table:style-name="Cell442"><text:p text:style-name="P459"><text:span text:style-name="T459_1">●</text:span></text:p></table:table-cell><table:table-cell table:style-name="Cell443"><text:p text:style-name="P460"><text:span text:style-name="T460_1">　</text:span></text:p></table:table-cell><table:table-cell table:style-name="Cell444"><text:p text:style-name="P461"><text:span text:style-name="T461_1">臺北北區營業處</text:span></text:p></table:table-cell><table:table-cell table:style-name="Cell445"><text:p text:style-name="P462"><text:span text:style-name="T462_1">臺北市內湖區</text:span><text:span text:style-name="T462_2">﹝</text:span><text:span text:style-name="T462_3">東至金湖路、金龍路口，西至港墘路，南至基隆河，北至崙背山</text:span><text:span text:style-name="T462_4">﹞</text:span></text:p></table:table-cell><table:table-cell table:style-name="Cell446"><text:p text:style-name="P463"><text:span text:style-name="T463_1">40336</text:span></text:p></table:table-cell><table:table-cell table:style-name="Cell447"><text:p text:style-name="P464"><text:span text:style-name="T464_1">內湖區</text:span></text:p></table:table-cell><table:table-cell table:style-name="Cell448"><text:p text:style-name="P465"><text:span text:style-name="T465_1">●</text:span></text:p></table:table-cell><table:table-cell table:style-name="Cell449"><text:p text:style-name="P466"><text:span text:style-name="T466_1">　</text:span></text:p></table:table-cell><table:table-cell table:style-name="Cell450"><text:p text:style-name="P467"><text:span text:style-name="T467_1">汐止E/S</text:span><text:span text:style-name="T467_2">→</text:span><text:span text:style-name="T467_3">陽明P/S</text:span></text:p></table:table-cell></table:table-row><table:table-row table:style-name="Row41"><table:table-cell table:style-name="Cell451"><text:p text:style-name="P468"><text:span text:style-name="T468_1">35</text:span></text:p></table:table-cell><table:table-cell table:style-name="Cell452"><text:p text:style-name="P469"><text:span text:style-name="T469_1">社子S/S</text:span></text:p></table:table-cell><table:table-cell table:style-name="Cell453"><text:p text:style-name="P470"><text:span text:style-name="T470_1">　</text:span></text:p></table:table-cell><table:table-cell table:style-name="Cell454"><text:p text:style-name="P471"><text:span text:style-name="T471_1">●</text:span></text:p></table:table-cell><table:table-cell table:style-name="Cell455"><text:p text:style-name="P472"><text:span text:style-name="T472_1">　</text:span></text:p></table:table-cell><table:table-cell table:style-name="Cell456"><text:p text:style-name="P473"><text:span text:style-name="T473_1">臺北北區營業處</text:span></text:p></table:table-cell><table:table-cell table:style-name="Cell457"><text:p text:style-name="P474"><text:span text:style-name="T474_1">臺北市社子地區</text:span><text:span text:style-name="T474_2">﹝</text:span><text:span text:style-name="T474_3">社子島及後港部分地區</text:span><text:span text:style-name="T474_4">﹞</text:span></text:p></table:table-cell><table:table-cell table:style-name="Cell458"><text:p text:style-name="P475"><text:span text:style-name="T475_1">30711</text:span></text:p></table:table-cell><table:table-cell table:style-name="Cell459"><text:p text:style-name="P476"><text:span text:style-name="T476_1">社子地區</text:span></text:p></table:table-cell><table:table-cell table:style-name="Cell460"><text:p text:style-name="P477"><text:span text:style-name="T477_1">　</text:span></text:p></table:table-cell><table:table-cell table:style-name="Cell461"><text:p text:style-name="P478"><text:span text:style-name="T478_1">●</text:span></text:p></table:table-cell><table:table-cell table:style-name="Cell462"><text:p text:style-name="P479"><text:span text:style-name="T479_1">頂湖E/S</text:span><text:span text:style-name="T479_2">→</text:span><text:span text:style-name="T479_3">蘆洲P/S</text:span></text:p></table:table-cell></table:table-row><table:table-row table:style-name="Row42"><table:table-cell table:style-name="Cell463"><text:p text:style-name="P480"><text:span text:style-name="T480_1">36</text:span></text:p></table:table-cell><table:table-cell table:style-name="Cell464"><text:p text:style-name="P481"><text:span text:style-name="T481_1">關渡S/S</text:span></text:p></table:table-cell><table:table-cell table:style-name="Cell465"><text:p text:style-name="P482"><text:span text:style-name="T482_1">　</text:span></text:p></table:table-cell><table:table-cell table:style-name="Cell466"><text:p text:style-name="P483"><text:span text:style-name="T483_1">●</text:span></text:p></table:table-cell><table:table-cell table:style-name="Cell467"><text:p text:style-name="P484"><text:span text:style-name="T484_1">　</text:span></text:p></table:table-cell><table:table-cell table:style-name="Cell468"><text:p text:style-name="P485"><text:span text:style-name="T485_1">臺北北區營業處</text:span></text:p></table:table-cell><table:table-cell table:style-name="Cell469"><text:p text:style-name="P486"><text:span text:style-name="T486_1">臺北市關渡及北縣淡水鎮竹圍</text:span><text:span text:style-name="T486_2">﹝</text:span><text:span text:style-name="T486_3">東至大業路，西至中正東路</text:span><text:span text:style-name="T486_4">2</text:span><text:span text:style-name="T486_5">段，南至關渡平原，北至小坪頂</text:span></text:p></table:table-cell><table:table-cell table:style-name="Cell470"><text:p text:style-name="P487"><text:span text:style-name="T487_1">14607</text:span></text:p></table:table-cell><table:table-cell table:style-name="Cell471"><text:p text:style-name="P488"><text:span text:style-name="T488_1">北投區</text:span></text:p></table:table-cell><table:table-cell table:style-name="Cell472"><text:p text:style-name="P489"><text:span text:style-name="T489_1">●</text:span></text:p></table:table-cell><table:table-cell table:style-name="Cell473"><text:p text:style-name="P490"><text:span text:style-name="T490_1">　</text:span></text:p></table:table-cell><table:table-cell table:style-name="Cell474"><text:p text:style-name="P491"><text:span text:style-name="T491_1">汐止E/S</text:span><text:span text:style-name="T491_2">→</text:span><text:span text:style-name="T491_3">陽明P/S</text:span></text:p></table:table-cell></table:table-row></table:table><text:p text:style-name="P492"><text:span text:style-name="T492_1"><text:s text:c="12"/></text:span></text:p><text:p text:style-name="P493"><text:span text:style-name="T493_1"><text:s text:c="22"/></text:span><text:span text:style-name="T493_2"><text:s text:c="2"/></text:span></text:p></draw:text-box></draw:frame><draw:frame svg:x="15.452cm" svg:y="-1.588cm" svg:width="2.328cm" svg:height="1.633cm" draw:style-name="FR7" text:anchor-type="char" draw:z-index="6"><draw:text-box><text:p text:style-name="P494"><text:span text:style-name="T494_1">附件四</text:span></text:p></draw:text-box></draw:frame></text:p>
        <text:p text:style-name="P495"><draw:frame svg:x="-0.847cm" svg:y="-0.635cm" svg:width="18.844cm" svg:height="27.622cm" draw:style-name="FR8" text:anchor-type="char" draw:z-index="14"><draw:text-box><table:table table:style-name="Table4"><table:table-column table:style-name="Column37"/><table:table-column table:style-name="Column38"/><table:table-column table:style-name="Column39"/><table:table-column table:style-name="Column40"/><table:table-column table:style-name="Column41"/><table:table-column table:style-name="Column42"/><table:table-column table:style-name="Column43"/><table:table-column table:style-name="Column44"/><table:table-column table:style-name="Column45"/><table:table-column table:style-name="Column46"/><table:table-column table:style-name="Column47"/><table:table-column table:style-name="Column48"/><table:table-row table:style-name="Row43"><table:table-cell table:style-name="Cell475"><text:p text:style-name="P496"/></table:table-cell><table:table-cell table:style-name="Cell476" table:number-columns-spanned="11"><text:p text:style-name="P497"><text:span text:style-name="T497_1"><text:s text:c="2"/></text:span><text:span text:style-name="T497_2"><text:s text:c="14"/></text:span><text:span text:style-name="T497_3"><text:s/></text:span><text:span text:style-name="T497_4">臺北市轄區變電所供電範圍一覽表</text:span><text:span text:style-name="T497_5"><text:s text:c="8"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Row44"><table:table-cell table:style-name="Cell477"><text:p text:style-name="P498"><text:span text:style-name="T498_1">項次</text:span></text:p></table:table-cell><table:table-cell table:style-name="Cell478"><text:p text:style-name="P499"><text:span text:style-name="T499_1">變電所名</text:span></text:p></table:table-cell><table:table-cell table:style-name="Cell479"><text:p text:style-name="P500"><text:span text:style-name="T500_1">一次變電所</text:span></text:p></table:table-cell><table:table-cell table:style-name="Cell480"><text:p text:style-name="P501"><text:span text:style-name="T501_1">二次變電所</text:span></text:p></table:table-cell><table:table-cell table:style-name="Cell481"><text:p text:style-name="P502"><text:span text:style-name="T502_1">配電變電所</text:span></text:p></table:table-cell><table:table-cell table:style-name="Cell482"><text:p text:style-name="P503"><text:span text:style-name="T503_1">轄屬區處</text:span></text:p></table:table-cell><table:table-cell table:style-name="Cell483"><text:p text:style-name="P504"><text:span text:style-name="T504_1">供電範圍</text:span></text:p></table:table-cell><table:table-cell table:style-name="Cell484"><text:p text:style-name="P505"><text:span text:style-name="T505_1">用戶數</text:span></text:p></table:table-cell><table:table-cell table:style-name="Cell485"><text:p text:style-name="P506"><text:span text:style-name="T506_1">行政區用戶數</text:span></text:p></table:table-cell><table:table-cell table:style-name="Cell486"><text:p text:style-name="P507"><text:span text:style-name="T507_1">臺北市</text:span><text:span text:style-name="T507_2">P/S</text:span><text:span text:style-name="T507_3">變電所供電</text:span></text:p></table:table-cell><table:table-cell table:style-name="Cell487"><text:p text:style-name="P508"><text:span text:style-name="T508_1">非臺北市</text:span><text:span text:style-name="T508_2">P/S</text:span><text:span text:style-name="T508_3">變電所供電</text:span></text:p></table:table-cell><table:table-cell table:style-name="Cell488"><text:p text:style-name="P509"><text:span text:style-name="T509_1">備</text:span><text:span text:style-name="T509_2"><text:s text:c="2"/></text:span><text:span text:style-name="T509_3">註</text:span></text:p></table:table-cell></table:table-row><table:table-row table:style-name="Row45"><table:table-cell table:style-name="Cell489"><text:p text:style-name="P510"><text:span text:style-name="T510_1">37</text:span></text:p></table:table-cell><table:table-cell table:style-name="Cell490"><text:p text:style-name="P511"><text:span text:style-name="T511_1">康寧S/S</text:span></text:p></table:table-cell><table:table-cell table:style-name="Cell491"><text:p text:style-name="P512"><text:span text:style-name="T512_1">　</text:span></text:p></table:table-cell><table:table-cell table:style-name="Cell492"><text:p text:style-name="P513"><text:span text:style-name="T513_1">●</text:span></text:p></table:table-cell><table:table-cell table:style-name="Cell493"><text:p text:style-name="P514"><text:span text:style-name="T514_1">　</text:span></text:p></table:table-cell><table:table-cell table:style-name="Cell494"><text:p text:style-name="P515"><text:span text:style-name="T515_1">臺北北區營業處</text:span></text:p></table:table-cell><table:table-cell table:style-name="Cell495"><text:p text:style-name="P516"><text:span text:style-name="T516_1">臺北市內湖區</text:span><text:span text:style-name="T516_2">﹝</text:span><text:span text:style-name="T516_3">東至金湖路、金龍路口，西至堤頂大道，南至基隆河，北至崙背山</text:span><text:span text:style-name="T516_4">﹞</text:span></text:p></table:table-cell><table:table-cell table:style-name="Cell496"><text:p text:style-name="P517"><text:span text:style-name="T517_1">36946</text:span></text:p></table:table-cell><table:table-cell table:style-name="Cell497"><text:p text:style-name="P518"><text:span text:style-name="T518_1">內湖區</text:span></text:p></table:table-cell><table:table-cell table:style-name="Cell498"><text:p text:style-name="P519"><text:span text:style-name="T519_1">　</text:span></text:p></table:table-cell><table:table-cell table:style-name="Cell499"><text:p text:style-name="P520"><text:span text:style-name="T520_1">●</text:span></text:p></table:table-cell><table:table-cell table:style-name="Cell500"><text:p text:style-name="P521"><text:span text:style-name="T521_1">汐止E/S</text:span><text:span text:style-name="T521_2">→</text:span><text:span text:style-name="T521_3">南港P/S</text:span></text:p></table:table-cell></table:table-row><table:table-row table:style-name="Row46"><table:table-cell table:style-name="Cell501"><text:p text:style-name="P522"><text:span text:style-name="T522_1">38</text:span></text:p></table:table-cell><table:table-cell table:style-name="Cell502"><text:p text:style-name="P523"><text:span text:style-name="T523_1">中研S/S</text:span></text:p></table:table-cell><table:table-cell table:style-name="Cell503"><text:p text:style-name="P524"><text:span text:style-name="T524_1">　</text:span></text:p></table:table-cell><table:table-cell table:style-name="Cell504"><text:p text:style-name="P525"><text:span text:style-name="T525_1">●</text:span></text:p></table:table-cell><table:table-cell table:style-name="Cell505"><text:p text:style-name="P526"><text:span text:style-name="T526_1">　</text:span></text:p></table:table-cell><table:table-cell table:style-name="Cell506"><text:p text:style-name="P527"><text:span text:style-name="T527_1">臺北北區營業處</text:span></text:p></table:table-cell><table:table-cell table:style-name="Cell507"><text:p text:style-name="P528"><text:span text:style-name="T528_1">臺北市南港區及北縣汐止、深坑、石碇部分地區</text:span><text:span text:style-name="T528_2">﹝</text:span><text:span text:style-name="T528_3">東至汐碇路，西至忠孝東路</text:span><text:span text:style-name="T528_4">7</text:span><text:span text:style-name="T528_5">段，南至研究院路</text:span><text:span text:style-name="T528_6">4</text:span><text:span text:style-name="T528_7">段，北至研究院路</text:span><text:span text:style-name="T528_8">1</text:span><text:span text:style-name="T528_9">段</text:span><text:span text:style-name="T528_10">﹞</text:span></text:p></table:table-cell><table:table-cell table:style-name="Cell508"><text:p text:style-name="P529"><text:span text:style-name="T529_1">25050</text:span></text:p></table:table-cell><table:table-cell table:style-name="Cell509"><text:p text:style-name="P530"><text:span text:style-name="T530_1">南港區</text:span></text:p></table:table-cell><table:table-cell table:style-name="Cell510"><text:p text:style-name="P531"><text:span text:style-name="T531_1">　</text:span></text:p></table:table-cell><table:table-cell table:style-name="Cell511"><text:p text:style-name="P532"><text:span text:style-name="T532_1">●</text:span></text:p></table:table-cell><table:table-cell table:style-name="Cell512"><text:p text:style-name="P533"><text:span text:style-name="T533_1">汐止E/S</text:span><text:span text:style-name="T533_2">→</text:span><text:span text:style-name="T533_3">南港P/S</text:span></text:p></table:table-cell></table:table-row><table:table-row table:style-name="Row47"><table:table-cell table:style-name="Cell513"><text:p text:style-name="P534"><text:span text:style-name="T534_1">39</text:span></text:p></table:table-cell><table:table-cell table:style-name="Cell514"><text:p text:style-name="P535"><text:span text:style-name="T535_1">國醫</text:span><text:span text:style-name="T535_2">(</text:span><text:span text:style-name="T535_3">臨</text:span><text:span text:style-name="T535_4">)</text:span><text:span text:style-name="T535_5">S/S</text:span></text:p></table:table-cell><table:table-cell table:style-name="Cell515"><text:p text:style-name="P536"><text:span text:style-name="T536_1">　</text:span></text:p></table:table-cell><table:table-cell table:style-name="Cell516"><text:p text:style-name="P537"><text:span text:style-name="T537_1">●</text:span></text:p></table:table-cell><table:table-cell table:style-name="Cell517"><text:p text:style-name="P538"><text:span text:style-name="T538_1">　</text:span></text:p></table:table-cell><table:table-cell table:style-name="Cell518"><text:p text:style-name="P539"><text:span text:style-name="T539_1">臺北北區營業處</text:span></text:p></table:table-cell><table:table-cell table:style-name="Cell519"><text:p text:style-name="P540"><text:span text:style-name="T540_1">臺北市內湖區成功路二段325號國防醫學中心</text:span></text:p></table:table-cell><table:table-cell table:style-name="Cell520"><text:p text:style-name="P541"><text:span text:style-name="T541_1">1</text:span></text:p></table:table-cell><table:table-cell table:style-name="Cell521"><text:p text:style-name="P542"><text:span text:style-name="T542_1">內湖區</text:span></text:p></table:table-cell><table:table-cell table:style-name="Cell522"><text:p text:style-name="P543"><text:span text:style-name="T543_1">　</text:span></text:p></table:table-cell><table:table-cell table:style-name="Cell523"><text:p text:style-name="P544"><text:span text:style-name="T544_1">●</text:span></text:p></table:table-cell><table:table-cell table:style-name="Cell524"><text:p text:style-name="P545"><text:span text:style-name="T545_1">汐止E/S</text:span><text:span text:style-name="T545_2">→</text:span><text:span text:style-name="T545_3">南港P/S</text:span></text:p></table:table-cell></table:table-row><table:table-row table:style-name="Row48"><table:table-cell table:style-name="Cell525"><text:p text:style-name="P546"><text:span text:style-name="T546_1">40</text:span></text:p></table:table-cell><table:table-cell table:style-name="Cell526"><text:p text:style-name="P547"><text:span text:style-name="T547_1">陽明</text:span><text:span text:style-name="T547_2">P</text:span><text:span text:style-name="T547_3">/S</text:span></text:p></table:table-cell><table:table-cell table:style-name="Cell527"><text:p text:style-name="P548"><text:span text:style-name="T548_1">●</text:span></text:p></table:table-cell><table:table-cell table:style-name="Cell528"><text:p text:style-name="P549"><text:span text:style-name="T549_1">　</text:span></text:p></table:table-cell><table:table-cell table:style-name="Cell529"><text:p text:style-name="P550"><text:span text:style-name="T550_1">　</text:span></text:p></table:table-cell><table:table-cell table:style-name="Cell530"><text:p text:style-name="P551"><text:span text:style-name="T551_1">臺北北區營業處</text:span></text:p></table:table-cell><table:table-cell table:style-name="Cell531"><text:p text:style-name="P552"><text:span text:style-name="T552_1">臺北市北投、陽明山等地區</text:span><text:span text:style-name="T552_2">﹝</text:span><text:span text:style-name="T552_3">東至泉源路，西至陽明山，南至行義路，北至馬槽</text:span><text:span text:style-name="T552_4">﹞</text:span></text:p></table:table-cell><table:table-cell table:style-name="Cell532"><text:p text:style-name="P553"><text:span text:style-name="T553_1">19460</text:span></text:p></table:table-cell><table:table-cell table:style-name="Cell533"><text:p text:style-name="P554"><text:span text:style-name="T554_1">北投區</text:span></text:p></table:table-cell><table:table-cell table:style-name="Cell534"><text:p text:style-name="P555"><text:span text:style-name="T555_1">　</text:span></text:p></table:table-cell><table:table-cell table:style-name="Cell535"><text:p text:style-name="P556"><text:span text:style-name="T556_1">●</text:span></text:p></table:table-cell><table:table-cell table:style-name="Cell536"><text:p text:style-name="P557"><text:span text:style-name="T557_1">汐止E/S</text:span></text:p></table:table-cell></table:table-row><table:table-row table:style-name="Row49"><table:table-cell table:style-name="Cell537"><text:p text:style-name="P558"><text:span text:style-name="T558_1">41</text:span></text:p></table:table-cell><table:table-cell table:style-name="Cell538"><text:p text:style-name="P559"><text:span text:style-name="T559_1">蘭雅</text:span><text:span text:style-name="T559_2">D</text:span><text:span text:style-name="T559_3">/S</text:span></text:p></table:table-cell><table:table-cell table:style-name="Cell539"><text:p text:style-name="P560"><text:span text:style-name="T560_1">　</text:span></text:p></table:table-cell><table:table-cell table:style-name="Cell540"><text:p text:style-name="P561"><text:span text:style-name="T561_1">　</text:span></text:p></table:table-cell><table:table-cell table:style-name="Cell541"><text:p text:style-name="P562"><text:span text:style-name="T562_1">●</text:span></text:p></table:table-cell><table:table-cell table:style-name="Cell542"><text:p text:style-name="P563"><text:span text:style-name="T563_1">臺北北區營業處</text:span></text:p></table:table-cell><table:table-cell table:style-name="Cell543"><text:p text:style-name="P564"><text:span text:style-name="T564_1">臺北市士林、石牌、天母等地區</text:span><text:span text:style-name="T564_2">﹝</text:span><text:span text:style-name="T564_3">東至仰德大道，西至承德路，南至雙溪堤防，北至陽明山</text:span><text:span text:style-name="T564_4">﹞</text:span></text:p></table:table-cell><table:table-cell table:style-name="Cell544"><text:p text:style-name="P565"><text:span text:style-name="T565_1">46085</text:span></text:p></table:table-cell><table:table-cell table:style-name="Cell545"><text:p text:style-name="P566"><text:span text:style-name="T566_1">士林區</text:span></text:p></table:table-cell><table:table-cell table:style-name="Cell546"><text:p text:style-name="P567"><text:span text:style-name="T567_1">　</text:span></text:p></table:table-cell><table:table-cell table:style-name="Cell547"><text:p text:style-name="P568"><text:span text:style-name="T568_1">●</text:span></text:p></table:table-cell><table:table-cell table:style-name="Cell548"><text:p text:style-name="P569"><text:span text:style-name="T569_1">汐止E/S</text:span></text:p></table:table-cell></table:table-row><table:table-row table:style-name="Row50"><table:table-cell table:style-name="Cell549"><text:p text:style-name="P570"><text:span text:style-name="T570_1">42</text:span></text:p></table:table-cell><table:table-cell table:style-name="Cell550"><text:p text:style-name="P571"><text:span text:style-name="T571_1">大直</text:span><text:span text:style-name="T571_2">D</text:span><text:span text:style-name="T571_3">/S</text:span></text:p></table:table-cell><table:table-cell table:style-name="Cell551"><text:p text:style-name="P572"><text:span text:style-name="T572_1">　</text:span></text:p></table:table-cell><table:table-cell table:style-name="Cell552"><text:p text:style-name="P573"><text:span text:style-name="T573_1">　</text:span></text:p></table:table-cell><table:table-cell table:style-name="Cell553"><text:p text:style-name="P574"><text:span text:style-name="T574_1">●</text:span></text:p></table:table-cell><table:table-cell table:style-name="Cell554"><text:p text:style-name="P575"><text:span text:style-name="T575_1">臺北北區營業處</text:span></text:p></table:table-cell><table:table-cell table:style-name="Cell555"><text:p text:style-name="P576"><text:span text:style-name="T576_1">臺北市中山區及金泰段</text:span><text:span text:style-name="T576_2">﹝</text:span><text:span text:style-name="T576_3">東至堤頂大道，西至劍潭，南至基隆河，北至三軍大學</text:span><text:span text:style-name="T576_4">﹞</text:span></text:p></table:table-cell><table:table-cell table:style-name="Cell556"><text:p text:style-name="P577"><text:span text:style-name="T577_1">23051</text:span></text:p></table:table-cell><table:table-cell table:style-name="Cell557"><text:p text:style-name="P578"><text:span text:style-name="T578_1">中山區</text:span></text:p></table:table-cell><table:table-cell table:style-name="Cell558"><text:p text:style-name="P579"><text:span text:style-name="T579_1">　</text:span></text:p></table:table-cell><table:table-cell table:style-name="Cell559"><text:p text:style-name="P580"><text:span text:style-name="T580_1">●</text:span></text:p></table:table-cell><table:table-cell table:style-name="Cell560"><text:p text:style-name="P581"><text:span text:style-name="T581_1">汐止E/S</text:span></text:p></table:table-cell></table:table-row><table:table-row table:style-name="Row51"><table:table-cell table:style-name="Cell561"><text:p text:style-name="P582"><text:span text:style-name="T582_1">43</text:span></text:p></table:table-cell><table:table-cell table:style-name="Cell562"><text:p text:style-name="P583"><text:span text:style-name="T583_1">西湖</text:span><text:span text:style-name="T583_2">D</text:span><text:span text:style-name="T583_3">/S</text:span></text:p></table:table-cell><table:table-cell table:style-name="Cell563"><text:p text:style-name="P584"><text:span text:style-name="T584_1">　</text:span></text:p></table:table-cell><table:table-cell table:style-name="Cell564"><text:p text:style-name="P585"><text:span text:style-name="T585_1">　</text:span></text:p></table:table-cell><table:table-cell table:style-name="Cell565"><text:p text:style-name="P586"><text:span text:style-name="T586_1">●</text:span></text:p></table:table-cell><table:table-cell table:style-name="Cell566"><text:p text:style-name="P587"><text:span text:style-name="T587_1">臺北北區營業處</text:span></text:p></table:table-cell><table:table-cell table:style-name="Cell567"><text:p text:style-name="P588"><text:span text:style-name="T588_1">臺北市內湖區</text:span><text:span text:style-name="T588_2">﹝</text:span><text:span text:style-name="T588_3">東至港墘路，西至堤頂大道，南至基隆河，北至雞南山</text:span><text:span text:style-name="T588_4">﹞</text:span></text:p></table:table-cell><table:table-cell table:style-name="Cell568"><text:p text:style-name="P589"><text:span text:style-name="T589_1">7552</text:span></text:p></table:table-cell><table:table-cell table:style-name="Cell569"><text:p text:style-name="P590"><text:span text:style-name="T590_1">內湖區</text:span></text:p></table:table-cell><table:table-cell table:style-name="Cell570"><text:p text:style-name="P591"><text:span text:style-name="T591_1">　</text:span></text:p></table:table-cell><table:table-cell table:style-name="Cell571"><text:p text:style-name="P592"><text:span text:style-name="T592_1">●</text:span></text:p></table:table-cell><table:table-cell table:style-name="Cell572"><text:p text:style-name="P593"><text:span text:style-name="T593_1">汐止E/S</text:span></text:p></table:table-cell></table:table-row><table:table-row table:style-name="Row52"><table:table-cell table:style-name="Cell573"><text:p text:style-name="P594"><text:span text:style-name="T594_1">44</text:span></text:p></table:table-cell><table:table-cell table:style-name="Cell574"><text:p text:style-name="P595"><text:span text:style-name="T595_1">臺北</text:span><text:span text:style-name="T595_2">P/S</text:span></text:p></table:table-cell><table:table-cell table:style-name="Cell575"><text:p text:style-name="P596"><text:span text:style-name="T596_1">●</text:span></text:p></table:table-cell><table:table-cell table:style-name="Cell576"><text:p text:style-name="P597"><text:span text:style-name="T597_1">　</text:span></text:p></table:table-cell><table:table-cell table:style-name="Cell577"><text:p text:style-name="P598"><text:span text:style-name="T598_1">　</text:span></text:p></table:table-cell><table:table-cell table:style-name="Cell578"><text:p text:style-name="P599"><text:span text:style-name="T599_1">臺北南區營業處</text:span></text:p></table:table-cell><table:table-cell table:style-name="Cell579"><text:p text:style-name="P600"><text:span text:style-name="T600_1">臺北市景隆｜羅斯福路四、五、六段｜萬盛｜萬隆地區</text:span></text:p></table:table-cell><table:table-cell table:style-name="Cell580"><text:p text:style-name="P601"><text:span text:style-name="T601_1">40830</text:span></text:p></table:table-cell><table:table-cell table:style-name="Cell581"><text:p text:style-name="P602"><text:span text:style-name="T602_1">文山區</text:span></text:p></table:table-cell><table:table-cell table:style-name="Cell582"><text:p text:style-name="P603"><text:span text:style-name="T603_1">　</text:span></text:p></table:table-cell><table:table-cell table:style-name="Cell583"><text:p text:style-name="P604"><text:span text:style-name="T604_1">●</text:span></text:p></table:table-cell><table:table-cell table:style-name="Cell584"><text:p text:style-name="P605"><text:span text:style-name="T605_1">深美</text:span><text:span text:style-name="T605_2">E/S</text:span></text:p></table:table-cell></table:table-row><table:table-row table:style-name="Row53"><table:table-cell table:style-name="Cell585"><text:p text:style-name="P606"><text:span text:style-name="T606_1">45</text:span></text:p></table:table-cell><table:table-cell table:style-name="Cell586"><text:p text:style-name="P607"><text:span text:style-name="T607_1">木柵</text:span><text:span text:style-name="T607_2">S/S</text:span></text:p></table:table-cell><table:table-cell table:style-name="Cell587"><text:p text:style-name="P608"><text:span text:style-name="T608_1">　</text:span></text:p></table:table-cell><table:table-cell table:style-name="Cell588"><text:p text:style-name="P609"><text:span text:style-name="T609_1">●</text:span></text:p></table:table-cell><table:table-cell table:style-name="Cell589"><text:p text:style-name="P610"><text:span text:style-name="T610_1">　</text:span></text:p></table:table-cell><table:table-cell table:style-name="Cell590"><text:p text:style-name="P611"><text:span text:style-name="T611_1">臺北南區營業處</text:span></text:p></table:table-cell><table:table-cell table:style-name="Cell591"><text:p text:style-name="P612"><text:span text:style-name="T612_1">臺北市興隆｜景華｜景興地區</text:span></text:p></table:table-cell><table:table-cell table:style-name="Cell592"><text:p text:style-name="P613"><text:span text:style-name="T613_1">18952</text:span></text:p></table:table-cell><table:table-cell table:style-name="Cell593"><text:p text:style-name="P614"><text:span text:style-name="T614_1">文山區</text:span></text:p></table:table-cell><table:table-cell table:style-name="Cell594"><text:p text:style-name="P615"><text:span text:style-name="T615_1">●</text:span></text:p></table:table-cell><table:table-cell table:style-name="Cell595"><text:p text:style-name="P616"><text:span text:style-name="T616_1">　</text:span></text:p></table:table-cell><table:table-cell table:style-name="Cell596"><text:p text:style-name="P617"><text:span text:style-name="T617_1">深美</text:span><text:span text:style-name="T617_2">E/S</text:span><text:span text:style-name="T617_3">→</text:span><text:span text:style-name="T617_4">臺北</text:span><text:span text:style-name="T617_5">P/S</text:span></text:p></table:table-cell></table:table-row><table:table-row table:style-name="Row54"><table:table-cell table:style-name="Cell597"><text:p text:style-name="P618"><text:span text:style-name="T618_1">46</text:span></text:p></table:table-cell><table:table-cell table:style-name="Cell598"><text:p text:style-name="P619"><text:span text:style-name="T619_1"><text:s text:c="2"/></text:span><text:span text:style-name="T619_2">博嘉</text:span><text:span text:style-name="T619_3">S/S</text:span></text:p></table:table-cell><table:table-cell table:style-name="Cell599"><text:p text:style-name="P620"><text:span text:style-name="T620_1">　</text:span></text:p></table:table-cell><table:table-cell table:style-name="Cell600"><text:p text:style-name="P621"><text:span text:style-name="T621_1">●</text:span></text:p></table:table-cell><table:table-cell table:style-name="Cell601"><text:p text:style-name="P622"><text:span text:style-name="T622_1">　</text:span></text:p></table:table-cell><table:table-cell table:style-name="Cell602"><text:p text:style-name="P623"><text:span text:style-name="T623_1">臺北南區營業處</text:span></text:p></table:table-cell><table:table-cell table:style-name="Cell603"><text:p text:style-name="P624"><text:span text:style-name="T624_1">臺北市萬芳社區｜木柵｜指南地區</text:span></text:p></table:table-cell><table:table-cell table:style-name="Cell604"><text:p text:style-name="P625"><text:span text:style-name="T625_1">27580</text:span></text:p></table:table-cell><table:table-cell table:style-name="Cell605"><text:p text:style-name="P626"><text:span text:style-name="T626_1">文山區</text:span></text:p></table:table-cell><table:table-cell table:style-name="Cell606"><text:p text:style-name="P627"><text:span text:style-name="T627_1">●</text:span></text:p></table:table-cell><table:table-cell table:style-name="Cell607"><text:p text:style-name="P628"><text:span text:style-name="T628_1">　</text:span></text:p></table:table-cell><table:table-cell table:style-name="Cell608"><text:p text:style-name="P629"><text:span text:style-name="T629_1">深美</text:span><text:span text:style-name="T629_2">E/S</text:span><text:span text:style-name="T629_3">→</text:span><text:span text:style-name="T629_4">臺北</text:span><text:span text:style-name="T629_5">P/S</text:span></text:p></table:table-cell></table:table-row><table:table-row table:style-name="Row55"><table:table-cell table:style-name="Cell609"><text:p text:style-name="P630"><text:span text:style-name="T630_1">47</text:span></text:p></table:table-cell><table:table-cell table:style-name="Cell610"><text:p text:style-name="P631"><text:span text:style-name="T631_1">大同</text:span><text:span text:style-name="T631_2">P/S</text:span></text:p></table:table-cell><table:table-cell table:style-name="Cell611"><text:p text:style-name="P632"><text:span text:style-name="T632_1">●</text:span></text:p></table:table-cell><table:table-cell table:style-name="Cell612"><text:p text:style-name="P633"><text:span text:style-name="T633_1">　</text:span></text:p></table:table-cell><table:table-cell table:style-name="Cell613"><text:p text:style-name="P634"><text:span text:style-name="T634_1">　</text:span></text:p></table:table-cell><table:table-cell table:style-name="Cell614"><text:p text:style-name="P635"><text:span text:style-name="T635_1">臺北市區營業處</text:span></text:p></table:table-cell><table:table-cell table:style-name="Cell615"><text:p text:style-name="P636"><text:span text:style-name="T636_1">　</text:span></text:p></table:table-cell><table:table-cell table:style-name="Cell616"><text:p text:style-name="P637"><text:span text:style-name="T637_1">0</text:span></text:p></table:table-cell><table:table-cell table:style-name="Cell617"><text:p text:style-name="P638"><text:span text:style-name="T638_1">　</text:span></text:p></table:table-cell><table:table-cell table:style-name="Cell618"><text:p text:style-name="P639"><text:span text:style-name="T639_1">　</text:span></text:p></table:table-cell><table:table-cell table:style-name="Cell619"><text:p text:style-name="P640"><text:span text:style-name="T640_1">●</text:span></text:p></table:table-cell><table:table-cell table:style-name="Cell620"><text:p text:style-name="P641"><text:span text:style-name="T641_1">頂湖</text:span><text:span text:style-name="T641_2">E/S</text:span></text:p></table:table-cell></table:table-row><table:table-row table:style-name="Row56"><table:table-cell table:style-name="Cell621"><text:p text:style-name="P642"/></table:table-cell><table:table-cell table:style-name="Cell622"><text:p text:style-name="P643"/></table:table-cell><table:table-cell table:style-name="Cell623"><text:p text:style-name="P644"/></table:table-cell><table:table-cell table:style-name="Cell624"><text:p text:style-name="P645"/></table:table-cell><table:table-cell table:style-name="Cell625"><text:p text:style-name="P646"><text:span text:style-name="T646_1">附註︰</text:span></text:p></table:table-cell><table:table-cell table:style-name="Cell626"><text:p text:style-name="P647"><text:span text:style-name="T647_1">P/S</text:span></text:p></table:table-cell><table:table-cell table:style-name="Cell627"><text:p text:style-name="P648"><text:span text:style-name="T648_1">一次變電所</text:span><text:span text:style-name="T648_2"><text:s/>5</text:span><text:span text:style-name="T648_3">所</text:span></text:p></table:table-cell><table:table-cell table:style-name="Cell628"><text:p text:style-name="P649"/></table:table-cell><table:table-cell table:style-name="Cell629"><text:p text:style-name="P650"/></table:table-cell><table:table-cell table:style-name="Cell630"><text:p text:style-name="P651"/></table:table-cell><table:table-cell table:style-name="Cell631"><text:p text:style-name="P652"/></table:table-cell><table:table-cell table:style-name="Cell632"><text:p text:style-name="P653"/></table:table-cell></table:table-row><table:table-row table:style-name="Row57"><table:table-cell table:style-name="Cell633"><text:p text:style-name="P654"/></table:table-cell><table:table-cell table:style-name="Cell634"><text:p text:style-name="P655"/></table:table-cell><table:table-cell table:style-name="Cell635"><text:p text:style-name="P656"/></table:table-cell><table:table-cell table:style-name="Cell636"><text:p text:style-name="P657"/></table:table-cell><table:table-cell table:style-name="Cell637"><text:p text:style-name="P658"/></table:table-cell><table:table-cell table:style-name="Cell638"><text:p text:style-name="P659"><text:span text:style-name="T659_1">S/S</text:span></text:p></table:table-cell><table:table-cell table:style-name="Cell639"><text:p text:style-name="P660"><text:span text:style-name="T660_1">二次變電所</text:span><text:span text:style-name="T660_2"><text:s/>25</text:span><text:span text:style-name="T660_3">所</text:span></text:p></table:table-cell><table:table-cell table:style-name="Cell640"><text:p text:style-name="P661"/></table:table-cell><table:table-cell table:style-name="Cell641"><text:p text:style-name="P662"/></table:table-cell><table:table-cell table:style-name="Cell642"><text:p text:style-name="P663"/></table:table-cell><table:table-cell table:style-name="Cell643"><text:p text:style-name="P664"/></table:table-cell><table:table-cell table:style-name="Cell644"><text:p text:style-name="P665"/></table:table-cell></table:table-row><table:table-row table:style-name="Row58"><table:table-cell table:style-name="Cell645"><text:p text:style-name="P666"/></table:table-cell><table:table-cell table:style-name="Cell646"><text:p text:style-name="P667"/></table:table-cell><table:table-cell table:style-name="Cell647"><text:p text:style-name="P668"/></table:table-cell><table:table-cell table:style-name="Cell648"><text:p text:style-name="P669"/></table:table-cell><table:table-cell table:style-name="Cell649"><text:p text:style-name="P670"/></table:table-cell><table:table-cell table:style-name="Cell650"><text:p text:style-name="P671"><text:span text:style-name="T671_1">D/S</text:span></text:p></table:table-cell><table:table-cell table:style-name="Cell651"><text:p text:style-name="P672"><text:span text:style-name="T672_1">配電變電所</text:span><text:span text:style-name="T672_2"><text:s/>17</text:span><text:span text:style-name="T672_3">所</text:span></text:p></table:table-cell><table:table-cell table:style-name="Cell652"><text:p text:style-name="P673"/></table:table-cell><table:table-cell table:style-name="Cell653"><text:p text:style-name="P674"/></table:table-cell><table:table-cell table:style-name="Cell654"><text:p text:style-name="P675"/></table:table-cell><table:table-cell table:style-name="Cell655"><text:p text:style-name="P676"/></table:table-cell><table:table-cell table:style-name="Cell656"><text:p text:style-name="P677"/></table:table-cell></table:table-row></table:table><text:p text:style-name="P678"/><text:p text:style-name="P679"><text:span text:style-name="T679_1"><text:s/></text:span></text:p><text:p text:style-name="P680"><text:span text:style-name="T680_1"><text:s text:c="40"/></text:span></text:p></draw:text-box></draw:frame><draw:frame svg:x="15.028cm" svg:y="-1.588cm" svg:width="2.963cm" svg:height="1.633cm" draw:style-name="FR9" text:anchor-type="char" draw:z-index="7"><draw:text-box><text:p text:style-name="P681"><text:span text:style-name="T681_1">附件四</text:span></text:p></draw:text-box></draw:frame></text:p>
        <text:p text:style-name="P682"><draw:frame svg:x="15.028cm" svg:y="0.06cm" svg:width="2.328cm" svg:height="1.633cm" draw:style-name="FR10" text:anchor-type="char" draw:z-index="8"><draw:text-box><text:p text:style-name="P683"><text:span text:style-name="T683_1">附件四</text:span></text:p></draw:text-box></draw:frame><draw:frame svg:x="-0.423cm" svg:y="3.492cm" svg:width="19.05cm" svg:height="15.558cm" draw:style-name="FR11" text:anchor-type="char" draw:z-index="1"><draw:text-box><text:p text:style-name="P684"><draw:frame svg:x="0cm" svg:y="0cm" svg:width="17.226cm" svg:height="11.79cm" draw:style-name="FR12" text:anchor-type="as-char" draw:z-index="0"><draw:image xlink:href="Pictures/image2.jpeg" xlink:type="simple" xlink:show="embed" xlink:actuate="onLoad"/></draw:frame></text:p></draw:text-box></draw:frame></text:p>
        <text:p text:style-name="P685"><draw:frame svg:x="15.24cm" svg:y="0.06cm" svg:width="2.328cm" svg:height="1.633cm" draw:style-name="FR13" text:anchor-type="char" draw:z-index="9"><draw:text-box><text:p text:style-name="P686"><text:span text:style-name="T686_1">附件四</text:span></text:p></draw:text-box></draw:frame><draw:frame svg:x="-1.058cm" svg:y="1.588cm" svg:width="19.05cm" svg:height="18.415cm" draw:style-name="FR14" text:anchor-type="char" draw:z-index="2"><draw:text-box><text:p text:style-name="P687"><draw:frame svg:x="0cm" svg:y="0cm" svg:width="18.547cm" svg:height="16.034cm" draw:style-name="FR15" text:anchor-type="as-char" draw:z-index="0"><draw:image xlink:href="Pictures/image3.jpeg" xlink:type="simple" xlink:show="embed" xlink:actuate="onLoad"/></draw:frame></text:p></draw:text-box></draw:frame></text:p>
        <text:p text:style-name="P688"><draw:frame svg:x="15.028cm" svg:y="0.06cm" svg:width="2.328cm" svg:height="1.633cm" draw:style-name="FR16" text:anchor-type="char" draw:z-index="10"><draw:text-box><text:p text:style-name="P689"><text:span text:style-name="T689_1">附件四</text:span></text:p></draw:text-box></draw:frame><draw:frame svg:x="-0.423cm" svg:y="0.952cm" svg:width="17.002cm" svg:height="21.209cm" draw:style-name="FR17" text:anchor-type="char" draw:z-index="3"><draw:text-box fo:min-height="21.209cm"><text:p text:style-name="P690"><draw:frame svg:x="0cm" svg:y="0cm" svg:width="16.901cm" svg:height="20.67cm" draw:style-name="FR18" text:anchor-type="as-char" draw:z-index="0"><draw:image xlink:href="Pictures/image4.jpeg" xlink:type="simple" xlink:show="embed" xlink:actuate="onLoad"/></draw:frame></text:p></draw:text-box></draw:frame></text:p>
        <text:p text:style-name="P691"><draw:frame svg:x="14.605cm" svg:y="0.272cm" svg:width="2.328cm" svg:height="1.633cm" draw:style-name="FR19" text:anchor-type="char" draw:z-index="11"><draw:text-box><text:p text:style-name="P692"><text:span text:style-name="T692_1">附件四</text:span></text:p></draw:text-box></draw:frame><draw:frame svg:x="-1.058cm" svg:y="2.222cm" svg:width="19.473cm" svg:height="21.902cm" draw:style-name="FR20" text:anchor-type="char" draw:z-index="4"><draw:text-box><text:p text:style-name="P693"><draw:frame svg:x="0cm" svg:y="0cm" svg:width="18.937cm" svg:height="19.81cm" draw:style-name="FR21" text:anchor-type="as-char" draw:z-index="0"><draw:image xlink:href="Pictures/image5.jpeg" xlink:type="simple" xlink:show="embed" xlink:actuate="onLoad"/></draw:frame></text:p></draw:text-box></draw:frame></text:p>
      </text:section>
      <text:section text:style-name="S3" text:name="S3">
        <text:p text:style-name="P694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  <style:font-face style:name="sөũ" svg:font-family="sөũ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表格" style:family="paragraph" style:parent-style-name="Normal">
      <style:paragraph-properties style:text-autospace="none" fo:text-align="justify" fo:orphans="2" fo:widows="2" style:vertical-align="middle"/>
      <style:text-properties style:font-name="華康中楷體" fo:font-size="14pt" style:font-name-asian="華康中楷體" style:font-size-asian="14pt" style:font-size-complex="10pt"/>
    </style:style>
    <style:style style:name="公文_28_核判_29_" style:display-name="公文(核判)" style:family="paragraph">
      <style:paragraph-properties fo:text-indent="-2.469cm" fo:margin-top="0.635cm" fo:margin-left="9.999cm"/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Body_20_Text_20_Indent_20_2" style:display-name="Body Text Indent 2" style:family="paragraph" style:parent-style-name="Normal">
      <style:paragraph-properties fo:margin-left="1.058cm"/>
      <style:text-properties style:font-name="新細明體" fo:font-size="16pt" style:font-size-asian="16pt" style:font-size-complex="10pt"/>
    </style:style>
    <style:style style:name="Normal_0" style:family="paragraph">
      <style:paragraph-properties style:line-height-at-least="0.635cm"/>
      <style:text-properties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fo:orphans="2" fo:widows="2" style:vertical-align="middle"/>
      <style:text-properties style:font-name="標楷體" style:font-name-asian="標楷體" style:font-name-complex="Arial Unicode MS"/>
    </style:style>
    <style:style style:name="災管科" style:family="paragraph" style:parent-style-name="Normal">
      <style:text-properties style:font-name="標楷體" fo:font-size="10pt" style:font-size-asian="10pt"/>
    </style:style>
    <style:style style:name="dialog_text1" style:family="text" style:parent-style-name="Default_20_Paragraph_20_Font">
      <style:text-properties fo:color="#000000" style:font-name="sөũ" fo:font-size="12pt" style:font-size-asian="12pt" style:font-size-complex="12pt"/>
    </style:style>
    <style:style style:name="公文_28_段落_29_" style:display-name="公文(段落)" style:family="paragraph">
      <style:paragraph-properties fo:text-align="justify" fo:text-indent="-1.693cm" fo:margin-left="1.693cm"/>
      <style:text-properties fo:font-size="16pt" style:font-name-asian="標楷體" style:font-size-asian="16pt" style:font-size-complex="16pt" fo:language="en" fo:language-asian="zh" fo:language-complex="ar" fo:country="US" fo:country-asian="TW" fo:country-complex="SA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3" style:display-name="Body Text 3" style:family="paragraph" style:parent-style-name="Normal">
      <style:paragraph-properties fo:margin-bottom="0.212cm"/>
      <style:text-properties fo:font-size="8pt" style:font-size-asian="8pt" style:font-size-complex="8pt"/>
    </style:style>
    <text:list-style style:name="LS1">
      <text:list-level-style-number style:num-format="1" text:style-name="List1Level0" style:num-suffix="." text:level="1">
        <style:list-level-properties text:space-before="2.117cm" text:min-label-width="0.635cm" fo:text-align="start" text:list-level-position-and-space-mode="label-alignment">
          <style:list-level-label-alignment text:label-followed-by="listtab" fo:margin-left="2.752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737cm" text:min-label-distance="0.847cm" fo:text-align="end" text:list-level-position-and-space-mode="label-alignment">
          <style:list-level-label-alignment text:label-followed-by="listtab" fo:margin-left="9.737cm" fo:text-indent="-0.847cm"/>
        </style:list-level-properties>
      </text:list-level-style-number>
    </text:list-style>
    <style:style style:name="List2Level0" style:family="text">
      <style:text-properties style:font-name="Wingdings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" text:style-name="List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language="en" fo:country="US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MasterPage2">
      <style:paragraph-properties fo:text-align="right"/>
      <style:text-properties style:font-name="標楷體" fo:font-size="12pt" style:font-name-asian="標楷體" style:font-size-asian="12p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P3" style:family="paragraph" style:parent-style-name="Footer">
      <style:paragraph-properties fo:text-align="right"/>
      <style:text-properties style:font-name="標楷體" fo:font-size="12pt" style:font-name-asian="標楷體" style:font-size-asian="12pt"/>
    </style:style>
    <style:page-layout style:name="pm2">
      <style:page-layout-properties style:print-orientation="portrait" fo:page-width="21.003cm" fo:page-height="29.704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4" style:family="paragraph" style:parent-style-name="Footer">
      <style:paragraph-properties fo:text-align="right"/>
      <style:text-properties style:font-name="標楷體" fo:font-size="12pt" style:font-name-asian="標楷體" style:font-size-asian="12pt"/>
    </style:style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5" style:family="paragraph" style:parent-style-name="Footer"/>
    <style:style style:name="P6" style:family="paragraph" style:parent-style-name="Footer">
      <style:paragraph-properties fo:text-align="right"/>
      <style:text-properties style:font-name="標楷體" fo:font-size="12pt" style:font-name-asian="標楷體" style:font-size-asian="12pt"/>
    </style:style>
    <style:page-layout style:name="pm3">
      <style:page-layout-properties style:print-orientation="portrait" fo:page-width="21.003cm" fo:page-height="29.704cm" fo:padding-top="0cm" fo:margin-top="2.501cm" fo:padding-bottom="0cm" fo:margin-bottom="1.75cm" fo:padding-left="0cm" fo:margin-left="2cm" fo:padding-right="0cm" fo:margin-right="2cm"/>
      <style:footer-style>
        <style:header-footer-properties fo:min-height="0.751cm" style:dynamic-spacing="true"/>
      </style:footer-style>
    </style:page-layout>
    <style:style style:name="P7" style:family="paragraph" style:parent-style-name="Foot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/></draw:text-box></draw:frame></text:p>
        <text:p text:style-name="P3"/>
      </style:footer>
    </style:master-page>
    <style:master-page style:name="MasterPage1" style:page-layout-name="pm2">
      <style:footer>
        <text:p text:style-name="P4"><draw:frame svg:x="0cm" svg:y="0.002cm" draw:style-name="FR2" text:anchor-type="char" draw:z-index="0"><draw:text-box fo:min-height="0cm" fo:min-width="0cm"><text:p text:style-name="P5"/></draw:text-box></draw:frame></text:p>
        <text:p text:style-name="P6"/>
      </style:footer>
    </style:master-page>
    <style:master-page style:name="MasterPage2" style:page-layout-name="pm3">
      <style:footer>
        <text:p text:style-name="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臺北市重大停電事故災害應變標準作業程序」第四點、第六點</dc:title>
    <meta:initial-creator>AFAA-10271</meta:initial-creator>
    <meta:creation-date>2010-03-23T01:40:00</meta:creation-date>
    <dc:creator>ww</dc:creator>
    <dc:date>2010-03-23T01:40:00</dc:date>
    <meta:print-date>2010-03-11T04:06:00</meta:print-date>
    <meta:editing-cycles>2</meta:editing-cycles>
    <meta:editing-duration>PT2M</meta:editing-duration>
    <meta:document-statistic meta:page-count="1" meta:paragraph-count="1" meta:row-count="1" meta:word-count="3" meta:character-count="24" meta:non-whitespace-character-count="22"/>
  </office:meta>
</office:document-meta>
</file>