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333333" style:font-name="Arial" style:font-name-complex="Arial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附件一<text:line-break/><text:line-break/>年度臺北市各級農會農業推廣細部計畫<text:line-break/><text:line-break/>一、計畫名稱：<text:s/><text:line-break/><text:line-break/>二、計畫依據：臺北市農業推廣計畫<text:line-break/><text:line-break/>三、主辦單位、執行單位與計畫主辦人：<text:line-break/><text:line-break/>主辦單位：臺北市政府產業發展局(以下簡稱產業局)<text:line-break/><text:line-break/>執行單位<text:s/>執行人<text:s/>職<text:s/>稱<text:s/>主辦人<text:s/>職<text:s/>稱<text:line-break/><text:line-break/><text:line-break/><text:line-break/>四、計畫聯絡人<text:line-break/><text:line-break/>單位名稱：<text:line-break/><text:line-break/>姓<text:s/>名：<text:s/>職稱：<text:line-break/><text:line-break/>電<text:s/>話：<text:s/>傳真：<text:line-break/><text:line-break/>五、執行期限：<text:s/>月<text:s/>日起至<text:s/>月<text:s/>日<text:line-break/><text:line-break/>六、實施地點：<text:s/><text:line-break/><text:line-break/>七、計畫內容：<text:line-break/><text:line-break/>（一）現況分析：<text:line-break/><text:line-break/>（二）擬解決問題：<text:line-break/><text:line-break/>（三）計畫目的：<text:line-break/><text:line-break/>八、實施方法與步驟：</text:span><draw:frame svg:x="0cm" svg:y="0cm" svg:width="14.55cm" svg:height="18.121cm" draw:style-name="FR1" text:anchor-type="as-char" draw:z-index="0"><draw:image xlink:href="Pictures/image1.jpeg" xlink:type="simple" xlink:show="embed" xlink:actuate="onLoad"/><svg:desc>[推廣細部計畫_PDF檔_另開視窗]</svg:desc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dapo</meta:initial-creator>
    <meta:creation-date>2010-12-01T07:15:00</meta:creation-date>
    <dc:creator>dapo</dc:creator>
    <dc:date>2010-12-01T07:16:00</dc:date>
    <meta:editing-cycles>1</meta:editing-cycles>
    <meta:editing-duration>PT1M</meta:editing-duration>
    <meta:document-statistic meta:page-count="1" meta:paragraph-count="1" meta:row-count="2" meta:word-count="50" meta:character-count="338" meta:non-whitespace-character-count="289"/>
  </office:meta>
</office:document-meta>
</file>