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6.982cm" svg:height="26.633cm" draw:style-name="FR1" text:anchor-type="as-char" draw:z-index="0"><draw:image xlink:href="Pictures/image1.jpe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8pt" style:font-name-asian="細明體" style:font-size-asian="8pt" style:font-size-complex="8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501cm" fo:padding-left="0cm" fo:margin-left="2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LAW</meta:initial-creator>
    <meta:creation-date>2011-06-07T06:26:00</meta:creation-date>
    <dc:creator>LAW</dc:creator>
    <dc:date>2011-06-07T06:26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