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bottom="0.318cm" fo:margin-left="0.593cm"/>
    </style:style>
    <style:style style:name="T1_1" style:family="text">
      <style:text-properties fo:font-size="16pt" style:font-name-asian="標楷體" style:font-size-asian="16pt" style:font-size-complex="16pt"/>
    </style:style>
    <style:style style:name="Table1" style:family="table">
      <style:table-properties table:align="left" style:width="19.031cm" fo:margin-left="0cm"/>
    </style:style>
    <style:style style:name="Column1" style:family="table-column">
      <style:table-column-properties style:column-width="1.796cm" style:use-optimal-column-width="false"/>
    </style:style>
    <style:style style:name="Column2" style:family="table-column">
      <style:table-column-properties style:column-width="1.358cm" style:use-optimal-column-width="false"/>
    </style:style>
    <style:style style:name="Column3" style:family="table-column">
      <style:table-column-properties style:column-width="1.235cm" style:use-optimal-column-width="false"/>
    </style:style>
    <style:style style:name="Column4" style:family="table-column">
      <style:table-column-properties style:column-width="1.517cm" style:use-optimal-column-width="false"/>
    </style:style>
    <style:style style:name="Column5" style:family="table-column">
      <style:table-column-properties style:column-width="1.519cm" style:use-optimal-column-width="false"/>
    </style:style>
    <style:style style:name="Column6" style:family="table-column">
      <style:table-column-properties style:column-width="1.519cm" style:use-optimal-column-width="false"/>
    </style:style>
    <style:style style:name="Column7" style:family="table-column">
      <style:table-column-properties style:column-width="1.519cm" style:use-optimal-column-width="false"/>
    </style:style>
    <style:style style:name="Column8" style:family="table-column">
      <style:table-column-properties style:column-width="1.519cm" style:use-optimal-column-width="false"/>
    </style:style>
    <style:style style:name="Column9" style:family="table-column">
      <style:table-column-properties style:column-width="1.519cm" style:use-optimal-column-width="false"/>
    </style:style>
    <style:style style:name="Column10" style:family="table-column">
      <style:table-column-properties style:column-width="1.519cm" style:use-optimal-column-width="false"/>
    </style:style>
    <style:style style:name="Column11" style:family="table-column">
      <style:table-column-properties style:column-width="1.519cm" style:use-optimal-column-width="false"/>
    </style:style>
    <style:style style:name="Column12" style:family="table-column">
      <style:table-column-properties style:column-width="2.494cm" style:use-optimal-column-width="false"/>
    </style:style>
    <style:style style:name="Row1" style:family="table-row">
      <style:table-row-properties style:min-row-height="4.544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 fo:text-align-last="justify" fo:line-height="0.423cm"/>
    </style:style>
    <style:style style:name="T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indent="0.529cm" fo:line-height="0.423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indent="0.995cm" fo:line-height="0.423cm"/>
    </style:style>
    <style:style style:name="T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indent="1.348cm" fo:line-height="0.423cm"/>
    </style:style>
    <style:style style:name="T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indent="2.117cm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indent="0.353cm" fo:line-height="0.423cm" fo:margin-left="0.741cm"/>
    </style:style>
    <style:style style:name="T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indent="1.235cm" fo:line-height="0.423cm"/>
    </style:style>
    <style:style style:name="T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indent="1.588cm" fo:line-height="0.423cm"/>
    </style:style>
    <style:style style:name="T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423cm"/>
    </style:style>
    <style:style style:name="T1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0.423cm"/>
    </style:style>
    <style:style style:name="T1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line-height="0.423cm"/>
    </style:style>
    <style:style style:name="T1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line-height="0.423cm"/>
    </style:style>
    <style:style style:name="T1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line-height="0.423cm"/>
    </style:style>
    <style:style style:name="T2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line-height="0.423cm"/>
    </style:style>
    <style:style style:name="T2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line-height="0.423cm"/>
    </style:style>
    <style:style style:name="T2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line-height="0.423cm"/>
    </style:style>
    <style:style style:name="T3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0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0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line-height="0.423cm"/>
    </style:style>
    <style:style style:name="T3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3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3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3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line-height="0.423cm"/>
    </style:style>
    <style:style style:name="T3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6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6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style:line-height-at-least="0.67cm"/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center" style:line-height-at-least="0.67cm"/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center" style:line-height-at-least="0.67cm"/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FR2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Row2" style:family="table-row">
      <style:table-row-properties style:min-row-height="0.9cm" style:use-optimal-row-height="fals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text-align-last="justify" style:line-height-at-least="0.706cm"/>
    </style:style>
    <style:style style:name="T4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fo:line-height="0.423cm"/>
    </style:style>
    <style:style style:name="T4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style:line-height-at-least="0.6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782cm" style:use-optimal-row-height="fals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text-align-last="justify" fo:line-height="0.423cm"/>
    </style:style>
    <style:style style:name="T5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line-height="0.423cm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2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2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indent="2.117cm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indent="1.235cm" fo:line-height="0.423cm"/>
    </style:style>
    <style:style style:name="T5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indent="1.235cm" fo:line-height="0.423cm"/>
    </style:style>
    <style:style style:name="T5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indent="1.588cm" fo:line-height="0.423cm"/>
    </style:style>
    <style:style style:name="T5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7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7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line-height="0.423cm"/>
    </style:style>
    <style:style style:name="T5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9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line-height="0.423cm"/>
    </style:style>
    <style:style style:name="T6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0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line-height="0.423cm"/>
    </style:style>
    <style:style style:name="T6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3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line-height="0.423cm"/>
    </style:style>
    <style:style style:name="T6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6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6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6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line-height="0.423cm"/>
    </style:style>
    <style:style style:name="T6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9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9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9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line-height="0.423cm"/>
    </style:style>
    <style:style style:name="T7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2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2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2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line-height="0.423cm"/>
    </style:style>
    <style:style style:name="T7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5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5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5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line-height="0.423cm"/>
    </style:style>
    <style:style style:name="T7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8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8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8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line-height="0.423cm"/>
    </style:style>
    <style:style style:name="T8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1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1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1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line-height="0.423cm"/>
    </style:style>
    <style:style style:name="T8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4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4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style:line-height-at-least="0.67cm"/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center" style:line-height-at-least="0.67cm"/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FR4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Row4" style:family="table-row">
      <style:table-row-properties style:min-row-height="0.9cm" style:use-optimal-row-height="fals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fo:text-align-last="justify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 fo:text-align-last="justify" fo:line-height="0.423cm"/>
    </style:style>
    <style:style style:name="T8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8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 fo:text-align-last="justify" fo:line-height="0.423cm"/>
    </style:style>
    <style:style style:name="T89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89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justify" fo:text-align-last="justify" fo:line-height="0.423cm"/>
    </style:style>
    <style:style style:name="T90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 style:line-height-at-least="0.6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cm" style:use-optimal-row-height="fals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 fo:line-height="0.423cm"/>
    </style:style>
    <style:style style:name="T10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fo:line-height="0.423cm"/>
    </style:style>
    <style:style style:name="T10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 fo:line-height="0.423cm"/>
    </style:style>
    <style:style style:name="T10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 style:line-height-at-least="0.6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4.542cm" style:use-optimal-row-height="fals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justify" fo:text-align-last="justify" fo:line-height="0.423cm"/>
    </style:style>
    <style:style style:name="T11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2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2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indent="0.706cm" fo:line-height="0.423cm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1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indent="1.058cm" fo:line-height="0.423cm"/>
    </style:style>
    <style:style style:name="T11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indent="2.117cm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indent="2.117cm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indent="1.058cm" fo:line-height="0.423cm"/>
    </style:style>
    <style:style style:name="T11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text-indent="1.235cm" fo:line-height="0.423cm"/>
    </style:style>
    <style:style style:name="T11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text-indent="1.588cm" fo:line-height="0.423cm"/>
    </style:style>
    <style:style style:name="T11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9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9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fo:line-height="0.423cm"/>
    </style:style>
    <style:style style:name="T12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2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2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3" style:family="paragraph" style:parent-style-name="Normal">
      <style:paragraph-properties fo:line-height="0.423cm"/>
    </style:style>
    <style:style style:name="T12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3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fo:line-height="0.423cm"/>
    </style:style>
    <style:style style:name="T12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6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line-height="0.423cm"/>
    </style:style>
    <style:style style:name="T12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9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9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9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line-height="0.423cm"/>
    </style:style>
    <style:style style:name="T13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2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2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2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line-height="0.423cm"/>
    </style:style>
    <style:style style:name="T13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5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5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5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line-height="0.423cm"/>
    </style:style>
    <style:style style:name="T13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8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8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center" style:line-height-at-least="0.67cm"/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text-align="center" style:line-height-at-least="0.67cm"/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FR6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Row7" style:family="table-row">
      <style:table-row-properties style:min-row-height="0.9cm" style:use-optimal-row-height="fals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 fo:text-align-last="justify" fo:line-height="0.423cm"/>
    </style:style>
    <style:style style:name="T14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 fo:line-height="0.423cm"/>
    </style:style>
    <style:style style:name="T14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/>
    </style:style>
    <style:style style:name="T14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/>
    </style:style>
    <style:style style:name="T14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/>
    </style:style>
    <style:style style:name="T15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 style:line-height-at-least="0.6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cm" style:use-optimal-row-height="fals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justify" fo:text-align-last="justify" fo:line-height="0.423cm"/>
    </style:style>
    <style:style style:name="T15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 fo:line-height="0.423cm"/>
    </style:style>
    <style:style style:name="T15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 style:line-height-at-least="0.6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text-align="justify" fo:margin-bottom="0.318cm"/>
      <style:text-properties fo:font-size="16pt" style:font-name-asian="標楷體" style:font-size-asian="16pt" style:font-size-complex="16pt"/>
    </style:style>
    <style:style style:name="P168" style:family="paragraph" style:parent-style-name="Normal"/>
  </office:automatic-styles>
  <office:body>
    <office:text>
      <text:p text:style-name="P1"><text:span text:style-name="T1_1">六、整型樹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>
            <text:p text:style-name="P2"><text:span text:style-name="T2_1">種</text:span><text:span text:style-name="T2_2"><text:s/></text:span><text:span text:style-name="T2_3">類</text:span></text:p>
          </table:table-cell>
          <table:table-cell table:style-name="Cell2" table:number-columns-spanned="2">
            <text:p text:style-name="P3"><draw:line svg:x1="-0.175cm" svg:y1="0.028cm" svg:x2="2.392cm" svg:y2="2.357cm" draw:style-name="FR1" draw:z-index="0"/><text:span text:style-name="T3_1">離地</text:span><text:span text:style-name="T3_2">1</text:span><text:span text:style-name="T3_3">公尺</text:span></text:p>
            <text:p text:style-name="P4"><text:span text:style-name="T4_1">幹徑：</text:span></text:p>
            <text:p text:style-name="P5"><text:span text:style-name="T5_1">公分</text:span></text:p>
            <text:p text:style-name="P6"/>
            <text:p text:style-name="P7"><text:span text:style-name="T7_1">補償</text:span></text:p>
            <text:p text:style-name="P8"><text:span text:style-name="T8_1">單價</text:span></text:p>
            <text:p text:style-name="P9"><text:span text:style-name="T9_1">(</text:span><text:span text:style-name="T9_2">元</text:span><text:span text:style-name="T9_3">)</text:span></text:p>
            <text:p text:style-name="P10"/>
            <text:p text:style-name="P11"><text:span text:style-name="T11_1">每公畝種</text:span><text:span text:style-name="T11_2"><text:s text:c="6"/></text:span></text:p>
            <text:p text:style-name="P12"><text:span text:style-name="T12_1">植數量：株</text:span><text:span text:style-name="T12_2"><text:s text:c="10"/></text:span></text:p>
          </table:table-cell>
          <table:covered-table-cell/>
          <table:table-cell table:style-name="Cell3">
            <text:p text:style-name="P13"/>
            <text:p text:style-name="P14"/>
            <text:p text:style-name="P15"><text:span text:style-name="T15_1">35</text:span><text:span text:style-name="T15_2">公分以上</text:span></text:p>
          </table:table-cell>
          <table:table-cell table:style-name="Cell4">
            <text:p text:style-name="P16"/>
            <text:p text:style-name="P17"/>
            <text:p text:style-name="P18"><text:span text:style-name="T18_1">30</text:span><text:span text:style-name="T18_2">公分以上未滿</text:span><text:span text:style-name="T18_3">35</text:span><text:span text:style-name="T18_4">公分</text:span></text:p>
          </table:table-cell>
          <table:table-cell table:style-name="Cell5">
            <text:p text:style-name="P19"/>
            <text:p text:style-name="P20"/>
            <text:p text:style-name="P21"><text:span text:style-name="T21_1">25</text:span><text:span text:style-name="T21_2">公分以上未滿</text:span><text:span text:style-name="T21_3">30</text:span><text:span text:style-name="T21_4">公分</text:span></text:p>
          </table:table-cell>
          <table:table-cell table:style-name="Cell6">
            <text:p text:style-name="P22"/>
            <text:p text:style-name="P23"/>
            <text:p text:style-name="P24"><text:span text:style-name="T24_1">20</text:span><text:span text:style-name="T24_2">公分以上未滿</text:span><text:span text:style-name="T24_3">25</text:span><text:span text:style-name="T24_4">公分</text:span></text:p>
          </table:table-cell>
          <table:table-cell table:style-name="Cell7">
            <text:p text:style-name="P25"/>
            <text:p text:style-name="P26"/>
            <text:p text:style-name="P27"><text:span text:style-name="T27_1">15</text:span><text:span text:style-name="T27_2">公分以上未滿</text:span><text:span text:style-name="T27_3">20</text:span><text:span text:style-name="T27_4">公分</text:span></text:p>
          </table:table-cell>
          <table:table-cell table:style-name="Cell8">
            <text:p text:style-name="P28"/>
            <text:p text:style-name="P29"/>
            <text:p text:style-name="P30"><text:span text:style-name="T30_1">10</text:span><text:span text:style-name="T30_2">公分以上未滿</text:span><text:span text:style-name="T30_3">15</text:span><text:span text:style-name="T30_4">公分</text:span></text:p>
          </table:table-cell>
          <table:table-cell table:style-name="Cell9">
            <text:p text:style-name="P31"/>
            <text:p text:style-name="P32"/>
            <text:p text:style-name="P33"><text:span text:style-name="T33_1">5</text:span><text:span text:style-name="T33_2">公分以上未滿</text:span><text:span text:style-name="T33_3">10</text:span><text:span text:style-name="T33_4">公分</text:span></text:p>
          </table:table-cell>
          <table:table-cell table:style-name="Cell10">
            <text:p text:style-name="P34"/>
            <text:p text:style-name="P35"/>
            <text:p text:style-name="P36"><text:span text:style-name="T36_1">未滿</text:span><text:span text:style-name="T36_2">5</text:span><text:span text:style-name="T36_3">公分</text:span></text:p>
          </table:table-cell>
          <table:table-cell table:style-name="Cell11" table:number-rows-spanned="2">
            <text:p text:style-name="P37"/>
            <text:p text:style-name="P38"/>
            <text:p text:style-name="P39"><draw:frame svg:x="0.041cm" svg:y="0cm" svg:width="2.064cm" svg:height="2.566cm" draw:style-name="FR2" text:anchor-type="char" draw:z-index="4"><draw:image xlink:href="Pictures/image1.png" xlink:type="simple" xlink:show="embed" xlink:actuate="onLoad"/></draw:frame></text:p>
          </table:table-cell>
        </table:table-row>
        <table:table-row table:style-name="Row2">
          <table:table-cell table:style-name="Cell12">
            <text:p text:style-name="P40"><text:span text:style-name="T40_1">層型榕樹</text:span></text:p>
          </table:table-cell>
          <table:table-cell table:style-name="Cell13" table:number-columns-spanned="2">
            <text:p text:style-name="P41"><text:span text:style-name="T41_1">20</text:span></text:p>
          </table:table-cell>
          <table:covered-table-cell/>
          <table:table-cell table:style-name="Cell14">
            <text:p text:style-name="P42"><text:span text:style-name="T42_1">34,650</text:span></text:p>
          </table:table-cell>
          <table:table-cell table:style-name="Cell15">
            <text:p text:style-name="P43"><text:span text:style-name="T43_1">27,225</text:span></text:p>
          </table:table-cell>
          <table:table-cell table:style-name="Cell16">
            <text:p text:style-name="P44"><text:span text:style-name="T44_1">14,850</text:span></text:p>
          </table:table-cell>
          <table:table-cell table:style-name="Cell17">
            <text:p text:style-name="P45"><text:span text:style-name="T45_1">10,395</text:span></text:p>
          </table:table-cell>
          <table:table-cell table:style-name="Cell18">
            <text:p text:style-name="P46"><text:span text:style-name="T46_1">5,775</text:span></text:p>
          </table:table-cell>
          <table:table-cell table:style-name="Cell19">
            <text:p text:style-name="P47"><text:span text:style-name="T47_1">3,713</text:span></text:p>
          </table:table-cell>
          <table:table-cell table:style-name="Cell20">
            <text:p text:style-name="P48"><text:span text:style-name="T48_1">1,238</text:span></text:p>
          </table:table-cell>
          <table:table-cell table:style-name="Cell21">
            <text:p text:style-name="P49"><text:span text:style-name="T49_1">825</text:span></text:p>
          </table:table-cell>
          <table:covered-table-cell table:style-name="Cell22">
            <text:p text:style-name="P50"/>
          </table:covered-table-cell>
        </table:table-row>
        <table:table-row table:style-name="Row3">
          <table:table-cell table:style-name="Cell23" table:number-rows-spanned="2">
            <text:p text:style-name="P51"><text:span text:style-name="T51_1">種</text:span><text:span text:style-name="T51_2"><text:s/></text:span><text:span text:style-name="T51_3">類</text:span></text:p>
          </table:table-cell>
          <table:table-cell table:style-name="Cell24" table:number-columns-spanned="2">
            <text:p text:style-name="P52"><draw:line svg:x1="-0.168cm" svg:y1="0.053cm" svg:x2="2.395cm" svg:y2="1.515cm" draw:style-name="FR3" draw:z-index="2"/><text:span text:style-name="T52_1"><text:s text:c="3"/></text:span><text:span text:style-name="T52_2">高度：公</text:span><text:span text:style-name="T52_3">尺</text:span></text:p>
            <text:p text:style-name="P53"/>
            <text:p text:style-name="P54"/>
            <text:p text:style-name="P55"><text:span text:style-name="T55_1">補償</text:span></text:p>
            <text:p text:style-name="P56"><text:span text:style-name="T56_1">單價</text:span></text:p>
            <text:p text:style-name="P57"><text:span text:style-name="T57_1">(</text:span><text:span text:style-name="T57_2">元</text:span><text:span text:style-name="T57_3">)</text:span></text:p>
            <text:p text:style-name="P58"/>
            <text:p text:style-name="P59"><text:span text:style-name="T59_1">每公畝種</text:span><text:span text:style-name="T59_2"><text:s text:c="7"/></text:span></text:p>
            <text:p text:style-name="P60"><text:span text:style-name="T60_1">植數量：株</text:span><text:span text:style-name="T60_2"><text:s text:c="10"/></text:span></text:p>
          </table:table-cell>
          <table:covered-table-cell/>
          <table:table-cell table:style-name="Cell25" table:number-rows-spanned="2">
            <text:p text:style-name="P61"/>
            <text:p text:style-name="P62"/>
            <text:p text:style-name="P63"><text:span text:style-name="T63_1">4</text:span><text:span text:style-name="T63_2">公尺以上</text:span></text:p>
          </table:table-cell>
          <table:table-cell table:style-name="Cell26" table:number-rows-spanned="2">
            <text:p text:style-name="P64"/>
            <text:p text:style-name="P65"/>
            <text:p text:style-name="P66"><text:span text:style-name="T66_1">3.5</text:span><text:span text:style-name="T66_2">公尺以上未滿</text:span><text:span text:style-name="T66_3">4</text:span><text:span text:style-name="T66_4">公尺</text:span></text:p>
          </table:table-cell>
          <table:table-cell table:style-name="Cell27" table:number-rows-spanned="2">
            <text:p text:style-name="P67"/>
            <text:p text:style-name="P68"/>
            <text:p text:style-name="P69"><text:span text:style-name="T69_1">3</text:span><text:span text:style-name="T69_2">公尺以上未滿</text:span><text:span text:style-name="T69_3">3.5</text:span><text:span text:style-name="T69_4">公尺</text:span></text:p>
          </table:table-cell>
          <table:table-cell table:style-name="Cell28" table:number-rows-spanned="2">
            <text:p text:style-name="P70"/>
            <text:p text:style-name="P71"/>
            <text:p text:style-name="P72"><text:span text:style-name="T72_1">2.5</text:span><text:span text:style-name="T72_2">公尺以上未滿</text:span><text:span text:style-name="T72_3">3</text:span><text:span text:style-name="T72_4">公尺</text:span></text:p>
          </table:table-cell>
          <table:table-cell table:style-name="Cell29" table:number-rows-spanned="2">
            <text:p text:style-name="P73"/>
            <text:p text:style-name="P74"/>
            <text:p text:style-name="P75"><text:span text:style-name="T75_1">2</text:span><text:span text:style-name="T75_2">公尺以上未滿</text:span><text:span text:style-name="T75_3">2.5</text:span><text:span text:style-name="T75_4">公尺</text:span></text:p>
          </table:table-cell>
          <table:table-cell table:style-name="Cell30" table:number-rows-spanned="2">
            <text:p text:style-name="P76"/>
            <text:p text:style-name="P77"/>
            <text:p text:style-name="P78"><text:span text:style-name="T78_1">1.5</text:span><text:span text:style-name="T78_2">公尺以上未滿</text:span><text:span text:style-name="T78_3">2</text:span><text:span text:style-name="T78_4">公尺</text:span></text:p>
          </table:table-cell>
          <table:table-cell table:style-name="Cell31" table:number-rows-spanned="2">
            <text:p text:style-name="P79"/>
            <text:p text:style-name="P80"/>
            <text:p text:style-name="P81"><text:span text:style-name="T81_1">1</text:span><text:span text:style-name="T81_2">公尺以上未滿</text:span><text:span text:style-name="T81_3">1.5</text:span><text:span text:style-name="T81_4">公尺</text:span></text:p>
          </table:table-cell>
          <table:table-cell table:style-name="Cell32" table:number-rows-spanned="2">
            <text:p text:style-name="P82"/>
            <text:p text:style-name="P83"/>
            <text:p text:style-name="P84"><text:span text:style-name="T84_1">未滿</text:span><text:span text:style-name="T84_2">1</text:span><text:span text:style-name="T84_3">公尺</text:span></text:p>
          </table:table-cell>
          <table:table-cell table:style-name="Cell33" table:number-rows-spanned="3">
            <text:p text:style-name="P85"/>
            <text:p text:style-name="P86"><draw:frame svg:x="0.076cm" svg:y="0.907cm" svg:width="1.693cm" svg:height="2.275cm" draw:style-name="FR4" text:anchor-type="char" draw:z-index="3"><draw:image xlink:href="Pictures/image2.png" xlink:type="simple" xlink:show="embed" xlink:actuate="onLoad"/></draw:frame></text:p>
          </table:table-cell>
        </table:table-row>
        <table:table-row table:style-name="Row4">
          <table:covered-table-cell table:style-name="Cell34">
            <text:p text:style-name="P87"/>
          </table:covered-table-cell>
          <table:table-cell table:style-name="Cell35">
            <text:p text:style-name="P88"><text:span text:style-name="T88_1">2</text:span><text:span text:style-name="T88_2">公尺</text:span></text:p>
          </table:table-cell>
          <table:table-cell table:style-name="Cell36">
            <text:p text:style-name="P89"><text:span text:style-name="T89_1">未滿</text:span><text:span text:style-name="T89_2">2</text:span></text:p>
            <text:p text:style-name="P90"><text:span text:style-name="T90_1">公尺</text:span></text:p>
          </table:table-cell>
          <table:covered-table-cell table:style-name="Cell37">
            <text:p text:style-name="P91"/>
          </table:covered-table-cell>
          <table:covered-table-cell table:style-name="Cell38">
            <text:p text:style-name="P92"/>
          </table:covered-table-cell>
          <table:covered-table-cell table:style-name="Cell39">
            <text:p text:style-name="P93"/>
          </table:covered-table-cell>
          <table:covered-table-cell table:style-name="Cell40">
            <text:p text:style-name="P94"/>
          </table:covered-table-cell>
          <table:covered-table-cell table:style-name="Cell41">
            <text:p text:style-name="P95"/>
          </table:covered-table-cell>
          <table:covered-table-cell table:style-name="Cell42">
            <text:p text:style-name="P96"/>
          </table:covered-table-cell>
          <table:covered-table-cell table:style-name="Cell43">
            <text:p text:style-name="P97"/>
          </table:covered-table-cell>
          <table:covered-table-cell table:style-name="Cell44">
            <text:p text:style-name="P98"/>
          </table:covered-table-cell>
          <table:covered-table-cell table:style-name="Cell45">
            <text:p text:style-name="P99"/>
          </table:covered-table-cell>
        </table:table-row>
        <table:table-row table:style-name="Row5">
          <table:table-cell table:style-name="Cell46">
            <text:p text:style-name="P100"><text:span text:style-name="T100_1">圓錐型</text:span></text:p>
          </table:table-cell>
          <table:table-cell table:style-name="Cell47">
            <text:p text:style-name="P101"><text:span text:style-name="T101_1">25</text:span></text:p>
          </table:table-cell>
          <table:table-cell table:style-name="Cell48">
            <text:p text:style-name="P102"><text:span text:style-name="T102_1">60</text:span></text:p>
          </table:table-cell>
          <table:table-cell table:style-name="Cell49">
            <text:p text:style-name="P103"><text:span text:style-name="T103_1">4,125</text:span></text:p>
          </table:table-cell>
          <table:table-cell table:style-name="Cell50">
            <text:p text:style-name="P104"><text:span text:style-name="T104_1">2,970</text:span></text:p>
          </table:table-cell>
          <table:table-cell table:style-name="Cell51">
            <text:p text:style-name="P105"><text:span text:style-name="T105_1">2,475</text:span></text:p>
          </table:table-cell>
          <table:table-cell table:style-name="Cell52">
            <text:p text:style-name="P106"><text:span text:style-name="T106_1">1,980</text:span></text:p>
          </table:table-cell>
          <table:table-cell table:style-name="Cell53">
            <text:p text:style-name="P107"><text:span text:style-name="T107_1">1,320</text:span></text:p>
          </table:table-cell>
          <table:table-cell table:style-name="Cell54">
            <text:p text:style-name="P108"><text:span text:style-name="T108_1">743</text:span></text:p>
          </table:table-cell>
          <table:table-cell table:style-name="Cell55">
            <text:p text:style-name="P109"><text:span text:style-name="T109_1">413</text:span></text:p>
          </table:table-cell>
          <table:table-cell table:style-name="Cell56">
            <text:p text:style-name="P110"><text:span text:style-name="T110_1">165</text:span></text:p>
          </table:table-cell>
          <table:covered-table-cell table:style-name="Cell57">
            <text:p text:style-name="P111"/>
          </table:covered-table-cell>
        </table:table-row>
        <table:table-row table:style-name="Row6">
          <table:table-cell table:style-name="Cell58">
            <text:p text:style-name="P112"><text:span text:style-name="T112_1">種</text:span><text:span text:style-name="T112_2"><text:s/></text:span><text:span text:style-name="T112_3">類</text:span></text:p>
          </table:table-cell>
          <table:table-cell table:style-name="Cell59" table:number-columns-spanned="2">
            <text:p text:style-name="P113"><draw:line svg:x1="-0.164cm" svg:y1="0.012cm" svg:x2="2.332cm" svg:y2="1.937cm" draw:style-name="FR5" draw:z-index="1"/><text:span text:style-name="T113_1">樹冠直徑</text:span></text:p>
            <text:p text:style-name="P114"><text:span text:style-name="T114_1">：公尺</text:span></text:p>
            <text:p text:style-name="P115"/>
            <text:p text:style-name="P116"/>
            <text:p text:style-name="P117"><text:span text:style-name="T117_1">補償</text:span></text:p>
            <text:p text:style-name="P118"><text:span text:style-name="T118_1">單價</text:span></text:p>
            <text:p text:style-name="P119"><text:span text:style-name="T119_1">(</text:span><text:span text:style-name="T119_2">元</text:span><text:span text:style-name="T119_3">)</text:span></text:p>
            <text:p text:style-name="P120"/>
            <text:p text:style-name="P121"/>
            <text:p text:style-name="P122"><text:span text:style-name="T122_1">每公畝種</text:span><text:span text:style-name="T122_2"><text:s text:c="5"/></text:span><text:span text:style-name="T122_3"><text:s/></text:span></text:p>
            <text:p text:style-name="P123"><text:span text:style-name="T123_1">植數量：株</text:span><text:span text:style-name="T123_2"><text:s text:c="10"/></text:span></text:p>
          </table:table-cell>
          <table:covered-table-cell/>
          <table:table-cell table:style-name="Cell60">
            <text:p text:style-name="P124"/>
            <text:p text:style-name="P125"/>
            <text:p text:style-name="P126"><text:span text:style-name="T126_1">2</text:span><text:span text:style-name="T126_2">公尺以上</text:span></text:p>
          </table:table-cell>
          <table:table-cell table:style-name="Cell61">
            <text:p text:style-name="P127"/>
            <text:p text:style-name="P128"/>
            <text:p text:style-name="P129"><text:span text:style-name="T129_1">1.5</text:span><text:span text:style-name="T129_2">公尺以上未滿</text:span><text:span text:style-name="T129_3">2</text:span><text:span text:style-name="T129_4">公尺</text:span></text:p>
          </table:table-cell>
          <table:table-cell table:style-name="Cell62">
            <text:p text:style-name="P130"/>
            <text:p text:style-name="P131"/>
            <text:p text:style-name="P132"><text:span text:style-name="T132_1">1</text:span><text:span text:style-name="T132_2">公尺以上未滿</text:span><text:span text:style-name="T132_3">1.5</text:span><text:span text:style-name="T132_4">公尺</text:span></text:p>
          </table:table-cell>
          <table:table-cell table:style-name="Cell63">
            <text:p text:style-name="P133"/>
            <text:p text:style-name="P134"/>
            <text:p text:style-name="P135"><text:span text:style-name="T135_1">0.5</text:span><text:span text:style-name="T135_2">公尺以上未滿</text:span><text:span text:style-name="T135_3">1</text:span><text:span text:style-name="T135_4">公尺</text:span></text:p>
          </table:table-cell>
          <table:table-cell table:style-name="Cell64">
            <text:p text:style-name="P136"/>
            <text:p text:style-name="P137"/>
            <text:p text:style-name="P138"><text:span text:style-name="T138_1">未滿</text:span><text:span text:style-name="T138_2">0.5</text:span><text:span text:style-name="T138_3">公尺</text:span></text:p>
          </table:table-cell>
          <table:table-cell table:style-name="Cell65">
            <text:p text:style-name="P139"/>
          </table:table-cell>
          <table:table-cell table:style-name="Cell66">
            <text:p text:style-name="P140"/>
          </table:table-cell>
          <table:table-cell table:style-name="Cell67">
            <text:p text:style-name="P141"/>
            <text:p text:style-name="P142"/>
          </table:table-cell>
          <table:table-cell table:style-name="Cell68" table:number-rows-spanned="3">
            <text:p text:style-name="P143"/>
            <text:p text:style-name="P144"><draw:frame svg:x="0.101cm" svg:y="1.039cm" svg:width="1.72cm" svg:height="2.275cm" draw:style-name="FR6" text:anchor-type="char" draw:z-index="5"><draw:image xlink:href="Pictures/image3.png" xlink:type="simple" xlink:show="embed" xlink:actuate="onLoad"/></draw:frame></text:p>
          </table:table-cell>
        </table:table-row>
        <table:table-row table:style-name="Row7">
          <table:table-cell table:style-name="Cell69">
            <text:p text:style-name="P145"><text:span text:style-name="T145_1">半球型</text:span></text:p>
          </table:table-cell>
          <table:table-cell table:style-name="Cell70" table:number-columns-spanned="2">
            <text:p text:style-name="P146"><text:span text:style-name="T146_1">50</text:span></text:p>
          </table:table-cell>
          <table:covered-table-cell/>
          <table:table-cell table:style-name="Cell71">
            <text:p text:style-name="P147"><text:span text:style-name="T147_1">1,650</text:span></text:p>
          </table:table-cell>
          <table:table-cell table:style-name="Cell72">
            <text:p text:style-name="P148"><text:span text:style-name="T148_1">1,238</text:span></text:p>
          </table:table-cell>
          <table:table-cell table:style-name="Cell73">
            <text:p text:style-name="P149"><text:span text:style-name="T149_1">627</text:span></text:p>
          </table:table-cell>
          <table:table-cell table:style-name="Cell74">
            <text:p text:style-name="P150"><text:span text:style-name="T150_1">297</text:span></text:p>
          </table:table-cell>
          <table:table-cell table:style-name="Cell75">
            <text:p text:style-name="P151"><text:span text:style-name="T151_1">165</text:span></text:p>
          </table:table-cell>
          <table:table-cell table:style-name="Cell76">
            <text:p text:style-name="P152"/>
          </table:table-cell>
          <table:table-cell table:style-name="Cell77">
            <text:p text:style-name="P153"/>
          </table:table-cell>
          <table:table-cell table:style-name="Cell78">
            <text:p text:style-name="P154"/>
          </table:table-cell>
          <table:covered-table-cell table:style-name="Cell79">
            <text:p text:style-name="P155"/>
          </table:covered-table-cell>
        </table:table-row>
        <table:table-row table:style-name="Row8">
          <table:table-cell table:style-name="Cell80">
            <text:p text:style-name="P156"><text:span text:style-name="T156_1">球型</text:span></text:p>
          </table:table-cell>
          <table:table-cell table:style-name="Cell81" table:number-columns-spanned="2">
            <text:p text:style-name="P157"><text:span text:style-name="T157_1">50</text:span></text:p>
          </table:table-cell>
          <table:covered-table-cell/>
          <table:table-cell table:style-name="Cell82">
            <text:p text:style-name="P158"><text:span text:style-name="T158_1">2,970</text:span></text:p>
          </table:table-cell>
          <table:table-cell table:style-name="Cell83">
            <text:p text:style-name="P159"><text:span text:style-name="T159_1">2,228</text:span></text:p>
          </table:table-cell>
          <table:table-cell table:style-name="Cell84">
            <text:p text:style-name="P160"><text:span text:style-name="T160_1">1,122</text:span></text:p>
          </table:table-cell>
          <table:table-cell table:style-name="Cell85">
            <text:p text:style-name="P161"><text:span text:style-name="T161_1">528</text:span></text:p>
          </table:table-cell>
          <table:table-cell table:style-name="Cell86">
            <text:p text:style-name="P162"><text:span text:style-name="T162_1">330</text:span></text:p>
          </table:table-cell>
          <table:table-cell table:style-name="Cell87">
            <text:p text:style-name="P163"/>
          </table:table-cell>
          <table:table-cell table:style-name="Cell88">
            <text:p text:style-name="P164"/>
          </table:table-cell>
          <table:table-cell table:style-name="Cell89">
            <text:p text:style-name="P165"/>
          </table:table-cell>
          <table:covered-table-cell table:style-name="Cell90">
            <text:p text:style-name="P166"/>
          </table:covered-table-cell>
        </table:table-row>
      </table:table>
      <text:p text:style-name="P167"/>
      <text:p text:style-name="P16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臺_3001_果" style:display-name="臺、果" style:family="paragraph" style:parent-style-name="Normal">
      <style:paragraph-properties fo:text-align="justify" fo:margin-bottom="0.212cm"/>
      <style:text-properties fo:font-size="18pt" style:font-name-asian="標楷體" style:font-size-asian="18pt" style:font-size-complex="18pt"/>
    </style:style>
    <style:style style:name="一_3001_茶" style:display-name="一、茶" style:family="paragraph" style:parent-style-name="Normal">
      <style:paragraph-properties fo:text-align="justify" fo:text-indent="-1.699cm" fo:margin-bottom="0.212cm" fo:margin-left="1.699cm"/>
      <style:text-properties fo:font-size="16pt" style:font-name-asian="標楷體" style:font-size-asian="16pt" style:font-size-complex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List1Level1" style:family="text">
      <style:text-properties style:font-name="標楷體" style:font-name-asian="標楷體"/>
    </style:style>
    <text:list-style style:name="LS1">
      <text:list-level-style-number style:num-format="1" text:style-name="List1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  <style:text-properties style:font-name="標楷體" style:font-name-asian="標楷體"/>
      </text:list-level-style-number>
      <text:list-level-style-number style:num-format="i" text:style-name="List1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1.501cm" fo:padding-right="0cm" fo:margin-right="1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壹、果樹部分：</dc:title>
    <meta:initial-creator>ww</meta:initial-creator>
    <meta:creation-date>2012-03-23T05:43:00</meta:creation-date>
    <dc:creator>ww</dc:creator>
    <dc:date>2012-03-23T05:43:00</dc:date>
    <meta:print-date>2012-03-16T03:00:00</meta:print-date>
    <meta:editing-cycles>2</meta:editing-cycles>
    <meta:editing-duration>PT1M</meta:editing-duration>
    <meta:document-statistic meta:page-count="1" meta:paragraph-count="1" meta:row-count="4" meta:word-count="100" meta:character-count="675" meta:non-whitespace-character-count="576"/>
  </office:meta>
</office:document-meta>
</file>