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7.87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4cm" svg:height="7.75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6-15T01:57:00</meta:creation-date>
    <dc:creator>AliceWu</dc:creator>
    <dc:date>2012-06-15T01:59:00</dc:date>
    <meta:editing-cycles>1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