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7pt" style:font-size-asian="17pt" style:font-size-complex="17pt" fo:font-weight="bold" style:font-weight-asian="bold"/>
    </style:style>
    <style:style style:name="T1_2" style:family="text">
      <style:text-properties fo:font-size="17pt" style:font-size-asian="17pt" style:font-size-complex="17pt" fo:font-weight="bold" style:font-weight-asian="bold"/>
    </style:style>
    <style:style style:name="T1_3" style:family="text">
      <style:text-properties fo:font-size="17pt" style:font-size-asian="17pt" style:font-size-complex="17pt" fo:font-weight="bold" style:font-weight-asian="bold"/>
    </style:style>
    <style:style style:name="T1_4" style:family="text">
      <style:text-properties fo:font-size="17pt" style:font-size-asian="17pt" style:font-size-complex="17pt" fo:font-weight="bold" style:font-weight-asian="bold"/>
    </style:style>
    <style:style style:name="T1_5" style:family="text">
      <style:text-properties fo:font-size="17pt" style:font-size-asian="17pt" style:font-size-complex="17pt" fo:font-weight="bold" style:font-weight-asian="bold"/>
    </style:style>
    <style:style style:name="T1_6" style:family="text">
      <style:text-properties fo:font-size="17pt" style:font-size-asian="17pt" style:font-size-complex="17pt" fo:font-weight="bold" style:font-weight-asian="bold"/>
    </style:style>
    <style:style style:name="P2" style:family="paragraph" style:parent-style-name="Normal">
      <style:paragraph-properties fo:text-align="center"/>
    </style:style>
    <style:style style:name="FR1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清單段落">
      <style:paragraph-properties fo:line-height="0.635cm" fo:margin-top="0cm" fo:margin-bottom="0cm" fo:margin-left="0cm"/>
    </style:style>
    <style:style style:name="T3_1" style:family="text">
      <style:text-properties fo:color="#000000" style:font-name="Times New Roman" fo:font-size="10pt" style:font-name-asian="標楷體" style:font-size-asian="10pt" style:font-size-complex="10pt" fo:font-weight="bold" style:font-weight-asian="bold"/>
    </style:style>
    <style:style style:name="P4" style:family="paragraph" style:parent-style-name="清單段落">
      <style:paragraph-properties fo:line-height="0.635cm" fo:margin-top="0cm" fo:margin-bottom="0cm"/>
      <style:text-properties style:font-name="標楷體" fo:font-size="10pt" style:font-name-asian="標楷體" style:font-size-asian="10pt" style:font-size-complex="10pt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清單段落">
      <style:paragraph-properties fo:text-indent="-1.251cm" fo:line-height="0.635cm" fo:margin-top="0cm" fo:margin-bottom="0cm" fo:margin-left="1.251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清單段落">
      <style:paragraph-properties fo:text-indent="-1.251cm" fo:line-height="0.635cm" fo:margin-top="0cm" fo:margin-bottom="0cm" fo:margin-left="1.251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清單段落">
      <style:paragraph-properties fo:text-indent="-1.251cm" fo:line-height="0.635cm" fo:margin-top="0cm" fo:margin-bottom="0cm" fo:margin-left="1.251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清單段落">
      <style:paragraph-properties fo:text-indent="-1.251cm" fo:line-height="0.635cm" fo:margin-top="0cm" fo:margin-bottom="0cm" fo:margin-left="1.251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清單段落">
      <style:paragraph-properties fo:text-indent="-1.251cm" fo:line-height="0.635cm" fo:margin-top="0cm" fo:margin-bottom="0cm" fo:margin-left="1.251cm"/>
    </style:style>
    <style:style style:name="T9_1" style:family="text">
      <style:text-properties style:font-name="標楷體" fo:font-size="10pt" style:font-name-asian="標楷體" style:font-size-asian="10pt" style:font-size-complex="10pt"/>
    </style:style>
    <style:style style:name="P10" style:family="paragraph" style:parent-style-name="清單段落">
      <style:paragraph-properties fo:text-indent="-1.251cm" fo:line-height="0.635cm" fo:margin-top="0cm" fo:margin-bottom="0cm" fo:margin-left="1.251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清單段落">
      <style:paragraph-properties fo:text-indent="-1.251cm" fo:line-height="0.635cm" fo:margin-top="0cm" fo:margin-bottom="0cm" fo:margin-left="1.251cm"/>
    </style:style>
    <style:style style:name="T11_1" style:family="text"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style:text-autospace="none" fo:text-align="justify" fo:line-height="0.635cm" fo:margin-top="0cm" fo:margin-bottom="0cm" style:punctuation-wrap="simple"/>
      <style:text-properties fo:font-size="10pt" style:font-size-asian="10pt" style:font-size-complex="10pt"/>
    </style:style>
    <style:style style:name="T12_1" style:family="text">
      <style:text-properties fo:font-size="10pt" style:font-size-asian="10pt" style:font-size-complex="10pt"/>
    </style:style>
    <style:style style:name="P13" style:family="paragraph" style:parent-style-name="Normal">
      <style:paragraph-properties style:text-autospace="none" fo:text-align="justify" fo:line-height="0.635cm" fo:margin-top="0cm" fo:margin-bottom="0cm" style:punctuation-wrap="simple"/>
    </style:style>
    <style:style style:name="T13_1" style:family="text">
      <style:text-properties fo:color="#000000" fo:font-size="10pt" style:font-size-asian="10pt" style:font-size-complex="10pt"/>
    </style:style>
    <style:style style:name="T13_2" style:family="text">
      <style:text-properties fo:color="#000000" fo:font-size="10pt" style:font-size-asian="10pt" style:font-size-complex="10pt"/>
    </style:style>
    <style:style style:name="T13_3" style:family="text">
      <style:text-properties fo:color="#000000" fo:font-size="10pt" style:font-size-asian="10pt" style:font-size-complex="10pt"/>
    </style:style>
    <style:style style:name="T13_4" style:family="text">
      <style:text-properties fo:color="#000000" fo:font-size="10pt" style:font-size-asian="10pt" style:font-size-complex="10pt"/>
    </style:style>
    <style:style style:name="T13_5" style:family="text">
      <style:text-properties fo:color="#000000" fo:font-size="10pt" style:font-size-asian="10pt" style:font-size-complex="10pt"/>
    </style:style>
    <style:style style:name="T13_6" style:family="text">
      <style:text-properties fo:color="#000000" fo:font-size="10pt" style:font-size-asian="10pt" style:font-size-complex="10pt"/>
    </style:style>
    <style:style style:name="T13_7" style:family="text">
      <style:text-properties fo:color="#000000" fo:font-size="10pt" style:font-size-asian="10pt" style:font-size-complex="10pt"/>
    </style:style>
    <style:style style:name="T13_8" style:family="text">
      <style:text-properties fo:color="#000000" fo:font-size="10pt" style:font-size-asian="10pt" style:font-size-complex="10pt"/>
    </style:style>
    <style:style style:name="T13_9" style:family="text">
      <style:text-properties fo:color="#000000" fo:font-size="10pt" style:font-size-asian="10pt" style:font-size-complex="10pt"/>
    </style:style>
    <style:style style:name="T13_10" style:family="text">
      <style:text-properties fo:color="#000000" fo:font-size="10pt" style:font-size-asian="10pt" style:font-size-complex="10pt"/>
    </style:style>
    <style:style style:name="T13_11" style:family="text">
      <style:text-properties fo:color="#000000" fo:font-size="10pt" style:font-size-asian="10pt" style:font-size-complex="10pt"/>
    </style:style>
    <style:style style:name="T13_12" style:family="text">
      <style:text-properties fo:color="#000000" fo:font-size="10pt" style:font-size-asian="10pt" style:font-size-complex="10pt"/>
    </style:style>
    <style:style style:name="P14" style:family="paragraph" style:parent-style-name="清單段落">
      <style:paragraph-properties fo:line-height="0.882cm" fo:margin-top="0cm" fo:margin-bottom="0cm" fo:margin-left="0cm"/>
      <style:text-properties style:font-name="Times New Roman" style:font-name-asian="標楷體" style:font-size-complex="12pt"/>
    </style:style>
    <style:style style:name="T14_1" style:family="text">
      <style:text-properties fo:font-size="17pt" style:font-size-asian="17pt" style:font-size-complex="17pt" fo:font-weight="bold" style:font-weight-asian="bold"/>
    </style:style>
    <style:style style:name="T14_2" style:family="text">
      <style:text-properties fo:font-size="17pt" style:font-size-asian="17pt" style:font-size-complex="17pt" fo:font-weight="bold" style:font-weight-asian="bold"/>
    </style:style>
    <style:style style:name="T14_3" style:family="text">
      <style:text-properties fo:font-size="17pt" style:font-size-asian="17pt" style:font-size-complex="17pt" fo:font-weight="bold" style:font-weight-asian="bold"/>
    </style:style>
    <style:style style:name="T14_4" style:family="text">
      <style:text-properties fo:font-size="17pt" style:font-size-asian="17pt" style:font-size-complex="17pt" fo:font-weight="bold" style:font-weight-asian="bold"/>
    </style:style>
    <style:style style:name="T14_5" style:family="text">
      <style:text-properties fo:font-size="17pt" style:font-size-asian="17pt" style:font-size-complex="17pt" fo:font-weight="bold" style:font-weight-asian="bold"/>
    </style:style>
    <style:style style:name="P15" style:family="paragraph" style:parent-style-name="Normal">
      <style:text-properties fo:font-size="14pt" style:font-size-asian="14pt" style:font-size-complex="14pt" fo:font-weight="bold" style:font-weight-asian="bold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16" style:family="paragraph" style:parent-style-name="Normal">
      <style:text-properties style:font-size-complex="14pt"/>
    </style:style>
    <style:style style:name="P17" style:family="paragraph" style:parent-style-name="Normal">
      <style:text-properties fo:font-size="14pt" style:font-size-asian="14pt" style:font-size-complex="14pt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style:line-height-at-least="0.423cm" fo:margin-top="0cm" fo:margin-bottom="0cm"/>
    </style:style>
    <style:style style:name="T18_1" style:family="text">
      <style:text-properties style:font-name="標楷體" fo:font-size="14pt" style:font-size-asian="14pt" style:font-size-complex="14pt"/>
    </style:style>
    <style:style style:name="P19" style:family="paragraph" style:parent-style-name="Normal">
      <style:paragraph-properties fo:text-align="center"/>
      <style:text-properties fo:font-size="14pt" style:font-size-asian="14pt" style:font-size-complex="14pt"/>
    </style:style>
    <style:style style:name="P20" style:family="paragraph" style:parent-style-name="Normal">
      <style:text-properties fo:font-size="14pt" style:font-size-asian="14pt" style:font-size-complex="14pt"/>
    </style:style>
    <style:style style:name="FR4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1" style:family="paragraph" style:parent-style-name="Normal">
      <style:paragraph-properties fo:text-align="center" fo:margin-left="0.423cm">
        <style:tab-stops>
          <style:tab-stop style:type="left" style:leader-style="none" style:position="4.022cm"/>
        </style:tab-stops>
      </style:paragraph-properties>
      <style:text-properties fo:font-size="14pt" style:font-size-asian="14pt" style:font-size-complex="14pt"/>
    </style:style>
    <style:style style:name="P22" style:family="paragraph" style:parent-style-name="Normal">
      <style:text-properties fo:font-size="14pt" style:font-size-asian="14pt" style:font-size-complex="14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line-height="0.882cm" fo:margin-top="0cm" fo:margin-bottom="0cm"/>
    </style:style>
    <style:style style:name="T23_1" style:family="text"/>
    <style:style style:name="T23_2" style:family="text"/>
    <style:style style:name="T23_3" style:family="text"/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25" style:family="paragraph" style:parent-style-name="Normal">
      <style:paragraph-properties fo:text-indent="0.212cm" fo:margin-top="0cm" fo:margin-bottom="0cm"/>
    </style:style>
    <style:style style:name="T25_1" style:family="text">
      <style:text-properties style:font-name="標楷體"/>
    </style:style>
    <style:style style:name="T25_2" style:family="text">
      <style:text-properties style:font-name="標楷體"/>
    </style:style>
    <style:style style:name="P26" style:family="paragraph" style:parent-style-name="Normal">
      <style:paragraph-properties fo:text-align="justify" fo:text-indent="13.582cm" fo:margin-right="0.847cm"/>
      <style:text-properties fo:font-size="14pt" style:font-size-asian="14pt" style:font-size-complex="14pt"/>
    </style:style>
    <style:style style:name="P27" style:family="paragraph" style:parent-style-name="Normal">
      <style:paragraph-properties>
        <style:tab-stops>
          <style:tab-stop style:type="left" style:leader-style="none" style:position="11.853cm"/>
        </style:tab-stops>
      </style:paragraph-properties>
      <style:text-properties fo:font-size="14pt" style:font-size-asian="14pt" style:font-size-complex="14pt"/>
    </style:style>
    <style:style style:name="P28" style:family="paragraph" style:parent-style-name="Normal">
      <style:paragraph-properties>
        <style:tab-stops>
          <style:tab-stop style:type="left" style:leader-style="none" style:position="13.494cm"/>
        </style:tab-stops>
      </style:paragraph-properties>
    </style:style>
    <style:style style:name="FR7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8_1" style:family="text">
      <style:text-properties fo:font-size="14pt" style:font-size-asian="14pt" style:font-size-complex="14pt"/>
    </style:style>
    <style:style style:name="P29" style:family="paragraph" style:parent-style-name="Normal">
      <style:paragraph-properties>
        <style:tab-stops>
          <style:tab-stop style:type="left" style:leader-style="none" style:position="9.948cm"/>
        </style:tab-stops>
      </style:paragraph-properties>
    </style:style>
    <style:style style:name="T29_1" style:family="text">
      <style:text-properties fo:font-size="14pt" style:font-size-asian="14pt" style:font-size-complex="14pt"/>
    </style:style>
    <style:style style:name="P30" style:family="paragraph" style:parent-style-name="Normal">
      <style:text-properties fo:font-size="14pt" style:font-size-asian="14pt" style:font-size-complex="14pt"/>
    </style:style>
    <style:style style:name="FR8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>
      <style:text-properties fo:font-size="14pt" style:font-size-asian="14pt" style:font-size-complex="14pt"/>
    </style:style>
    <style:style style:name="P32" style:family="paragraph" style:parent-style-name="Normal">
      <style:paragraph-properties>
        <style:tab-stops>
          <style:tab-stop style:type="center" style:leader-style="none" style:position="8.4cm"/>
          <style:tab-stop style:type="left" style:leader-style="none" style:position="10.001cm"/>
        </style:tab-stops>
      </style:paragraph-properties>
    </style:style>
    <style:style style:name="FR9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2_1" style:family="text">
      <style:text-properties fo:font-size="14pt" style:font-size-asian="14pt" style:font-size-complex="14pt"/>
    </style:style>
    <style:style style:name="T32_2" style:family="text">
      <style:text-properties fo:font-size="14pt" style:font-size-asian="14pt" style:font-size-complex="14pt"/>
    </style:style>
    <style:style style:name="P33" style:family="paragraph" style:parent-style-name="Normal">
      <style:paragraph-properties>
        <style:tab-stops>
          <style:tab-stop style:type="left" style:leader-style="none" style:position="10.001cm"/>
        </style:tab-stops>
      </style:paragraph-properties>
    </style:style>
    <style:style style:name="T33_1" style:family="text">
      <style:text-properties fo:font-size="14pt" style:font-size-asian="14pt" style:font-size-complex="14pt"/>
    </style:style>
    <style:style style:name="P34" style:family="paragraph" style:parent-style-name="Normal">
      <style:paragraph-properties>
        <style:tab-stops>
          <style:tab-stop style:type="left" style:leader-style="none" style:position="10.001cm"/>
          <style:tab-stop style:type="left" style:leader-style="none" style:position="13.838cm"/>
        </style:tab-stops>
      </style:paragraph-properties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882cm" fo:margin-top="0cm" fo:margin-bottom="0cm"/>
    </style:style>
    <style:style style:name="T35_1" style:family="text">
      <style:text-properties fo:color="#000000" fo:font-size="14pt" style:font-size-asian="14pt" style:font-size-complex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6" style:family="paragraph" style:parent-style-name="Normal">
      <style:paragraph-properties fo:text-align="center" fo:line-height="0.882cm" fo:margin-top="0cm" fo:margin-bottom="0cm"/>
    </style:style>
    <style:style style:name="T36_1" style:family="text">
      <style:text-properties fo:color="#000000" fo:font-size="14pt" style:font-size-asian="14pt" style:font-size-complex="14pt"/>
    </style:style>
    <style:style style:name="T36_2" style:family="text">
      <style:text-properties fo:color="#000000" fo:font-size="14pt" style:font-size-asian="14pt" style:font-size-complex="14pt"/>
    </style:style>
    <style:style style:name="T36_3" style:family="text">
      <style:text-properties fo:font-size="16pt" style:font-size-asian="16pt" style:font-size-complex="16pt" fo:font-weight="bold" style:font-weight-asian="bold"/>
    </style:style>
    <style:style style:name="T36_4" style:family="text">
      <style:text-properties fo:font-size="16pt" style:font-size-asian="16pt" style:font-size-complex="16pt" fo:font-weight="bold" style:font-weight-asian="bold"/>
    </style:style>
    <style:style style:name="P37" style:family="paragraph" style:parent-style-name="Normal">
      <style:paragraph-properties>
        <style:tab-stops>
          <style:tab-stop style:type="left" style:leader-style="none" style:position="5.636cm"/>
        </style:tab-stops>
      </style:paragraph-properties>
    </style:style>
    <style:style style:name="FR14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_1" style:family="text">
      <style:text-properties fo:font-size="14pt" style:font-size-asian="14pt" style:font-size-complex="14pt" fo:font-weight="bold" style:font-weight-asian="bold"/>
    </style:style>
    <style:style style:name="P38" style:family="paragraph" style:parent-style-name="Normal">
      <style:paragraph-properties>
        <style:tab-stops>
          <style:tab-stop style:type="left" style:leader-style="none" style:position="10.386cm"/>
        </style:tab-stops>
      </style:paragraph-properties>
    </style:style>
    <style:style style:name="T38_1" style:family="text">
      <style:text-properties fo:font-size="14pt" style:font-size-asian="14pt" style:font-size-complex="14pt"/>
    </style:style>
    <style:style style:name="P39" style:family="paragraph" style:parent-style-name="Normal">
      <style:paragraph-properties>
        <style:tab-stops>
          <style:tab-stop style:type="left" style:leader-style="none" style:position="8.74cm"/>
        </style:tab-stops>
      </style:paragraph-properties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0" style:family="paragraph" style:parent-style-name="Normal">
      <style:paragraph-properties fo:text-align="center" fo:margin-top="0cm" fo:margin-bottom="0cm"/>
    </style:style>
    <style:style style:name="T40_1" style:family="text" style:parent-style-name="書名">
      <style:text-properties fo:letter-spacing="0cm" fo:color="#000000" fo:font-weight="normal" style:font-weight-asian="normal" style:font-weight-complex="normal"/>
    </style:style>
    <style:style style:name="P41" style:family="paragraph" style:parent-style-name="Normal">
      <style:paragraph-properties fo:text-align="center" fo:line-height="0.564cm" fo:margin-top="0cm" fo:margin-bottom="0cm"/>
    </style:style>
    <style:style style:name="T41_1" style:family="text" style:parent-style-name="書名">
      <style:text-properties fo:letter-spacing="0cm" fo:color="#000000" fo:font-weight="normal" style:font-weight-asian="normal" style:font-weight-complex="normal"/>
    </style:style>
    <style:style style:name="T41_2" style:family="text" style:parent-style-name="書名">
      <style:text-properties fo:letter-spacing="0cm" fo:color="#000000" fo:font-weight="normal" style:font-weight-asian="normal" style:font-weight-complex="normal"/>
    </style:style>
    <style:style style:name="T41_3" style:family="text" style:parent-style-name="書名">
      <style:text-properties fo:letter-spacing="0cm" fo:color="#000000" fo:font-weight="normal" style:font-weight-asian="normal" style:font-weight-complex="normal"/>
    </style:style>
    <style:style style:name="T41_4" style:family="text" style:parent-style-name="書名">
      <style:text-properties fo:letter-spacing="0cm" fo:color="#000000" fo:font-weight="normal" style:font-weight-asian="normal" style:font-weight-complex="normal"/>
    </style:style>
    <style:style style:name="T41_5" style:family="text" style:parent-style-name="書名">
      <style:text-properties fo:letter-spacing="0cm" fo:color="#000000" fo:font-weight="normal" style:font-weight-asian="normal" style:font-weight-complex="normal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2" style:family="paragraph" style:parent-style-name="Normal">
      <style:paragraph-properties fo:text-align="center" fo:line-height="0.564cm" fo:margin-top="0cm" fo:margin-bottom="0cm"/>
    </style:style>
    <style:style style:name="T42_1" style:family="text" style:parent-style-name="書名">
      <style:text-properties fo:letter-spacing="0cm" fo:color="#000000" fo:font-weight="normal" style:font-weight-asian="normal" style:font-weight-complex="normal"/>
    </style:style>
    <style:style style:name="P43" style:family="paragraph" style:parent-style-name="Normal">
      <style:paragraph-properties fo:text-align="center" fo:line-height="0.564cm" fo:margin-top="0cm" fo:margin-bottom="0cm"/>
    </style:style>
    <style:style style:name="T43_1" style:family="text" style:parent-style-name="書名">
      <style:text-properties fo:letter-spacing="0cm" fo:color="#000000" fo:font-weight="normal" style:font-weight-asian="normal" style:font-weight-complex="normal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4" style:family="paragraph" style:parent-style-name="Normal">
      <style:paragraph-properties fo:text-align="center" fo:line-height="0.564cm" fo:margin-top="0cm" fo:margin-bottom="0cm"/>
    </style:style>
    <style:style style:name="T44_1" style:family="text"/>
    <style:style style:name="T44_2" style:family="text"/>
    <style:style style:name="P45" style:family="paragraph" style:parent-style-name="Normal">
      <style:paragraph-properties fo:text-align="center" fo:line-height="0.564cm" fo:margin-top="0cm" fo:margin-bottom="0cm"/>
    </style:style>
    <style:style style:name="T45_1" style:family="text"/>
    <style:style style:name="T45_2" style:family="text"/>
    <style:style style:name="T45_3" style:family="text"/>
    <style:style style:name="T45_4" style:family="text"/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46" style:family="paragraph" style:parent-style-name="Normal">
      <style:paragraph-properties fo:text-align="center" fo:line-height="0.564cm" fo:margin-top="0cm" fo:margin-bottom="0cm"/>
    </style:style>
    <style:style style:name="T46_1" style:family="text"/>
    <style:style style:name="T46_2" style:family="text"/>
    <style:style style:name="P47" style:family="paragraph" style:parent-style-name="Normal">
      <style:paragraph-properties fo:text-align="center" fo:line-height="0.564cm" fo:margin-top="0cm" fo:margin-bottom="0cm"/>
    </style:style>
    <style:style style:name="T47_1" style:family="text"/>
    <style:style style:name="T47_2" style:family="text"/>
    <style:style style:name="T47_3" style:family="text"/>
    <style:style style:name="T47_4" style:family="text">
      <style:text-properties fo:font-size="14pt" style:font-size-asian="14pt" style:font-size-complex="14pt"/>
    </style:style>
    <style:style style:name="P48" style:family="paragraph" style:parent-style-name="Normal">
      <style:text-properties fo:font-size="14pt" style:font-size-asian="14pt" style:font-size-complex="14pt"/>
    </style:style>
    <style:style style:name="P49" style:family="paragraph" style:parent-style-name="Normal">
      <style:text-properties fo:font-size="14pt" style:font-size-asian="14pt" style:font-size-complex="14pt"/>
    </style:style>
    <style:style style:name="P50" style:family="paragraph" style:parent-style-name="Normal">
      <style:paragraph-properties>
        <style:tab-stops>
          <style:tab-stop style:type="center" style:leader-style="none" style:position="8.4cm"/>
        </style:tab-stops>
      </style:paragraph-properties>
    </style:style>
    <style:style style:name="FR22" style:family="graphic" style:parent-style-name="Normal">
      <style:graphic-properties draw:stroke="dash" draw:stroke-dash="Fine_20_Dashed_20__28_var_29_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50_1" style:family="text">
      <style:text-properties fo:font-size="14pt" style:font-size-asian="14pt" style:font-size-complex="14pt"/>
    </style:style>
    <style:style style:name="P51" style:family="paragraph" style:parent-style-name="Normal">
      <style:paragraph-properties>
        <style:tab-stops>
          <style:tab-stop style:type="center" style:leader-style="none" style:position="8.4cm"/>
        </style:tab-stops>
      </style:paragraph-properties>
    </style:style>
    <style:style style:name="T51_1" style:family="text">
      <style:text-properties fo:font-size="14pt" style:font-size-asian="14pt" style:font-size-complex="14pt"/>
    </style:style>
    <style:style style:name="P52" style:family="paragraph" style:parent-style-name="Normal">
      <style:text-properties fo:font-size="14pt" style:font-size-asian="14pt" style:font-size-complex="14pt"/>
    </style:style>
    <style:style style:name="P53" style:family="paragraph" style:parent-style-name="Normal">
      <style:paragraph-properties fo:text-align="center"/>
      <style:text-properties fo:font-size="14pt" style:font-size-asian="14pt" style:font-size-complex="14pt"/>
    </style:style>
    <style:style style:name="FR23" style:family="graphic" style:parent-style-name="Normal">
      <style:graphic-properties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4" style:family="paragraph" style:parent-style-name="清單段落">
      <style:paragraph-properties fo:line-height="0.882cm" fo:margin-top="0cm" fo:margin-bottom="0cm" fo:margin-left="0cm"/>
    </style:style>
    <style:style style:name="T54_1" style:family="text">
      <style:text-properties style:font-name="Times New Roman" style:font-name-asian="標楷體" style:font-size-complex="12pt"/>
    </style:style>
    <style:style style:name="T54_2" style:family="text">
      <style:text-properties style:font-name="Times New Roman" style:font-name-asian="標楷體" style:font-size-complex="12pt"/>
    </style:style>
    <style:style style:name="T54_3" style:family="text">
      <style:text-properties style:font-name="Times New Roman" style:font-name-asian="標楷體" style:font-size-complex="12pt"/>
    </style:style>
    <style:style style:name="FR24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5" style:family="paragraph" style:parent-style-name="Normal">
      <style:text-properties fo:font-size="14pt" style:font-size-asian="14pt" style:font-size-complex="14pt"/>
    </style:style>
    <style:style style:name="FR27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6" style:family="paragraph" style:parent-style-name="Normal">
      <style:paragraph-properties>
        <style:tab-stops>
          <style:tab-stop style:type="left" style:leader-style="none" style:position="14.605cm"/>
        </style:tab-stops>
      </style:paragraph-properties>
      <style:text-properties fo:font-size="14pt" style:font-size-asian="14pt" style:font-size-complex="14pt"/>
    </style:style>
    <style:style style:name="P57" style:family="paragraph" style:parent-style-name="Normal">
      <style:text-properties fo:font-size="14pt" style:font-size-asian="14pt" style:font-size-complex="14pt"/>
    </style:style>
    <style:style style:name="FR28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8" style:family="paragraph" style:parent-style-name="Normal">
      <style:paragraph-properties>
        <style:tab-stops>
          <style:tab-stop style:type="left" style:leader-style="none" style:position="3cm"/>
        </style:tab-stops>
      </style:paragraph-properties>
      <style:text-properties fo:font-size="14pt" style:font-size-asian="14pt" style:font-size-complex="14pt"/>
    </style:style>
    <style:style style:name="FR30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9" style:family="paragraph" style:parent-style-name="Normal">
      <style:text-properties fo:font-size="14pt" style:font-size-asian="14pt" style:font-size-complex="14pt"/>
    </style:style>
    <style:style style:name="FR32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0" style:family="paragraph" style:parent-style-name="Normal">
      <style:text-properties fo:font-size="14pt" style:font-size-asian="14pt" style:font-size-complex="14pt"/>
    </style:style>
    <style:style style:name="FR3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1" style:family="paragraph" style:parent-style-name="Normal">
      <style:paragraph-properties fo:text-align="center" fo:margin-top="0cm" fo:margin-bottom="0cm"/>
    </style:style>
    <style:style style:name="T61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62" style:family="paragraph" style:parent-style-name="Normal">
      <style:paragraph-properties fo:text-align="center" fo:margin-top="0cm" fo:margin-bottom="0cm"/>
    </style:style>
    <style:style style:name="T62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2_2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2_3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63" style:family="paragraph" style:parent-style-name="Normal">
      <style:text-properties style:font-name="標楷體"/>
    </style:style>
    <style:style style:name="FR3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Normal">
      <style:paragraph-properties fo:text-align="center" fo:margin-top="0cm" fo:margin-bottom="0cm"/>
    </style:style>
    <style:style style:name="T64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4_2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4_3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P65" style:family="paragraph" style:parent-style-name="Normal">
      <style:text-properties style:font-name="標楷體"/>
    </style:style>
    <style:style style:name="P66" style:family="paragraph" style:parent-style-name="Normal">
      <style:paragraph-properties>
        <style:tab-stops>
          <style:tab-stop style:type="left" style:leader-style="none" style:position="1.826cm"/>
        </style:tab-stops>
      </style:paragraph-properties>
    </style:style>
    <style:style style:name="FR3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7" style:family="paragraph" style:parent-style-name="Normal">
      <style:paragraph-properties fo:text-align="center" fo:margin-top="0cm" fo:margin-bottom="0cm"/>
    </style:style>
    <style:style style:name="T67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FR4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68" style:family="paragraph" style:parent-style-name="Normal">
      <style:paragraph-properties fo:text-align="center" fo:margin-top="0cm" fo:margin-bottom="0cm"/>
    </style:style>
    <style:style style:name="T68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68_2" style:family="text">
      <style:text-properties fo:font-size="14pt" style:font-size-asian="14pt" style:font-size-complex="14pt"/>
    </style:style>
    <style:style style:name="P69" style:family="paragraph" style:parent-style-name="Normal">
      <style:text-properties fo:font-size="14pt" style:font-size-asian="14pt" style:font-size-complex="14pt"/>
    </style:style>
    <style:style style:name="P70" style:family="paragraph" style:parent-style-name="Normal">
      <style:paragraph-properties>
        <style:tab-stops>
          <style:tab-stop style:type="left" style:leader-style="none" style:position="5.794cm"/>
          <style:tab-stop style:type="right" style:leader-style="none" style:position="16.801cm"/>
        </style:tab-stops>
      </style:paragraph-properties>
    </style:style>
    <style:style style:name="FR41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70_1" style:family="text">
      <style:text-properties fo:font-size="14pt" style:font-size-asian="14pt" style:font-size-complex="14pt"/>
    </style:style>
    <style:style style:name="T70_2" style:family="text">
      <style:text-properties fo:font-size="14pt" style:font-size-asian="14pt" style:font-size-complex="14pt"/>
    </style:style>
    <style:style style:name="FR4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1" style:family="paragraph" style:parent-style-name="Normal">
      <style:paragraph-properties fo:text-align="center" fo:margin-top="0cm" fo:margin-bottom="0cm"/>
    </style:style>
    <style:style style:name="T71_1" style:family="text"/>
    <style:style style:name="P72" style:family="paragraph" style:parent-style-name="Normal">
      <style:text-properties fo:font-size="14pt" style:font-size-asian="14pt" style:font-size-complex="14pt"/>
    </style:style>
    <style:style style:name="FR46" style:family="graphic" style:parent-style-name="Normal">
      <style:graphic-properties draw:stroke="dash" draw:stroke-dash="Fine_20_Dashed_20__28_var_29_3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3" style:family="paragraph" style:parent-style-name="Normal">
      <style:paragraph-properties>
        <style:tab-stops>
          <style:tab-stop style:type="left" style:leader-style="none" style:position="5.927cm"/>
        </style:tab-stops>
      </style:paragraph-properties>
    </style:style>
    <style:style style:name="FR49" style:family="graphic" style:parent-style-name="Normal">
      <style:graphic-properties draw:stroke="dash" draw:stroke-dash="Fine_20_Dashed_20__28_var_29_4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4" style:family="paragraph" style:parent-style-name="清單段落">
      <style:paragraph-properties fo:line-height="0.882cm" fo:margin-top="0cm" fo:margin-bottom="0cm" fo:margin-left="0cm"/>
    </style:style>
    <style:style style:name="T74_1" style:family="text">
      <style:text-properties style:font-name="標楷體" style:font-name-asian="標楷體" style:font-size-complex="12pt"/>
    </style:style>
    <style:style style:name="T74_2" style:family="text">
      <style:text-properties style:font-name="標楷體" style:font-name-asian="標楷體" style:font-size-complex="12pt"/>
    </style:style>
    <style:style style:name="T74_3" style:family="text">
      <style:text-properties style:font-name="Times New Roman" style:font-name-asian="標楷體" style:font-size-complex="12pt"/>
    </style:style>
    <style:style style:name="T74_4" style:family="text">
      <style:text-properties style:font-name="標楷體" style:font-name-asian="標楷體" style:font-size-complex="12pt"/>
    </style:style>
    <style:style style:name="T74_5" style:family="text">
      <style:text-properties style:font-name="Times New Roman" style:font-name-asian="標楷體" style:font-size-complex="12pt"/>
    </style:style>
    <style:style style:name="T74_6" style:family="text">
      <style:text-properties style:font-name="標楷體" style:font-name-asian="標楷體" style:font-size-complex="12pt"/>
    </style:style>
    <style:style style:name="T74_7" style:family="text">
      <style:text-properties style:font-name="標楷體" style:font-name-asian="標楷體" style:font-size-complex="12pt"/>
    </style:style>
    <style:style style:name="T74_8" style:family="text">
      <style:text-properties style:font-name="標楷體" style:font-name-asian="標楷體" style:font-size-complex="12pt"/>
    </style:style>
    <style:style style:name="T74_9" style:family="text">
      <style:text-properties style:font-name="標楷體" style:font-name-asian="標楷體" style:font-size-complex="12pt"/>
    </style:style>
    <style:style style:name="T74_10" style:family="text">
      <style:text-properties style:font-name="標楷體" style:font-name-asian="標楷體" style:font-size-complex="12pt"/>
    </style:style>
    <style:style style:name="T74_11" style:family="text">
      <style:text-properties style:font-name="標楷體" style:font-name-asian="標楷體" style:font-size-complex="12pt"/>
    </style:style>
    <style:style style:name="T74_12" style:family="text">
      <style:text-properties style:font-name="標楷體" style:font-name-asian="標楷體" style:font-size-complex="12pt"/>
    </style:style>
    <style:style style:name="T74_13" style:family="text">
      <style:text-properties style:font-name="標楷體" style:font-name-asian="標楷體" style:font-size-complex="12pt"/>
    </style:style>
    <style:style style:name="P75" style:family="paragraph" style:parent-style-name="Normal">
      <style:paragraph-properties fo:text-align="justify" fo:margin-top="0cm" fo:margin-bottom="0cm"/>
      <style:text-properties style:font-name="標楷體" fo:font-size="14pt" style:font-size-asian="14pt" style:font-size-complex="14pt"/>
    </style:style>
    <style:style style:name="FR50" style:family="graphic" style:parent-style-name="Normal">
      <style:graphic-properties draw:stroke="solid" svg:stroke-width="0.141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ge-content" style:flow-with-text="false" style:wrap="run-through" style:run-through="foreground" fo:wrap-option="wrap" draw:auto-grow-height="false" draw:auto-grow-width="false"/>
    </style:style>
    <style:style style:name="P76" style:family="paragraph" style:parent-style-name="Normal">
      <style:paragraph-properties fo:text-align="center" fo:margin-top="0cm" fo:margin-bottom="0cm"/>
    </style:style>
    <style:style style:name="T76_1" style:family="text">
      <style:text-properties fo:font-size="14pt" style:font-size-asian="14pt" style:font-size-complex="14pt"/>
    </style:style>
    <style:style style:name="T76_2" style:family="text">
      <style:text-properties fo:font-size="14pt" style:font-size-asian="14pt" style:font-size-complex="14pt"/>
    </style:style>
    <style:style style:name="FR52" style:family="graphic" style:parent-style-name="Normal">
      <style:graphic-properties draw:marker-end-width="0.37cm" draw:marker-end="msArrowEnd_20_5" draw:stroke="solid" svg:stroke-width="0.141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7" style:family="paragraph" style:parent-style-name="Normal">
      <style:text-properties fo:background-color="#d8d8d8" style:font-name="標楷體" fo:font-size="14pt" style:font-size-asian="14pt" style:font-size-complex="14pt" fo:font-weight="bold" style:font-weight-asian="bold"/>
    </style:style>
    <style:style style:name="FR5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78" style:family="paragraph" style:parent-style-name="Normal"/>
    <style:style style:name="T78_1" style:family="text">
      <style:text-properties fo:font-size="14pt" style:font-size-asian="14pt" style:font-size-complex="14pt"/>
    </style:style>
    <style:style style:name="FR5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79" style:family="paragraph" style:parent-style-name="Normal"/>
    <style:style style:name="T79_1" style:family="text">
      <style:text-properties fo:font-size="14pt" style:font-size-asian="14pt" style:font-size-complex="14pt"/>
    </style:style>
    <style:style style:name="FR5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0" style:family="paragraph" style:parent-style-name="Normal">
      <style:paragraph-properties fo:text-align="center" fo:margin-top="0cm" fo:margin-bottom="0cm"/>
    </style:style>
    <style:style style:name="T80_1" style:family="text">
      <style:text-properties fo:background-color="#d8d8d8" style:font-name="標楷體" fo:font-size="14pt" style:font-size-asian="14pt" style:font-size-complex="14pt" fo:font-weight="bold" style:font-weight-asian="bold"/>
    </style:style>
    <style:style style:name="T80_2" style:family="text">
      <style:text-properties fo:font-size="14pt" style:font-size-asian="14pt" style:font-size-complex="14pt"/>
    </style:style>
    <style:style style:name="T80_3" style:family="text">
      <style:text-properties fo:font-size="14pt" style:font-size-asian="14pt" style:font-size-complex="14pt"/>
    </style:style>
  </office:automatic-styles>
  <office:body>
    <office:text>
      <text:p text:style-name="P1"><text:span text:style-name="T1_1">臺北市</text:span><text:span text:style-name="T1_2">政府教育</text:span><text:span text:style-name="T1_3">局</text:span><text:span text:style-name="T1_4">暨</text:span><text:span text:style-name="T1_5">所屬機</text:span><text:span text:style-name="T1_6">關</text:span></text:p>
      <text:p text:style-name="P2"><draw:custom-shape svg:x="-1.677cm" svg:y="0.346cm" svg:width="4.452cm" svg:height="26.511cm" draw:style-name="FR1" draw:z-index="4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"><text:span text:style-name="T3_1">重大危安事故標準：</text:span></text:p><text:list text:style-name="LS1" xml:id="list0"><text:list-item><text:p text:style-name="P4"><text:span text:style-name="T4_1">機關內：</text:span></text:p><text:list><text:list-item><text:p text:style-name="P5"><text:span text:style-name="T5_1">危害機關人員設施安全事件，造成機關人員死亡3人以上或受傷10人以上。</text:span></text:p></text:list-item><text:list-item><text:p text:style-name="P6"><text:span text:style-name="T6_1">財物損失新臺幣5000萬元以上。</text:span></text:p></text:list-item><text:list-item><text:p text:style-name="P7"><text:span text:style-name="T7_1">人為故意之危害或破壞事件。</text:span></text:p></text:list-item><text:list-item><text:p text:style-name="P8"><text:span text:style-name="T8_1">涉及簡任級以上機關首長、副首長。</text:span></text:p></text:list-item><text:list-item><text:p text:style-name="P9"><text:span text:style-name="T9_1">媒體大幅報導之重大負面新聞或具有延展擴大可能之重大爭議事件。</text:span></text:p></text:list-item><text:list-item><text:p text:style-name="P10"><text:span text:style-name="T10_1">陳情請願人數200人以上。</text:span></text:p></text:list-item><text:list-item><text:p text:style-name="P11"><text:span text:style-name="T11_1">發生嚴重暴力衝突造成人員傷亡者。</text:span></text:p></text:list-item></text:list></text:list-item><text:list-item><text:p text:style-name="P12"><text:span text:style-name="T12_1">機關外：</text:span></text:p></text:list-item></text:list><text:p text:style-name="P13"><text:span text:style-name="T13_1">依市府政風處</text:span><text:span text:style-name="T13_2">96</text:span><text:span text:style-name="T13_3">年</text:span><text:span text:style-name="T13_4">1</text:span><text:span text:style-name="T13_5">月</text:span><text:span text:style-name="T13_6">15</text:span><text:span text:style-name="T13_7">日</text:span><text:span text:style-name="T13_8">北市政一字第</text:span><text:span text:style-name="T13_9">09630043600</text:span><text:span text:style-name="T13_10">號函頒之「政風機構重大災害通報範圍」內容</text:span><text:span text:style-name="T13_11">（如風災、水災、震災、土石流重大火災、爆炸災害、水利設施災害、旱災、公用氣體與油料管線災害、輸電線路災害、礦災、空難、海難、陸上交通事故、毒性化學物質災害、海洋污染、疫災、動植物疫災、寒害、職業災害、核能災害及其他具新聞性、政治性或敏感性者）</text:span><text:span text:style-name="T13_12">。</text:span></text:p><text:p text:style-name="P14"/></draw:custom-shape><text:span text:style-name="T14_1">緊急</text:span><text:span text:style-name="T14_2">事件</text:span><text:span text:style-name="T14_3">處理標準作業</text:span><text:span text:style-name="T14_4">流程</text:span><text:span text:style-name="T14_5">圖</text:span></text:p>
      <text:p text:style-name="P15"><draw:custom-shape svg:x="6.853cm" svg:y="0.432cm" svg:width="3.505cm" svg:height="1.554cm" draw:style-name="FR2" draw:z-index="0"><draw:enhanced-geometry draw:type="non-primitive" svg:viewBox="0 0 1000000 1000000" draw:enhanced-path="M 201527 0 L 796944 0 1000000 500000 796944 1000000 201527 1000000 0 500000 Z N" draw:text-areas="201527 0 796944 1000000"/><text:p text:style-name="P16"/></draw:custom-shape></text:p>
      <text:p text:style-name="P17"><draw:custom-shape svg:x="7.4cm" svg:y="0.187cm" svg:width="2.401cm" svg:height="1cm" draw:style-name="FR3" draw:z-index="2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18"><text:span text:style-name="T18_1">事件發生</text:span></text:p></draw:custom-shape></text:p>
      <text:p text:style-name="P19"/>
      <text:p text:style-name="P20"><draw:line svg:x1="8.602cm" svg:y1="0.258cm" svg:x2="8.602cm" svg:y2="1.457cm" draw:style-name="FR4" draw:z-index="2"/></text:p>
      <text:p text:style-name="P21"/>
      <text:p text:style-name="P22"><draw:custom-shape svg:x="15.021cm" svg:y="0.044cm" svg:width="3.073cm" svg:height="3.72cm" draw:style-name="FR5" draw:z-index="2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23"><text:span text:style-name="T23_1">先</text:span><text:span text:style-name="T23_2">依權責加以</text:span><text:span text:style-name="T23_3">採取相關疏處、防制措施。</text:span></text:p></draw:custom-shape><draw:custom-shape svg:x="5.604cm" svg:y="0.295cm" svg:width="6.054cm" svg:height="3.053cm" draw:style-name="FR6" draw:z-index="1"><draw:enhanced-geometry draw:type="non-primitive" svg:viewBox="0 0 1000000 1000000" draw:enhanced-path="M 500000 0 L 0 500000 500000 1000000 1000000 500000 Z N" draw:text-areas="250000 250000 750000 750000"/><text:p text:style-name="P24"><text:span text:style-name="T24_1">現場人員</text:span></text:p><text:p text:style-name="P25"><text:span text:style-name="T25_1">判別事件</text:span><text:span text:style-name="T25_2">種類</text:span></text:p></draw:custom-shape></text:p>
      <text:p text:style-name="P26"/>
      <text:p text:style-name="P27"/>
      <text:p text:style-name="P28"><draw:line svg:x1="11.645cm" svg:y1="0.086cm" svg:x2="15.048cm" svg:y2="0.086cm" draw:style-name="FR7" draw:z-index="24"/><text:span text:style-name="T28_1"><text:tab/></text:span></text:p>
      <text:p text:style-name="P29"><text:span text:style-name="T29_1"><text:tab/></text:span></text:p>
      <text:p text:style-name="P30"><draw:connector draw:type="line" svg:x1="8.652cm" svg:y1="0.482cm" svg:x2="8.652cm" svg:y2="1.081cm" draw:style-name="FR8" draw:z-index="43"/></text:p>
      <text:p text:style-name="P31"/>
      <text:p text:style-name="P32"><draw:connector draw:type="line" svg:x1="5.782cm" svg:y1="0.012cm" svg:x2="11.419cm" svg:y2="0.012cm" draw:style-name="FR9" draw:z-index="19"/><draw:line svg:x1="11.367cm" svg:y1="0.009cm" svg:x2="11.367cm" svg:y2="1.208cm" draw:style-name="FR10" draw:z-index="20"/><draw:line svg:x1="5.884cm" svg:y1="0.005cm" svg:x2="5.884cm" svg:y2="1.205cm" draw:style-name="FR11" draw:z-index="18"/><text:span text:style-name="T32_1"><text:tab/></text:span><text:span text:style-name="T32_2"><text:tab/></text:span></text:p>
      <text:p text:style-name="P33"><text:span text:style-name="T33_1"><text:tab/></text:span></text:p>
      <text:p text:style-name="P34"><draw:custom-shape svg:x="9.345cm" svg:y="0.014cm" svg:width="4.053cm" svg:height="1.053cm" draw:style-name="FR12" draw:z-index="3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5"><text:span text:style-name="T35_1">重大輿情報導</text:span></text:p></draw:custom-shape><draw:custom-shape svg:x="3.866cm" svg:y="0.042cm" svg:width="4.053cm" svg:height="1.053cm" draw:style-name="FR13" draw:z-index="29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36"><text:span text:style-name="T36_1">危安事</text:span><text:span text:style-name="T36_2">件</text:span></text:p></draw:custom-shape><text:span text:style-name="T36_3"><text:s text:c="11"/></text:span><text:span text:style-name="T36_4"><text:tab/><text:tab/></text:span></text:p>
      <text:p text:style-name="P37"><draw:line svg:x1="4.584cm" svg:y1="0.392cm" svg:x2="4.572cm" svg:y2="1.591cm" draw:style-name="FR14" draw:z-index="40"/><draw:line svg:x1="10.052cm" svg:y1="0.392cm" svg:x2="10.065cm" svg:y2="1.591cm" draw:style-name="FR15" draw:z-index="41"/><draw:line svg:x1="12.666cm" svg:y1="0.42cm" svg:x2="12.679cm" svg:y2="1.619cm" draw:style-name="FR16" draw:z-index="42"/><draw:line svg:x1="7.11cm" svg:y1="0.42cm" svg:x2="7.123cm" svg:y2="1.619cm" draw:style-name="FR17" draw:z-index="39"/><text:span text:style-name="T37_1"><text:tab/></text:span></text:p>
      <text:p text:style-name="P38"><text:span text:style-name="T38_1"><text:tab/></text:span></text:p>
      <text:p text:style-name="P39"><draw:custom-shape svg:x="8.939cm" svg:y="0.429cm" svg:width="2.252cm" svg:height="3.552cm" draw:style-name="FR18" draw:z-index="3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0"><text:span text:style-name="T40_1">平面媒體日報：</text:span></text:p><text:p text:style-name="P41"><text:span text:style-name="T41_1">平日上午</text:span><text:span text:style-name="T41_2">7</text:span><text:span text:style-name="T41_3">時前、假日上午</text:span><text:span text:style-name="T41_4">7</text:span><text:span text:style-name="T41_5">時30分前</text:span></text:p></draw:custom-shape><draw:custom-shape svg:x="11.619cm" svg:y="0.457cm" svg:width="2.252cm" svg:height="3.552cm" draw:style-name="FR19" draw:z-index="32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2"><text:span text:style-name="T42_1">電視及廣播：</text:span></text:p><text:p text:style-name="P43"><text:span text:style-name="T43_1">於新聞或跑馬燈首次播出之1小時內</text:span></text:p></draw:custom-shape><draw:custom-shape svg:x="5.976cm" svg:y="0.429cm" svg:width="2.252cm" svg:height="3.552cm" draw:style-name="FR20" draw:z-index="34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4"><text:span text:style-name="T44_1">一般事件</text:span><text:span text:style-name="T44_2">：</text:span></text:p><text:p text:style-name="P45"><text:span text:style-name="T45_1">發生事故後</text:span><text:span text:style-name="T45_2">30</text:span><text:span text:style-name="T45_3">分鐘內</text:span><text:span text:style-name="T45_4">通報</text:span></text:p></draw:custom-shape><draw:custom-shape svg:x="3.418cm" svg:y="0.429cm" svg:width="2.252cm" svg:height="3.552cm" draw:style-name="FR21" draw:z-index="31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46"><text:span text:style-name="T46_1">重大事件</text:span><text:span text:style-name="T46_2">：</text:span></text:p><text:p text:style-name="P47"><text:span text:style-name="T47_1">發生事故後</text:span><text:span text:style-name="T47_2">60</text:span><text:span text:style-name="T47_3">分鐘內通報</text:span></text:p></draw:custom-shape><text:span text:style-name="T47_4"><text:tab/></text:span></text:p>
      <text:p text:style-name="P48"/>
      <text:p text:style-name="P49"/>
      <text:p text:style-name="P50"><draw:connector draw:type="line" svg:x1="2.748cm" svg:y1="0.383cm" svg:x2="3.381cm" svg:y2="0.383cm" draw:style-name="FR22" draw:z-index="45"/><text:span text:style-name="T50_1"><text:tab/></text:span></text:p>
      <text:p text:style-name="P51"><text:span text:style-name="T51_1"><text:tab/></text:span></text:p>
      <text:p text:style-name="P52"/>
      <text:p text:style-name="P53"><draw:custom-shape svg:x="15.021cm" svg:y="0.021cm" svg:width="3.069cm" svg:height="6.948cm" draw:style-name="FR23" draw:z-index="55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54"><text:span text:style-name="T54_1">政風室、軍訓室(校安中心)、業務主管科及</text:span><text:span text:style-name="T54_2">督學</text:span><text:span text:style-name="T54_3">室各自接獲訊息後，亦應互為通報及通知本局首長。</text:span></text:p></draw:custom-shape><draw:connector draw:type="line" svg:x1="4.501cm" svg:y1="0.547cm" svg:x2="4.501cm" svg:y2="1.746cm" draw:style-name="FR24" draw:z-index="22"/><draw:connector draw:type="line" svg:x1="10.077cm" svg:y1="0.547cm" svg:x2="10.077cm" svg:y2="1.746cm" draw:style-name="FR25" draw:z-index="35"/><draw:connector draw:type="line" svg:x1="7.135cm" svg:y1="0.547cm" svg:x2="7.137cm" svg:y2="1.746cm" draw:style-name="FR26" draw:z-index="36"/></text:p>
      <text:p text:style-name="P55"><draw:connector draw:type="line" svg:x1="12.772cm" svg:y1="0.007cm" svg:x2="12.785cm" svg:y2="1.207cm" draw:style-name="FR27" draw:z-index="21"/></text:p>
      <text:p text:style-name="P56"/>
      <text:p text:style-name="P57"><draw:line svg:x1="8.59cm" svg:y1="0.041cm" svg:x2="8.602cm" svg:y2="1.24cm" draw:style-name="FR28" draw:z-index="38"/><draw:connector draw:type="line" svg:x1="4.509cm" svg:y1="0.042cm" svg:x2="12.822cm" svg:y2="0.044cm" draw:style-name="FR29" draw:z-index="11"/></text:p>
      <text:p text:style-name="P58"><draw:line svg:x1="5.796cm" svg:y1="-2.759cm" svg:x2="5.796cm" svg:y2="2.829cm" draw:style-name="FR30" draw:transform="translate(0cm -2.794cm) rotate (-1.570796327) translate(5.796cm 0.035cm)" draw:z-index="17"/><draw:connector draw:type="line" svg:x1="3.032cm" svg:y1="0.035cm" svg:x2="3.014cm" svg:y2="6.193cm" draw:style-name="FR31" draw:z-index="16"/></text:p>
      <text:p text:style-name="P59"><draw:line svg:x1="7.19cm" svg:y1="0.183cm" svg:x2="7.209cm" svg:y2="0.884cm" draw:style-name="FR32" draw:z-index="53"/><draw:line svg:x1="10.065cm" svg:y1="0.183cm" svg:x2="10.077cm" svg:y2="1.383cm" draw:style-name="FR33" draw:z-index="52"/><draw:line svg:x1="12.908cm" svg:y1="0.104cm" svg:x2="12.928cm" svg:y2="0.804cm" draw:style-name="FR34" draw:z-index="28"/><draw:connector draw:type="line" svg:x1="4.519cm" svg:y1="0.104cm" svg:x2="12.972cm" svg:y2="0.106cm" draw:style-name="FR35" draw:z-index="23"/><draw:line svg:x1="4.572cm" svg:y1="0.104cm" svg:x2="4.584cm" svg:y2="1.304cm" draw:style-name="FR36" draw:z-index="51"/></text:p>
      <text:p text:style-name="P60"><draw:custom-shape svg:x="5.858cm" svg:y="0.21cm" svg:width="2.82cm" svg:height="1.552cm" draw:style-name="FR37" draw:z-index="3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1"><text:span text:style-name="T61_1">軍訓室</text:span></text:p><text:p text:style-name="P62"><text:span text:style-name="T62_1">(</text:span><text:span text:style-name="T62_2">校安中心</text:span><text:span text:style-name="T62_3">)</text:span></text:p><text:p text:style-name="P63"/></draw:custom-shape><draw:custom-shape svg:x="11.476cm" svg:y="0.21cm" svg:width="3.253cm" svg:height="1.552cm" draw:style-name="FR38" draw:z-index="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4"><text:span text:style-name="T64_1">業務主管科</text:span><text:span text:style-name="T64_2">及督學</text:span><text:span text:style-name="T64_3">室</text:span></text:p><text:p text:style-name="P65"/></draw:custom-shape></text:p>
      <text:p text:style-name="P66"><draw:custom-shape svg:x="8.812cm" svg:y="0.141cm" svg:width="2.454cm" svg:height="1.053cm" draw:style-name="FR39" draw:z-index="8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7"><text:span text:style-name="T67_1">政風室</text:span></text:p></draw:custom-shape><draw:custom-shape svg:x="3.355cm" svg:y="0.141cm" svg:width="2.454cm" svg:height="1.053cm" draw:style-name="FR40" draw:z-index="7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68"><text:span text:style-name="T68_1">機關首長</text:span></text:p></draw:custom-shape><text:span text:style-name="T68_2"><text:tab/></text:span></text:p>
      <text:p text:style-name="P69"/>
      <text:p text:style-name="P70"><draw:connector draw:type="line" svg:x1="7.211cm" svg:y1="0.032cm" svg:x2="7.213cm" svg:y2="0.631cm" draw:style-name="FR41" draw:z-index="48"/><draw:connector draw:type="line" svg:x1="10.097cm" svg:y1="0.032cm" svg:x2="10.097cm" svg:y2="0.631cm" draw:style-name="FR42" draw:z-index="49"/><draw:connector draw:type="line" svg:x1="12.908cm" svg:y1="0.032cm" svg:x2="12.908cm" svg:y2="0.631cm" draw:style-name="FR43" draw:z-index="50"/><draw:connector draw:type="line" svg:x1="4.62cm" svg:y1="0.032cm" svg:x2="4.62cm" svg:y2="0.631cm" draw:style-name="FR44" draw:z-index="47"/><text:span text:style-name="T70_1"><text:tab/><text:tab/></text:span><text:span text:style-name="T70_2"><text:s text:c="38"/></text:span><draw:frame svg:x="-2.226cm" svg:y="-25.848cm" svg:width="2.593cm" svg:height="2.593cm" draw:style-name="FR45" text:anchor-type="char" draw:z-index="5"><draw:text-box><text:p text:style-name="P71"><text:span text:style-name="T71_1">二級事件</text:span></text:p></draw:text-box></draw:frame></text:p>
      <text:p text:style-name="P72"><draw:connector draw:type="line" svg:x1="12.896cm" svg:y1="0.063cm" svg:x2="15.21cm" svg:y2="0.063cm" draw:style-name="FR46" draw:z-index="54"/><draw:connector draw:type="line" svg:x1="4.595cm" svg:y1="0.063cm" svg:x2="12.908cm" svg:y2="0.063cm" draw:style-name="FR47" draw:z-index="46"/><draw:line svg:x1="8.652cm" svg:y1="0.063cm" svg:x2="8.664cm" svg:y2="1.263cm" draw:style-name="FR48" draw:z-index="13"/></text:p>
      <text:p text:style-name="P73"><draw:custom-shape svg:x="11.619cm" svg:y="1.201cm" svg:width="6.475cm" svg:height="4.948cm" draw:style-name="FR49" draw:z-index="10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74"><text:span text:style-name="T74_1">各機</text:span><text:span text:style-name="T74_2">關</text:span><text:span text:style-name="T74_3">(若為本局局內發生事件則為案關科室)</text:span><text:span text:style-name="T74_4">於事件發生後</text:span><text:span text:style-name="T74_5">2</text:span><text:span text:style-name="T74_6">日內，需再填具「臺北市政府教育局暨</text:span><text:span text:style-name="T74_7">所屬機</text:span><text:span text:style-name="T74_8">關</text:span><text:span text:style-name="T74_9">緊急事件通報表」並送</text:span><text:span text:style-name="T74_10">本局</text:span><text:span text:style-name="T74_11">政風室</text:span><text:span text:style-name="T74_12">備查</text:span><text:span text:style-name="T74_13">。</text:span></text:p><text:p text:style-name="P75"/></draw:custom-shape><draw:connector draw:type="line" svg:x1="3.032cm" svg:y1="2.217cm" svg:x2="5.644cm" svg:y2="2.219cm" draw:style-name="FR50" draw:z-index="15"/><draw:custom-shape svg:x="7.183cm" svg:y="26.702cm" svg:width="3.053cm" svg:height="1.053cm" draw:style-name="FR51" draw:z-index="4"><draw:enhanced-geometry draw:type="non-primitive" svg:viewBox="0 0 1000000 1000000" draw:enhanced-path="M 160879 0 X 0 500000 160879 1000000 L 839120 1000000 X 1000000 500000 839120 0 Z N" draw:text-areas="47129 146435 952870 853564"/><text:p text:style-name="P76"><text:span text:style-name="T76_1">事件</text:span><text:span text:style-name="T76_2">結束</text:span></text:p></draw:custom-shape><draw:line svg:x1="8.662cm" svg:y1="3.695cm" svg:x2="8.662cm" svg:y2="4.895cm" draw:style-name="FR52" draw:z-index="14"/><draw:custom-shape svg:x="5.618cm" svg:y="0.669cm" svg:width="6.054cm" svg:height="3.053cm" draw:style-name="FR53" draw:z-index="12"><draw:enhanced-geometry draw:type="non-primitive" svg:viewBox="0 0 1000000 1000000" draw:enhanced-path="M 500000 0 L 0 500000 500000 1000000 1000000 500000 Z N" draw:text-areas="250000 250000 750000 750000"/><text:p text:style-name="P77"/></draw:custom-shape><draw:frame svg:x="9.045cm" svg:y="3.757cm" svg:width="0.931cm" svg:height="0.053cm" draw:style-name="FR54" text:anchor-type="char" draw:z-index="37"><draw:text-box fo:min-height="5.3cm"><text:p text:style-name="P78"><text:span text:style-name="T78_1">是</text:span></text:p></draw:text-box></draw:frame><draw:frame svg:x="4.699cm" svg:y="1cm" svg:width="0.931cm" svg:height="0.053cm" draw:style-name="FR55" text:anchor-type="char" draw:z-index="9"><draw:text-box fo:min-height="5.3cm"><text:p text:style-name="P79"><text:span text:style-name="T79_1">否</text:span></text:p></draw:text-box></draw:frame><draw:custom-shape svg:x="7.029cm" svg:y="1.896cm" svg:width="3.62cm" svg:height="0.596cm" draw:style-name="FR56" draw:z-index="26"><draw:enhanced-geometry draw:type="non-primitive" draw:modifiers="125000" svg:viewBox="0 0 1000000 1000000" draw:enhanced-path="M 125000 0 X 0 125000 L 0 875000 Y 125000 1000000 L 875000 1000000 X 1000000 875000 L 1000000 125000 Y 875000 0 Z N" draw:text-areas="36574 36574 963425 963425" draw:glue-points="500000 0 0 500000 500000 1000000 1000000 500000"/><text:p text:style-name="P80"><text:span text:style-name="T80_1">事件是否解決</text:span></text:p></draw:custom-shape><text:span text:style-name="T80_2"><text:s/></text:span><text:span text:style-name="T80_3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" style:display-name=" 字元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書名" style:family="text" style:parent-style-name="Default_20_Paragraph_20_Font">
      <style:text-properties fo:letter-spacing="0.009cm" fo:font-variant="small-caps"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3" style:family="text">
      <style:text-properties style:font-name="Times New Roman" style:font-name-asian="標楷體" style:font-name-complex="Times New Roman"/>
    </style:style>
    <style:style style:name="List2Level4" style:family="text">
      <style:text-properties style:font-name="Times New Roman" style:font-name-complex="Times New Roman"/>
    </style:style>
    <text:list-style style:name="LS2">
      <text:list-level-style-number style:num-format="壹, 貳, 參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一, 十, 一百(繁), ..." text:style-name="List2Level2" style:num-suffix=")" style:num-prefix="(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１, ２, ３, ..." text:style-name="List2Level3" style:num-suffix="、" text:level="4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1" text:style-name="List2Level4" style:num-suffix=")" style:num-prefix="(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Times New Roman"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3cm" fo:padding-left="0cm" fo:margin-left="2.2cm" fo:padding-right="0cm" fo:margin-right="2cm"/>
      <style:footer-style>
        <style:header-footer-properties fo:min-height="0.4cm" style:dynamic-spacing="true"/>
      </style:footer-style>
    </style:page-layout>
    <style:style style:name="P1" style:family="paragraph" style:parent-style-name="Footer" style:master-page-name="Standard"/>
    <style:style style:name="P2" style:family="paragraph" style:parent-style-name="Normal"/>
  </office:automatic-styles>
  <office:master-styles>
    <style:master-page style:name="Standard" style:page-layout-name="pm1">
      <style:footer>
        <text:p text:style-name="P1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教育局花博展期事件通報處理流程圖</dc:title>
    <meta:initial-creator>teaadmi</meta:initial-creator>
    <meta:creation-date>2012-08-03T04:40:00</meta:creation-date>
    <dc:creator>AliceWu</dc:creator>
    <dc:date>2012-08-03T04:40:00</dc:date>
    <meta:print-date>2012-04-10T13:28:00</meta:print-date>
    <meta:editing-cycles>2</meta:editing-cycles>
    <meta:document-statistic meta:page-count="1" meta:paragraph-count="1" meta:row-count="1" meta:word-count="27" meta:character-count="184" meta:non-whitespace-character-count="158"/>
  </office:meta>
</office:document-meta>
</file>