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8cm" svg:height="15.899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7cm" svg:height="1.812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0-19T01:32:00</meta:creation-date>
    <dc:creator>AliceWu</dc:creator>
    <dc:date>2012-10-19T01:33:00</dc:date>
    <meta:editing-cycles>1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