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0.423cm"/>
      <style:text-properties style:font-name="標楷體" style:font-name-asian="標楷體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T5_8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/>
    </style:style>
    <style:style style:name="T7_13" style:family="text">
      <style:text-properties style:font-name="標楷體" style:font-name-asian="標楷體"/>
    </style:style>
    <style:style style:name="T7_14" style:family="text">
      <style:text-properties style:font-name="標楷體" style:font-name-asian="標楷體"/>
    </style:style>
    <style:style style:name="T7_15" style:family="text">
      <style:text-properties style:font-name="標楷體" style:font-name-asian="標楷體"/>
    </style:style>
    <style:style style:name="T7_16" style:family="text">
      <style:text-properties style:font-name="標楷體" style:font-name-asian="標楷體"/>
    </style:style>
    <style:style style:name="T7_17" style:family="text">
      <style:text-properties style:font-name="標楷體" style:font-name-asian="標楷體"/>
    </style:style>
    <style:style style:name="T7_18" style:family="text">
      <style:text-properties style:font-name="標楷體" style:font-name-asian="標楷體"/>
    </style:style>
    <style:style style:name="T7_19" style:family="text">
      <style:text-properties style:font-name="標楷體" style:font-name-asian="標楷體"/>
    </style:style>
    <style:style style:name="P8" style:family="paragraph" style:parent-style-name="Normal">
      <style:paragraph-properties fo:line-height="0.423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/>
    </style:style>
    <style:style style:name="T8_12" style:family="text">
      <style:text-properties style:font-name="標楷體" style:font-name-asian="標楷體"/>
    </style:style>
    <style:style style:name="T8_13" style:family="text">
      <style:text-properties style:font-name="標楷體" style:font-name-asian="標楷體"/>
    </style:style>
    <style:style style:name="T8_14" style:family="text">
      <style:text-properties style:font-name="標楷體" style:font-name-asian="標楷體"/>
    </style:style>
    <style:style style:name="T8_15" style:family="text">
      <style:text-properties style:font-name="標楷體" style:font-name-asian="標楷體"/>
    </style:style>
    <style:style style:name="T8_16" style:family="text">
      <style:text-properties style:font-name="標楷體" style:font-name-asian="標楷體"/>
    </style:style>
    <style:style style:name="T8_17" style:family="text">
      <style:text-properties style:font-name="標楷體" style:font-name-asian="標楷體"/>
    </style:style>
    <style:style style:name="T8_18" style:family="text">
      <style:text-properties style:font-name="標楷體" style:font-name-asian="標楷體"/>
    </style:style>
    <style:style style:name="T8_19" style:family="text">
      <style:text-properties style:font-name="標楷體" style:font-name-asian="標楷體"/>
    </style:style>
    <style:style style:name="T8_20" style:family="text">
      <style:text-properties style:font-name="標楷體" style:font-name-asian="標楷體"/>
    </style:style>
    <style:style style:name="T8_21" style:family="text">
      <style:text-properties style:font-name="標楷體" style:font-name-asian="標楷體"/>
    </style:style>
    <style:style style:name="T8_22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</style:style>
    <style:style style:name="T22_1" style:family="text">
      <style:text-properties style:font-name="標楷體" style:font-name-asian="標楷體"/>
    </style:style>
  </office:automatic-styles>
  <office:body>
    <office:text>
      <text:p text:style-name="P1"><text:span text:style-name="T1_1">附件十七、承辦登記表</text:span></text:p>
      <text:p text:style-name="P2"><text:span text:style-name="T2_1">臺北市政府</text:span><text:span text:style-name="T2_2">○○○</text:span></text:p>
      <text:p text:style-name="P3"><text:span text:style-name="T3_1">承辦登記表</text:span></text:p>
      <text:p text:style-name="P4"/>
      <text:p text:style-name="P5"><text:span text:style-name="T5_1">列印機關</text:span><text:span text:style-name="T5_2">(單位)：　</text:span><text:span text:style-name="T5_3"><text:s/></text:span><text:span text:style-name="T5_4"><text:s text:c="18"/></text:span><text:span text:style-name="T5_5">列印</text:span><text:span text:style-name="T5_6">時間起迄：XXX/XX/XX<text:s/>XX:XX<text:s/>–<text:s/>XXX/XX/XX<text:s/>XX:XX</text:span><text:span text:style-name="T5_7"><text:s text:c="12"/></text:span><text:span text:style-name="T5_8">頁　　次：X/X</text:span></text:p>
      <text:p text:style-name="P6"><text:span text:style-name="T6_1">列</text:span><text:span text:style-name="T6_2"><text:s text:c="2"/>印<text:s text:c="2"/>人<text:s text:c="2"/>員：　</text:span><text:span text:style-name="T6_3"><text:s text:c="45"/></text:span><text:span text:style-name="T6_4">　　　　　　　　　　　　　　　　　列印日期：XXX/XX/XX</text:span></text:p>
      <text:p text:style-name="P7"><text:span text:style-name="T7_1">收文號</text:span><text:span text:style-name="T7_2"><text:s text:c="3"/></text:span><text:span text:style-name="T7_3">收文日期</text:span><text:span text:style-name="T7_4"><text:s text:c="4"/></text:span><text:span text:style-name="T7_5">來文者</text:span><text:span text:style-name="T7_6"><text:s/>來文日期<text:s text:c="2"/></text:span><text:span text:style-name="T7_7">來文字號<text:s text:c="2"/></text:span><text:span text:style-name="T7_8"><text:s/></text:span><text:span text:style-name="T7_9">文別</text:span><text:span text:style-name="T7_10"><text:s text:c="2"/></text:span><text:span text:style-name="T7_11">收文附件<text:s/></text:span><text:span text:style-name="T7_12">陳核日期</text:span><text:span text:style-name="T7_13"><text:s/>結案</text:span><text:span text:style-name="T7_14">日期</text:span><text:span text:style-name="T7_15"><text:s/></text:span><text:span text:style-name="T7_16">歸檔日期</text:span><text:span text:style-name="T7_17"><text:s text:c="3"/>承辦人<text:s text:c="3"/></text:span><text:span text:style-name="T7_18"><text:s text:c="2"/></text:span><text:span text:style-name="T7_19">核判人員</text:span></text:p>
      <text:p text:style-name="P8"><text:span text:style-name="T8_1">發文號　</text:span><text:span text:style-name="T8_2"><text:s/></text:span><text:span text:style-name="T8_3">發文日期　</text:span><text:span text:style-name="T8_4"><text:s/></text:span><text:span text:style-name="T8_5"><text:s/></text:span><text:span text:style-name="T8_6">受文者</text:span><text:span text:style-name="T8_7"><text:s text:c="2"/>　　　　</text:span><text:span text:style-name="T8_8"><text:s/></text:span><text:span text:style-name="T8_9">發文字號　</text:span><text:span text:style-name="T8_10"><text:s text:c="2"/></text:span><text:span text:style-name="T8_11"><text:s text:c="2"/></text:span><text:span text:style-name="T8_12"><text:s/></text:span><text:span text:style-name="T8_13"><text:s/></text:span><text:span text:style-name="T8_14"><text:s/>發文</text:span><text:span text:style-name="T8_15">附件　　　<text:s text:c="6"/></text:span><text:span text:style-name="T8_16"><text:s text:c="2"/></text:span><text:span text:style-name="T8_17"><text:s text:c="4"/></text:span><text:span text:style-name="T8_18"><text:s text:c="11"/></text:span><text:span text:style-name="T8_19">　<text:s/></text:span><text:span text:style-name="T8_20"><text:s text:c="15"/></text:span><text:span text:style-name="T8_21"><text:s text:c="2"/></text:span><text:span text:style-name="T8_22">　　</text:span></text:p>
      <text:p text:style-name="P9"><draw:line svg:x1="0cm" svg:y1="0.062cm" svg:x2="25.4cm" svg:y2="0.062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1_1">合計</text:span><text:span text:style-name="T21_2">:　件<text:tab/></text:span></text:p>
      <text:p text:style-name="P22"><text:span text:style-name="T22_1">總計：<text:s/>件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7、承辦登記表</dc:title>
    <meta:initial-creator>tcg</meta:initial-creator>
    <meta:creation-date>2006-07-28T01:58:00</meta:creation-date>
    <dc:creator>Administrator</dc:creator>
    <dc:date>2013-01-28T09:44:00</dc:date>
    <meta:print-date>2012-12-26T03:11:00</meta:print-date>
    <meta:editing-cycles>30</meta:editing-cycles>
    <meta:editing-duration>PT17M</meta:editing-duration>
    <meta:document-statistic meta:page-count="1" meta:paragraph-count="1" meta:row-count="2" meta:word-count="57" meta:character-count="387" meta:non-whitespace-character-count="331"/>
  </office:meta>
</office:document-meta>
</file>