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19.397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6cm" svg:height="5.267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3-02-27T00:57:00</meta:creation-date>
    <dc:creator>AliceWu</dc:creator>
    <dc:date>2013-02-27T00:58:00</dc:date>
    <meta:editing-cycles>1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