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8cm" svg:height="15.987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6cm" svg:height="9.601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3-05-27T01:36:00</meta:creation-date>
    <dc:creator>AliceWu</dc:creator>
    <dc:date>2013-05-27T01:37:00</dc:date>
    <meta:editing-cycles>1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