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jpeg" manifest:full-path="Pictures/image1.jpeg"/>
  <manifest:file-entry manifest:media-type="image/jpeg" manifest:full-path="Pictures/image2.jpeg"/>
  <manifest:file-entry manifest:media-type="image/jpeg" manifest:full-path="Pictures/image3.jpeg"/>
  <manifest:file-entry manifest:media-type="image/png" manifest:full-path="Pictures/image4.png"/>
  <manifest:file-entry manifest:media-type="" manifest:full-path="ObjectReplacements/"/>
  <manifest:file-entry manifest:media-type="application/vnd.sun.star.oleobject" manifest:full-path="Object 1"/>
  <manifest:file-entry manifest:media-type="" manifest:full-path="ObjectReplacements/Object 1"/>
  <manifest:file-entry manifest:media-type="application/vnd.sun.star.oleobject" manifest:full-path="Object 2"/>
  <manifest:file-entry manifest:media-type="" manifest:full-path="ObjectReplacements/Object 2"/>
  <manifest:file-entry manifest:media-type="application/vnd.sun.star.oleobject" manifest:full-path="Object 3"/>
  <manifest:file-entry manifest:media-type="" manifest:full-path="ObjectReplacements/Object 3"/>
  <manifest:file-entry manifest:media-type="application/vnd.sun.star.oleobject" manifest:full-path="Object 4"/>
  <manifest:file-entry manifest:media-type="" manifest:full-path="ObjectReplacements/Object 4"/>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Symbol" svg:font-family="Symbol" style:font-pitch="variable" style:font-family-generic="roman" style:font-charset="x-symbol"/>
    <style:font-face style:name="標楷體" svg:font-family="標楷體" style:font-pitch="fixed" style:font-family-generic="script"/>
    <style:font-face style:name="Georgia" svg:font-family="Georgia" style:font-pitch="variable" style:font-family-generic="roman"/>
    <style:font-face style:name="CMEXa1" svg:font-family="CMEXa1"/>
    <style:font-face style:name="新細明體" svg:font-family="新細明體" style:font-pitch="variable" style:font-family-generic="roman"/>
  </office:font-face-decls>
  <office:automatic-styles>
    <style:style style:name="P1" style:family="paragraph" style:parent-style-name="Normal" style:master-page-name="Standard"/>
    <style:style style:name="T1_1" style:family="text">
      <style:text-properties fo:color="#000000" fo:font-size="14pt" style:font-name-asian="標楷體" style:font-size-asian="14pt"/>
    </style:style>
    <style:style style:name="P2" style:family="paragraph" style:parent-style-name="Normal">
      <style:paragraph-properties fo:text-align="center"/>
    </style:style>
    <style:style style:name="T2_1" style:family="text">
      <style:text-properties style:font-name="Georgia" fo:font-size="30pt" style:font-name-asian="標楷體" style:font-size-asian="30pt" style:font-size-complex="30pt" fo:font-weight="bold" style:font-weight-asian="bold"/>
    </style:style>
    <style:style style:name="T2_2" style:family="text">
      <style:text-properties style:font-name="Georgia" fo:font-size="30pt" style:font-name-asian="標楷體" style:font-size-asian="30pt" style:font-size-complex="30pt" fo:font-weight="bold" style:font-weight-asian="bold"/>
    </style:style>
    <style:style style:name="P3" style:family="paragraph" style:parent-style-name="Normal">
      <style:paragraph-properties fo:text-indent="0.85cm" fo:line-height="0.847cm"/>
    </style:style>
    <style:style style:name="T3_1" style:family="text">
      <style:text-properties style:font-name="標楷體" fo:font-size="14pt" style:font-name-asian="標楷體" style:font-size-asian="14pt"/>
    </style:style>
    <style:style style:name="T3_2" style:family="text">
      <style:text-properties style:font-name="標楷體" fo:font-size="14pt" style:font-name-asian="標楷體" style:font-size-asian="14pt"/>
    </style:style>
    <style:style style:name="T3_3" style:family="text">
      <style:text-properties style:font-name="標楷體" fo:font-size="14pt" style:font-name-asian="標楷體" style:font-size-asian="14pt"/>
    </style:style>
    <style:style style:name="T3_4" style:family="text">
      <style:text-properties style:font-name="標楷體" fo:font-size="14pt" style:font-name-asian="標楷體" style:font-size-asian="14pt"/>
    </style:style>
    <style:style style:name="T3_5" style:family="text">
      <style:text-properties style:font-name="標楷體" fo:font-size="14pt" style:font-name-asian="標楷體" style:font-size-asian="14pt"/>
    </style:style>
    <style:style style:name="T3_6" style:family="text">
      <style:text-properties style:font-name="標楷體" fo:font-size="14pt" style:font-name-asian="標楷體" style:font-size-asian="14pt"/>
    </style:style>
    <style:style style:name="T3_7" style:family="text">
      <style:text-properties style:font-name="標楷體" fo:font-size="14pt" style:font-name-asian="標楷體" style:font-size-asian="14pt"/>
    </style:style>
    <style:style style:name="T3_8" style:family="text">
      <style:text-properties style:font-name="標楷體" fo:font-size="14pt" style:font-name-asian="標楷體" style:font-size-asian="14pt"/>
    </style:style>
    <style:style style:name="T3_9" style:family="text">
      <style:text-properties style:font-name="標楷體" fo:font-size="14pt" style:font-name-asian="標楷體" style:font-size-asian="14pt"/>
    </style:style>
    <style:style style:name="T3_10" style:family="text">
      <style:text-properties style:font-name="標楷體" fo:font-size="14pt" style:font-name-asian="標楷體" style:font-size-asian="14pt"/>
    </style:style>
    <style:style style:name="T3_11" style:family="text">
      <style:text-properties style:font-name="標楷體" fo:font-size="14pt" style:font-name-asian="標楷體" style:font-size-asian="14pt"/>
    </style:style>
    <style:style style:name="T3_12" style:family="text">
      <style:text-properties style:font-name="標楷體" fo:font-size="14pt" style:font-name-asian="標楷體" style:font-size-asian="14pt"/>
    </style:style>
    <style:style style:name="T3_13" style:family="text">
      <style:text-properties style:font-name="標楷體" fo:font-size="14pt" style:font-name-asian="標楷體" style:font-size-asian="14pt"/>
    </style:style>
    <style:style style:name="T3_14" style:family="text">
      <style:text-properties style:font-name="標楷體" fo:font-size="14pt" style:font-name-asian="標楷體" style:font-size-asian="14pt"/>
    </style:style>
    <style:style style:name="T3_15" style:family="text">
      <style:text-properties style:font-name="標楷體" fo:font-size="14pt" style:font-name-asian="標楷體" style:font-size-asian="14pt"/>
    </style:style>
    <style:style style:name="T3_16" style:family="text">
      <style:text-properties style:font-name="標楷體" fo:font-size="14pt" style:font-name-asian="標楷體" style:font-size-asian="14pt"/>
    </style:style>
    <style:style style:name="T3_17" style:family="text">
      <style:text-properties style:font-name="標楷體" fo:font-size="14pt" style:font-name-asian="標楷體" style:font-size-asian="14pt"/>
    </style:style>
    <style:style style:name="T3_18" style:family="text">
      <style:text-properties style:font-name="標楷體" fo:font-size="14pt" style:font-name-asian="標楷體" style:font-size-asian="14pt"/>
    </style:style>
    <style:style style:name="T3_19" style:family="text">
      <style:text-properties style:font-name="標楷體" fo:font-size="14pt" style:font-name-asian="標楷體" style:font-size-asian="14pt"/>
    </style:style>
    <style:style style:name="T3_20" style:family="text">
      <style:text-properties style:font-name="標楷體" fo:font-size="14pt" style:font-name-asian="標楷體" style:font-size-asian="14pt"/>
    </style:style>
    <style:style style:name="T3_21" style:family="text">
      <style:text-properties style:font-name="標楷體" fo:font-size="14pt" style:font-name-asian="標楷體" style:font-size-asian="14pt"/>
    </style:style>
    <style:style style:name="T3_22" style:family="text">
      <style:text-properties style:font-name="標楷體" fo:font-size="14pt" style:font-name-asian="標楷體" style:font-size-asian="14pt"/>
    </style:style>
    <style:style style:name="P4" style:family="paragraph" style:parent-style-name="Normal">
      <style:paragraph-properties fo:line-height="0.706cm" fo:margin-top="0.212cm" fo:margin-left="1.27cm" style:punctuation-wrap="simple">
        <style:tab-stops>
          <style:tab-stop style:type="left" style:leader-style="none" style:position="0cm"/>
        </style:tab-stops>
      </style:paragraph-properties>
      <style:text-properties style:font-name="標楷體" fo:font-size="14pt" style:font-name-asian="標楷體" style:font-size-asian="14pt"/>
    </style:style>
    <style:style style:name="T4_1" style:family="text">
      <style:text-properties style:font-name="標楷體" fo:font-size="14pt" style:font-name-asian="標楷體" style:font-size-asian="14pt"/>
    </style:style>
    <style:style style:name="T4_2" style:family="text">
      <style:text-properties style:font-name="標楷體" fo:font-size="14pt" style:font-name-asian="標楷體" style:font-size-asian="14pt"/>
    </style:style>
    <style:style style:name="T4_3" style:family="text">
      <style:text-properties style:font-name="標楷體" fo:font-size="14pt" style:font-name-asian="標楷體" style:font-size-asian="14pt"/>
    </style:style>
    <style:style style:name="T4_4" style:family="text">
      <style:text-properties style:font-name="標楷體" fo:font-size="14pt" style:font-name-asian="標楷體" style:font-size-asian="14pt"/>
    </style:style>
    <style:style style:name="T4_5" style:family="text">
      <style:text-properties style:font-name="標楷體" fo:font-size="14pt" style:font-name-asian="標楷體" style:font-size-asian="14pt"/>
    </style:style>
    <style:style style:name="T4_6" style:family="text">
      <style:text-properties style:font-name="標楷體" fo:font-size="14pt" style:font-name-asian="標楷體" style:font-size-asian="14pt"/>
    </style:style>
    <style:style style:name="T4_7" style:family="text">
      <style:text-properties style:font-name="標楷體" fo:font-size="14pt" style:font-name-asian="標楷體" style:font-size-asian="14pt"/>
    </style:style>
    <style:style style:name="T4_8" style:family="text">
      <style:text-properties style:font-name="標楷體" fo:font-size="14pt" style:font-name-asian="標楷體" style:font-size-asian="14pt"/>
    </style:style>
    <style:style style:name="T4_9" style:family="text">
      <style:text-properties style:font-name="標楷體" fo:font-size="14pt" style:font-name-asian="標楷體" style:font-size-asian="14pt"/>
    </style:style>
    <style:style style:name="T4_10" style:family="text">
      <style:text-properties style:font-name="標楷體" fo:font-size="14pt" style:font-name-asian="標楷體" style:font-size-asian="14pt"/>
    </style:style>
    <style:style style:name="T4_11" style:family="text">
      <style:text-properties style:font-name="標楷體" fo:font-size="14pt" style:font-name-asian="標楷體" style:font-size-asian="14pt"/>
    </style:style>
    <style:style style:name="T4_12" style:family="text">
      <style:text-properties style:font-name="標楷體" fo:font-size="14pt" style:font-name-asian="標楷體" style:font-size-asian="14pt"/>
    </style:style>
    <style:style style:name="T4_13" style:family="text">
      <style:text-properties style:font-name="標楷體" fo:font-size="14pt" style:font-name-asian="標楷體" style:font-size-asian="14pt"/>
    </style:style>
    <style:style style:name="T4_14" style:family="text">
      <style:text-properties style:font-name="標楷體" fo:font-size="14pt" style:font-name-asian="標楷體" style:font-size-asian="14pt"/>
    </style:style>
    <style:style style:name="T4_15" style:family="text">
      <style:text-properties style:font-name="標楷體" fo:font-size="14pt" style:font-name-asian="標楷體" style:font-size-asian="14pt"/>
    </style:style>
    <style:style style:name="P5" style:family="paragraph" style:parent-style-name="Normal">
      <style:paragraph-properties fo:line-height="0.706cm" fo:margin-top="0.212cm" fo:margin-left="1.27cm" style:punctuation-wrap="simple">
        <style:tab-stops>
          <style:tab-stop style:type="left" style:leader-style="none" style:position="0cm"/>
        </style:tab-stops>
      </style:paragraph-properties>
      <style:text-properties style:font-name="標楷體" fo:font-size="14pt" style:font-name-asian="標楷體" style:font-size-asian="14pt"/>
    </style:style>
    <style:style style:name="T5_1" style:family="text">
      <style:text-properties style:font-name="標楷體" fo:font-size="14pt" style:font-name-asian="標楷體" style:font-size-asian="14pt"/>
    </style:style>
    <style:style style:name="T5_2" style:family="text">
      <style:text-properties style:font-name="標楷體" fo:font-size="14pt" style:font-name-asian="標楷體" style:font-size-asian="14pt"/>
    </style:style>
    <style:style style:name="P6" style:family="paragraph" style:parent-style-name="Normal">
      <style:paragraph-properties fo:line-height="0.706cm" fo:margin-top="0.212cm" fo:margin-left="1.27cm" style:punctuation-wrap="simple">
        <style:tab-stops>
          <style:tab-stop style:type="left" style:leader-style="none" style:position="0cm"/>
        </style:tab-stops>
      </style:paragraph-properties>
      <style:text-properties style:font-name="標楷體" fo:font-size="14pt" style:font-name-asian="標楷體" style:font-size-asian="14pt"/>
    </style:style>
    <style:style style:name="T6_1" style:family="text">
      <style:text-properties style:font-name="標楷體" fo:font-size="14pt" style:font-name-asian="標楷體" style:font-size-asian="14pt"/>
    </style:style>
    <style:style style:name="T6_2" style:family="text">
      <style:text-properties style:font-name="標楷體" fo:font-size="14pt" style:font-name-asian="標楷體" style:font-size-asian="14pt"/>
    </style:style>
    <style:style style:name="T6_3" style:family="text">
      <style:text-properties style:font-name="標楷體" fo:font-size="14pt" style:font-name-asian="標楷體" style:font-size-asian="14pt"/>
    </style:style>
    <style:style style:name="T6_4" style:family="text">
      <style:text-properties style:font-name="標楷體" fo:font-size="14pt" style:font-name-asian="標楷體" style:font-size-asian="14pt"/>
    </style:style>
    <style:style style:name="P7" style:family="paragraph" style:parent-style-name="Normal">
      <style:paragraph-properties fo:line-height="0.706cm" fo:margin-top="0.212cm" fo:margin-left="1.27cm" style:punctuation-wrap="simple">
        <style:tab-stops>
          <style:tab-stop style:type="left" style:leader-style="none" style:position="0cm"/>
        </style:tab-stops>
      </style:paragraph-properties>
      <style:text-properties style:font-name="標楷體" fo:font-size="14pt" style:font-name-asian="標楷體" style:font-size-asian="14pt"/>
    </style:style>
    <style:style style:name="T7_1" style:family="text">
      <style:text-properties style:font-name="標楷體" fo:font-size="14pt" style:font-name-asian="標楷體" style:font-size-asian="14pt"/>
    </style:style>
    <style:style style:name="P8" style:family="paragraph" style:parent-style-name="Normal">
      <style:paragraph-properties fo:line-height="0.706cm" fo:margin-top="0.212cm" fo:margin-left="1.27cm" style:punctuation-wrap="simple">
        <style:tab-stops>
          <style:tab-stop style:type="left" style:leader-style="none" style:position="0cm"/>
        </style:tab-stops>
      </style:paragraph-properties>
    </style:style>
    <style:style style:name="T8_1" style:family="text">
      <style:text-properties style:font-name="標楷體" fo:font-size="14pt" style:font-name-asian="標楷體" style:font-size-asian="14pt"/>
    </style:style>
    <style:style style:name="T8_2" style:family="text">
      <style:text-properties style:font-name="標楷體" fo:font-size="14pt" style:font-name-asian="標楷體" style:font-size-asian="14pt"/>
    </style:style>
    <style:style style:name="T8_3" style:family="text">
      <style:text-properties style:font-name="標楷體" fo:font-size="14pt" style:font-name-asian="標楷體" style:font-size-asian="14pt"/>
    </style:style>
    <style:style style:name="T8_4" style:family="text">
      <style:text-properties style:font-name="標楷體" fo:font-size="14pt" style:font-name-asian="標楷體" style:font-size-asian="14pt"/>
    </style:style>
    <style:style style:name="T8_5" style:family="text">
      <style:text-properties style:font-name="標楷體" fo:font-size="14pt" style:font-name-asian="標楷體" style:font-size-asian="14pt"/>
    </style:style>
    <style:style style:name="T8_6" style:family="text">
      <style:text-properties style:font-name="標楷體" fo:font-size="14pt" style:font-name-asian="標楷體" style:font-size-asian="14pt"/>
    </style:style>
    <style:style style:name="P9" style:family="paragraph" style:parent-style-name="Normal">
      <style:paragraph-properties fo:line-height="0.706cm" fo:margin-top="0.212cm" fo:margin-left="1.27cm" style:punctuation-wrap="simple">
        <style:tab-stops>
          <style:tab-stop style:type="left" style:leader-style="none" style:position="0cm"/>
        </style:tab-stops>
      </style:paragraph-properties>
      <style:text-properties style:font-name="標楷體" fo:font-size="14pt" style:font-name-asian="標楷體" style:font-size-asian="14pt"/>
    </style:style>
    <style:style style:name="T9_1" style:family="text">
      <style:text-properties style:font-name="標楷體" fo:font-size="14pt" style:font-name-asian="標楷體" style:font-size-asian="14pt"/>
    </style:style>
    <style:style style:name="T9_2" style:family="text">
      <style:text-properties style:font-name="標楷體" fo:font-size="14pt" style:font-name-asian="標楷體" style:font-size-asian="14pt"/>
    </style:style>
    <style:style style:name="P10" style:family="paragraph" style:parent-style-name="Normal">
      <style:paragraph-properties fo:line-height="0.706cm" fo:margin-top="0.212cm" fo:margin-left="1.27cm" style:punctuation-wrap="simple">
        <style:tab-stops>
          <style:tab-stop style:type="left" style:leader-style="none" style:position="0cm"/>
        </style:tab-stops>
      </style:paragraph-properties>
    </style:style>
    <style:style style:name="T10_1" style:family="text">
      <style:text-properties style:font-name="標楷體" fo:font-size="14pt" style:font-name-asian="標楷體" style:font-size-asian="14pt"/>
    </style:style>
    <style:style style:name="T10_2" style:family="text">
      <style:text-properties fo:font-size="14pt" style:font-name-asian="標楷體" style:font-size-asian="14pt" style:font-weight-complex="bold"/>
    </style:style>
    <style:style style:name="T10_3" style:family="text">
      <style:text-properties style:font-name="標楷體" fo:font-size="14pt" style:font-name-asian="標楷體" style:font-size-asian="14pt"/>
    </style:style>
    <style:style style:name="T10_4" style:family="text">
      <style:text-properties style:font-name="標楷體" fo:font-size="14pt" style:font-name-asian="標楷體" style:font-size-asian="14pt"/>
    </style:style>
    <style:style style:name="P11" style:family="paragraph" style:parent-style-name="Normal">
      <style:paragraph-properties fo:line-height="0.706cm" fo:margin-top="0.212cm" fo:margin-left="1.27cm" style:punctuation-wrap="simple">
        <style:tab-stops>
          <style:tab-stop style:type="left" style:leader-style="none" style:position="0cm"/>
        </style:tab-stops>
      </style:paragraph-properties>
    </style:style>
    <style:style style:name="T11_1" style:family="text">
      <style:text-properties style:font-name="標楷體" fo:font-size="14pt" style:font-name-asian="標楷體" style:font-size-asian="14pt"/>
    </style:style>
    <style:style style:name="T11_2" style:family="text">
      <style:text-properties style:font-name="標楷體" fo:font-size="14pt" style:font-name-asian="標楷體" style:font-size-asian="14pt"/>
    </style:style>
    <style:style style:name="T11_3" style:family="text">
      <style:text-properties style:font-name="標楷體" fo:font-size="14pt" style:font-name-asian="標楷體" style:font-size-asian="14pt"/>
    </style:style>
    <style:style style:name="T11_4" style:family="text">
      <style:text-properties style:font-name="標楷體" fo:font-size="14pt" style:font-name-asian="標楷體" style:font-size-asian="14pt"/>
    </style:style>
    <style:style style:name="T11_5" style:family="text">
      <style:text-properties style:font-name="標楷體" fo:font-size="14pt" style:font-name-asian="標楷體" style:font-size-asian="14pt"/>
    </style:style>
    <style:style style:name="T11_6" style:family="text">
      <style:text-properties style:font-name="標楷體" fo:font-size="14pt" style:font-name-asian="標楷體" style:font-size-asian="14pt"/>
    </style:style>
    <style:style style:name="P12" style:family="paragraph" style:parent-style-name="Normal">
      <style:paragraph-properties fo:line-height="0.706cm" fo:margin-top="0.212cm" fo:margin-left="1.27cm" style:punctuation-wrap="simple">
        <style:tab-stops>
          <style:tab-stop style:type="left" style:leader-style="none" style:position="0cm"/>
        </style:tab-stops>
      </style:paragraph-properties>
      <style:text-properties style:font-name="標楷體" fo:font-size="14pt" style:font-name-asian="標楷體" style:font-size-asian="14pt"/>
    </style:style>
    <style:style style:name="T12_1" style:family="text">
      <style:text-properties style:font-name="標楷體" fo:font-size="14pt" style:font-name-asian="標楷體" style:font-size-asian="14pt"/>
    </style:style>
    <style:style style:name="P13" style:family="paragraph" style:parent-style-name="Normal">
      <style:paragraph-properties fo:text-align="justify" fo:text-indent="2.469cm" fo:line-height="0.706cm" fo:margin-top="0.212cm" fo:margin-left="0.101cm" style:punctuation-wrap="simple"/>
    </style:style>
    <style:style style:name="T13_1" style:family="text">
      <style:text-properties style:font-name="標楷體" fo:font-size="14pt" style:font-name-asian="標楷體" style:font-size-asian="14pt"/>
    </style:style>
    <style:style style:name="T13_2" style:family="text">
      <style:text-properties style:font-name="標楷體" fo:font-size="14pt" style:font-name-asian="標楷體" style:font-size-asian="14pt"/>
    </style:style>
    <style:style style:name="T13_3" style:family="text">
      <style:text-properties style:font-name="標楷體" fo:font-size="14pt" style:font-name-asian="標楷體" style:font-size-asian="14pt"/>
    </style:style>
    <style:style style:name="T13_4" style:family="text">
      <style:text-properties style:font-name="標楷體" fo:font-size="14pt" style:font-name-asian="標楷體" style:font-size-asian="14pt"/>
    </style:style>
    <style:style style:name="P14" style:family="paragraph" style:parent-style-name="Normal">
      <style:paragraph-properties fo:text-align="justify" fo:text-indent="2.469cm" fo:line-height="0.706cm" fo:margin-top="0.212cm" fo:margin-left="0.917cm" style:punctuation-wrap="simple">
        <style:tab-stops>
          <style:tab-stop style:type="left" style:leader-style="none" style:position="4.083cm"/>
        </style:tab-stops>
      </style:paragraph-properties>
    </style:style>
    <style:style style:name="T14_1" style:family="text">
      <style:text-properties style:font-name="標楷體" fo:font-size="14pt" style:font-name-asian="標楷體" style:font-size-asian="14pt"/>
    </style:style>
    <style:style style:name="T14_2" style:family="text">
      <style:text-properties style:font-name="標楷體" fo:font-size="14pt" style:font-name-asian="標楷體" style:font-size-asian="14pt"/>
    </style:style>
    <style:style style:name="P15" style:family="paragraph" style:parent-style-name="Normal">
      <style:paragraph-properties fo:text-align="justify" fo:text-indent="2.469cm" fo:line-height="0.706cm" fo:margin-top="0.212cm" fo:margin-left="0.917cm" style:punctuation-wrap="simple">
        <style:tab-stops>
          <style:tab-stop style:type="left" style:leader-style="none" style:position="4.083cm"/>
        </style:tab-stops>
      </style:paragraph-properties>
    </style:style>
    <style:style style:name="T15_1" style:family="text">
      <style:text-properties style:font-name="標楷體" fo:font-size="14pt" style:font-name-asian="標楷體" style:font-size-asian="14pt"/>
    </style:style>
    <style:style style:name="T15_2" style:family="text">
      <style:text-properties style:font-name="標楷體" fo:font-size="14pt" style:font-name-asian="標楷體" style:font-size-asian="14pt"/>
    </style:style>
    <style:style style:name="P16" style:family="paragraph" style:parent-style-name="Normal">
      <style:paragraph-properties fo:text-align="justify" fo:text-indent="2.469cm" fo:line-height="0.706cm" fo:margin-top="0.212cm" fo:margin-left="0.917cm" style:punctuation-wrap="simple">
        <style:tab-stops>
          <style:tab-stop style:type="left" style:leader-style="none" style:position="4.083cm"/>
        </style:tab-stops>
      </style:paragraph-properties>
      <style:text-properties style:font-name="標楷體" fo:font-size="14pt" style:font-name-asian="標楷體" style:font-size-asian="14pt"/>
    </style:style>
    <style:style style:name="P17" style:family="paragraph" style:parent-style-name="Normal">
      <style:paragraph-properties fo:text-align="justify" fo:text-indent="2.469cm" fo:line-height="0.706cm" fo:margin-top="0.212cm" fo:margin-left="1.782cm" style:punctuation-wrap="simple">
        <style:tab-stops>
          <style:tab-stop style:type="left" style:leader-style="none" style:position="3.219cm"/>
        </style:tab-stops>
      </style:paragraph-properties>
    </style:style>
    <style:style style:name="T17_1" style:family="text">
      <style:text-properties style:font-name="標楷體" fo:font-size="14pt" style:font-name-asian="標楷體" style:font-size-asian="14pt"/>
    </style:style>
    <style:style style:name="T17_2" style:family="text">
      <style:text-properties style:font-name="標楷體" fo:font-size="14pt" style:font-name-asian="標楷體" style:font-size-asian="14pt"/>
    </style:style>
    <style:style style:name="P18" style:family="paragraph" style:parent-style-name="Normal">
      <style:paragraph-properties fo:text-align="justify" fo:text-indent="-0.889cm" fo:line-height="0.706cm" fo:margin-top="0.212cm" fo:margin-left="1.101cm" style:punctuation-wrap="simple">
        <style:tab-stops>
          <style:tab-stop style:type="left" style:leader-style="none" style:position="3.9cm"/>
        </style:tab-stops>
      </style:paragraph-properties>
    </style:style>
    <style:style style:name="T18_1" style:family="text">
      <style:text-properties style:font-name="標楷體" fo:font-size="14pt" style:font-name-asian="標楷體" style:font-size-asian="14pt"/>
    </style:style>
    <style:style style:name="T18_2" style:family="text">
      <style:text-properties style:font-name="標楷體" fo:font-size="14pt" style:font-name-asian="標楷體" style:font-size-asian="14pt"/>
    </style:style>
    <style:style style:name="P19" style:family="paragraph" style:parent-style-name="Normal">
      <style:paragraph-properties fo:text-align="justify" fo:text-indent="0.593cm" fo:line-height="0.706cm" fo:margin-top="0.212cm" fo:margin-left="1.947cm" style:punctuation-wrap="simple">
        <style:tab-stops>
          <style:tab-stop style:type="left" style:leader-style="none" style:position="3.053cm"/>
        </style:tab-stops>
      </style:paragraph-properties>
    </style:style>
    <style:style style:name="T19_1" style:family="text">
      <style:text-properties style:font-name="標楷體" fo:font-size="14pt" style:font-name-asian="標楷體" style:font-size-asian="14pt"/>
    </style:style>
    <style:style style:name="T19_2" style:family="text">
      <style:text-properties style:font-name="標楷體" fo:font-size="14pt" style:font-name-asian="標楷體" style:font-size-asian="14pt"/>
    </style:style>
    <style:style style:name="P20" style:family="paragraph" style:parent-style-name="Normal">
      <style:paragraph-properties fo:text-align="justify" fo:text-align-last="justify" fo:line-height="0.706cm" fo:margin-top="0.212cm" style:punctuation-wrap="simple">
        <style:tab-stops>
          <style:tab-stop style:type="left" style:leader-style="none" style:position="5.001cm"/>
        </style:tab-stops>
      </style:paragraph-properties>
    </style:style>
    <style:style style:name="T20_1" style:family="text">
      <style:text-properties style:font-name="Georgia" fo:font-size="16pt" style:font-name-asian="標楷體" style:font-size-asian="16pt"/>
    </style:style>
    <style:style style:name="P21" style:family="paragraph" style:parent-style-name="Normal">
      <style:paragraph-properties fo:text-align="center" fo:break-before="page" fo:margin-bottom="0.212cm">
        <style:tab-stops>
          <style:tab-stop style:type="left" style:leader-style="none" style:position="2.54cm"/>
        </style:tab-stops>
      </style:paragraph-properties>
    </style:style>
    <style:style style:name="T21_1" style:family="text">
      <style:text-properties fo:font-size="14pt" style:font-name-asian="標楷體" style:font-size-asian="14pt" style:font-size-complex="14pt"/>
    </style:style>
    <style:style style:name="P22" style:family="paragraph" style:parent-style-name="Normal">
      <style:paragraph-properties fo:text-align="center" fo:margin-bottom="0.212cm">
        <style:tab-stops>
          <style:tab-stop style:type="left" style:leader-style="none" style:position="2.54cm"/>
        </style:tab-stops>
      </style:paragraph-properties>
    </style:style>
    <style:style style:name="T22_1" style:family="text">
      <style:text-properties style:font-name-asian="標楷體"/>
    </style:style>
    <style:style style:name="T22_2" style:family="text">
      <style:text-properties style:font-name-asian="標楷體" style:font-weight-complex="bold"/>
    </style:style>
    <style:style style:name="T22_3" style:family="text">
      <style:text-properties style:font-name-asian="標楷體" style:font-weight-complex="bold"/>
    </style:style>
    <style:style style:name="T22_4" style:family="text">
      <style:text-properties style:font-name-asian="標楷體" style:font-weight-complex="bold"/>
    </style:style>
    <style:style style:name="T22_5" style:family="text">
      <style:text-properties style:font-name-asian="標楷體" style:font-weight-complex="bold"/>
    </style:style>
    <style:style style:name="T22_6" style:family="text">
      <style:text-properties style:font-name-asian="標楷體" style:font-weight-complex="bold"/>
    </style:style>
    <style:style style:name="T22_7" style:family="text">
      <style:text-properties style:font-name-asian="標楷體"/>
    </style:style>
    <style:style style:name="P23" style:family="paragraph" style:parent-style-name="Normal">
      <style:paragraph-properties fo:text-indent="-0.75cm" style:line-height-at-least="0.423cm" fo:margin-bottom="0.159cm" fo:margin-left="0.751cm"/>
      <style:text-properties style:font-name-asian="標楷體"/>
    </style:style>
    <style:style style:name="T23_1" style:family="text">
      <style:text-properties style:font-name-asian="標楷體"/>
    </style:style>
    <style:style style:name="P24" style:family="paragraph" style:parent-style-name="Normal">
      <style:paragraph-properties fo:text-indent="-0.002cm" style:line-height-at-least="0.423cm" fo:margin-bottom="0.159cm" fo:margin-left="0.781cm"/>
    </style:style>
    <style:style style:name="T24_1" style:family="text">
      <style:text-properties style:font-name-asian="標楷體"/>
    </style:style>
    <style:style style:name="P25" style:family="paragraph" style:parent-style-name="Normal">
      <style:paragraph-properties fo:text-indent="-0.75cm" style:line-height-at-least="0.423cm" fo:margin-bottom="0.159cm" fo:margin-left="0.751cm"/>
      <style:text-properties style:font-name-asian="標楷體"/>
    </style:style>
    <style:style style:name="T25_1" style:family="text">
      <style:text-properties style:font-name-asian="標楷體"/>
    </style:style>
    <style:style style:name="P26" style:family="paragraph" style:parent-style-name="Normal">
      <style:paragraph-properties fo:text-indent="-0.002cm" style:line-height-at-least="0.423cm" fo:margin-bottom="0.159cm" fo:margin-left="0.781cm"/>
    </style:style>
    <style:style style:name="T26_1" style:family="text">
      <style:text-properties style:font-name-asian="標楷體"/>
    </style:style>
    <style:style style:name="P27" style:family="paragraph" style:parent-style-name="Normal">
      <style:paragraph-properties fo:text-indent="-0.75cm" style:line-height-at-least="0.423cm" fo:margin-bottom="0.159cm" fo:margin-left="0.751cm"/>
      <style:text-properties style:font-name-asian="標楷體"/>
    </style:style>
    <style:style style:name="T27_1" style:family="text">
      <style:text-properties style:font-name-asian="標楷體"/>
    </style:style>
    <style:style style:name="P28" style:family="paragraph" style:parent-style-name="Normal">
      <style:paragraph-properties fo:text-indent="-0.002cm" style:line-height-at-least="0.423cm" fo:margin-bottom="0.159cm" fo:margin-left="0.781cm"/>
    </style:style>
    <style:style style:name="T28_1" style:family="text">
      <style:text-properties style:font-name-asian="標楷體"/>
    </style:style>
    <style:style style:name="P29" style:family="paragraph" style:parent-style-name="Normal">
      <style:paragraph-properties fo:text-indent="-0.75cm" style:line-height-at-least="0.423cm" fo:margin-bottom="0.159cm" fo:margin-left="0.751cm"/>
      <style:text-properties style:font-name-asian="標楷體"/>
    </style:style>
    <style:style style:name="T29_1" style:family="text">
      <style:text-properties style:font-name-asian="標楷體"/>
    </style:style>
    <style:style style:name="P30" style:family="paragraph" style:parent-style-name="Normal">
      <style:paragraph-properties fo:text-indent="-0.002cm" style:line-height-at-least="0.423cm" fo:margin-bottom="0.159cm" fo:margin-left="0.781cm"/>
    </style:style>
    <style:style style:name="T30_1" style:family="text">
      <style:text-properties style:font-name-asian="標楷體"/>
    </style:style>
    <style:style style:name="P31" style:family="paragraph" style:parent-style-name="Normal">
      <style:paragraph-properties fo:text-indent="-0.75cm" style:line-height-at-least="0.423cm" fo:margin-bottom="0.159cm" fo:margin-left="0.751cm"/>
      <style:text-properties style:font-name-asian="標楷體"/>
    </style:style>
    <style:style style:name="T31_1" style:family="text">
      <style:text-properties style:font-name-asian="標楷體" style:font-name-complex="CMEXa1"/>
    </style:style>
    <style:style style:name="T31_2" style:family="text">
      <style:text-properties style:font-name-asian="標楷體"/>
    </style:style>
    <style:style style:name="T31_3" style:family="text">
      <style:text-properties style:font-name-asian="標楷體" style:font-name-complex="CMEXa1"/>
    </style:style>
    <style:style style:name="P32" style:family="paragraph" style:parent-style-name="Normal">
      <style:paragraph-properties fo:text-indent="-0.002cm" style:line-height-at-least="0.423cm" fo:margin-bottom="0.159cm" fo:margin-left="0.781cm"/>
    </style:style>
    <style:style style:name="T32_1" style:family="text">
      <style:text-properties style:font-name-asian="標楷體" style:font-name-complex="CMEXa1"/>
    </style:style>
    <style:style style:name="P33" style:family="paragraph" style:parent-style-name="Normal">
      <style:paragraph-properties fo:text-indent="-0.75cm" style:line-height-at-least="0.423cm" fo:margin-bottom="0.159cm" fo:margin-left="0.751cm"/>
    </style:style>
    <style:style style:name="T33_1" style:family="text">
      <style:text-properties style:font-name-asian="標楷體" style:font-name-complex="CMEXa1"/>
    </style:style>
    <style:style style:name="T33_2" style:family="text">
      <style:text-properties style:font-name-asian="標楷體"/>
    </style:style>
    <style:style style:name="T33_3" style:family="text">
      <style:text-properties style:font-name-asian="標楷體" style:font-name-complex="CMEXa1"/>
    </style:style>
    <style:style style:name="P34" style:family="paragraph" style:parent-style-name="Normal">
      <style:paragraph-properties fo:text-indent="-0.002cm" style:line-height-at-least="0.423cm" fo:margin-bottom="0.159cm" fo:margin-left="0.781cm"/>
    </style:style>
    <style:style style:name="T34_1" style:family="text">
      <style:text-properties style:font-name-asian="標楷體" style:font-name-complex="CMEXa1"/>
    </style:style>
    <style:style style:name="T34_2" style:family="text">
      <style:text-properties style:font-name-asian="標楷體" style:font-name-complex="CMEXa1"/>
    </style:style>
    <style:style style:name="T34_3" style:family="text">
      <style:text-properties style:font-name-asian="標楷體" style:font-name-complex="CMEXa1"/>
    </style:style>
    <style:style style:name="T34_4" style:family="text">
      <style:text-properties style:font-name-asian="標楷體" style:font-name-complex="CMEXa1"/>
    </style:style>
    <style:style style:name="T34_5" style:family="text">
      <style:text-properties style:font-name-asian="標楷體" style:font-name-complex="CMEXa1"/>
    </style:style>
    <style:style style:name="T34_6" style:family="text">
      <style:text-properties style:font-name-asian="標楷體" style:font-name-complex="CMEXa1"/>
    </style:style>
    <style:style style:name="T34_7" style:family="text">
      <style:text-properties style:font-name-asian="標楷體"/>
    </style:style>
    <style:style style:name="T34_8" style:family="text">
      <style:text-properties style:font-name-asian="標楷體" style:font-name-complex="CMEXa1"/>
    </style:style>
    <style:style style:name="T34_9" style:family="text">
      <style:text-properties style:font-name-asian="標楷體" style:font-name-complex="CMEXa1"/>
    </style:style>
    <style:style style:name="T34_10" style:family="text">
      <style:text-properties style:font-name-asian="標楷體" style:font-name-complex="CMEXa1"/>
    </style:style>
    <style:style style:name="P35" style:family="paragraph" style:parent-style-name="Normal">
      <style:paragraph-properties fo:text-indent="-0.75cm" style:line-height-at-least="0.423cm" fo:margin-bottom="0.159cm" fo:margin-left="0.751cm"/>
    </style:style>
    <style:style style:name="T35_1" style:family="text">
      <style:text-properties style:font-name-asian="標楷體" style:font-name-complex="CMEXa1"/>
    </style:style>
    <style:style style:name="T35_2" style:family="text">
      <style:text-properties style:font-name-asian="標楷體"/>
    </style:style>
    <style:style style:name="T35_3" style:family="text">
      <style:text-properties style:font-name-asian="標楷體" style:font-name-complex="CMEXa1"/>
    </style:style>
    <style:style style:name="P36" style:family="paragraph" style:parent-style-name="Normal">
      <style:paragraph-properties fo:text-indent="-0.002cm" style:line-height-at-least="0.423cm" fo:margin-bottom="0.159cm" fo:margin-left="0.781cm"/>
    </style:style>
    <style:style style:name="T36_1" style:family="text">
      <style:text-properties style:font-name-asian="標楷體" style:font-name-complex="CMEXa1"/>
    </style:style>
    <style:style style:name="P37" style:family="paragraph" style:parent-style-name="Normal">
      <style:paragraph-properties fo:text-indent="-0.75cm" style:line-height-at-least="0.423cm" fo:margin-bottom="0.159cm" fo:margin-left="0.751cm"/>
      <style:text-properties style:font-name-asian="標楷體"/>
    </style:style>
    <style:style style:name="T37_1" style:family="text">
      <style:text-properties style:font-name-asian="標楷體" style:font-name-complex="CMEXa1"/>
    </style:style>
    <style:style style:name="T37_2" style:family="text">
      <style:text-properties style:font-name-asian="標楷體"/>
    </style:style>
    <style:style style:name="T37_3" style:family="text">
      <style:text-properties style:font-name-asian="標楷體" style:font-name-complex="CMEXa1"/>
    </style:style>
    <style:style style:name="P38" style:family="paragraph" style:parent-style-name="Normal">
      <style:paragraph-properties fo:text-indent="-0.002cm" style:line-height-at-least="0.423cm" fo:margin-bottom="0.159cm" fo:margin-left="0.781cm"/>
    </style:style>
    <style:style style:name="T38_1" style:family="text">
      <style:text-properties style:font-name-asian="標楷體" style:font-name-complex="CMEXa1"/>
    </style:style>
    <style:style style:name="T38_2" style:family="text">
      <style:text-properties style:font-name-asian="標楷體" style:font-name-complex="CMEXa1"/>
    </style:style>
    <style:style style:name="T38_3" style:family="text">
      <style:text-properties style:font-name-asian="標楷體" style:font-name-complex="CMEXa1"/>
    </style:style>
    <style:style style:name="T38_4" style:family="text">
      <style:text-properties style:font-name-asian="標楷體" style:font-name-complex="CMEXa1"/>
    </style:style>
    <style:style style:name="T38_5" style:family="text">
      <style:text-properties style:font-name-asian="標楷體" style:font-name-complex="CMEXa1"/>
    </style:style>
    <style:style style:name="T38_6" style:family="text">
      <style:text-properties style:font-name-asian="標楷體" style:font-name-complex="CMEXa1"/>
    </style:style>
    <style:style style:name="T38_7" style:family="text">
      <style:text-properties style:font-name-asian="標楷體" style:font-name-complex="CMEXa1"/>
    </style:style>
    <style:style style:name="T38_8" style:family="text">
      <style:text-properties style:font-name-asian="標楷體" style:font-name-complex="CMEXa1"/>
    </style:style>
    <style:style style:name="T38_9" style:family="text">
      <style:text-properties style:font-name-asian="標楷體" style:font-name-complex="CMEXa1"/>
    </style:style>
    <style:style style:name="T38_10" style:family="text">
      <style:text-properties style:font-name-asian="標楷體"/>
    </style:style>
    <style:style style:name="T38_11" style:family="text">
      <style:text-properties style:font-name-asian="標楷體" style:font-name-complex="CMEXa1"/>
    </style:style>
    <style:style style:name="P39" style:family="paragraph" style:parent-style-name="Normal">
      <style:paragraph-properties fo:text-indent="-0.75cm" style:line-height-at-least="0.423cm" fo:margin-bottom="0.159cm" fo:margin-left="0.751cm"/>
      <style:text-properties style:font-name-asian="標楷體"/>
    </style:style>
    <style:style style:name="T39_1" style:family="text">
      <style:text-properties style:font-name-asian="標楷體"/>
    </style:style>
    <style:style style:name="T39_2" style:family="text">
      <style:text-properties style:font-name-asian="標楷體"/>
    </style:style>
    <style:style style:name="T39_3" style:family="text">
      <style:text-properties style:font-name-asian="標楷體"/>
    </style:style>
    <style:style style:name="P40" style:family="paragraph" style:parent-style-name="Normal">
      <style:paragraph-properties fo:text-indent="-0.002cm" style:line-height-at-least="0.423cm" fo:margin-bottom="0.159cm" fo:margin-left="0.781cm"/>
    </style:style>
    <style:style style:name="T40_1" style:family="text">
      <style:text-properties style:font-name-asian="標楷體" style:font-name-complex="CMEXa1"/>
    </style:style>
    <style:style style:name="T40_2" style:family="text">
      <style:text-properties style:font-name-asian="標楷體" style:font-name-complex="CMEXa1"/>
    </style:style>
    <style:style style:name="T40_3" style:family="text">
      <style:text-properties style:font-name-asian="標楷體"/>
    </style:style>
    <style:style style:name="T40_4" style:family="text">
      <style:text-properties style:font-name-asian="標楷體" style:font-name-complex="CMEXa1"/>
    </style:style>
    <style:style style:name="T40_5" style:family="text">
      <style:text-properties style:font-name-asian="標楷體" style:font-name-complex="CMEXa1"/>
    </style:style>
    <style:style style:name="T40_6" style:family="text">
      <style:text-properties style:font-name-asian="標楷體" style:font-name-complex="CMEXa1"/>
    </style:style>
    <style:style style:name="T40_7" style:family="text">
      <style:text-properties style:font-name-asian="標楷體" style:font-name-complex="CMEXa1"/>
    </style:style>
    <style:style style:name="T40_8" style:family="text">
      <style:text-properties style:font-name-asian="標楷體" style:font-name-complex="CMEXa1"/>
    </style:style>
    <style:style style:name="T40_9" style:family="text">
      <style:text-properties style:font-name-asian="標楷體" style:font-name-complex="CMEXa1"/>
    </style:style>
    <style:style style:name="T40_10" style:family="text">
      <style:text-properties style:font-name-asian="標楷體" style:font-name-complex="CMEXa1"/>
    </style:style>
    <style:style style:name="T40_11" style:family="text">
      <style:text-properties style:font-name-asian="標楷體" style:font-name-complex="CMEXa1"/>
    </style:style>
    <style:style style:name="T40_12" style:family="text">
      <style:text-properties style:font-name-asian="標楷體" style:font-name-complex="CMEXa1"/>
    </style:style>
    <style:style style:name="T40_13" style:family="text">
      <style:text-properties style:font-name-asian="標楷體"/>
    </style:style>
    <style:style style:name="T40_14" style:family="text">
      <style:text-properties style:font-name-asian="標楷體" style:font-name-complex="CMEXa1"/>
    </style:style>
    <style:style style:name="P41" style:family="paragraph" style:parent-style-name="Normal">
      <style:paragraph-properties fo:text-indent="-0.75cm" style:line-height-at-least="0.423cm" fo:margin-bottom="0.159cm" fo:margin-left="0.751cm"/>
      <style:text-properties style:font-name-asian="標楷體"/>
    </style:style>
    <style:style style:name="T41_1" style:family="text">
      <style:text-properties style:font-name-asian="標楷體"/>
    </style:style>
    <style:style style:name="T41_2" style:family="text">
      <style:text-properties style:font-name-asian="標楷體"/>
    </style:style>
    <style:style style:name="T41_3" style:family="text">
      <style:text-properties style:font-name-asian="標楷體"/>
    </style:style>
    <style:style style:name="T41_4" style:family="text">
      <style:text-properties style:font-name-asian="標楷體"/>
    </style:style>
    <style:style style:name="T41_5" style:family="text">
      <style:text-properties style:font-name-asian="標楷體"/>
    </style:style>
    <style:style style:name="P42" style:family="paragraph" style:parent-style-name="Normal">
      <style:paragraph-properties fo:text-indent="-0.002cm" style:line-height-at-least="0.423cm" fo:margin-bottom="0.159cm" fo:margin-left="0.781cm"/>
    </style:style>
    <style:style style:name="T42_1" style:family="text">
      <style:text-properties style:font-name-asian="標楷體" style:font-name-complex="CMEXa1"/>
    </style:style>
    <style:style style:name="T42_2" style:family="text">
      <style:text-properties style:font-name-asian="標楷體"/>
    </style:style>
    <style:style style:name="T42_3" style:family="text">
      <style:text-properties style:font-name-asian="標楷體"/>
    </style:style>
    <style:style style:name="T42_4" style:family="text">
      <style:text-properties style:font-name-asian="標楷體" style:font-name-complex="CMEXa1"/>
    </style:style>
    <style:style style:name="T42_5" style:family="text">
      <style:text-properties style:font-name-asian="標楷體" style:font-name-complex="CMEXa1"/>
    </style:style>
    <style:style style:name="T42_6" style:family="text">
      <style:text-properties style:font-name-asian="標楷體" style:font-name-complex="CMEXa1"/>
    </style:style>
    <style:style style:name="P43" style:family="paragraph" style:parent-style-name="Normal">
      <style:paragraph-properties fo:text-indent="-0.75cm" style:line-height-at-least="0.423cm" fo:margin-bottom="0.159cm" fo:margin-left="0.751cm"/>
      <style:text-properties style:font-name-asian="標楷體"/>
    </style:style>
    <style:style style:name="T43_1" style:family="text">
      <style:text-properties style:font-name-asian="標楷體" style:font-name-complex="CMEXa1"/>
    </style:style>
    <style:style style:name="T43_2" style:family="text">
      <style:text-properties style:font-name-asian="標楷體" style:font-name-complex="CMEXa1"/>
    </style:style>
    <style:style style:name="T43_3" style:family="text">
      <style:text-properties style:font-name-asian="標楷體"/>
    </style:style>
    <style:style style:name="P44" style:family="paragraph" style:parent-style-name="Normal">
      <style:paragraph-properties fo:text-indent="-0.002cm" style:line-height-at-least="0.423cm" fo:margin-bottom="0.159cm" fo:margin-left="0.781cm"/>
    </style:style>
    <style:style style:name="T44_1" style:family="text">
      <style:text-properties style:font-name-asian="標楷體" style:font-name-complex="CMEXa1"/>
    </style:style>
    <style:style style:name="T44_2" style:family="text">
      <style:text-properties style:font-name-asian="標楷體"/>
    </style:style>
    <style:style style:name="T44_3" style:family="text">
      <style:text-properties style:font-name-asian="標楷體" style:font-name-complex="CMEXa1"/>
    </style:style>
    <style:style style:name="T44_4" style:family="text">
      <style:text-properties style:font-name-asian="標楷體"/>
    </style:style>
    <style:style style:name="T44_5" style:family="text">
      <style:text-properties style:font-name-asian="標楷體" style:font-name-complex="CMEXa1"/>
    </style:style>
    <style:style style:name="P45" style:family="paragraph" style:parent-style-name="Normal">
      <style:paragraph-properties fo:text-indent="-0.75cm" style:line-height-at-least="0.423cm" fo:margin-bottom="0.159cm" fo:margin-left="0.751cm"/>
      <style:text-properties style:font-name-asian="標楷體"/>
    </style:style>
    <style:style style:name="T45_1" style:family="text">
      <style:text-properties style:font-name-asian="標楷體" style:font-name-complex="CMEXa1"/>
    </style:style>
    <style:style style:name="T45_2" style:family="text">
      <style:text-properties style:font-name-asian="標楷體"/>
    </style:style>
    <style:style style:name="T45_3" style:family="text">
      <style:text-properties style:font-name-asian="標楷體" style:font-name-complex="CMEXa1"/>
    </style:style>
    <style:style style:name="P46" style:family="paragraph" style:parent-style-name="Normal">
      <style:paragraph-properties fo:text-indent="-0.002cm" style:line-height-at-least="0.423cm" fo:margin-bottom="0.159cm" fo:margin-left="0.781cm"/>
    </style:style>
    <style:style style:name="T46_1" style:family="text">
      <style:text-properties style:font-name-asian="標楷體" style:font-name-complex="CMEXa1"/>
    </style:style>
    <style:style style:name="T46_2" style:family="text">
      <style:text-properties style:font-name-asian="標楷體" style:font-name-complex="CMEXa1"/>
    </style:style>
    <style:style style:name="T46_3" style:family="text">
      <style:text-properties style:font-name-asian="標楷體" style:font-name-complex="CMEXa1"/>
    </style:style>
    <style:style style:name="T46_4" style:family="text">
      <style:text-properties style:font-name-asian="標楷體" style:font-name-complex="CMEXa1"/>
    </style:style>
    <style:style style:name="T46_5" style:family="text">
      <style:text-properties style:font-name-asian="標楷體" style:font-name-complex="CMEXa1"/>
    </style:style>
    <style:style style:name="P47" style:family="paragraph" style:parent-style-name="Normal">
      <style:paragraph-properties fo:text-indent="-0.75cm" style:line-height-at-least="0.423cm" fo:margin-bottom="0.159cm" fo:margin-left="0.751cm"/>
      <style:text-properties style:font-name-asian="標楷體"/>
    </style:style>
    <style:style style:name="T47_1" style:family="text">
      <style:text-properties style:font-name-asian="標楷體" style:font-name-complex="CMEXa1"/>
    </style:style>
    <style:style style:name="T47_2" style:family="text">
      <style:text-properties style:font-name-asian="標楷體"/>
    </style:style>
    <style:style style:name="P48" style:family="paragraph" style:parent-style-name="Normal">
      <style:paragraph-properties fo:text-indent="-0.002cm" style:line-height-at-least="0.423cm" fo:margin-bottom="0.159cm" fo:margin-left="0.781cm"/>
    </style:style>
    <style:style style:name="T48_1" style:family="text">
      <style:text-properties style:font-name-asian="標楷體" style:font-name-complex="CMEXa1"/>
    </style:style>
    <style:style style:name="P49" style:family="paragraph" style:parent-style-name="Normal">
      <style:paragraph-properties fo:text-indent="-0.75cm" style:line-height-at-least="0.423cm" fo:margin-bottom="0.159cm" fo:margin-left="0.751cm"/>
      <style:text-properties style:font-name-asian="標楷體"/>
    </style:style>
    <style:style style:name="T49_1" style:family="text">
      <style:text-properties style:font-name-asian="標楷體" style:font-name-complex="CMEXa1"/>
    </style:style>
    <style:style style:name="T49_2" style:family="text">
      <style:text-properties style:font-name-asian="標楷體"/>
    </style:style>
    <style:style style:name="T49_3" style:family="text">
      <style:text-properties style:font-name-asian="標楷體"/>
    </style:style>
    <style:style style:name="T49_4" style:family="text">
      <style:text-properties style:font-name-asian="標楷體"/>
    </style:style>
    <style:style style:name="T49_5" style:family="text">
      <style:text-properties style:font-name-asian="標楷體"/>
    </style:style>
    <style:style style:name="T49_6" style:family="text">
      <style:text-properties style:font-name-asian="標楷體"/>
    </style:style>
    <style:style style:name="T49_7" style:family="text">
      <style:text-properties style:font-name-asian="標楷體"/>
    </style:style>
    <style:style style:name="T49_8" style:family="text">
      <style:text-properties style:font-name-asian="標楷體"/>
    </style:style>
    <style:style style:name="T49_9" style:family="text">
      <style:text-properties style:font-name-asian="標楷體" style:font-name-complex="CMEXa1"/>
    </style:style>
    <style:style style:name="P50" style:family="paragraph" style:parent-style-name="Normal">
      <style:paragraph-properties fo:text-indent="-0.002cm" style:line-height-at-least="0.423cm" fo:margin-bottom="0.159cm" fo:margin-left="0.781cm"/>
    </style:style>
    <style:style style:name="T50_1" style:family="text">
      <style:text-properties style:font-name-asian="標楷體" style:font-name-complex="CMEXa1"/>
    </style:style>
    <style:style style:name="T50_2" style:family="text">
      <style:text-properties style:font-name-asian="標楷體"/>
    </style:style>
    <style:style style:name="T50_3" style:family="text">
      <style:text-properties style:font-name-asian="標楷體" style:font-name-complex="CMEXa1"/>
    </style:style>
    <style:style style:name="T50_4" style:family="text">
      <style:text-properties style:font-name-asian="標楷體"/>
    </style:style>
    <style:style style:name="T50_5" style:family="text">
      <style:text-properties style:font-name-asian="標楷體" style:font-name-complex="CMEXa1"/>
    </style:style>
    <style:style style:name="T50_6" style:family="text">
      <style:text-properties style:font-name-asian="標楷體"/>
    </style:style>
    <style:style style:name="T50_7" style:family="text">
      <style:text-properties style:font-name-asian="標楷體" style:font-name-complex="CMEXa1"/>
    </style:style>
    <style:style style:name="T50_8" style:family="text">
      <style:text-properties style:font-name-asian="標楷體" style:font-name-complex="CMEXa1"/>
    </style:style>
    <style:style style:name="T50_9" style:family="text">
      <style:text-properties style:font-name-asian="標楷體" style:font-name-complex="CMEXa1"/>
    </style:style>
    <style:style style:name="T50_10" style:family="text">
      <style:text-properties style:font-name-asian="標楷體" style:font-name-complex="CMEXa1"/>
    </style:style>
    <style:style style:name="T50_11" style:family="text">
      <style:text-properties style:font-name-asian="標楷體" style:font-name-complex="CMEXa1"/>
    </style:style>
    <style:style style:name="T50_12" style:family="text">
      <style:text-properties style:font-name-asian="標楷體" style:font-name-complex="CMEXa1"/>
    </style:style>
    <style:style style:name="T50_13" style:family="text">
      <style:text-properties style:font-name-asian="標楷體" style:font-name-complex="CMEXa1"/>
    </style:style>
    <style:style style:name="T50_14" style:family="text">
      <style:text-properties style:font-name-asian="標楷體"/>
    </style:style>
    <style:style style:name="T50_15" style:family="text">
      <style:text-properties style:font-name-asian="標楷體"/>
    </style:style>
    <style:style style:name="T50_16" style:family="text">
      <style:text-properties style:font-name-asian="標楷體"/>
    </style:style>
    <style:style style:name="T50_17" style:family="text">
      <style:text-properties style:text-position="super 58%" style:font-name-asian="標楷體"/>
    </style:style>
    <style:style style:name="T50_18" style:family="text">
      <style:text-properties style:font-name-asian="標楷體" style:font-name-complex="CMEXa1"/>
    </style:style>
    <style:style style:name="T50_19" style:family="text">
      <style:text-properties style:font-name-asian="標楷體" style:font-name-complex="CMEXa1"/>
    </style:style>
    <style:style style:name="T50_20" style:family="text">
      <style:text-properties style:font-name-asian="標楷體" style:font-name-complex="CMEXa1"/>
    </style:style>
    <style:style style:name="T50_21" style:family="text">
      <style:text-properties style:font-name-asian="標楷體" style:font-name-complex="CMEXa1"/>
    </style:style>
    <style:style style:name="T50_22" style:family="text">
      <style:text-properties style:font-name-asian="標楷體" style:font-name-complex="CMEXa1"/>
    </style:style>
    <style:style style:name="T50_23" style:family="text">
      <style:text-properties style:font-name-asian="標楷體"/>
    </style:style>
    <style:style style:name="T50_24" style:family="text">
      <style:text-properties style:font-name-asian="標楷體" style:font-name-complex="CMEXa1"/>
    </style:style>
    <style:style style:name="T50_25" style:family="text">
      <style:text-properties style:font-name-asian="標楷體" style:font-name-complex="CMEXa1"/>
    </style:style>
    <style:style style:name="T50_26" style:family="text">
      <style:text-properties style:font-name-asian="標楷體"/>
    </style:style>
    <style:style style:name="T50_27" style:family="text">
      <style:text-properties style:font-name-asian="標楷體" style:font-name-complex="CMEXa1"/>
    </style:style>
    <style:style style:name="P51" style:family="paragraph" style:parent-style-name="Normal">
      <style:paragraph-properties fo:text-indent="-0.75cm" style:line-height-at-least="0.423cm" fo:margin-bottom="0.159cm" fo:margin-left="0.751cm"/>
      <style:text-properties style:font-name-asian="標楷體"/>
    </style:style>
    <style:style style:name="T51_1" style:family="text">
      <style:text-properties style:font-name-asian="標楷體"/>
    </style:style>
    <style:style style:name="T51_2" style:family="text">
      <style:text-properties style:font-name-asian="標楷體"/>
    </style:style>
    <style:style style:name="T51_3" style:family="text">
      <style:text-properties style:font-name-asian="標楷體"/>
    </style:style>
    <style:style style:name="T51_4" style:family="text">
      <style:text-properties style:font-name-asian="標楷體"/>
    </style:style>
    <style:style style:name="P52" style:family="paragraph" style:parent-style-name="Normal">
      <style:paragraph-properties fo:text-indent="-0.002cm" style:line-height-at-least="0.423cm" fo:margin-bottom="0.159cm" fo:margin-left="0.781cm"/>
    </style:style>
    <style:style style:name="T52_1" style:family="text">
      <style:text-properties style:font-name-asian="標楷體" style:font-name-complex="CMEXa1"/>
    </style:style>
    <style:style style:name="T52_2" style:family="text">
      <style:text-properties style:font-name-asian="標楷體" style:font-name-complex="CMEXa1"/>
    </style:style>
    <style:style style:name="T52_3" style:family="text">
      <style:text-properties style:font-name-asian="標楷體" style:font-name-complex="CMEXa1"/>
    </style:style>
    <style:style style:name="T52_4" style:family="text">
      <style:text-properties style:font-name-asian="標楷體" style:font-name-complex="CMEXa1"/>
    </style:style>
    <style:style style:name="T52_5" style:family="text">
      <style:text-properties style:font-name-asian="標楷體" style:font-name-complex="CMEXa1"/>
    </style:style>
    <style:style style:name="T52_6" style:family="text">
      <style:text-properties style:font-name-asian="標楷體" style:font-name-complex="CMEXa1"/>
    </style:style>
    <style:style style:name="T52_7" style:family="text">
      <style:text-properties style:font-name-asian="標楷體" style:font-name-complex="CMEXa1"/>
    </style:style>
    <style:style style:name="T52_8" style:family="text">
      <style:text-properties style:font-name-asian="標楷體" style:font-name-complex="CMEXa1"/>
    </style:style>
    <style:style style:name="T52_9" style:family="text">
      <style:text-properties style:font-name-asian="標楷體"/>
    </style:style>
    <style:style style:name="T52_10" style:family="text">
      <style:text-properties style:font-name-asian="標楷體"/>
    </style:style>
    <style:style style:name="T52_11" style:family="text">
      <style:text-properties style:font-name-asian="標楷體"/>
    </style:style>
    <style:style style:name="T52_12" style:family="text">
      <style:text-properties style:font-name-asian="標楷體" style:font-name-complex="CMEXa1"/>
    </style:style>
    <style:style style:name="T52_13" style:family="text">
      <style:text-properties style:font-name-asian="標楷體" style:font-name-complex="CMEXa1"/>
    </style:style>
    <style:style style:name="T52_14" style:family="text">
      <style:text-properties style:font-name-asian="標楷體" style:font-name-complex="CMEXa1"/>
    </style:style>
    <style:style style:name="T52_15" style:family="text">
      <style:text-properties style:font-name-asian="標楷體" style:font-name-complex="CMEXa1"/>
    </style:style>
    <style:style style:name="T52_16" style:family="text">
      <style:text-properties style:font-name-asian="標楷體" style:font-name-complex="CMEXa1"/>
    </style:style>
    <style:style style:name="P53" style:family="paragraph" style:parent-style-name="Normal">
      <style:paragraph-properties fo:text-indent="-0.75cm" style:line-height-at-least="0.423cm" fo:margin-bottom="0.159cm" fo:margin-left="0.751cm"/>
      <style:text-properties style:font-name-asian="標楷體"/>
    </style:style>
    <style:style style:name="T53_1" style:family="text">
      <style:text-properties style:font-name-asian="標楷體" style:font-name-complex="CMEXa1"/>
    </style:style>
    <style:style style:name="T53_2" style:family="text">
      <style:text-properties style:font-name-asian="標楷體"/>
    </style:style>
    <style:style style:name="T53_3" style:family="text">
      <style:text-properties style:text-position="sub 58%" style:font-name-asian="標楷體"/>
    </style:style>
    <style:style style:name="T53_4" style:family="text">
      <style:text-properties style:font-name-asian="標楷體"/>
    </style:style>
    <style:style style:name="T53_5" style:family="text">
      <style:text-properties style:font-name-asian="標楷體" style:font-name-complex="CMEXa1"/>
    </style:style>
    <style:style style:name="P54" style:family="paragraph" style:parent-style-name="Normal">
      <style:paragraph-properties fo:text-indent="-0.002cm" style:line-height-at-least="0.423cm" fo:margin-bottom="0.159cm" fo:margin-left="0.781cm"/>
    </style:style>
    <style:style style:name="T54_1" style:family="text">
      <style:text-properties style:font-name-asian="標楷體" style:font-name-complex="CMEXa1"/>
    </style:style>
    <style:style style:name="T54_2" style:family="text">
      <style:text-properties style:font-name-asian="標楷體" style:font-name-complex="CMEXa1"/>
    </style:style>
    <style:style style:name="T54_3" style:family="text">
      <style:text-properties style:font-name-asian="標楷體" style:font-name-complex="CMEXa1"/>
    </style:style>
    <style:style style:name="T54_4" style:family="text">
      <style:text-properties style:font-name-asian="標楷體" style:font-name-complex="CMEXa1"/>
    </style:style>
    <style:style style:name="T54_5" style:family="text">
      <style:text-properties style:font-name-asian="標楷體"/>
    </style:style>
    <style:style style:name="T54_6" style:family="text">
      <style:text-properties style:font-name-asian="標楷體"/>
    </style:style>
    <style:style style:name="T54_7" style:family="text">
      <style:text-properties style:font-name-asian="標楷體" style:font-name-complex="CMEXa1"/>
    </style:style>
    <style:style style:name="T54_8" style:family="text">
      <style:text-properties style:font-name-asian="標楷體"/>
    </style:style>
    <style:style style:name="T54_9" style:family="text">
      <style:text-properties style:font-name-asian="標楷體" style:font-name-complex="CMEXa1"/>
    </style:style>
    <style:style style:name="T54_10" style:family="text">
      <style:text-properties style:font-name-asian="標楷體" style:font-name-complex="CMEXa1"/>
    </style:style>
    <style:style style:name="T54_11" style:family="text">
      <style:text-properties style:font-name-asian="標楷體" style:font-name-complex="CMEXa1"/>
    </style:style>
    <style:style style:name="T54_12" style:family="text">
      <style:text-properties style:font-name-asian="標楷體" style:font-name-complex="CMEXa1"/>
    </style:style>
    <style:style style:name="T54_13" style:family="text">
      <style:text-properties style:font-name-asian="標楷體" style:font-name-complex="CMEXa1"/>
    </style:style>
    <style:style style:name="P55" style:family="paragraph" style:parent-style-name="Normal">
      <style:paragraph-properties fo:text-indent="-0.75cm" style:line-height-at-least="0.423cm" fo:margin-bottom="0.159cm" fo:margin-left="0.751cm"/>
      <style:text-properties style:font-name-asian="標楷體"/>
    </style:style>
    <style:style style:name="T55_1" style:family="text">
      <style:text-properties style:font-name-asian="標楷體" style:font-name-complex="CMEXa1"/>
    </style:style>
    <style:style style:name="T55_2" style:family="text">
      <style:text-properties style:font-name-asian="標楷體"/>
    </style:style>
    <style:style style:name="T55_3" style:family="text">
      <style:text-properties style:text-position="sub 58%" style:font-name-asian="標楷體"/>
    </style:style>
    <style:style style:name="T55_4" style:family="text">
      <style:text-properties style:font-name-asian="標楷體"/>
    </style:style>
    <style:style style:name="T55_5" style:family="text">
      <style:text-properties style:font-name-asian="標楷體" style:font-name-complex="CMEXa1"/>
    </style:style>
    <style:style style:name="P56" style:family="paragraph" style:parent-style-name="Normal">
      <style:paragraph-properties fo:text-indent="-0.002cm" style:line-height-at-least="0.423cm" fo:margin-bottom="0.159cm" fo:margin-left="0.781cm"/>
    </style:style>
    <style:style style:name="T56_1" style:family="text">
      <style:text-properties style:font-name-asian="標楷體" style:font-name-complex="CMEXa1"/>
    </style:style>
    <style:style style:name="T56_2" style:family="text">
      <style:text-properties style:font-name-asian="標楷體" style:font-name-complex="CMEXa1"/>
    </style:style>
    <style:style style:name="T56_3" style:family="text">
      <style:text-properties style:font-name-asian="標楷體" style:font-name-complex="CMEXa1"/>
    </style:style>
    <style:style style:name="T56_4" style:family="text">
      <style:text-properties style:font-name-asian="標楷體" style:font-name-complex="CMEXa1"/>
    </style:style>
    <style:style style:name="T56_5" style:family="text">
      <style:text-properties style:font-name-asian="標楷體"/>
    </style:style>
    <style:style style:name="T56_6" style:family="text">
      <style:text-properties style:font-name-asian="標楷體"/>
    </style:style>
    <style:style style:name="T56_7" style:family="text">
      <style:text-properties style:font-name-asian="標楷體" style:font-name-complex="CMEXa1"/>
    </style:style>
    <style:style style:name="T56_8" style:family="text">
      <style:text-properties style:font-name-asian="標楷體" style:font-name-complex="CMEXa1"/>
    </style:style>
    <style:style style:name="P57" style:family="paragraph" style:parent-style-name="Normal">
      <style:paragraph-properties fo:text-indent="-0.75cm" style:line-height-at-least="0.423cm" fo:margin-bottom="0.159cm" fo:margin-left="0.751cm"/>
      <style:text-properties style:font-name-asian="標楷體"/>
    </style:style>
    <style:style style:name="T57_1" style:family="text">
      <style:text-properties style:font-name-asian="標楷體" style:font-name-complex="CMEXa1"/>
    </style:style>
    <style:style style:name="T57_2" style:family="text">
      <style:text-properties style:font-name-asian="標楷體"/>
    </style:style>
    <style:style style:name="T57_3" style:family="text">
      <style:text-properties style:text-position="sub 58%" style:font-name-asian="標楷體"/>
    </style:style>
    <style:style style:name="T57_4" style:family="text">
      <style:text-properties style:font-name-asian="標楷體"/>
    </style:style>
    <style:style style:name="T57_5" style:family="text">
      <style:text-properties style:font-name-asian="標楷體" style:font-name-complex="CMEXa1"/>
    </style:style>
    <style:style style:name="P58" style:family="paragraph" style:parent-style-name="Normal">
      <style:paragraph-properties fo:text-indent="-0.002cm" style:line-height-at-least="0.423cm" fo:margin-bottom="0.159cm" fo:margin-left="0.781cm"/>
    </style:style>
    <style:style style:name="T58_1" style:family="text">
      <style:text-properties style:font-name-asian="標楷體" style:font-name-complex="CMEXa1"/>
    </style:style>
    <style:style style:name="T58_2" style:family="text">
      <style:text-properties style:font-name-asian="標楷體" style:font-name-complex="CMEXa1"/>
    </style:style>
    <style:style style:name="T58_3" style:family="text">
      <style:text-properties style:font-name-asian="標楷體"/>
    </style:style>
    <style:style style:name="T58_4" style:family="text">
      <style:text-properties style:font-name-asian="標楷體"/>
    </style:style>
    <style:style style:name="T58_5" style:family="text">
      <style:text-properties style:font-name-asian="標楷體" style:font-name-complex="CMEXa1"/>
    </style:style>
    <style:style style:name="T58_6" style:family="text">
      <style:text-properties style:font-name-asian="標楷體" style:font-name-complex="CMEXa1"/>
    </style:style>
    <style:style style:name="P59" style:family="paragraph" style:parent-style-name="Normal">
      <style:paragraph-properties fo:text-indent="-0.75cm" style:line-height-at-least="0.423cm" fo:margin-bottom="0.159cm" fo:margin-left="0.751cm"/>
      <style:text-properties style:font-name-asian="標楷體"/>
    </style:style>
    <style:style style:name="T59_1" style:family="text">
      <style:text-properties style:font-name-asian="標楷體" style:font-name-complex="CMEXa1"/>
    </style:style>
    <style:style style:name="T59_2" style:family="text">
      <style:text-properties style:font-name-asian="標楷體"/>
    </style:style>
    <style:style style:name="T59_3" style:family="text">
      <style:text-properties style:font-name-asian="標楷體" style:font-name-complex="CMEXa1"/>
    </style:style>
    <style:style style:name="P60" style:family="paragraph" style:parent-style-name="Normal">
      <style:paragraph-properties fo:text-indent="-0.002cm" style:line-height-at-least="0.423cm" fo:margin-bottom="0.159cm" fo:margin-left="0.781cm"/>
    </style:style>
    <style:style style:name="T60_1" style:family="text">
      <style:text-properties style:font-name-asian="標楷體" style:font-name-complex="CMEXa1"/>
    </style:style>
    <style:style style:name="T60_2" style:family="text">
      <style:text-properties style:font-name-asian="標楷體" style:font-name-complex="CMEXa1"/>
    </style:style>
    <style:style style:name="T60_3" style:family="text">
      <style:text-properties style:font-name-asian="標楷體" style:font-name-complex="CMEXa1"/>
    </style:style>
    <style:style style:name="T60_4" style:family="text">
      <style:text-properties style:font-name-asian="標楷體" style:font-name-complex="CMEXa1"/>
    </style:style>
    <style:style style:name="T60_5" style:family="text">
      <style:text-properties style:font-name-asian="標楷體" style:font-name-complex="CMEXa1"/>
    </style:style>
    <style:style style:name="T60_6" style:family="text">
      <style:text-properties style:font-name-asian="標楷體" style:font-name-complex="CMEXa1"/>
    </style:style>
    <style:style style:name="T60_7" style:family="text">
      <style:text-properties style:font-name-asian="標楷體" style:font-name-complex="CMEXa1"/>
    </style:style>
    <style:style style:name="T60_8" style:family="text">
      <style:text-properties style:font-name-asian="標楷體" style:font-name-complex="CMEXa1"/>
    </style:style>
    <style:style style:name="T60_9" style:family="text">
      <style:text-properties style:font-name-asian="標楷體"/>
    </style:style>
    <style:style style:name="T60_10" style:family="text">
      <style:text-properties style:font-name-asian="標楷體"/>
    </style:style>
    <style:style style:name="T60_11" style:family="text">
      <style:text-properties style:font-name-asian="標楷體" style:font-name-complex="CMEXa1"/>
    </style:style>
    <style:style style:name="T60_12" style:family="text">
      <style:text-properties style:font-name-asian="標楷體"/>
    </style:style>
    <style:style style:name="T60_13" style:family="text">
      <style:text-properties style:font-name-asian="標楷體" style:font-name-complex="CMEXa1"/>
    </style:style>
    <style:style style:name="P61" style:family="paragraph" style:parent-style-name="Normal">
      <style:paragraph-properties fo:text-indent="-0.75cm" style:line-height-at-least="0.423cm" fo:margin-bottom="0.159cm" fo:margin-left="0.751cm"/>
      <style:text-properties style:font-name-asian="標楷體"/>
    </style:style>
    <style:style style:name="T61_1" style:family="text">
      <style:text-properties style:font-name-asian="標楷體" style:font-name-complex="CMEXa1"/>
    </style:style>
    <style:style style:name="T61_2" style:family="text">
      <style:text-properties style:font-name-asian="標楷體"/>
    </style:style>
    <style:style style:name="T61_3" style:family="text">
      <style:text-properties style:text-position="sub 58%" style:font-name-asian="標楷體"/>
    </style:style>
    <style:style style:name="T61_4" style:family="text">
      <style:text-properties style:font-name-asian="標楷體"/>
    </style:style>
    <style:style style:name="T61_5" style:family="text">
      <style:text-properties style:font-name-asian="標楷體" style:font-name-complex="CMEXa1"/>
    </style:style>
    <style:style style:name="P62" style:family="paragraph" style:parent-style-name="Normal">
      <style:paragraph-properties fo:text-indent="-0.002cm" style:line-height-at-least="0.423cm" fo:margin-bottom="0.159cm" fo:margin-left="0.781cm"/>
    </style:style>
    <style:style style:name="T62_1" style:family="text">
      <style:text-properties style:font-name-asian="標楷體" style:font-name-complex="CMEXa1"/>
    </style:style>
    <style:style style:name="T62_2" style:family="text">
      <style:text-properties style:font-name-asian="標楷體" style:font-name-complex="CMEXa1"/>
    </style:style>
    <style:style style:name="T62_3" style:family="text">
      <style:text-properties style:font-name-asian="標楷體" style:font-name-complex="CMEXa1"/>
    </style:style>
    <style:style style:name="T62_4" style:family="text">
      <style:text-properties style:font-name-asian="標楷體" style:font-name-complex="CMEXa1"/>
    </style:style>
    <style:style style:name="T62_5" style:family="text">
      <style:text-properties style:font-name-asian="標楷體" style:font-name-complex="CMEXa1"/>
    </style:style>
    <style:style style:name="T62_6" style:family="text">
      <style:text-properties style:font-name-asian="標楷體" style:font-name-complex="CMEXa1"/>
    </style:style>
    <style:style style:name="T62_7" style:family="text">
      <style:text-properties style:font-name-asian="標楷體"/>
    </style:style>
    <style:style style:name="T62_8" style:family="text">
      <style:text-properties style:font-name-asian="標楷體"/>
    </style:style>
    <style:style style:name="T62_9" style:family="text">
      <style:text-properties style:font-name-asian="標楷體" style:font-name-complex="CMEXa1"/>
    </style:style>
    <style:style style:name="T62_10" style:family="text">
      <style:text-properties style:font-name-asian="標楷體" style:font-name-complex="CMEXa1"/>
    </style:style>
    <style:style style:name="P63" style:family="paragraph" style:parent-style-name="Normal">
      <style:paragraph-properties fo:text-indent="-0.75cm" style:line-height-at-least="0.423cm" fo:margin-bottom="0.159cm" fo:margin-left="0.751cm"/>
      <style:text-properties style:font-name-asian="標楷體"/>
    </style:style>
    <style:style style:name="T63_1" style:family="text">
      <style:text-properties style:font-name-asian="標楷體" style:font-name-complex="CMEXa1"/>
    </style:style>
    <style:style style:name="T63_2" style:family="text">
      <style:text-properties style:font-name-asian="標楷體"/>
    </style:style>
    <style:style style:name="T63_3" style:family="text">
      <style:text-properties style:font-name-asian="標楷體" style:font-name-complex="CMEXa1"/>
    </style:style>
    <style:style style:name="P64" style:family="paragraph" style:parent-style-name="Normal">
      <style:paragraph-properties fo:text-indent="-0.002cm" style:line-height-at-least="0.423cm" fo:margin-bottom="0.159cm" fo:margin-left="0.781cm"/>
    </style:style>
    <style:style style:name="T64_1" style:family="text">
      <style:text-properties style:font-name-asian="標楷體" style:font-name-complex="CMEXa1"/>
    </style:style>
    <style:style style:name="T64_2" style:family="text">
      <style:text-properties style:font-name-asian="標楷體" style:font-name-complex="CMEXa1"/>
    </style:style>
    <style:style style:name="T64_3" style:family="text">
      <style:text-properties style:font-name-asian="標楷體"/>
    </style:style>
    <style:style style:name="T64_4" style:family="text">
      <style:text-properties style:font-name-asian="標楷體" style:font-name-complex="CMEXa1"/>
    </style:style>
    <style:style style:name="T64_5" style:family="text">
      <style:text-properties style:font-name-asian="標楷體" style:font-name-complex="CMEXa1"/>
    </style:style>
    <style:style style:name="T64_6" style:family="text">
      <style:text-properties style:font-name-asian="標楷體" style:font-name-complex="CMEXa1"/>
    </style:style>
    <style:style style:name="T64_7" style:family="text">
      <style:text-properties style:font-name-asian="標楷體" style:font-name-complex="CMEXa1"/>
    </style:style>
    <style:style style:name="T64_8" style:family="text">
      <style:text-properties style:font-name-asian="標楷體" style:font-name-complex="CMEXa1"/>
    </style:style>
    <style:style style:name="T64_9" style:family="text">
      <style:text-properties style:font-name-asian="標楷體" style:font-name-complex="CMEXa1"/>
    </style:style>
    <style:style style:name="T64_10" style:family="text">
      <style:text-properties style:font-name-asian="標楷體" style:font-name-complex="CMEXa1"/>
    </style:style>
    <style:style style:name="T64_11" style:family="text">
      <style:text-properties style:font-name-asian="標楷體" style:font-name-complex="CMEXa1"/>
    </style:style>
    <style:style style:name="P65" style:family="paragraph" style:parent-style-name="Normal">
      <style:paragraph-properties fo:text-indent="-0.75cm" style:line-height-at-least="0.423cm" fo:margin-bottom="0.159cm" fo:margin-left="0.751cm"/>
    </style:style>
    <style:style style:name="T65_1" style:family="text">
      <style:text-properties style:font-name-asian="標楷體" style:font-name-complex="CMEXa1"/>
    </style:style>
    <style:style style:name="T65_2" style:family="text">
      <style:text-properties style:font-name-asian="標楷體" style:font-name-complex="CMEXa1"/>
    </style:style>
    <style:style style:name="T65_3" style:family="text">
      <style:text-properties style:font-name-asian="標楷體" style:font-name-complex="CMEXa1"/>
    </style:style>
    <style:style style:name="P66" style:family="paragraph" style:parent-style-name="Normal"/>
    <style:style style:name="T66_1" style:family="text">
      <style:text-properties style:font-name-asian="標楷體" style:font-name-complex="CMEXa1"/>
    </style:style>
    <style:style style:name="T66_2" style:family="text">
      <style:text-properties style:font-name-asian="標楷體"/>
    </style:style>
    <style:style style:name="P67" style:family="paragraph" style:parent-style-name="Normal">
      <style:paragraph-properties fo:text-align="center" fo:break-before="page" fo:margin-bottom="0.212cm">
        <style:tab-stops>
          <style:tab-stop style:type="left" style:leader-style="none" style:position="2.54cm"/>
        </style:tab-stops>
      </style:paragraph-properties>
    </style:style>
    <style:style style:name="T67_1" style:family="text">
      <style:text-properties fo:font-size="14pt" style:font-name-asian="標楷體" style:font-size-asian="14pt" style:font-size-complex="14pt"/>
    </style:style>
    <style:style style:name="T67_2" style:family="text">
      <style:text-properties fo:font-size="14pt" style:font-name-asian="標楷體" style:font-size-asian="14pt" style:font-size-complex="14pt"/>
    </style:style>
    <style:style style:name="T67_3" style:family="text">
      <style:text-properties fo:font-size="14pt" style:font-name-asian="標楷體" style:font-size-asian="14pt" style:font-size-complex="14pt"/>
    </style:style>
    <style:style style:name="P68" style:family="paragraph" style:parent-style-name="Normal">
      <style:paragraph-properties fo:text-align="center" fo:margin-bottom="0.212cm">
        <style:tab-stops>
          <style:tab-stop style:type="left" style:leader-style="none" style:position="2.54cm"/>
        </style:tab-stops>
      </style:paragraph-properties>
    </style:style>
    <style:style style:name="T68_1" style:family="text">
      <style:text-properties fo:font-size="14pt" style:font-name-asian="標楷體" style:font-size-asian="14pt" style:font-size-complex="14pt"/>
    </style:style>
    <style:style style:name="P69" style:family="paragraph" style:parent-style-name="Normal">
      <style:paragraph-properties>
        <style:tab-stops>
          <style:tab-stop style:type="left" style:leader-style="none" style:position="2.54cm"/>
        </style:tab-stops>
      </style:paragraph-properties>
    </style:style>
    <style:style style:name="T69_1" style:family="text">
      <style:text-properties style:font-name-asian="標楷體"/>
    </style:style>
    <style:style style:name="P70" style:family="paragraph" style:parent-style-name="Normal">
      <style:paragraph-properties fo:text-indent="-0.381cm" fo:margin-left="0.381cm"/>
    </style:style>
    <style:style style:name="T70_1" style:family="text">
      <style:text-properties style:font-name-asian="標楷體"/>
    </style:style>
    <style:style style:name="P71" style:family="paragraph" style:parent-style-name="Normal">
      <style:paragraph-properties fo:text-indent="-0.381cm" fo:margin-left="0.381cm"/>
    </style:style>
    <style:style style:name="T71_1" style:family="text">
      <style:text-properties style:font-name-asian="標楷體"/>
    </style:style>
    <style:style style:name="P72" style:family="paragraph" style:parent-style-name="Normal">
      <style:paragraph-properties fo:text-indent="-0.381cm" fo:margin-left="0.381cm"/>
    </style:style>
    <style:style style:name="T72_1" style:family="text">
      <style:text-properties style:font-name-asian="標楷體"/>
    </style:style>
    <style:style style:name="P73" style:family="paragraph" style:parent-style-name="Normal">
      <style:paragraph-properties fo:text-indent="-0.501cm" fo:margin-top="0.318cm" fo:margin-left="0.501cm">
        <style:tab-stops>
          <style:tab-stop style:type="left" style:leader-style="none" style:position="0cm"/>
        </style:tab-stops>
      </style:paragraph-properties>
      <style:text-properties style:font-name-asian="標楷體"/>
    </style:style>
    <style:style style:name="T73_1" style:family="text">
      <style:text-properties style:font-name-asian="標楷體"/>
    </style:style>
    <style:style style:name="P74" style:family="paragraph" style:parent-style-name="Normal">
      <style:text-properties style:font-name-asian="標楷體"/>
    </style:style>
    <style:style style:name="T74_1" style:family="text">
      <style:text-properties style:font-name-asian="標楷體"/>
    </style:style>
    <style:style style:name="P75" style:family="paragraph" style:parent-style-name="Normal">
      <style:text-properties style:font-name-asian="標楷體"/>
    </style:style>
    <style:style style:name="T75_1" style:family="text">
      <style:text-properties style:font-name-asian="標楷體"/>
    </style:style>
    <style:style style:name="T75_2" style:family="text">
      <style:text-properties fo:letter-spacing="-0.018cm" style:font-name-asian="標楷體"/>
    </style:style>
    <style:style style:name="T75_3" style:family="text">
      <style:text-properties style:font-name-asian="標楷體"/>
    </style:style>
    <style:style style:name="P76" style:family="paragraph" style:parent-style-name="Normal">
      <style:text-properties style:font-name-asian="標楷體"/>
    </style:style>
    <style:style style:name="T76_1" style:family="text">
      <style:text-properties style:font-name-asian="標楷體" style:text-underline-style="solid" style:text-underline-color="font-color"/>
    </style:style>
    <style:style style:name="T76_2" style:family="text">
      <style:text-properties style:font-name-asian="標楷體"/>
    </style:style>
    <style:style style:name="P77" style:family="paragraph" style:parent-style-name="Normal">
      <style:paragraph-properties fo:text-indent="-0.501cm" fo:margin-top="0.318cm" fo:margin-left="0.501cm">
        <style:tab-stops>
          <style:tab-stop style:type="left" style:leader-style="none" style:position="0cm"/>
        </style:tab-stops>
      </style:paragraph-properties>
      <style:text-properties style:font-name-asian="標楷體"/>
    </style:style>
    <style:style style:name="T77_1" style:family="text">
      <style:text-properties style:font-name-asian="標楷體"/>
    </style:style>
    <style:style style:name="P78" style:family="paragraph" style:parent-style-name="Normal">
      <style:text-properties style:font-name-asian="標楷體"/>
    </style:style>
    <style:style style:name="T78_1" style:family="text">
      <style:text-properties style:font-name-asian="標楷體"/>
    </style:style>
    <style:style style:name="P79" style:family="paragraph" style:parent-style-name="Normal">
      <style:paragraph-properties fo:text-indent="-0.501cm" fo:margin-top="0.318cm" fo:margin-left="0.501cm">
        <style:tab-stops>
          <style:tab-stop style:type="left" style:leader-style="none" style:position="0cm"/>
        </style:tab-stops>
      </style:paragraph-properties>
      <style:text-properties style:font-name-asian="標楷體"/>
    </style:style>
    <style:style style:name="T79_1" style:family="text">
      <style:text-properties style:font-name-asian="標楷體"/>
    </style:style>
    <style:style style:name="P80" style:family="paragraph" style:parent-style-name="Normal"/>
    <style:style style:name="T80_1" style:family="text">
      <style:text-properties style:font-name-asian="標楷體"/>
    </style:style>
    <style:style style:name="T80_2" style:family="text">
      <style:text-properties style:font-name-asian="標楷體"/>
    </style:style>
    <style:style style:name="T80_3" style:family="text">
      <style:text-properties style:font-name-asian="標楷體"/>
    </style:style>
    <style:style style:name="P81" style:family="paragraph" style:parent-style-name="Normal">
      <style:paragraph-properties fo:margin-top="0.212cm" fo:margin-left="0.998cm">
        <style:tab-stops>
          <style:tab-stop style:type="left" style:leader-style="none" style:position="-0.349cm"/>
        </style:tab-stops>
      </style:paragraph-properties>
    </style:style>
    <style:style style:name="T81_1" style:family="text">
      <style:text-properties style:font-name-asian="標楷體"/>
    </style:style>
    <style:style style:name="T81_2" style:family="text">
      <style:text-properties style:font-name-asian="標楷體"/>
    </style:style>
    <style:style style:name="T81_3" style:family="text">
      <style:text-properties style:font-name-asian="標楷體"/>
    </style:style>
    <style:style style:name="T81_4" style:family="text">
      <style:text-properties style:font-name-asian="標楷體"/>
    </style:style>
    <style:style style:name="T81_5" style:family="text">
      <style:text-properties style:font-name-asian="標楷體"/>
    </style:style>
    <style:style style:name="P82" style:family="paragraph" style:parent-style-name="Normal">
      <style:paragraph-properties fo:margin-top="0.212cm" fo:margin-left="0.998cm"/>
    </style:style>
    <style:style style:name="T82_1" style:family="text">
      <style:text-properties style:font-name-asian="標楷體"/>
    </style:style>
    <style:style style:name="P83" style:family="paragraph" style:parent-style-name="Normal">
      <style:paragraph-properties fo:margin-top="0.212cm" fo:margin-bottom="0.212cm" fo:margin-left="0.998cm"/>
    </style:style>
    <style:style style:name="T83_1" style:family="text">
      <style:text-properties style:font-name-asian="標楷體"/>
    </style:style>
    <style:style style:name="T83_2" style:family="text">
      <style:text-properties style:font-name-asian="標楷體"/>
    </style:style>
    <style:style style:name="T83_3" style:family="text">
      <style:text-properties style:font-name-asian="標楷體"/>
    </style:style>
    <style:style style:name="P84" style:family="paragraph" style:parent-style-name="Normal">
      <style:text-properties style:font-name-asian="標楷體"/>
    </style:style>
    <style:style style:name="T84_1" style:family="text">
      <style:text-properties style:font-name-asian="標楷體"/>
    </style:style>
    <style:style style:name="T84_2" style:family="text">
      <style:text-properties style:font-name-asian="標楷體"/>
    </style:style>
    <style:style style:name="T84_3" style:family="text">
      <style:text-properties style:font-name-asian="標楷體"/>
    </style:style>
    <style:style style:name="T84_4" style:family="text">
      <style:text-properties style:font-name-asian="標楷體"/>
    </style:style>
    <style:style style:name="T84_5" style:family="text">
      <style:text-properties style:font-name-asian="標楷體"/>
    </style:style>
    <style:style style:name="P85" style:family="paragraph" style:parent-style-name="Normal">
      <style:text-properties style:font-name-asian="標楷體"/>
    </style:style>
    <style:style style:name="T85_1" style:family="text">
      <style:text-properties style:font-name-asian="標楷體"/>
    </style:style>
    <style:style style:name="T85_2" style:family="text">
      <style:text-properties style:font-name-asian="標楷體"/>
    </style:style>
    <style:style style:name="T85_3" style:family="text">
      <style:text-properties style:font-name-asian="標楷體"/>
    </style:style>
    <style:style style:name="P86" style:family="paragraph" style:parent-style-name="Normal"/>
    <style:style style:name="T86_1" style:family="text">
      <style:text-properties style:font-name-asian="標楷體" style:font-weight-complex="bold"/>
    </style:style>
    <style:style style:name="T86_2" style:family="text">
      <style:text-properties style:font-name-asian="標楷體"/>
    </style:style>
    <style:style style:name="T86_3" style:family="text">
      <style:text-properties style:font-name-asian="標楷體" style:font-weight-complex="bold"/>
    </style:style>
    <style:style style:name="T86_4" style:family="text">
      <style:text-properties style:font-name-asian="標楷體"/>
    </style:style>
    <style:style style:name="T86_5" style:family="text">
      <style:text-properties style:font-name-asian="標楷體"/>
    </style:style>
    <style:style style:name="T86_6" style:family="text">
      <style:text-properties style:font-name-asian="標楷體"/>
    </style:style>
    <style:style style:name="T86_7" style:family="text">
      <style:text-properties style:font-name-asian="標楷體"/>
    </style:style>
    <style:style style:name="T86_8" style:family="text">
      <style:text-properties style:font-name-asian="標楷體"/>
    </style:style>
    <style:style style:name="P87" style:family="paragraph" style:parent-style-name="Normal">
      <style:paragraph-properties fo:text-indent="-0.501cm" fo:margin-top="0.318cm" fo:margin-left="0.501cm">
        <style:tab-stops>
          <style:tab-stop style:type="left" style:leader-style="none" style:position="0cm"/>
        </style:tab-stops>
      </style:paragraph-properties>
      <style:text-properties style:font-name-asian="標楷體"/>
    </style:style>
    <style:style style:name="T87_1" style:family="text">
      <style:text-properties style:font-name-asian="標楷體"/>
    </style:style>
    <style:style style:name="P88" style:family="paragraph" style:parent-style-name="Normal">
      <style:text-properties style:font-name-asian="標楷體"/>
    </style:style>
    <style:style style:name="T88_1" style:family="text">
      <style:text-properties style:font-name-asian="標楷體"/>
    </style:style>
    <style:style style:name="T88_2" style:family="text">
      <style:text-properties style:font-name-asian="標楷體" style:font-size-complex="11pt"/>
    </style:style>
    <style:style style:name="T88_3" style:family="text">
      <style:text-properties style:font-name-asian="標楷體"/>
    </style:style>
    <style:style style:name="P89" style:family="paragraph" style:parent-style-name="Normal">
      <style:text-properties style:font-name-asian="標楷體"/>
    </style:style>
    <style:style style:name="T89_1" style:family="text">
      <style:text-properties style:font-name-asian="標楷體"/>
    </style:style>
    <style:style style:name="P90" style:family="paragraph" style:parent-style-name="Normal">
      <style:text-properties style:font-name-asian="標楷體"/>
    </style:style>
    <style:style style:name="T90_1" style:family="text">
      <style:text-properties style:font-name-asian="標楷體"/>
    </style:style>
    <style:style style:name="T90_2" style:family="text">
      <style:text-properties style:font-name-asian="標楷體"/>
    </style:style>
    <style:style style:name="T90_3" style:family="text">
      <style:text-properties style:font-name-asian="標楷體"/>
    </style:style>
    <style:style style:name="T90_4" style:family="text">
      <style:text-properties style:font-name-asian="標楷體"/>
    </style:style>
    <style:style style:name="P91" style:family="paragraph" style:parent-style-name="Normal">
      <style:text-properties style:font-name-asian="標楷體"/>
    </style:style>
    <style:style style:name="T91_1" style:family="text">
      <style:text-properties style:font-name-asian="標楷體"/>
    </style:style>
    <style:style style:name="P92" style:family="paragraph" style:parent-style-name="Normal"/>
    <style:style style:name="T92_1" style:family="text">
      <style:text-properties style:font-name-asian="標楷體"/>
    </style:style>
    <style:style style:name="T92_2" style:family="text">
      <style:text-properties style:font-name-asian="標楷體"/>
    </style:style>
    <style:style style:name="T92_3" style:family="text">
      <style:text-properties style:font-name-asian="標楷體"/>
    </style:style>
    <style:style style:name="T92_4" style:family="text">
      <style:text-properties style:font-name-asian="標楷體"/>
    </style:style>
    <style:style style:name="T92_5" style:family="text">
      <style:text-properties style:font-name-asian="標楷體"/>
    </style:style>
    <style:style style:name="P93" style:family="paragraph" style:parent-style-name="Normal">
      <style:text-properties style:font-name-asian="標楷體"/>
    </style:style>
    <style:style style:name="T93_1" style:family="text">
      <style:text-properties style:font-name-asian="標楷體"/>
    </style:style>
    <style:style style:name="P94" style:family="paragraph" style:parent-style-name="Normal">
      <style:text-properties style:font-name-asian="標楷體"/>
    </style:style>
    <style:style style:name="T94_1" style:family="text">
      <style:text-properties style:font-name-asian="標楷體"/>
    </style:style>
    <style:style style:name="P95" style:family="paragraph" style:parent-style-name="Normal">
      <style:text-properties style:font-name-asian="標楷體"/>
    </style:style>
    <style:style style:name="T95_1" style:family="text">
      <style:text-properties style:font-name-asian="標楷體"/>
    </style:style>
    <style:style style:name="P96" style:family="paragraph" style:parent-style-name="Normal">
      <style:text-properties style:font-name-asian="標楷體"/>
    </style:style>
    <style:style style:name="T96_1" style:family="text">
      <style:text-properties style:font-name-asian="標楷體"/>
    </style:style>
    <style:style style:name="T96_2" style:family="text">
      <style:text-properties style:font-name-asian="標楷體"/>
    </style:style>
    <style:style style:name="T96_3" style:family="text">
      <style:text-properties style:font-name-asian="標楷體"/>
    </style:style>
    <style:style style:name="P97" style:family="paragraph" style:parent-style-name="Normal">
      <style:text-properties style:font-name-asian="標楷體"/>
    </style:style>
    <style:style style:name="T97_1" style:family="text">
      <style:text-properties style:font-name-asian="標楷體"/>
    </style:style>
    <style:style style:name="P98" style:family="paragraph" style:parent-style-name="Normal">
      <style:paragraph-properties fo:text-indent="-0.501cm" fo:margin-top="0.318cm" fo:margin-left="0.501cm">
        <style:tab-stops>
          <style:tab-stop style:type="left" style:leader-style="none" style:position="0cm"/>
        </style:tab-stops>
      </style:paragraph-properties>
      <style:text-properties style:font-name-asian="標楷體"/>
    </style:style>
    <style:style style:name="T98_1" style:family="text">
      <style:text-properties style:font-name-asian="標楷體"/>
    </style:style>
    <style:style style:name="P99" style:family="paragraph" style:parent-style-name="Normal">
      <style:text-properties style:font-name-asian="標楷體"/>
    </style:style>
    <style:style style:name="T99_1" style:family="text">
      <style:text-properties style:font-name-asian="標楷體"/>
    </style:style>
    <style:style style:name="T99_2" style:family="text">
      <style:text-properties style:font-name-asian="標楷體" style:font-size-complex="11pt"/>
    </style:style>
    <style:style style:name="T99_3" style:family="text">
      <style:text-properties style:font-name-asian="標楷體"/>
    </style:style>
    <style:style style:name="P100" style:family="paragraph" style:parent-style-name="Normal">
      <style:text-properties style:font-name-asian="標楷體"/>
    </style:style>
    <style:style style:name="T100_1" style:family="text">
      <style:text-properties style:font-name-asian="標楷體"/>
    </style:style>
    <style:style style:name="P101" style:family="paragraph" style:parent-style-name="Normal">
      <style:text-properties style:font-name-asian="標楷體"/>
    </style:style>
    <style:style style:name="T101_1" style:family="text">
      <style:text-properties style:font-name-asian="標楷體"/>
    </style:style>
    <style:style style:name="T101_2" style:family="text">
      <style:text-properties style:font-name-asian="標楷體"/>
    </style:style>
    <style:style style:name="T101_3" style:family="text">
      <style:text-properties style:font-name-asian="標楷體"/>
    </style:style>
    <style:style style:name="P102" style:family="paragraph" style:parent-style-name="Normal">
      <style:text-properties style:font-name-asian="標楷體"/>
    </style:style>
    <style:style style:name="T102_1" style:family="text">
      <style:text-properties style:font-name-asian="標楷體"/>
    </style:style>
    <style:style style:name="T102_2" style:family="text">
      <style:text-properties style:font-name-asian="標楷體"/>
    </style:style>
    <style:style style:name="T102_3" style:family="text">
      <style:text-properties style:font-name-asian="標楷體"/>
    </style:style>
    <style:style style:name="T102_4" style:family="text">
      <style:text-properties style:font-name-asian="標楷體"/>
    </style:style>
    <style:style style:name="P103" style:family="paragraph" style:parent-style-name="Normal">
      <style:text-properties style:font-name-asian="標楷體"/>
    </style:style>
    <style:style style:name="T103_1" style:family="text">
      <style:text-properties style:font-name-asian="標楷體"/>
    </style:style>
    <style:style style:name="P104" style:family="paragraph" style:parent-style-name="Normal">
      <style:text-properties style:font-name-asian="標楷體"/>
    </style:style>
    <style:style style:name="T104_1" style:family="text">
      <style:text-properties style:font-name-asian="標楷體"/>
    </style:style>
    <style:style style:name="P105" style:family="paragraph" style:parent-style-name="Normal"/>
    <style:style style:name="T105_1" style:family="text">
      <style:text-properties style:font-name-asian="標楷體"/>
    </style:style>
    <style:style style:name="T105_2" style:family="text">
      <style:text-properties style:font-name-asian="標楷體"/>
    </style:style>
    <style:style style:name="T105_3" style:family="text">
      <style:text-properties style:font-name-asian="標楷體"/>
    </style:style>
    <style:style style:name="P106" style:family="paragraph" style:parent-style-name="Normal">
      <style:text-properties style:font-name-asian="標楷體"/>
    </style:style>
    <style:style style:name="T106_1" style:family="text">
      <style:text-properties style:font-name-asian="標楷體"/>
    </style:style>
    <style:style style:name="P107" style:family="paragraph" style:parent-style-name="Normal">
      <style:text-properties style:font-name-asian="標楷體"/>
    </style:style>
    <style:style style:name="T107_1" style:family="text">
      <style:text-properties style:font-name-asian="標楷體"/>
    </style:style>
    <style:style style:name="P108" style:family="paragraph" style:parent-style-name="Normal">
      <style:text-properties style:font-name-asian="標楷體"/>
    </style:style>
    <style:style style:name="T108_1" style:family="text">
      <style:text-properties style:font-name-asian="標楷體"/>
    </style:style>
    <style:style style:name="T108_2" style:family="text">
      <style:text-properties style:font-name-asian="標楷體" style:text-underline-style="solid" style:text-underline-color="font-color"/>
    </style:style>
    <style:style style:name="T108_3" style:family="text">
      <style:text-properties style:font-name-asian="標楷體"/>
    </style:style>
    <style:style style:name="P109" style:family="paragraph" style:parent-style-name="Normal">
      <style:text-properties style:font-name-asian="標楷體"/>
    </style:style>
    <style:style style:name="T109_1" style:family="text">
      <style:text-properties style:font-name-asian="標楷體"/>
    </style:style>
    <style:style style:name="P110" style:family="paragraph" style:parent-style-name="Normal">
      <style:paragraph-properties fo:text-indent="-0.501cm" fo:margin-top="0.318cm" fo:margin-left="0.501cm">
        <style:tab-stops>
          <style:tab-stop style:type="left" style:leader-style="none" style:position="0cm"/>
        </style:tab-stops>
      </style:paragraph-properties>
      <style:text-properties style:font-name-asian="標楷體"/>
    </style:style>
    <style:style style:name="T110_1" style:family="text">
      <style:text-properties style:font-name-asian="標楷體"/>
    </style:style>
    <style:style style:name="P111" style:family="paragraph" style:parent-style-name="Normal">
      <style:text-properties style:font-name-asian="標楷體"/>
    </style:style>
    <style:style style:name="T111_1" style:family="text">
      <style:text-properties style:font-name-asian="標楷體"/>
    </style:style>
    <style:style style:name="T111_2" style:family="text">
      <style:text-properties style:font-name-asian="標楷體"/>
    </style:style>
    <style:style style:name="T111_3" style:family="text">
      <style:text-properties style:font-name-asian="標楷體"/>
    </style:style>
    <style:style style:name="T111_4" style:family="text">
      <style:text-properties style:font-name-asian="標楷體"/>
    </style:style>
    <style:style style:name="P112" style:family="paragraph" style:parent-style-name="Normal">
      <style:text-properties style:font-name-asian="標楷體"/>
    </style:style>
    <style:style style:name="T112_1" style:family="text">
      <style:text-properties style:font-name-asian="標楷體"/>
    </style:style>
    <style:style style:name="P113" style:family="paragraph" style:parent-style-name="Normal">
      <style:text-properties style:font-name-asian="標楷體"/>
    </style:style>
    <style:style style:name="T113_1" style:family="text">
      <style:text-properties style:font-name-asian="標楷體"/>
    </style:style>
    <style:style style:name="P114" style:family="paragraph" style:parent-style-name="Normal"/>
    <style:style style:name="T114_1" style:family="text">
      <style:text-properties style:font-name-asian="標楷體"/>
    </style:style>
    <style:style style:name="T114_2" style:family="text">
      <style:text-properties style:font-name-asian="標楷體"/>
    </style:style>
    <style:style style:name="T114_3" style:family="text">
      <style:text-properties style:font-name-asian="標楷體"/>
    </style:style>
    <style:style style:name="T114_4" style:family="text">
      <style:text-properties style:font-name-asian="標楷體"/>
    </style:style>
    <style:style style:name="T114_5" style:family="text">
      <style:text-properties style:font-name-asian="標楷體"/>
    </style:style>
    <style:style style:name="T114_6" style:family="text">
      <style:text-properties style:font-name-asian="標楷體"/>
    </style:style>
    <style:style style:name="T114_7" style:family="text">
      <style:text-properties style:font-name-asian="標楷體"/>
    </style:style>
    <style:style style:name="P115" style:family="paragraph" style:parent-style-name="Normal">
      <style:paragraph-properties fo:text-indent="-0.501cm" fo:margin-top="0.318cm" fo:margin-left="0.501cm">
        <style:tab-stops>
          <style:tab-stop style:type="left" style:leader-style="none" style:position="0cm"/>
        </style:tab-stops>
      </style:paragraph-properties>
      <style:text-properties style:font-name-asian="標楷體"/>
    </style:style>
    <style:style style:name="T115_1" style:family="text">
      <style:text-properties style:font-name-asian="標楷體"/>
    </style:style>
    <style:style style:name="P116" style:family="paragraph" style:parent-style-name="Normal"/>
    <style:style style:name="T116_1" style:family="text">
      <style:text-properties style:font-name-asian="標楷體"/>
    </style:style>
    <style:style style:name="T116_2" style:family="text">
      <style:text-properties style:font-name-asian="標楷體"/>
    </style:style>
    <style:style style:name="T116_3" style:family="text">
      <style:text-properties style:font-name-asian="標楷體"/>
    </style:style>
    <style:style style:name="T116_4" style:family="text">
      <style:text-properties style:font-name-asian="標楷體"/>
    </style:style>
    <style:style style:name="T116_5" style:family="text">
      <style:text-properties style:font-name-asian="標楷體"/>
    </style:style>
    <style:style style:name="T116_6" style:family="text">
      <style:text-properties style:font-name-asian="標楷體"/>
    </style:style>
    <style:style style:name="T116_7" style:family="text">
      <style:text-properties style:font-name-asian="標楷體"/>
    </style:style>
    <style:style style:name="T116_8" style:family="text">
      <style:text-properties style:font-name-asian="標楷體"/>
    </style:style>
    <style:style style:name="T116_9" style:family="text">
      <style:text-properties style:font-name-asian="標楷體"/>
    </style:style>
    <style:style style:name="T116_10" style:family="text">
      <style:text-properties style:font-name-asian="標楷體"/>
    </style:style>
    <style:style style:name="T116_11" style:family="text">
      <style:text-properties style:font-name-asian="標楷體"/>
    </style:style>
    <style:style style:name="T116_12" style:family="text">
      <style:text-properties style:font-name-asian="標楷體"/>
    </style:style>
    <style:style style:name="P117" style:family="paragraph" style:parent-style-name="Normal">
      <style:text-properties style:font-name-asian="標楷體"/>
    </style:style>
    <style:style style:name="T117_1" style:family="text">
      <style:text-properties style:font-name-asian="標楷體"/>
    </style:style>
    <style:style style:name="T117_2" style:family="text">
      <style:text-properties style:font-name-asian="標楷體"/>
    </style:style>
    <style:style style:name="T117_3" style:family="text">
      <style:text-properties style:font-name-asian="標楷體"/>
    </style:style>
    <style:style style:name="T117_4" style:family="text">
      <style:text-properties style:font-name-asian="標楷體"/>
    </style:style>
    <style:style style:name="T117_5" style:family="text">
      <style:text-properties style:font-name-asian="標楷體"/>
    </style:style>
    <style:style style:name="T117_6" style:family="text">
      <style:text-properties style:font-name-asian="標楷體"/>
    </style:style>
    <style:style style:name="P118" style:family="paragraph" style:parent-style-name="Normal">
      <style:text-properties style:font-name-asian="標楷體"/>
    </style:style>
    <style:style style:name="T118_1" style:family="text">
      <style:text-properties style:font-name-asian="標楷體"/>
    </style:style>
    <style:style style:name="P119" style:family="paragraph" style:parent-style-name="Normal">
      <style:text-properties style:font-name-asian="標楷體"/>
    </style:style>
    <style:style style:name="T119_1" style:family="text">
      <style:text-properties style:font-name-asian="標楷體"/>
    </style:style>
    <style:style style:name="P120" style:family="paragraph" style:parent-style-name="Normal">
      <style:text-properties style:font-name-asian="標楷體"/>
    </style:style>
    <style:style style:name="P121" style:family="paragraph" style:parent-style-name="Normal">
      <style:paragraph-properties fo:text-indent="-0.501cm" fo:margin-top="0.318cm" fo:margin-left="0.501cm">
        <style:tab-stops>
          <style:tab-stop style:type="left" style:leader-style="none" style:position="0.499cm"/>
        </style:tab-stops>
      </style:paragraph-properties>
      <style:text-properties style:font-name-asian="標楷體"/>
    </style:style>
    <style:style style:name="T121_1" style:family="text">
      <style:text-properties style:font-name-asian="標楷體"/>
    </style:style>
    <style:style style:name="P122" style:family="paragraph" style:parent-style-name="Normal">
      <style:text-properties style:font-name-asian="標楷體"/>
    </style:style>
    <style:style style:name="T122_1" style:family="text">
      <style:text-properties style:font-name-asian="標楷體"/>
    </style:style>
    <style:style style:name="P123" style:family="paragraph" style:parent-style-name="Normal">
      <style:paragraph-properties fo:text-indent="-0.501cm" fo:margin-top="0.318cm" fo:margin-left="0.501cm">
        <style:tab-stops>
          <style:tab-stop style:type="left" style:leader-style="none" style:position="0cm"/>
        </style:tab-stops>
      </style:paragraph-properties>
      <style:text-properties style:font-name-asian="標楷體"/>
    </style:style>
    <style:style style:name="T123_1" style:family="text">
      <style:text-properties style:font-name-asian="標楷體"/>
    </style:style>
    <style:style style:name="P124" style:family="paragraph" style:parent-style-name="Normal">
      <style:text-properties style:font-name-asian="標楷體"/>
    </style:style>
    <style:style style:name="T124_1" style:family="text">
      <style:text-properties style:font-name-asian="標楷體"/>
    </style:style>
    <style:style style:name="P125" style:family="paragraph" style:parent-style-name="Normal">
      <style:paragraph-properties fo:text-indent="-0.501cm" fo:margin-top="0.318cm" fo:margin-left="0.501cm">
        <style:tab-stops>
          <style:tab-stop style:type="left" style:leader-style="none" style:position="0cm"/>
        </style:tab-stops>
      </style:paragraph-properties>
      <style:text-properties style:font-name-asian="標楷體"/>
    </style:style>
    <style:style style:name="T125_1" style:family="text">
      <style:text-properties style:font-name-asian="標楷體"/>
    </style:style>
    <style:style style:name="P126" style:family="paragraph" style:parent-style-name="Normal">
      <style:text-properties style:font-name-asian="標楷體"/>
    </style:style>
    <style:style style:name="T126_1" style:family="text">
      <style:text-properties style:font-name-asian="標楷體"/>
    </style:style>
    <style:style style:name="P127" style:family="paragraph" style:parent-style-name="Normal">
      <style:paragraph-properties fo:text-indent="0.737cm"/>
    </style:style>
    <style:style style:name="T127_1" style:family="text">
      <style:text-properties style:font-name-asian="標楷體"/>
    </style:style>
    <style:style style:name="P128" style:family="paragraph" style:parent-style-name="Normal">
      <style:paragraph-properties fo:text-indent="0.737cm"/>
    </style:style>
    <style:style style:name="T128_1" style:family="text">
      <style:text-properties style:font-name-asian="標楷體"/>
    </style:style>
    <style:style style:name="P129" style:family="paragraph" style:parent-style-name="Normal">
      <style:paragraph-properties fo:text-indent="0.737cm"/>
    </style:style>
    <style:style style:name="T129_1" style:family="text">
      <style:text-properties style:font-name-asian="標楷體"/>
    </style:style>
    <style:style style:name="T129_2" style:family="text">
      <style:text-properties style:font-name-asian="標楷體"/>
    </style:style>
    <style:style style:name="T129_3" style:family="text">
      <style:text-properties style:font-name-asian="標楷體"/>
    </style:style>
    <style:style style:name="P130" style:family="paragraph" style:parent-style-name="Normal">
      <style:paragraph-properties fo:text-indent="0.737cm"/>
    </style:style>
    <style:style style:name="T130_1" style:family="text">
      <style:text-properties style:font-name-asian="標楷體"/>
    </style:style>
    <style:style style:name="P131" style:family="paragraph" style:parent-style-name="Normal">
      <style:paragraph-properties fo:text-indent="-0.501cm" fo:margin-top="0.318cm" fo:margin-left="0.501cm">
        <style:tab-stops>
          <style:tab-stop style:type="left" style:leader-style="none" style:position="0cm"/>
        </style:tab-stops>
      </style:paragraph-properties>
      <style:text-properties style:font-name-asian="標楷體"/>
    </style:style>
    <style:style style:name="T131_1" style:family="text">
      <style:text-properties style:font-name-asian="標楷體"/>
    </style:style>
    <style:style style:name="P132" style:family="paragraph" style:parent-style-name="Normal">
      <style:text-properties style:font-name-asian="標楷體"/>
    </style:style>
    <style:style style:name="T132_1" style:family="text">
      <style:text-properties style:font-name-asian="標楷體"/>
    </style:style>
    <style:style style:name="T132_2" style:family="text">
      <style:text-properties style:font-name-asian="標楷體" style:text-underline-style="solid" style:text-underline-color="font-color"/>
    </style:style>
    <style:style style:name="T132_3" style:family="text">
      <style:text-properties style:font-name-asian="標楷體"/>
    </style:style>
    <style:style style:name="P133" style:family="paragraph" style:parent-style-name="Normal">
      <style:text-properties style:font-name-asian="標楷體"/>
    </style:style>
    <style:style style:name="T133_1" style:family="text">
      <style:text-properties style:font-name-asian="標楷體"/>
    </style:style>
    <style:style style:name="P134" style:family="paragraph" style:parent-style-name="Normal">
      <style:text-properties style:font-name-asian="標楷體"/>
    </style:style>
    <style:style style:name="T134_1" style:family="text">
      <style:text-properties style:font-name-asian="標楷體"/>
    </style:style>
    <style:style style:name="P135" style:family="paragraph" style:parent-style-name="Normal">
      <style:text-properties style:font-name-asian="標楷體"/>
    </style:style>
    <style:style style:name="T135_1" style:family="text">
      <style:text-properties style:font-name-asian="標楷體"/>
    </style:style>
    <style:style style:name="P136" style:family="paragraph" style:parent-style-name="Normal">
      <style:text-properties style:font-name-asian="標楷體"/>
    </style:style>
    <style:style style:name="P137" style:family="paragraph" style:parent-style-name="Normal">
      <style:text-properties style:font-name-asian="標楷體"/>
    </style:style>
    <style:style style:name="P138" style:family="paragraph" style:parent-style-name="Normal">
      <style:text-properties style:font-name-asian="標楷體"/>
    </style:style>
    <style:style style:name="P139" style:family="paragraph" style:parent-style-name="Normal">
      <style:text-properties style:font-name-asian="標楷體"/>
    </style:style>
    <style:style style:name="P140" style:family="paragraph" style:parent-style-name="Normal">
      <style:text-properties style:font-name-asian="標楷體"/>
    </style:style>
    <style:style style:name="P141" style:family="paragraph" style:parent-style-name="Normal">
      <style:text-properties style:font-name-asian="標楷體"/>
    </style:style>
    <style:style style:name="P142" style:family="paragraph" style:parent-style-name="Normal">
      <style:text-properties style:font-name-asian="標楷體"/>
    </style:style>
    <style:style style:name="P143" style:family="paragraph" style:parent-style-name="Normal">
      <style:text-properties style:font-name-asian="標楷體"/>
    </style:style>
    <style:style style:name="P144" style:family="paragraph" style:parent-style-name="Normal">
      <style:text-properties style:font-name-asian="標楷體"/>
    </style:style>
    <style:style style:name="P145" style:family="paragraph" style:parent-style-name="Normal">
      <style:text-properties style:font-name-asian="標楷體"/>
    </style:style>
    <style:style style:name="P146" style:family="paragraph" style:parent-style-name="Normal">
      <style:text-properties style:font-name-asian="標楷體"/>
    </style:style>
    <style:style style:name="P147" style:family="paragraph" style:parent-style-name="Normal">
      <style:text-properties style:font-name-asian="標楷體"/>
    </style:style>
    <style:style style:name="P148" style:family="paragraph" style:parent-style-name="Normal">
      <style:text-properties style:font-name-asian="標楷體"/>
    </style:style>
    <style:style style:name="P149" style:family="paragraph" style:parent-style-name="Normal">
      <style:text-properties style:font-name-asian="標楷體"/>
    </style:style>
    <style:style style:name="P150" style:family="paragraph" style:parent-style-name="Normal">
      <style:text-properties style:font-name-asian="標楷體"/>
    </style:style>
    <style:style style:name="P151" style:family="paragraph" style:parent-style-name="Normal">
      <style:text-properties style:font-name-asian="標楷體"/>
    </style:style>
    <style:style style:name="P152" style:family="paragraph" style:parent-style-name="Normal">
      <style:text-properties style:font-name-asian="標楷體"/>
    </style:style>
    <style:style style:name="P153" style:family="paragraph" style:parent-style-name="Normal">
      <style:text-properties style:font-name-asian="標楷體"/>
    </style:style>
    <style:style style:name="P154" style:family="paragraph" style:parent-style-name="Normal">
      <style:text-properties style:font-name-asian="標楷體"/>
    </style:style>
    <style:style style:name="P155" style:family="paragraph" style:parent-style-name="Normal">
      <style:text-properties style:font-name-asian="標楷體"/>
    </style:style>
    <style:style style:name="P156" style:family="paragraph" style:parent-style-name="Normal">
      <style:text-properties style:font-name-asian="標楷體"/>
    </style:style>
    <style:style style:name="P157" style:family="paragraph" style:parent-style-name="Normal">
      <style:text-properties style:font-name-asian="標楷體"/>
    </style:style>
    <style:style style:name="P158" style:family="paragraph" style:parent-style-name="Normal">
      <style:text-properties style:font-name-asian="標楷體"/>
    </style:style>
    <style:style style:name="P159" style:family="paragraph" style:parent-style-name="Normal">
      <style:text-properties style:font-name-asian="標楷體"/>
    </style:style>
    <style:style style:name="P160" style:family="paragraph" style:parent-style-name="Normal">
      <style:text-properties style:font-name-asian="標楷體"/>
    </style:style>
    <style:style style:name="Table1" style:family="table">
      <style:table-properties table:align="left" style:width="17.992cm" fo:margin-left="-1.658cm"/>
    </style:style>
    <style:style style:name="Column1" style:family="table-column">
      <style:table-column-properties style:column-width="4.762cm" style:use-optimal-column-width="false"/>
    </style:style>
    <style:style style:name="Column2" style:family="table-column">
      <style:table-column-properties style:column-width="13.229cm" style:use-optimal-column-width="false"/>
    </style:style>
    <style:style style:name="Row1" style:family="table-row">
      <style:table-row-properties style:use-optimal-row-height="false"/>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center"/>
    </style:style>
    <style:style style:name="T1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FR1" style:family="graphic" style:parent-style-name="Normal">
      <style:graphic-properties draw:stroke="solid" draw:fill-color="#ffcc99" fo:background-color="#ffcc99" fo:border-top="#000000 0.018cm solid" fo:border-bottom="#000000 0.018cm solid" fo:padding-left="0.15cm" fo:border-left="#000000 0.018cm solid" fo:padding-right="0.15cm"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63" style:family="paragraph" style:parent-style-name="Normal">
      <style:paragraph-properties fo:text-align="center" fo:margin-top="0cm" fo:margin-bottom="0cm"/>
    </style:style>
    <style:style style:name="T163_1" style:family="text">
      <style:text-properties fo:color="#ff0000" style:font-name-asian="標楷體"/>
    </style:style>
    <style:style style:name="FR2" style:family="graphic" style:parent-style-name="Normal">
      <style:graphic-properties draw:stroke="solid" draw:fill="solid" draw:fill-color="#00ff00" fo:background-color="#00ff00"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 style:family="graphic" style:parent-style-name="Normal">
      <style:graphic-properties draw:marker-end-width="0.37cm" draw:marker-end="msArrowEnd_20_5" draw:stroke="solid" svg:stroke-color="#ff0000" draw:fill="none" fo:border-top="#ff0000 0.088cm solid" fo:border-bottom="#ff0000 0.088cm solid" fo:border-left="#ff0000 0.088cm solid" fo:border-right="#ff0000 0.088cm solid" style:horizontal-pos="from-left" style:horizontal-rel="paragraph" style:vertical-pos="from-top" style:vertical-rel="paragraph" style:flow-with-text="false" style:wrap="run-through" style:run-through="foreground" draw:auto-grow-height="false" draw:auto-grow-width="false"/>
    </style:style>
    <style:style style:name="FR4" style:family="graphic" style:parent-style-name="Normal">
      <style:graphic-properties draw:stroke="solid" draw:fill-color="#ffffff" fo:background-color="#ffffff" fo:border-top="#000000 0.018cm solid" fo:border-bottom="#000000 0.018cm solid" fo:padding-left="0.25cm" fo:border-left="#000000 0.018cm solid" fo:padding-right="0.25cm"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64" style:family="paragraph" style:parent-style-name="Normal">
      <style:paragraph-properties fo:text-align="center" fo:margin-top="0cm" fo:margin-bottom="0cm"/>
    </style:style>
    <style:style style:name="T164_1" style:family="text">
      <style:text-properties style:font-name="標楷體" style:font-name-asian="標楷體"/>
    </style:style>
    <style:style style:name="FR5" style:family="graphic" style:parent-style-name="Normal">
      <style:graphic-properties draw:stroke="solid" draw:fill-color="#ffffff" fo:background-color="#ffffff" fo:border-top="#000000 0.018cm solid" fo:border-bottom="#000000 0.018cm solid" fo:padding-left="0.25cm" fo:border-left="#000000 0.018cm solid" fo:padding-right="0.25cm"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65" style:family="paragraph" style:parent-style-name="Normal">
      <style:paragraph-properties fo:text-align="center" fo:margin-top="0cm" fo:margin-bottom="0cm"/>
    </style:style>
    <style:style style:name="T165_1" style:family="text">
      <style:text-properties style:font-name="標楷體" style:font-name-asian="標楷體"/>
    </style:style>
    <style:style style:name="P16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FR6" style:family="graphic" style:parent-style-name="Normal">
      <style:graphic-properties draw:marker-end-width="0.37cm" draw:marker-end="msArrowEnd_20_5" draw:stroke="solid" svg:stroke-color="#ff0000" draw:fill="none" fo:border-top="#ff0000 0.088cm solid" fo:border-bottom="#ff0000 0.088cm solid" fo:border-left="#ff0000 0.088cm solid" fo:border-right="#ff0000 0.088cm solid" style:horizontal-pos="from-left" style:horizontal-rel="paragraph" style:vertical-pos="from-top" style:vertical-rel="paragraph" style:flow-with-text="false" style:wrap="run-through" style:run-through="foreground" draw:auto-grow-height="false" draw:auto-grow-width="false"/>
    </style:style>
    <style:style style:name="FR7" style:family="graphic" style:parent-style-name="Normal">
      <style:graphic-properties draw:stroke="solid" draw:fill-color="#ffffff" fo:background-color="#ffffff" fo:border-top="#000000 0.018cm solid" fo:border-bottom="#000000 0.018cm solid" fo:padding-left="0.25cm" fo:border-left="#000000 0.018cm solid" fo:padding-right="0.25cm"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67" style:family="paragraph" style:parent-style-name="Normal">
      <style:paragraph-properties fo:text-align="center" fo:margin-top="0cm" fo:margin-bottom="0cm"/>
    </style:style>
    <style:style style:name="T167_1" style:family="text">
      <style:text-properties style:font-name="標楷體" style:font-name-asian="標楷體"/>
    </style:style>
    <style:style style:name="FR8" style:family="graphic" style:parent-style-name="Normal">
      <style:graphic-properties draw:marker-end-width="0.37cm" draw:marker-end="msArrowEnd_20_5" draw:stroke="solid" svg:stroke-color="#ff0000" draw:fill="none" fo:border-top="#ff0000 0.088cm solid" fo:border-bottom="#ff0000 0.088cm solid" fo:border-left="#ff0000 0.088cm solid" fo:border-right="#ff0000 0.088cm solid" style:horizontal-pos="from-left" style:horizontal-rel="paragraph" style:vertical-pos="from-top" style:vertical-rel="paragraph" style:flow-with-text="false" style:wrap="run-through" style:run-through="foreground" draw:auto-grow-height="false" draw:auto-grow-width="false"/>
    </style:style>
    <style:style style:name="FR9" style:family="graphic" style:parent-style-name="Normal">
      <style:graphic-properties draw:stroke="solid" draw:fill-color="#ffffff" fo:background-color="#ffffff" fo:border-top="#000000 0.018cm solid" fo:border-bottom="#000000 0.018cm solid" fo:padding-left="0.25cm" fo:border-left="#000000 0.018cm solid" fo:padding-right="0.25cm"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68" style:family="paragraph" style:parent-style-name="Normal">
      <style:paragraph-properties fo:text-align="center" fo:margin-top="0cm" fo:margin-bottom="0cm"/>
    </style:style>
    <style:style style:name="T168_1" style:family="text">
      <style:text-properties style:font-name-asian="標楷體"/>
    </style:style>
    <style:style style:name="FR10" style:family="graphic" style:parent-style-name="Normal">
      <style:graphic-properties draw:marker-end-width="0.37cm" draw:marker-end="msArrowEnd_20_5" draw:stroke="solid" svg:stroke-color="#0000ff" draw:fill="none" fo:border-top="#0000ff 0.088cm solid" fo:border-bottom="#0000ff 0.088cm solid" fo:border-left="#0000ff 0.088cm solid" fo:border-right="#0000ff 0.088cm solid" style:horizontal-pos="from-left" style:horizontal-rel="paragraph" style:vertical-pos="from-top" style:vertical-rel="paragraph" style:flow-with-text="false" style:wrap="run-through" style:run-through="foreground" draw:auto-grow-height="false" draw:auto-grow-width="false"/>
    </style:style>
    <style:style style:name="FR11"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Row2" style:family="table-row">
      <style:table-row-properties style:min-row-height="9.694cm" style:use-optimal-row-height="false" fo:keep-together="always"/>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center"/>
    </style:style>
    <style:style style:name="T1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171"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FR12" style:family="graphic" style:parent-style-name="Normal">
      <style:graphic-properties draw:stroke="solid" draw:fill-color="#ffcc99" fo:background-color="#ffcc99" fo:border-top="#000000 0.018cm solid" fo:border-bottom="#000000 0.018cm solid" fo:padding-left="0.15cm" fo:border-left="#000000 0.018cm solid" fo:padding-right="0.15cm"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72" style:family="paragraph" style:parent-style-name="Normal">
      <style:paragraph-properties fo:text-align="center" fo:margin-top="0cm" fo:margin-bottom="0cm"/>
    </style:style>
    <style:style style:name="T172_1" style:family="text">
      <style:text-properties fo:color="#ff0000" style:font-name-asian="標楷體"/>
    </style:style>
    <style:style style:name="FR13" style:family="graphic" style:parent-style-name="Normal">
      <style:graphic-properties draw:marker-end-width="0.37cm" draw:marker-end="msArrowEnd_20_5" draw:stroke="solid" svg:stroke-color="#ff0000" draw:fill="none" fo:border-top="#ff0000 0.088cm solid" fo:border-bottom="#ff0000 0.088cm solid" fo:border-left="#ff0000 0.088cm solid" fo:border-right="#ff0000 0.088cm solid" style:horizontal-pos="from-left" style:horizontal-rel="paragraph" style:vertical-pos="from-top" style:vertical-rel="paragraph" style:flow-with-text="false" style:wrap="run-through" style:run-through="foreground" draw:auto-grow-height="false" draw:auto-grow-width="false"/>
    </style:style>
    <style:style style:name="FR14"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73" style:family="paragraph" style:parent-style-name="Normal"/>
    <style:style style:name="T173_1" style:family="text">
      <style:text-properties style:font-name-asian="標楷體"/>
    </style:style>
    <style:style style:name="FR15"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174" style:family="paragraph" style:parent-style-name="Normal"/>
    <style:style style:name="T174_1" style:family="text"/>
    <style:style style:name="FR16" style:family="graphic" style:parent-style-name="Normal">
      <style:graphic-properties draw:marker-end-width="0.37cm" draw:marker-end="msArrowEnd_20_5" draw:stroke="solid" svg:stroke-color="#0000ff" draw:fill="none" fo:border-top="#0000ff 0.088cm solid" fo:border-bottom="#0000ff 0.088cm solid" fo:border-left="#0000ff 0.088cm solid" fo:border-right="#0000ff 0.088cm solid" style:horizontal-pos="from-left" style:horizontal-rel="paragraph" style:vertical-pos="from-top" style:vertical-rel="paragraph" style:flow-with-text="false" style:wrap="run-through" style:run-through="foreground" draw:auto-grow-height="false" draw:auto-grow-width="false"/>
    </style:style>
    <style:style style:name="FR17" style:family="graphic" style:parent-style-name="Normal">
      <style:graphic-properties draw:stroke="solid" draw:fill="solid" draw:fill-color="#00ff00" fo:background-color="#00ff00"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8"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175" style:family="paragraph" style:parent-style-name="Normal"/>
    <style:style style:name="T175_1" style:family="text"/>
    <style:style style:name="FR19" style:family="graphic" style:parent-style-name="Normal">
      <style:graphic-properties draw:marker-end-width="0.37cm" draw:marker-end="msArrowEnd_20_5" draw:stroke="solid" svg:stroke-color="#0000ff" draw:fill="none" fo:border-top="#0000ff 0.088cm solid" fo:border-bottom="#0000ff 0.088cm solid" fo:border-left="#0000ff 0.088cm solid" fo:border-right="#0000ff 0.088cm solid" style:horizontal-pos="from-left" style:horizontal-rel="paragraph" style:vertical-pos="from-top" style:vertical-rel="paragraph" style:flow-with-text="false" style:wrap="run-through" style:run-through="foreground" draw:auto-grow-height="false" draw:auto-grow-width="false"/>
    </style:style>
    <style:style style:name="FR20" style:family="graphic" style:parent-style-name="Normal">
      <style:graphic-properties draw:marker-start-width="0.37cm" draw:marker-start="msArrowEnd_20_5" draw:stroke="solid" svg:stroke-color="#ff0000" draw:fill="none" fo:border-top="#ff0000 0.088cm solid" fo:border-bottom="#ff0000 0.088cm solid" fo:border-left="#ff0000 0.088cm solid" fo:border-right="#ff0000 0.088cm solid" style:horizontal-pos="from-left" style:horizontal-rel="paragraph" style:vertical-pos="from-top" style:vertical-rel="paragraph" style:flow-with-text="false" style:wrap="run-through" style:run-through="foreground" draw:auto-grow-height="false" draw:auto-grow-width="false"/>
    </style:style>
    <style:style style:name="FR21" style:family="graphic" style:parent-style-name="Normal">
      <style:graphic-properties draw:marker-end-width="0.37cm" draw:marker-end="msArrowEnd_20_5" draw:stroke="solid" svg:stroke-color="#ff0000" draw:fill="none" fo:border-top="#ff0000 0.088cm solid" fo:border-bottom="#ff0000 0.088cm solid" fo:border-left="#ff0000 0.088cm solid" fo:border-right="#ff0000 0.088cm solid" style:horizontal-pos="from-left" style:horizontal-rel="paragraph" style:vertical-pos="from-top" style:vertical-rel="paragraph" style:flow-with-text="false" style:wrap="run-through" style:run-through="foreground" draw:auto-grow-height="false" draw:auto-grow-width="false"/>
    </style:style>
    <style:style style:name="FR22"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FR2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76" style:family="paragraph" style:parent-style-name="Normal"/>
    <style:style style:name="T176_1" style:family="text">
      <style:text-properties style:font-name-asian="標楷體"/>
    </style:style>
    <style:style style:name="FR24"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77" style:family="paragraph" style:parent-style-name="Normal"/>
    <style:style style:name="T177_1" style:family="text">
      <style:text-properties style:font-name-asian="標楷體"/>
    </style:style>
    <style:style style:name="Row3" style:family="table-row">
      <style:table-row-properties style:min-row-height="9.694cm" style:use-optimal-row-height="false" fo:keep-together="always"/>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center"/>
    </style:style>
    <style:style style:name="T17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P180" style:family="paragraph" style:parent-style-name="Normal">
      <style:paragraph-properties fo:text-align="justify" fo:line-height="300%"/>
      <style:text-properties fo:font-size="12pt" style:font-name-asian="標楷體" style:font-size-asian="12pt" style:font-size-complex="12pt" fo:language="en" fo:language-asian="zh" fo:language-complex="ar" fo:country="US" fo:country-asian="TW" fo:country-complex="SA" style:letter-kerning="true"/>
    </style:style>
    <style:style style:name="FR25" style:family="graphic" style:parent-style-name="Normal">
      <style:graphic-properties draw:marker-end-width="0.37cm" draw:marker-end="msArrowEnd_20_5" draw:stroke="solid" svg:stroke-color="#ff0000" draw:fill="none" fo:border-top="#ff0000 0.088cm solid" fo:border-bottom="#ff0000 0.088cm solid" fo:border-left="#ff0000 0.088cm solid" fo:border-right="#ff0000 0.088cm solid" style:horizontal-pos="from-left" style:horizontal-rel="paragraph" style:vertical-pos="from-top" style:vertical-rel="paragraph" style:flow-with-text="false" style:wrap="run-through" style:run-through="foreground" draw:auto-grow-height="false" draw:auto-grow-width="false"/>
    </style:style>
    <style:style style:name="FR26" style:family="graphic" style:parent-style-name="Normal">
      <style:graphic-properties draw:marker-end-width="0.37cm" draw:marker-end="msArrowEnd_20_5" draw:stroke="solid" svg:stroke-color="#0000ff" draw:fill="none" fo:border-top="#0000ff 0.088cm solid" fo:border-bottom="#0000ff 0.088cm solid" fo:border-left="#0000ff 0.088cm solid" fo:border-right="#0000ff 0.088cm solid" style:horizontal-pos="from-left" style:horizontal-rel="paragraph" style:vertical-pos="from-top" style:vertical-rel="paragraph" style:flow-with-text="false" style:wrap="run-through" style:run-through="foreground" draw:auto-grow-height="false" draw:auto-grow-width="false"/>
    </style:style>
    <style:style style:name="FR27" style:family="graphic" style:parent-style-name="Normal">
      <style:graphic-properties draw:stroke="none" draw:fill-color="#ffffff" fo:background-color="#ffffff" fo:border-top="none" fo:border-bottom="none" fo:padding-left="0.15cm" fo:border-left="none" fo:padding-right="0.15cm"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181" style:family="paragraph" style:parent-style-name="Normal"/>
    <style:style style:name="T181_1" style:family="text"/>
    <style:style style:name="FR28" style:family="graphic" style:parent-style-name="Normal">
      <style:graphic-properties draw:stroke="none" draw:fill-color="#ffffff" fo:background-color="#ffffff" fo:border-top="none" fo:border-bottom="none" fo:padding-left="0.15cm" fo:border-left="none" fo:padding-right="0.15cm"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182" style:family="paragraph" style:parent-style-name="Normal"/>
    <style:style style:name="T182_1" style:family="text"/>
    <style:style style:name="FR29" style:family="graphic" style:parent-style-name="Normal">
      <style:graphic-properties draw:marker-end-width="0.37cm" draw:marker-end="msArrowEnd_20_5" draw:stroke="solid" svg:stroke-color="#0000ff" draw:fill="none" fo:border-top="#0000ff 0.088cm solid" fo:border-bottom="#0000ff 0.088cm solid" fo:border-left="#0000ff 0.088cm solid" fo:border-right="#0000ff 0.088cm solid" style:horizontal-pos="from-left" style:horizontal-rel="paragraph" style:vertical-pos="from-top" style:vertical-rel="paragraph" style:flow-with-text="false" style:wrap="run-through" style:run-through="foreground" draw:auto-grow-height="false" draw:auto-grow-width="false"/>
    </style:style>
    <style:style style:name="FR30" style:family="graphic" style:parent-style-name="Normal">
      <style:graphic-properties draw:marker-end-width="0.37cm" draw:marker-end="msArrowEnd_20_5" draw:stroke="solid" svg:stroke-color="#0000ff" draw:fill="none" fo:border-top="#0000ff 0.088cm solid" fo:border-bottom="#0000ff 0.088cm solid" fo:border-left="#0000ff 0.088cm solid" fo:border-right="#0000ff 0.088cm solid" style:horizontal-pos="from-left" style:horizontal-rel="paragraph" style:vertical-pos="from-top" style:vertical-rel="paragraph" style:flow-with-text="false" style:wrap="run-through" style:run-through="foreground" draw:auto-grow-height="false" draw:auto-grow-width="false"/>
    </style:style>
    <style:style style:name="FR31" style:family="graphic" style:parent-style-name="Normal">
      <style:graphic-properties draw:stroke="none" draw:fill-color="#ffffff" fo:background-color="#ffffff" fo:border-top="none" fo:border-bottom="none" fo:padding-left="0.15cm" fo:border-left="none" fo:padding-right="0.15cm"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183" style:family="paragraph" style:parent-style-name="Normal"/>
    <style:style style:name="T183_1" style:family="text"/>
    <style:style style:name="FR32" style:family="graphic" style:parent-style-name="Normal">
      <style:graphic-properties draw:marker-end-width="0.37cm" draw:marker-end="msArrowEnd_20_5" draw:stroke="solid" svg:stroke-color="#ff0000" draw:fill="none" fo:border-top="#ff0000 0.088cm solid" fo:border-bottom="#ff0000 0.088cm solid" fo:border-left="#ff0000 0.088cm solid" fo:border-right="#ff0000 0.088cm solid" style:horizontal-pos="from-left" style:horizontal-rel="paragraph" style:vertical-pos="from-top" style:vertical-rel="paragraph" style:flow-with-text="false" style:wrap="run-through" style:run-through="foreground" draw:auto-grow-height="false" draw:auto-grow-width="false"/>
    </style:style>
    <style:style style:name="FR3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84" style:family="paragraph" style:parent-style-name="Normal"/>
    <style:style style:name="T184_1" style:family="text">
      <style:text-properties style:font-name-asian="標楷體"/>
    </style:style>
    <style:style style:name="FR34"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85" style:family="paragraph" style:parent-style-name="Normal"/>
    <style:style style:name="T185_1" style:family="text">
      <style:text-properties style:font-name-asian="標楷體"/>
    </style:style>
    <style:style style:name="T185_2" style:family="text">
      <style:text-properties style:font-name-asian="標楷體"/>
    </style:style>
    <style:style style:name="FR35" style:family="graphic" style:parent-style-name="Normal">
      <style:graphic-properties draw:stroke="solid" draw:fill="solid" draw:fill-color="#00ff00" fo:background-color="#00ff00"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6" style:family="graphic" style:parent-style-name="Normal">
      <style:graphic-properties draw:marker-end-width="0.37cm" draw:marker-end="msArrowEnd_20_5" draw:stroke="solid" svg:stroke-color="#ff0000" draw:fill="none" fo:border-top="#ff0000 0.088cm solid" fo:border-bottom="#ff0000 0.088cm solid" fo:border-left="#ff0000 0.088cm solid" fo:border-right="#ff0000 0.088cm solid" style:horizontal-pos="from-left" style:horizontal-rel="paragraph" style:vertical-pos="from-top" style:vertical-rel="paragraph" style:flow-with-text="false" style:wrap="run-through" style:run-through="foreground" draw:auto-grow-height="false" draw:auto-grow-width="false"/>
    </style:style>
    <style:style style:name="FR3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86" style:family="paragraph" style:parent-style-name="Normal"/>
    <style:style style:name="T186_1" style:family="text">
      <style:text-properties style:font-name-asian="標楷體"/>
    </style:style>
    <style:style style:name="FR38" style:family="graphic" style:parent-style-name="Normal">
      <style:graphic-properties draw:stroke="solid" draw:fill-color="#ffcc99" fo:background-color="#ffcc99" fo:border-top="#000000 0.018cm solid" fo:border-bottom="#000000 0.018cm solid" fo:padding-left="0.15cm" fo:border-left="#000000 0.018cm solid" fo:padding-right="0.15cm"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87" style:family="paragraph" style:parent-style-name="Normal">
      <style:paragraph-properties fo:text-align="center" fo:margin-top="0cm" fo:margin-bottom="0cm"/>
    </style:style>
    <style:style style:name="T187_1" style:family="text">
      <style:text-properties fo:color="#ff0000" style:font-name-asian="標楷體"/>
    </style:style>
    <style:style style:name="FR39"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P188" style:family="paragraph" style:parent-style-name="Normal">
      <style:paragraph-properties fo:text-indent="-0.501cm" fo:margin-top="0.318cm" fo:margin-left="0.501cm">
        <style:tab-stops>
          <style:tab-stop style:type="left" style:leader-style="none" style:position="0cm"/>
        </style:tab-stops>
      </style:paragraph-properties>
      <style:text-properties style:font-name-asian="標楷體"/>
    </style:style>
    <style:style style:name="T188_1" style:family="text">
      <style:text-properties style:font-name-asian="標楷體"/>
    </style:style>
    <style:style style:name="P189" style:family="paragraph" style:parent-style-name="Normal">
      <style:text-properties style:font-name-asian="標楷體"/>
    </style:style>
    <style:style style:name="T189_1" style:family="text">
      <style:text-properties style:font-name-asian="標楷體"/>
    </style:style>
    <style:style style:name="P190" style:family="paragraph" style:parent-style-name="Normal">
      <style:paragraph-properties fo:text-align="justify" style:line-height-at-least="0.423cm" fo:margin-left="0.75cm"/>
    </style:style>
    <style:style style:name="T190_1" style:family="text">
      <style:text-properties style:font-name-asian="標楷體"/>
    </style:style>
    <style:style style:name="P191" style:family="paragraph" style:parent-style-name="Normal">
      <style:paragraph-properties fo:text-align="justify" style:line-height-at-least="0.423cm" fo:margin-left="0.75cm"/>
    </style:style>
    <style:style style:name="T191_1" style:family="text">
      <style:text-properties style:font-name-asian="標楷體"/>
    </style:style>
    <style:style style:name="T191_2" style:family="text">
      <style:text-properties style:font-name-asian="標楷體"/>
    </style:style>
    <style:style style:name="T191_3" style:family="text">
      <style:text-properties style:font-name-asian="標楷體"/>
    </style:style>
    <style:style style:name="T191_4" style:family="text">
      <style:text-properties style:font-name-asian="標楷體"/>
    </style:style>
    <style:style style:name="T191_5" style:family="text">
      <style:text-properties style:font-name-asian="標楷體"/>
    </style:style>
    <style:style style:name="T191_6" style:family="text">
      <style:text-properties style:font-name-asian="標楷體"/>
    </style:style>
    <style:style style:name="T191_7" style:family="text">
      <style:text-properties style:font-name-asian="標楷體"/>
    </style:style>
    <style:style style:name="T191_8" style:family="text">
      <style:text-properties style:font-name-asian="標楷體"/>
    </style:style>
    <style:style style:name="T191_9" style:family="text">
      <style:text-properties style:font-name-asian="標楷體"/>
    </style:style>
    <style:style style:name="P192" style:family="paragraph" style:parent-style-name="Normal">
      <style:paragraph-properties fo:text-align="justify" style:line-height-at-least="0.423cm" fo:margin-left="0.75cm"/>
    </style:style>
    <style:style style:name="T192_1" style:family="text">
      <style:text-properties style:font-name-asian="標楷體"/>
    </style:style>
    <style:style style:name="P193" style:family="paragraph" style:parent-style-name="Normal">
      <style:paragraph-properties fo:text-align="justify" style:line-height-at-least="0.423cm" fo:margin-left="0.75cm"/>
    </style:style>
    <style:style style:name="T193_1" style:family="text">
      <style:text-properties style:font-name-asian="標楷體"/>
    </style:style>
    <style:style style:name="P194" style:family="paragraph" style:parent-style-name="Normal">
      <style:paragraph-properties fo:margin-left="0.75cm"/>
    </style:style>
    <style:style style:name="T194_1" style:family="text">
      <style:text-properties style:font-name-asian="標楷體"/>
    </style:style>
    <style:style style:name="T194_2" style:family="text">
      <style:text-properties style:font-name-asian="標楷體" style:font-size-complex="11pt"/>
    </style:style>
    <style:style style:name="T194_3" style:family="text">
      <style:text-properties style:font-name-asian="標楷體"/>
    </style:style>
    <style:style style:name="P195" style:family="paragraph" style:parent-style-name="Normal">
      <style:paragraph-properties fo:margin-left="0.75cm"/>
    </style:style>
    <style:style style:name="T195_1" style:family="text">
      <style:text-properties style:font-name-asian="標楷體"/>
    </style:style>
    <style:style style:name="P196" style:family="paragraph" style:parent-style-name="Normal">
      <style:text-properties style:font-name-asian="標楷體"/>
    </style:style>
    <style:style style:name="T196_1" style:family="text">
      <style:text-properties style:font-name-asian="標楷體"/>
    </style:style>
    <style:style style:name="Table2" style:family="table">
      <style:table-properties table:align="left" style:width="15.032cm" fo:margin-left="0cm"/>
    </style:style>
    <style:style style:name="Column3" style:family="table-column">
      <style:table-column-properties style:column-width="15.032cm"/>
    </style:style>
    <style:style style:name="Row4" style:family="table-row"/>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7" style:family="paragraph" style:parent-style-name="Normal">
      <style:paragraph-properties style:line-height-at-least="0.423cm"/>
      <style:text-properties fo:font-size="12pt" style:font-name-asian="標楷體" style:font-size-asian="12pt" style:font-size-complex="12pt" fo:language="en" fo:language-asian="zh" fo:language-complex="ar" fo:country="US" fo:country-asian="TW" fo:country-complex="SA" style:letter-kerning="true"/>
    </style:style>
    <style:style style:name="T197_1" style:family="text" style:parent-style-name="Normal">
      <style:text-properties style:font-name-asian="標楷體"/>
    </style:style>
    <style:style style:name="FR40" style:family="graphic" style:parent-style-name="Normal">
      <style:graphic-properties draw:stroke="solid" draw:fill-color="#ffffff" fo:background-color="#ffffff" fo:border-top="#000000 0.018cm solid" fo:border-bottom="#000000 0.018cm solid" fo:border-left="#000000 0.018cm solid" fo:border-right="#000000 0.018cm solid" style:flow-with-text="false" style:run-through="foreground" draw:auto-grow-height="false" draw:auto-grow-width="false"/>
    </style:style>
    <style:style style:name="FR41" style:family="graphic" style:parent-style-name="Normal">
      <style:graphic-properties draw:stroke="none" draw:fill-color="#ffffff" fo:background-color="#ffffff" fo:border-top="none" fo:border-bottom="none" fo:padding-left="0.05cm" fo:border-left="none" fo:padding-right="0.05cm" fo:border-right="none" style:horizontal-pos="from-left" style:horizontal-rel="paragraph" style:vertical-pos="from-top" style:vertical-rel="paragraph" style:flow-with-text="false" style:run-through="foreground" fo:wrap-option="wrap" draw:auto-grow-height="true" draw:auto-grow-width="true"/>
    </style:style>
    <style:style style:name="P198" style:family="paragraph" style:parent-style-name="Normal">
      <style:paragraph-properties style:line-height-at-least="0.423cm" fo:margin-top="0cm" fo:margin-bottom="0cm"/>
    </style:style>
    <style:style style:name="T198_1" style:family="text">
      <style:text-properties fo:color="#800080" fo:font-size="11pt" style:font-name-asian="標楷體" style:font-size-asian="11pt"/>
    </style:style>
    <style:style style:name="P199" style:family="paragraph" style:parent-style-name="Normal">
      <style:paragraph-properties style:line-height-at-least="0.423cm" fo:margin-top="0cm" fo:margin-bottom="0cm"/>
    </style:style>
    <style:style style:name="T199_1" style:family="text">
      <style:text-properties fo:font-size="11pt" style:font-name-asian="標楷體" style:font-size-asian="11pt"/>
    </style:style>
    <style:style style:name="P200" style:family="paragraph" style:parent-style-name="Normal">
      <style:paragraph-properties style:line-height-at-least="0.423cm" fo:margin-top="0cm" fo:margin-bottom="0cm"/>
    </style:style>
    <style:style style:name="T200_1" style:family="text">
      <style:text-properties fo:color="#800080" fo:font-size="11pt" style:font-name-asian="標楷體" style:font-size-asian="11pt"/>
    </style:style>
    <style:style style:name="T200_2" style:family="text">
      <style:text-properties fo:color="#800080" style:font-name="標楷體" fo:font-size="11pt" style:font-name-asian="標楷體" style:font-size-asian="11pt" style:font-size-complex="11pt"/>
    </style:style>
    <style:style style:name="T200_3" style:family="text">
      <style:text-properties fo:color="#800080" fo:font-size="11pt" style:font-name-asian="標楷體" style:font-size-asian="11pt"/>
    </style:style>
    <style:style style:name="P201" style:family="paragraph" style:parent-style-name="Normal">
      <style:paragraph-properties style:line-height-at-least="0.423cm" fo:margin-top="0cm" fo:margin-bottom="0cm"/>
    </style:style>
    <style:style style:name="T201_1" style:family="text">
      <style:text-properties fo:font-size="11pt" style:font-name-asian="標楷體" style:font-size-asian="11pt"/>
    </style:style>
    <style:style style:name="P202" style:family="paragraph" style:parent-style-name="Normal">
      <style:paragraph-properties style:line-height-at-least="0.423cm" fo:margin-top="0cm" fo:margin-bottom="0cm"/>
    </style:style>
    <style:style style:name="T202_1" style:family="text">
      <style:text-properties fo:font-size="11pt" style:font-name-asian="標楷體" style:font-size-asian="11pt"/>
    </style:style>
    <style:style style:name="P203" style:family="paragraph" style:parent-style-name="Normal">
      <style:paragraph-properties style:line-height-at-least="0.423cm" fo:margin-top="0cm" fo:margin-bottom="0cm"/>
    </style:style>
    <style:style style:name="T203_1" style:family="text">
      <style:text-properties fo:font-size="11pt" style:font-name-asian="標楷體" style:font-size-asian="11pt"/>
    </style:style>
    <style:style style:name="T203_2" style:family="text">
      <style:text-properties fo:font-size="11pt" style:font-name-asian="標楷體" style:font-size-asian="11pt"/>
    </style:style>
    <style:style style:name="P204" style:family="paragraph" style:parent-style-name="Normal">
      <style:paragraph-properties style:line-height-at-least="0.423cm" fo:margin-top="0cm" fo:margin-bottom="0cm"/>
    </style:style>
    <style:style style:name="T204_1" style:family="text">
      <style:text-properties fo:font-size="11pt" style:font-name-asian="標楷體" style:font-size-asian="11pt"/>
    </style:style>
    <style:style style:name="P205" style:family="paragraph" style:parent-style-name="Normal">
      <style:paragraph-properties style:line-height-at-least="0.423cm" fo:margin-top="0cm" fo:margin-bottom="0cm"/>
    </style:style>
    <style:style style:name="T205_1" style:family="text">
      <style:text-properties fo:font-size="11pt" style:font-name-asian="標楷體" style:font-size-asian="11pt"/>
    </style:style>
    <style:style style:name="T205_2" style:family="text">
      <style:text-properties fo:font-size="11pt" style:font-name-asian="標楷體" style:font-size-asian="11pt"/>
    </style:style>
    <style:style style:name="P206" style:family="paragraph" style:parent-style-name="Normal">
      <style:paragraph-properties style:line-height-at-least="0.423cm" fo:margin-top="0cm" fo:margin-bottom="0cm"/>
    </style:style>
    <style:style style:name="T206_1" style:family="text">
      <style:text-properties fo:font-size="11pt" style:font-name-asian="標楷體" style:font-size-asian="11pt"/>
    </style:style>
    <style:style style:name="T206_2" style:family="text">
      <style:text-properties fo:font-size="11pt" style:font-name-asian="標楷體" style:font-size-asian="11pt"/>
    </style:style>
    <style:style style:name="T206_3" style:family="text">
      <style:text-properties fo:font-size="11pt" style:font-name-asian="標楷體" style:font-size-asian="11pt"/>
    </style:style>
    <style:style style:name="T206_4" style:family="text">
      <style:text-properties fo:font-size="11pt" style:font-name-asian="標楷體" style:font-size-asian="11pt"/>
    </style:style>
    <style:style style:name="T206_5" style:family="text">
      <style:text-properties fo:font-size="11pt" style:font-name-asian="標楷體" style:font-size-asian="11pt"/>
    </style:style>
    <style:style style:name="P207" style:family="paragraph" style:parent-style-name="Normal">
      <style:paragraph-properties style:line-height-at-least="0.423cm" fo:margin-top="0cm" fo:margin-bottom="0cm"/>
    </style:style>
    <style:style style:name="T207_1" style:family="text">
      <style:text-properties fo:font-size="11pt" style:font-name-asian="標楷體" style:font-size-asian="11pt"/>
    </style:style>
    <style:style style:name="T207_2" style:family="text">
      <style:text-properties fo:font-size="11pt" style:font-name-asian="標楷體" style:font-size-asian="11pt"/>
    </style:style>
    <style:style style:name="T207_3" style:family="text">
      <style:text-properties fo:font-size="11pt" style:font-name-asian="標楷體" style:font-size-asian="11pt"/>
    </style:style>
    <style:style style:name="T207_4" style:family="text">
      <style:text-properties fo:font-size="11pt" style:font-name-asian="標楷體" style:font-size-asian="11pt"/>
    </style:style>
    <style:style style:name="T207_5" style:family="text">
      <style:text-properties fo:font-size="11pt" style:font-name-asian="標楷體" style:font-size-asian="11pt"/>
    </style:style>
    <style:style style:name="T207_6" style:family="text">
      <style:text-properties fo:font-size="11pt" style:font-name-asian="標楷體" style:font-size-asian="11pt"/>
    </style:style>
    <style:style style:name="T207_7" style:family="text">
      <style:text-properties fo:font-size="11pt" style:font-name-asian="標楷體" style:font-size-asian="11pt"/>
    </style:style>
    <style:style style:name="T207_8" style:family="text">
      <style:text-properties fo:font-size="11pt" style:font-name-asian="標楷體" style:font-size-asian="11pt"/>
    </style:style>
    <style:style style:name="FR42" style:family="graphic" style:parent-style-name="Normal">
      <style:graphic-properties draw:stroke="none" draw:fill-color="#ffffff" fo:background-color="#ffffff" fo:border-top="none" fo:border-bottom="none" fo:padding-left="0.05cm" fo:border-left="none" fo:padding-right="0.05cm" fo:border-right="none" style:horizontal-pos="from-left" style:horizontal-rel="paragraph" style:vertical-pos="from-top" style:vertical-rel="paragraph" style:flow-with-text="false" style:run-through="foreground" fo:wrap-option="wrap" draw:auto-grow-height="false" draw:auto-grow-width="false"/>
    </style:style>
    <style:style style:name="P208" style:family="paragraph" style:parent-style-name="Normal"/>
    <style:style style:name="T208_1" style:family="text">
      <style:text-properties style:font-name="標楷體" fo:font-size="11pt" style:font-name-asian="標楷體" style:font-size-asian="11pt" style:font-size-complex="11pt"/>
    </style:style>
    <style:style style:name="T208_2" style:family="text">
      <style:text-properties style:font-name="標楷體" fo:font-size="11pt" style:font-name-asian="標楷體" style:font-size-asian="11pt" style:font-size-complex="11pt"/>
    </style:style>
    <style:style style:name="P209" style:family="paragraph" style:parent-style-name="Normal"/>
    <style:style style:name="T209_1" style:family="text">
      <style:text-properties fo:font-size="11pt" style:font-name-asian="標楷體" style:font-size-asian="11pt"/>
    </style:style>
    <style:style style:name="T209_2" style:family="text">
      <style:text-properties style:font-name="標楷體" fo:font-size="11pt" style:font-name-asian="標楷體" style:font-size-asian="11pt"/>
    </style:style>
    <style:style style:name="T209_3" style:family="text">
      <style:text-properties fo:font-size="11pt" style:font-name-asian="標楷體" style:font-size-asian="11pt"/>
    </style:style>
    <style:style style:name="P210" style:family="paragraph" style:parent-style-name="Normal"/>
    <style:style style:name="T210_1" style:family="text">
      <style:text-properties fo:font-size="11pt" style:font-name-asian="標楷體" style:font-size-asian="11pt"/>
    </style:style>
    <style:style style:name="FR43" style:family="graphic" style:parent-style-name="Normal">
      <style:graphic-properties draw:stroke="dash" draw:stroke-dash="Ultrafine_20_2_20_Dots_20_3_20_Dashes0" draw:fill-color="#ffffff" fo:background-color="#ffffff" style:horizontal-pos="from-left" style:horizontal-rel="paragraph" style:vertical-pos="from-top" style:vertical-rel="paragraph" style:flow-with-text="false" style:run-through="foreground" draw:auto-grow-height="false" draw:auto-grow-width="false"/>
    </style:style>
    <style:style style:name="FR44"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4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46" style:family="graphic">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47" style:family="graphic">
      <style:graphic-properties draw:stroke="solid" draw:fill-color="#000000" fo:background-color="#0000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48"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49"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50" style:family="graphic">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51" style:family="graphic">
      <style:graphic-properties draw:stroke="solid" draw:fill-color="#000000" fo:background-color="#0000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52"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53"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54" style:family="graphic">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55" style:family="graphic">
      <style:graphic-properties draw:stroke="solid" draw:fill-color="#000000" fo:background-color="#0000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56"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57"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58" style:family="graphic">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59" style:family="graphic">
      <style:graphic-properties draw:stroke="solid" draw:fill-color="#000000" fo:background-color="#0000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60"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61"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62" style:family="graphic">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63" style:family="graphic">
      <style:graphic-properties draw:stroke="solid" draw:fill-color="#000000" fo:background-color="#0000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64"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65"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66" style:family="graphic">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67" style:family="graphic">
      <style:graphic-properties draw:stroke="solid" draw:fill-color="#000000" fo:background-color="#0000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68"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69"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70" style:family="graphic">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71" style:family="graphic">
      <style:graphic-properties draw:stroke="solid" draw:fill-color="#000000" fo:background-color="#0000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72"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73"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74" style:family="graphic">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75" style:family="graphic">
      <style:graphic-properties draw:stroke="solid" draw:fill-color="#000000" fo:background-color="#0000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76"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77"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78" style:family="graphic">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79" style:family="graphic">
      <style:graphic-properties draw:stroke="solid" draw:fill-color="#000000" fo:background-color="#0000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80"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81"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82"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83" style:family="graphic">
      <style:graphic-properties draw:stroke="solid" draw:fill-color="#000000" fo:background-color="#0000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84"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85"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86"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87" style:family="graphic">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88" style:family="graphic">
      <style:graphic-properties draw:stroke="solid" draw:fill-color="#000000" fo:background-color="#0000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89"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90"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91" style:family="graphic">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92" style:family="graphic">
      <style:graphic-properties draw:stroke="solid" draw:fill-color="#000000" fo:background-color="#0000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93"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94"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95" style:family="graphic">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96" style:family="graphic">
      <style:graphic-properties draw:stroke="solid" draw:fill-color="#000000" fo:background-color="#0000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97"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98"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99" style:family="graphic">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00" style:family="graphic">
      <style:graphic-properties draw:stroke="solid" draw:fill-color="#000000" fo:background-color="#0000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01"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02"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03" style:family="graphic">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04" style:family="graphic">
      <style:graphic-properties draw:stroke="solid" draw:fill-color="#000000" fo:background-color="#0000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05"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06"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07" style:family="graphic">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08" style:family="graphic">
      <style:graphic-properties draw:stroke="solid" draw:fill-color="#000000" fo:background-color="#0000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09"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10"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11" style:family="graphic">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12" style:family="graphic">
      <style:graphic-properties draw:stroke="solid" draw:fill-color="#000000" fo:background-color="#0000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13"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14"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15" style:family="graphic">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16" style:family="graphic">
      <style:graphic-properties draw:stroke="solid" draw:fill-color="#000000" fo:background-color="#0000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17"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18"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19" style:family="graphic">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20" style:family="graphic">
      <style:graphic-properties draw:stroke="solid" draw:fill-color="#000000" fo:background-color="#0000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21"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22"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2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24" style:family="graphic">
      <style:graphic-properties draw:stroke="solid" draw:fill-color="#000000" fo:background-color="#0000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25"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26"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27"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28"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29"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30" style:family="graphic" style:parent-style-name="Normal">
      <style:graphic-properties draw:stroke="dash" draw:stroke-dash="Ultrafine_20_2_20_Dots_20_3_20_Dashes1" draw:fill="none" style:horizontal-pos="from-left" style:horizontal-rel="paragraph" style:vertical-pos="from-top" style:vertical-rel="paragraph" style:flow-with-text="false" style:run-through="foreground" draw:auto-grow-height="false" draw:auto-grow-width="false"/>
    </style:style>
    <style:style style:name="FR13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32" style:family="graphic">
      <style:graphic-properties draw:stroke="solid" draw:fill="none" draw:opacity="100%" style:background-transparency="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33" style:family="graphic">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34" style:family="graphic">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35"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36" style:family="graphic" style:parent-style-name="Normal">
      <style:graphic-properties draw:stroke="solid" draw:fill-color="#ffffff" fo:background-color="#ffffff" fo:border-top="#000000 0.018cm solid" fo:border-bottom="#000000 0.018cm solid" fo:padding-left="0.05cm" fo:border-left="#000000 0.018cm solid" fo:padding-right="0.05cm" fo:border-right="#000000 0.018cm solid" style:horizontal-pos="from-left" style:horizontal-rel="paragraph" style:vertical-pos="from-top" style:vertical-rel="paragraph" style:flow-with-text="false" style:run-through="foreground" fo:wrap-option="wrap" draw:auto-grow-height="true" draw:auto-grow-width="true"/>
    </style:style>
    <style:style style:name="P211" style:family="paragraph" style:parent-style-name="Normal"/>
    <style:style style:name="T211_1" style:family="text"/>
    <style:style style:name="FR137" style:family="graphic" style:parent-style-name="Normal">
      <style:graphic-properties draw:stroke="solid" draw:fill-color="#ffffff" fo:background-color="#ffffff" fo:border-top="#000000 0.018cm solid" fo:border-bottom="#000000 0.018cm solid" fo:padding-left="0.15cm" fo:border-left="#000000 0.018cm solid" fo:padding-right="0.15cm"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12" style:family="paragraph" style:parent-style-name="Normal">
      <style:paragraph-properties fo:text-align="center" fo:margin-top="0cm" fo:margin-bottom="0cm"/>
    </style:style>
    <style:style style:name="T212_1" style:family="text">
      <style:text-properties style:font-name="標楷體" fo:font-size="11pt" style:font-name-asian="標楷體" style:font-size-asian="11pt" style:font-size-complex="11pt"/>
    </style:style>
    <style:style style:name="P213" style:family="paragraph" style:parent-style-name="Normal">
      <style:paragraph-properties fo:text-align="center" fo:margin-top="0cm" fo:margin-bottom="0cm"/>
    </style:style>
    <style:style style:name="T213_1" style:family="text"/>
    <style:style style:name="FR138" style:family="graphic" style:parent-style-name="Normal">
      <style:graphic-properties draw:stroke="dash" draw:stroke-dash="Ultrafine_20_2_20_Dots_20_3_20_Dashes2" draw:fill="none" draw:opacity="0%" style:background-transparency="100%" style:horizontal-pos="from-left" style:horizontal-rel="paragraph" style:vertical-pos="from-top" style:vertical-rel="paragraph" style:flow-with-text="false" style:run-through="foreground" fo:wrap-option="wrap" draw:auto-grow-height="false" draw:auto-grow-width="false"/>
    </style:style>
    <style:style style:name="P214" style:family="paragraph" style:parent-style-name="Normal">
      <style:paragraph-properties fo:text-align="center" fo:margin-top="0cm" fo:margin-bottom="0cm"/>
    </style:style>
    <style:style style:name="T214_1" style:family="text">
      <style:text-properties fo:font-size="11pt" style:font-size-asian="11pt" style:font-size-complex="11pt"/>
    </style:style>
    <style:style style:name="T214_2" style:family="text">
      <style:text-properties style:text-position="super 58%" style:font-name="Symbol" fo:font-size="11pt" style:font-name-asian="Symbol" style:font-size-asian="11pt" style:font-size-complex="11pt"/>
    </style:style>
    <style:style style:name="T214_3" style:family="text">
      <style:text-properties fo:font-size="11pt" style:font-size-asian="11pt" style:font-size-complex="11pt"/>
    </style:style>
    <style:style style:name="P215" style:family="paragraph" style:parent-style-name="Normal">
      <style:paragraph-properties fo:text-align="center" fo:margin-top="0cm" fo:margin-bottom="0cm"/>
    </style:style>
    <style:style style:name="T215_1" style:family="text">
      <style:text-properties fo:font-size="11pt" style:font-size-asian="11pt" style:font-size-complex="11pt"/>
    </style:style>
    <style:style style:name="FR139"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40" style:family="graphic">
      <style:graphic-properties draw:stroke="solid" draw:fill="none" draw:opacity="100%" style:background-transparency="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41" style:family="graphic">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42" style:family="graphic">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43"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44"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45"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46"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47"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48"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49"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50" style:family="graphic" style:parent-style-name="Normal">
      <style:graphic-properties draw:stroke="none" draw:fill="none" draw:opacity="0%" style:background-transparency="100%" fo:border-top="none" fo:border-bottom="none" fo:padding-left="0.05cm" fo:border-left="none" fo:padding-right="0.05cm" fo:border-right="none" style:horizontal-pos="from-left" style:horizontal-rel="paragraph" style:vertical-pos="from-top" style:vertical-rel="paragraph" style:flow-with-text="false" style:run-through="foreground" fo:wrap-option="wrap" draw:auto-grow-height="false" draw:auto-grow-width="false"/>
    </style:style>
    <style:style style:name="P216" style:family="paragraph" style:parent-style-name="Normal">
      <style:paragraph-properties fo:text-align="center" fo:margin-top="0cm" fo:margin-bottom="0cm"/>
    </style:style>
    <style:style style:name="T216_1" style:family="text"/>
    <style:style style:name="FR151" style:family="graphic" style:parent-style-name="Normal">
      <style:graphic-properties draw:stroke="none" draw:fill-color="#ffffff" fo:background-color="#ffffff" fo:border-top="none" fo:border-bottom="none" fo:padding-left="0.05cm" fo:border-left="none" fo:padding-right="0.05cm" fo:border-right="none" style:horizontal-pos="from-left" style:horizontal-rel="paragraph" style:vertical-pos="from-top" style:vertical-rel="paragraph" style:flow-with-text="false" style:run-through="foreground" fo:wrap-option="wrap" draw:auto-grow-height="false" draw:auto-grow-width="false"/>
    </style:style>
    <style:style style:name="P217" style:family="paragraph" style:parent-style-name="Normal">
      <style:paragraph-properties fo:text-align="center" fo:margin-top="0cm" fo:margin-bottom="0cm"/>
    </style:style>
    <style:style style:name="T217_1" style:family="text"/>
    <style:style style:name="FR152" style:family="graphic" style:parent-style-name="Normal">
      <style:graphic-properties draw:stroke="solid" draw:fill-color="#000000" fo:background-color="#0000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53" style:family="graphic" style:parent-style-name="Normal">
      <style:graphic-properties draw:stroke="solid" draw:fill-color="#000000" fo:background-color="#0000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54" style:family="graphic" style:parent-style-name="Normal">
      <style:graphic-properties draw:stroke="none" draw:fill-color="#ffffff" fo:background-color="#ffffff" fo:border-top="none" fo:border-bottom="none" fo:padding-left="0.05cm" fo:border-left="none" fo:padding-right="0.05cm" fo:border-right="none" style:horizontal-pos="from-left" style:horizontal-rel="paragraph" style:vertical-pos="from-top" style:vertical-rel="paragraph" style:flow-with-text="false" style:run-through="foreground" fo:wrap-option="wrap" draw:auto-grow-height="false" draw:auto-grow-width="false"/>
    </style:style>
    <style:style style:name="P218" style:family="paragraph" style:parent-style-name="Normal">
      <style:paragraph-properties fo:text-align="center" fo:margin-top="0cm" fo:margin-bottom="0cm"/>
    </style:style>
    <style:style style:name="T218_1" style:family="text">
      <style:text-properties fo:font-size="11pt" style:font-name-asian="標楷體" style:font-size-asian="11pt"/>
    </style:style>
    <style:style style:name="P219" style:family="paragraph" style:parent-style-name="Normal"/>
    <style:style style:name="FR155" style:family="graphic" style:parent-style-name="Normal">
      <style:graphic-properties draw:stroke="none" draw:fill-color="#ffffff" fo:background-color="#ffffff" fo:border-top="none" fo:border-bottom="none" fo:padding-left="0.05cm" fo:border-left="none" fo:padding-right="0.05cm" fo:border-right="none" style:horizontal-pos="from-left" style:horizontal-rel="paragraph" style:vertical-pos="from-top" style:vertical-rel="paragraph" style:flow-with-text="false" style:run-through="foreground" fo:wrap-option="wrap" draw:auto-grow-height="false" draw:auto-grow-width="false"/>
    </style:style>
    <style:style style:name="P220" style:family="paragraph" style:parent-style-name="Normal"/>
    <style:style style:name="T220_1" style:family="text">
      <style:text-properties fo:font-size="11pt" style:font-name-asian="標楷體" style:font-size-asian="11pt"/>
    </style:style>
    <style:style style:name="T220_2" style:family="text">
      <style:text-properties fo:font-size="11pt" style:font-name-asian="標楷體" style:font-size-asian="11pt"/>
    </style:style>
    <style:style style:name="P221" style:family="paragraph" style:parent-style-name="Normal"/>
    <style:style style:name="FR156" style:family="graphic" style:parent-style-name="Normal">
      <style:graphic-properties draw:stroke="none" draw:fill-color="#ffffff" fo:background-color="#ffffff" fo:border-top="none" fo:border-bottom="none" fo:padding-left="0.05cm" fo:border-left="none" fo:padding-right="0.05cm" fo:border-right="none" style:horizontal-pos="from-left" style:horizontal-rel="paragraph" style:vertical-pos="from-top" style:vertical-rel="paragraph" style:flow-with-text="false" style:run-through="foreground" fo:wrap-option="wrap" draw:auto-grow-height="false" draw:auto-grow-width="false"/>
    </style:style>
    <style:style style:name="P222" style:family="paragraph" style:parent-style-name="Normal"/>
    <style:style style:name="T222_1" style:family="text">
      <style:text-properties fo:font-size="11pt" style:font-name-asian="標楷體" style:font-size-asian="11pt"/>
    </style:style>
    <style:style style:name="T222_2" style:family="text">
      <style:text-properties fo:font-size="11pt" style:font-name-asian="標楷體" style:font-size-asian="11pt"/>
    </style:style>
    <style:style style:name="P223" style:family="paragraph" style:parent-style-name="Normal"/>
    <style:style style:name="FR157"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true" draw:auto-grow-width="true"/>
    </style:style>
    <style:style style:name="P224" style:family="paragraph" style:parent-style-name="Normal">
      <style:paragraph-properties fo:text-indent="-0.466cm" fo:margin-top="0cm" fo:margin-bottom="0cm" fo:margin-left="0.466cm"/>
    </style:style>
    <style:style style:name="T224_1" style:family="text">
      <style:text-properties style:font-name="標楷體" fo:font-size="11pt" style:font-name-asian="標楷體" style:font-size-asian="11pt" style:font-size-complex="11pt"/>
    </style:style>
    <style:style style:name="FR158"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159" style:family="graphic" style:parent-style-name="Normal">
      <style:graphic-properties draw:stroke="none" draw:fill="none" draw:opacity="0%" style:background-transparency="100%" fo:border-top="none" fo:border-bottom="none" fo:padding-left="0.05cm" fo:border-left="none" fo:padding-right="0.05cm" fo:border-right="none" style:horizontal-pos="from-left" style:horizontal-rel="paragraph" style:vertical-pos="from-top" style:vertical-rel="paragraph" style:flow-with-text="false" style:run-through="foreground" fo:wrap-option="wrap" draw:auto-grow-height="false" draw:auto-grow-width="false"/>
    </style:style>
    <style:style style:name="P225" style:family="paragraph" style:parent-style-name="Normal">
      <style:paragraph-properties fo:text-align="center" fo:margin-top="0cm" fo:margin-bottom="0cm"/>
    </style:style>
    <style:style style:name="T225_1" style:family="text">
      <style:text-properties fo:font-size="11pt" style:font-size-asian="11pt" style:font-size-complex="11pt"/>
    </style:style>
    <style:style style:name="FR160" style:family="graphic" style:parent-style-name="Normal">
      <style:graphic-properties draw:stroke="none" draw:fill="none" draw:opacity="0%" style:background-transparency="100%" fo:border-top="none" fo:border-bottom="none" fo:padding-left="0.05cm" fo:border-left="none" fo:padding-right="0.05cm" fo:border-right="none" style:horizontal-pos="from-left" style:horizontal-rel="paragraph" style:vertical-pos="from-top" style:vertical-rel="paragraph" style:flow-with-text="false" style:run-through="foreground" fo:wrap-option="wrap" draw:auto-grow-height="false" draw:auto-grow-width="false"/>
    </style:style>
    <style:style style:name="P226" style:family="paragraph" style:parent-style-name="Normal">
      <style:paragraph-properties fo:text-align="center" fo:margin-top="0cm" fo:margin-bottom="0cm"/>
    </style:style>
    <style:style style:name="T226_1" style:family="text">
      <style:text-properties fo:font-size="11pt" style:font-size-asian="11pt" style:font-size-complex="11pt"/>
    </style:style>
    <style:style style:name="FR161" style:family="graphic" style:parent-style-name="Normal">
      <style:graphic-properties draw:stroke="none" draw:fill="none" draw:opacity="0%" style:background-transparency="100%" fo:border-top="none" fo:border-bottom="none" fo:padding-left="0.05cm" fo:border-left="none" fo:padding-right="0.05cm" fo:border-right="none" style:horizontal-pos="from-left" style:horizontal-rel="paragraph" style:vertical-pos="from-top" style:vertical-rel="paragraph" style:flow-with-text="false" style:run-through="foreground" fo:wrap-option="wrap" draw:auto-grow-height="false" draw:auto-grow-width="false"/>
    </style:style>
    <style:style style:name="P227" style:family="paragraph" style:parent-style-name="Normal">
      <style:paragraph-properties fo:text-align="center" fo:margin-top="0cm" fo:margin-bottom="0cm"/>
    </style:style>
    <style:style style:name="T227_1" style:family="text">
      <style:text-properties fo:font-size="11pt" style:font-size-asian="11pt" style:font-size-complex="11pt"/>
    </style:style>
    <style:style style:name="FR162"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63" style:family="graphic">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64" style:family="graphic">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65"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66"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67" style:family="graphic">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68" style:family="graphic">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69"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70"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71"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72"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173"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174"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175"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76"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28" style:family="paragraph" style:parent-style-name="Normal">
      <style:paragraph-properties fo:text-align="center" fo:margin-top="0cm" fo:margin-bottom="0cm"/>
    </style:style>
    <style:style style:name="T228_1" style:family="text">
      <style:text-properties fo:font-size="11pt" style:font-name-asian="標楷體" style:font-size-asian="11pt"/>
    </style:style>
    <style:style style:name="T228_2" style:family="text">
      <style:text-properties style:font-name="標楷體" fo:font-size="11pt" style:font-name-asian="標楷體" style:font-size-asian="11pt" style:font-size-complex="11pt"/>
    </style:style>
    <style:style style:name="T228_3" style:family="text">
      <style:text-properties fo:font-size="11pt" style:font-size-asian="11pt" style:font-size-complex="11pt"/>
    </style:style>
    <style:style style:name="T228_4" style:family="text">
      <style:text-properties style:text-position="super 58%" style:font-name="Symbol" fo:font-size="11pt" style:font-name-asian="Symbol" style:font-size-asian="11pt" style:font-size-complex="11pt"/>
    </style:style>
    <style:style style:name="T228_5" style:family="text">
      <style:text-properties fo:font-size="11pt" style:font-size-asian="11pt" style:font-size-complex="11pt"/>
    </style:style>
    <style:style style:name="P229" style:family="paragraph" style:parent-style-name="Normal">
      <style:paragraph-properties fo:text-indent="-0.751cm" fo:margin-top="0.318cm" fo:margin-left="0.751cm">
        <style:tab-stops>
          <style:tab-stop style:type="left" style:leader-style="none" style:position="0.249cm"/>
        </style:tab-stops>
      </style:paragraph-properties>
      <style:text-properties style:font-name-asian="標楷體"/>
    </style:style>
    <style:style style:name="T229_1" style:family="text">
      <style:text-properties style:font-name-asian="標楷體"/>
    </style:style>
    <style:style style:name="P230" style:family="paragraph" style:parent-style-name="Normal">
      <style:text-properties style:font-name-asian="標楷體"/>
    </style:style>
    <style:style style:name="T230_1" style:family="text">
      <style:text-properties style:font-name-asian="標楷體"/>
    </style:style>
    <style:style style:name="P231" style:family="paragraph" style:parent-style-name="Normal">
      <style:paragraph-properties fo:text-align="justify" style:line-height-at-least="0.423cm" fo:margin-left="0.75cm"/>
    </style:style>
    <style:style style:name="T231_1" style:family="text">
      <style:text-properties style:font-name-asian="標楷體"/>
    </style:style>
    <style:style style:name="P232" style:family="paragraph" style:parent-style-name="Normal">
      <style:paragraph-properties fo:text-align="justify" style:line-height-at-least="0.423cm" fo:margin-left="0.75cm"/>
    </style:style>
    <style:style style:name="T232_1" style:family="text">
      <style:text-properties style:font-name-asian="標楷體"/>
    </style:style>
    <style:style style:name="P233" style:family="paragraph" style:parent-style-name="Normal">
      <style:paragraph-properties fo:text-align="justify" fo:text-indent="-0.423cm" style:line-height-at-least="0.423cm" fo:margin-left="1.173cm"/>
    </style:style>
    <style:style style:name="T233_1" style:family="text">
      <style:text-properties style:font-name-asian="標楷體"/>
    </style:style>
    <style:style style:name="T233_2" style:family="text">
      <style:text-properties style:font-name-asian="標楷體" style:font-size-complex="20pt"/>
    </style:style>
    <style:style style:name="P234" style:family="paragraph" style:parent-style-name="Normal">
      <style:paragraph-properties fo:text-align="justify" fo:text-indent="-0.423cm" style:line-height-at-least="0.423cm" fo:margin-left="1.173cm"/>
    </style:style>
    <style:style style:name="T234_1" style:family="text">
      <style:text-properties style:font-name-asian="標楷體"/>
    </style:style>
    <style:style style:name="T234_2" style:family="text">
      <style:text-properties style:font-name-asian="標楷體" style:font-size-complex="20pt"/>
    </style:style>
    <style:style style:name="T234_3" style:family="text">
      <style:text-properties style:font-name-asian="標楷體"/>
    </style:style>
    <style:style style:name="T234_4" style:family="text">
      <style:text-properties style:font-name-asian="標楷體" style:font-size-complex="20pt"/>
    </style:style>
    <style:style style:name="T234_5" style:family="text">
      <style:text-properties style:font-name-asian="標楷體"/>
    </style:style>
    <style:style style:name="P235" style:family="paragraph" style:parent-style-name="Normal">
      <style:paragraph-properties fo:margin-left="0.75cm"/>
    </style:style>
    <style:style style:name="T235_1" style:family="text">
      <style:text-properties style:font-name-asian="標楷體"/>
    </style:style>
    <style:style style:name="T235_2" style:family="text">
      <style:text-properties style:font-name-asian="標楷體" style:font-size-complex="20pt"/>
    </style:style>
    <style:style style:name="T235_3" style:family="text">
      <style:text-properties style:font-name-asian="標楷體"/>
    </style:style>
    <style:style style:name="T235_4" style:family="text">
      <style:text-properties style:font-name-asian="標楷體" style:font-size-complex="20pt"/>
    </style:style>
    <style:style style:name="P236" style:family="paragraph" style:parent-style-name="Normal">
      <style:paragraph-properties fo:text-align="justify" fo:text-indent="-0.423cm" style:line-height-at-least="0.423cm" fo:margin-left="1.173cm"/>
    </style:style>
    <style:style style:name="T236_1" style:family="text">
      <style:text-properties style:font-name-asian="標楷體"/>
    </style:style>
    <style:style style:name="T236_2" style:family="text">
      <style:text-properties style:font-name-asian="標楷體" style:font-size-complex="20pt"/>
    </style:style>
    <style:style style:name="P237" style:family="paragraph" style:parent-style-name="Normal">
      <style:paragraph-properties style:line-height-at-least="0.423cm" fo:margin-left="0.75cm"/>
    </style:style>
    <style:style style:name="T237_1" style:family="text">
      <style:text-properties style:font-name-asian="標楷體"/>
    </style:style>
    <style:style style:name="P238" style:family="paragraph" style:parent-style-name="Normal">
      <style:paragraph-properties style:line-height-at-least="0.423cm" fo:margin-left="0.75cm"/>
      <style:text-properties style:font-name-asian="標楷體"/>
    </style:style>
    <style:style style:name="P239" style:family="paragraph" style:parent-style-name="Normal">
      <style:paragraph-properties style:line-height-at-least="0.423cm"/>
      <style:text-properties style:font-name-asian="標楷體"/>
    </style:style>
    <style:style style:name="P240" style:family="paragraph" style:parent-style-name="Normal">
      <style:paragraph-properties style:line-height-at-least="0.423cm"/>
      <style:text-properties style:font-name-asian="標楷體"/>
    </style:style>
    <style:style style:name="P241" style:family="paragraph" style:parent-style-name="Normal">
      <style:paragraph-properties style:line-height-at-least="0.423cm"/>
      <style:text-properties style:font-name-asian="標楷體"/>
    </style:style>
    <style:style style:name="P242" style:family="paragraph" style:parent-style-name="Normal">
      <style:paragraph-properties style:line-height-at-least="0.423cm"/>
      <style:text-properties style:font-name-asian="標楷體"/>
    </style:style>
    <style:style style:name="P243" style:family="paragraph" style:parent-style-name="Normal">
      <style:paragraph-properties style:line-height-at-least="0.423cm"/>
      <style:text-properties style:font-name-asian="標楷體"/>
    </style:style>
    <style:style style:name="P244" style:family="paragraph" style:parent-style-name="Normal">
      <style:paragraph-properties style:line-height-at-least="0.423cm"/>
      <style:text-properties style:font-name-asian="標楷體"/>
    </style:style>
    <style:style style:name="P245" style:family="paragraph" style:parent-style-name="Normal">
      <style:paragraph-properties style:line-height-at-least="0.423cm"/>
      <style:text-properties style:font-name-asian="標楷體"/>
    </style:style>
    <style:style style:name="P246" style:family="paragraph" style:parent-style-name="Normal">
      <style:paragraph-properties style:line-height-at-least="0.423cm"/>
      <style:text-properties style:font-name-asian="標楷體"/>
    </style:style>
    <style:style style:name="P247" style:family="paragraph" style:parent-style-name="Normal">
      <style:paragraph-properties style:line-height-at-least="0.423cm"/>
      <style:text-properties style:font-name-asian="標楷體"/>
    </style:style>
    <style:style style:name="P248" style:family="paragraph" style:parent-style-name="Normal">
      <style:paragraph-properties style:line-height-at-least="0.423cm"/>
      <style:text-properties style:font-name-asian="標楷體"/>
    </style:style>
    <style:style style:name="P249" style:family="paragraph" style:parent-style-name="Normal">
      <style:text-properties style:font-name-asian="標楷體"/>
    </style:style>
    <style:style style:name="T249_1" style:family="text">
      <style:text-properties style:font-name-asian="標楷體"/>
    </style:style>
    <style:style style:name="P250" style:family="paragraph" style:parent-style-name="Normal">
      <style:paragraph-properties style:line-height-at-least="0.423cm" fo:margin-left="0.75cm"/>
      <style:text-properties style:font-name-asian="標楷體"/>
    </style:style>
    <style:style style:name="Table3" style:family="table">
      <style:table-properties table:align="left" style:width="17.992cm" fo:margin-left="-1.658cm"/>
    </style:style>
    <style:style style:name="Column4" style:family="table-column">
      <style:table-column-properties style:column-width="4.251cm" style:use-optimal-column-width="false"/>
    </style:style>
    <style:style style:name="Column5" style:family="table-column">
      <style:table-column-properties style:column-width="8.751cm" style:use-optimal-column-width="false"/>
    </style:style>
    <style:style style:name="Column6" style:family="table-column">
      <style:table-column-properties style:column-width="2.251cm" style:use-optimal-column-width="false"/>
    </style:style>
    <style:style style:name="Column7" style:family="table-column">
      <style:table-column-properties style:column-width="2.739cm" style:use-optimal-column-width="false"/>
    </style:style>
    <style:style style:name="Row5" style:family="table-row">
      <style:table-row-properties style:min-row-height="1.526cm" style:use-optimal-row-height="fals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center"/>
    </style:style>
    <style:style style:name="T2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line-height="0.67cm"/>
    </style:style>
    <style:style style:name="T252_1" style:family="text">
      <style:text-properties fo:font-size="12pt" style:font-name-asian="標楷體" style:font-size-asian="12pt" style:font-size-complex="14pt" fo:language="en" fo:language-asian="zh" fo:language-complex="ar" fo:country="US" fo:country-asian="TW" fo:country-complex="SA" style:letter-kerning="true"/>
    </style:style>
    <style:style style:name="P253" style:family="paragraph" style:parent-style-name="Normal">
      <style:paragraph-properties fo:line-height="0.67cm"/>
    </style:style>
    <style:style style:name="T2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3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3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3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3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center"/>
    </style:style>
    <style:style style:name="T254_1" style:family="text">
      <style:text-properties fo:font-size="12pt" style:font-name-asian="標楷體" style:font-size-asian="12pt" style:font-size-complex="14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center"/>
    </style:style>
    <style:style style:name="T255_1" style:family="text">
      <style:text-properties fo:font-size="12pt" style:font-name-asian="標楷體" style:font-size-asian="12pt" style:font-size-complex="14pt" fo:language="en" fo:language-asian="zh" fo:language-complex="ar" fo:country="US" fo:country-asian="TW" fo:country-complex="SA" style:letter-kerning="true"/>
    </style:style>
    <style:style style:name="Row6" style:family="table-row">
      <style:table-row-properties style:min-row-height="12.825cm" style:use-optimal-row-height="false" fo:keep-together="always"/>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center"/>
    </style:style>
    <style:style style:name="T256_1" style:family="text">
      <style:text-properties fo:font-size="12pt" style:font-name-asian="標楷體" style:font-size-asian="12pt" style:font-size-complex="14pt" fo:language="en" fo:language-asian="zh" fo:language-complex="ar" fo:country="US" fo:country-asian="TW" fo:country-complex="SA" style:letter-kerning="true"/>
    </style:style>
    <style:style style:name="T256_2" style:family="text">
      <style:text-properties fo:font-size="12pt" style:font-name-asian="標楷體" style:font-size-asian="12pt" style:font-size-complex="14pt" fo:language="en" fo:language-asian="zh" fo:language-complex="ar" fo:country="US" fo:country-asian="TW" fo:country-complex="SA" style:letter-kerning="true"/>
    </style:style>
    <style:style style:name="T256_3" style:family="text">
      <style:text-properties fo:font-size="12pt" style:font-name-asian="標楷體" style:font-size-asian="12pt" style:font-size-complex="14pt" fo:language="en" fo:language-asian="zh" fo:language-complex="ar" fo:country="US" fo:country-asian="TW" fo:country-complex="SA" style:letter-kerning="true"/>
    </style:style>
    <style:style style:name="P257" style:family="paragraph" style:parent-style-name="Normal">
      <style:paragraph-properties fo:text-align="center"/>
      <style:text-properties fo:font-size="12pt" style:font-name-asian="標楷體" style:font-size-asian="12pt" style:font-size-complex="14pt" fo:language="en" fo:language-asian="zh" fo:language-complex="ar" fo:country="US" fo:country-asian="TW" fo:country-complex="SA" style:letter-kerning="true"/>
    </style:style>
    <style:style style:name="FR177"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P25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7.793cm" style:use-optimal-row-height="false" fo:keep-together="always"/>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P26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T260_1" style:family="text" style:parent-style-name="Normal">
      <style:text-properties style:font-name-asian="標楷體"/>
    </style:style>
    <style:style style:name="FR178" style:family="graphic" style:parent-style-name="Normal">
      <style:graphic-properties draw:stroke="solid" draw:fill-color="#ffffff" fo:background-color="#ffffff" fo:border-top="#000000 0.018cm solid" fo:border-bottom="#000000 0.018cm solid" fo:border-left="#000000 0.018cm solid" fo:border-right="#000000 0.018cm solid" style:flow-with-text="false" style:run-through="foreground" draw:auto-grow-height="false" draw:auto-grow-width="false"/>
    </style:style>
    <style:style style:name="FR179" style:family="graphic" style:parent-style-name="Normal">
      <style:graphic-properties draw:stroke="solid" draw:shadow-color="#006600" draw:fill-color="#3399ff" fo:background-color="#3399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80" style:family="graphic" style:parent-style-name="Normal">
      <style:graphic-properties draw:stroke="solid" draw:fill="none" draw:shadow-color="#0066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81" style:family="graphic" style:parent-style-name="Normal">
      <style:graphic-properties draw:stroke="solid" draw:fill="none" draw:shadow-color="#0066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82" style:family="graphic" style:parent-style-name="Normal">
      <style:graphic-properties draw:stroke="solid" draw:fill="none" draw:shadow-color="#0066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83" style:family="graphic" style:parent-style-name="Normal">
      <style:graphic-properties draw:marker-start-width="0.37cm" draw:marker-end-width="0.37cm" draw:marker-start="msArrowEnd_20_5" draw:marker-end="msArrowEnd_20_5" draw:stroke="solid" draw:fill="none" draw:shadow-color="#0066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84" style:family="graphic" style:parent-style-name="Normal">
      <style:graphic-properties draw:stroke="none" draw:fill="none" draw:shadow-color="#006600"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61" style:family="paragraph" style:parent-style-name="Normal">
      <style:paragraph-properties style:text-autospace="none" fo:margin-top="0cm" fo:margin-bottom="0cm"/>
    </style:style>
    <style:style style:name="T261_1" style:family="text">
      <style:text-properties fo:color="#000000" fo:font-size="14pt" style:font-size-asian="14pt" style:font-size-complex="14pt" fo:language="zh" fo:country="TW"/>
    </style:style>
    <style:style style:name="FR185" style:family="graphic" style:parent-style-name="Normal">
      <style:graphic-properties draw:stroke="none" draw:fill="none" draw:shadow-color="#006600"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62" style:family="paragraph" style:parent-style-name="Normal">
      <style:paragraph-properties style:text-autospace="none" fo:margin-top="0cm" fo:margin-bottom="0cm"/>
    </style:style>
    <style:style style:name="T262_1" style:family="text">
      <style:text-properties fo:color="#000000" fo:font-size="14pt" style:font-size-asian="14pt" style:font-size-complex="14pt" fo:language="zh" fo:country="TW"/>
    </style:style>
    <style:style style:name="FR186" style:family="graphic" style:parent-style-name="Normal">
      <style:graphic-properties draw:marker-start-width="0.37cm" draw:marker-end-width="0.37cm" draw:marker-start="msArrowEnd_20_5" draw:marker-end="msArrowEnd_20_5" draw:stroke="solid" draw:fill="none" draw:shadow-color="#0066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87" style:family="graphic" style:parent-style-name="Normal">
      <style:graphic-properties draw:marker-start-width="0.37cm" draw:marker-end-width="0.37cm" draw:marker-start="msArrowEnd_20_5" draw:marker-end="msArrowEnd_20_5" draw:stroke="solid" draw:fill="none" draw:shadow-color="#0066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88" style:family="graphic" style:parent-style-name="Normal">
      <style:graphic-properties draw:stroke="dash" draw:stroke-dash="Fine_20_Dashed_20__28_var_29_3" draw:fill="none" draw:shadow-color="#006600" style:horizontal-pos="from-left" style:horizontal-rel="paragraph" style:vertical-pos="from-top" style:vertical-rel="paragraph" style:flow-with-text="false" style:run-through="foreground" draw:auto-grow-height="false" draw:auto-grow-width="false"/>
    </style:style>
    <style:style style:name="FR189" style:family="graphic" style:parent-style-name="Normal">
      <style:graphic-properties draw:marker-start-width="0.37cm" draw:marker-end-width="0.37cm" draw:marker-start="msArrowEnd_20_5" draw:marker-end="msArrowEnd_20_5" draw:stroke="solid" draw:fill="none" draw:shadow-color="#0066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90" style:family="graphic" style:parent-style-name="Normal">
      <style:graphic-properties draw:stroke="none" draw:fill="none" draw:shadow-color="#006600"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63" style:family="paragraph" style:parent-style-name="Normal">
      <style:paragraph-properties style:text-autospace="none" fo:margin-top="0cm" fo:margin-bottom="0cm"/>
    </style:style>
    <style:style style:name="T263_1" style:family="text">
      <style:text-properties fo:color="#000000" fo:font-size="14pt" style:font-size-asian="14pt" style:font-size-complex="14pt" fo:language="zh" fo:country="TW"/>
    </style:style>
    <style:style style:name="FR191" style:family="graphic" style:parent-style-name="Normal">
      <style:graphic-properties draw:stroke="solid" draw:shadow-color="#006600" draw:fill-color="#ccffff" fo:background-color="#cc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92" style:family="graphic" style:parent-style-name="Normal">
      <style:graphic-properties draw:stroke="solid" draw:shadow-color="#006600" draw:fill-color="#ccffff" fo:background-color="#cc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93" style:family="graphic" style:parent-style-name="Normal">
      <style:graphic-properties draw:stroke="none" draw:fill="none" draw:shadow-color="#006600"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64" style:family="paragraph" style:parent-style-name="Normal">
      <style:paragraph-properties style:text-autospace="none" fo:margin-top="0cm" fo:margin-bottom="0cm"/>
    </style:style>
    <style:style style:name="T264_1" style:family="text">
      <style:text-properties fo:color="#000000" fo:font-size="14pt" style:font-size-asian="14pt" style:font-size-complex="14pt" fo:language="zh" fo:country="TW"/>
    </style:style>
    <style:style style:name="FR194" style:family="graphic" style:parent-style-name="Normal">
      <style:graphic-properties draw:stroke="none" draw:fill="none" draw:shadow-color="#006600"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65" style:family="paragraph" style:parent-style-name="Normal">
      <style:paragraph-properties style:text-autospace="none" fo:margin-top="0cm" fo:margin-bottom="0cm"/>
    </style:style>
    <style:style style:name="T265_1" style:family="text">
      <style:text-properties fo:color="#000000" fo:font-size="14pt" style:font-size-asian="14pt" style:font-size-complex="14pt" fo:language="zh" fo:country="TW"/>
    </style:style>
    <style:style style:name="T265_2" style:family="text">
      <style:text-properties style:text-position="super 58%" fo:color="#000000" fo:font-size="14pt" style:font-size-asian="14pt" style:font-size-complex="14pt"/>
    </style:style>
    <style:style style:name="FR195" style:family="graphic" style:parent-style-name="Normal">
      <style:graphic-properties draw:stroke="solid" draw:fill="none" draw:shadow-color="#0066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96" style:family="graphic" style:parent-style-name="Normal">
      <style:graphic-properties draw:marker-end-width="0.37cm" draw:marker-end="msArrowEnd_20_5" draw:stroke="solid" draw:fill="none" draw:shadow-color="#0066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97" style:family="graphic" style:parent-style-name="Normal">
      <style:graphic-properties draw:marker-end-width="0.37cm" draw:marker-end="msArrowEnd_20_5" draw:stroke="solid" draw:fill="none" draw:shadow-color="#0066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98" style:family="graphic" style:parent-style-name="Normal">
      <style:graphic-properties draw:stroke="none" draw:fill="none" draw:shadow-color="#006600"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66" style:family="paragraph" style:parent-style-name="Normal">
      <style:paragraph-properties style:text-autospace="none" fo:margin-top="0cm" fo:margin-bottom="0cm"/>
    </style:style>
    <style:style style:name="T266_1" style:family="text">
      <style:text-properties fo:color="#000000" fo:font-size="14pt" style:font-size-asian="14pt" style:font-size-complex="14pt" fo:language="zh" fo:country="TW"/>
    </style:style>
    <style:style style:name="FR199" style:family="graphic" style:parent-style-name="Normal">
      <style:graphic-properties draw:stroke="none" draw:fill="none" draw:shadow-color="#006600"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67" style:family="paragraph" style:parent-style-name="Normal">
      <style:paragraph-properties style:text-autospace="none" fo:margin-top="0cm" fo:margin-bottom="0cm"/>
    </style:style>
    <style:style style:name="T267_1" style:family="text">
      <style:text-properties fo:color="#000000" fo:font-size="14pt" style:font-size-asian="14pt" style:font-size-complex="14pt" fo:language="zh" fo:country="TW"/>
    </style:style>
    <style:style style:name="T267_2" style:family="text">
      <style:text-properties style:text-position="super 58%" fo:color="#000000" fo:font-size="14pt" style:font-size-asian="14pt" style:font-size-complex="14pt"/>
    </style:style>
    <style:style style:name="FR200" style:family="graphic" style:parent-style-name="Normal">
      <style:graphic-properties draw:stroke="none" draw:fill="none" draw:shadow-color="#006600"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68" style:family="paragraph" style:parent-style-name="Normal">
      <style:paragraph-properties style:text-autospace="none" fo:margin-top="0cm" fo:margin-bottom="0cm"/>
    </style:style>
    <style:style style:name="T268_1" style:family="text">
      <style:text-properties fo:color="#000000" fo:font-size="14pt" style:font-size-asian="14pt" style:font-size-complex="14pt" fo:language="zh" fo:country="TW"/>
    </style:style>
    <style:style style:name="FR201" style:family="graphic" style:parent-style-name="Normal">
      <style:graphic-properties draw:marker-start-width="0.37cm" draw:marker-end-width="0.37cm" draw:marker-start="msArrowEnd_20_5" draw:marker-end="msArrowEnd_20_5" draw:stroke="solid" draw:fill="none" draw:shadow-color="#0066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02" style:family="graphic" style:parent-style-name="Normal">
      <style:graphic-properties draw:stroke="solid" draw:shadow-color="#006600"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03" style:family="graphic" style:parent-style-name="Normal">
      <style:graphic-properties draw:stroke="solid" draw:shadow-color="#006600"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04" style:family="graphic" style:parent-style-name="Normal">
      <style:graphic-properties draw:stroke="solid" draw:shadow-color="#006600" draw:fill-color="#3399ff" fo:background-color="#3399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05" style:family="graphic" style:parent-style-name="Normal">
      <style:graphic-properties draw:stroke="solid" draw:fill="none" draw:shadow-color="#0066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06" style:family="graphic" style:parent-style-name="Normal">
      <style:graphic-properties draw:stroke="solid" draw:fill="none" draw:shadow-color="#0066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07" style:family="graphic" style:parent-style-name="Normal">
      <style:graphic-properties draw:marker-start-width="0.37cm" draw:marker-end-width="0.37cm" draw:marker-start="msArrowEnd_20_5" draw:marker-end="msArrowEnd_20_5" draw:stroke="solid" draw:fill="none" draw:shadow-color="#0066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08" style:family="graphic" style:parent-style-name="Normal">
      <style:graphic-properties draw:stroke="none" draw:fill="none" draw:shadow-color="#006600"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69" style:family="paragraph" style:parent-style-name="Normal">
      <style:paragraph-properties style:text-autospace="none" fo:margin-top="0cm" fo:margin-bottom="0cm"/>
    </style:style>
    <style:style style:name="T269_1" style:family="text">
      <style:text-properties fo:color="#000000" fo:font-size="14pt" style:font-size-asian="14pt" style:font-size-complex="14pt" fo:language="zh" fo:country="TW"/>
    </style:style>
    <style:style style:name="FR209" style:family="graphic" style:parent-style-name="Normal">
      <style:graphic-properties draw:stroke="solid" draw:shadow-color="#006600" draw:fill-color="#ccffff" fo:background-color="#cc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10" style:family="graphic" style:parent-style-name="Normal">
      <style:graphic-properties draw:stroke="solid" draw:shadow-color="#006600" draw:fill-color="#ccffff" fo:background-color="#cc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11" style:family="graphic" style:parent-style-name="Normal">
      <style:graphic-properties draw:stroke="none" draw:fill="none" draw:shadow-color="#006600"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70" style:family="paragraph" style:parent-style-name="Normal">
      <style:paragraph-properties style:text-autospace="none" fo:margin-top="0cm" fo:margin-bottom="0cm"/>
    </style:style>
    <style:style style:name="T270_1" style:family="text">
      <style:text-properties fo:color="#000000" fo:font-size="14pt" style:font-size-asian="14pt" style:font-size-complex="14pt" fo:language="zh" fo:country="TW"/>
    </style:style>
    <style:style style:name="T270_2" style:family="text">
      <style:text-properties style:text-position="super 58%" fo:color="#000000" fo:font-size="14pt" style:font-size-asian="14pt" style:font-size-complex="14pt"/>
    </style:style>
    <style:style style:name="FR212" style:family="graphic" style:parent-style-name="Normal">
      <style:graphic-properties draw:stroke="solid" draw:shadow-color="#006600"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13" style:family="graphic" style:parent-style-name="Normal">
      <style:graphic-properties draw:stroke="solid" draw:shadow-color="#006600"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14"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15" style:family="graphic" style:parent-style-name="Normal">
      <style:graphic-properties draw:stroke="dash" draw:stroke-dash="Fine_20_Dashed_20__28_var_29_4" draw:fill="none" style:horizontal-pos="from-left" style:horizontal-rel="paragraph" style:vertical-pos="from-top" style:vertical-rel="paragraph" style:flow-with-text="false" style:run-through="foreground" draw:auto-grow-height="false" draw:auto-grow-width="false"/>
    </style:style>
    <style:style style:name="FR216" style:family="graphic" style:parent-style-name="Normal">
      <style:graphic-properties draw:stroke="dash" draw:stroke-dash="Fine_20_Dashed_20__28_var_29_5" draw:fill="none" style:horizontal-pos="from-left" style:horizontal-rel="paragraph" style:vertical-pos="from-top" style:vertical-rel="paragraph" style:flow-with-text="false" style:run-through="foreground" draw:auto-grow-height="false" draw:auto-grow-width="false"/>
    </style:style>
    <style:style style:name="FR217" style:family="graphic" style:parent-style-name="Normal">
      <style:graphic-properties draw:stroke="dash" draw:stroke-dash="Fine_20_Dashed_20__28_var_29_6" draw:fill="none" style:horizontal-pos="from-left" style:horizontal-rel="paragraph" style:vertical-pos="from-top" style:vertical-rel="paragraph" style:flow-with-text="false" style:run-through="foreground" draw:auto-grow-height="false" draw:auto-grow-width="false"/>
    </style:style>
    <style:style style:name="FR218"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19"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20"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21"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22"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23"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24"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25"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P271" style:family="paragraph" style:parent-style-name="Normal"/>
    <style:style style:name="T271_1" style:family="text">
      <style:text-properties fo:font-size="12pt" style:font-name-asian="標楷體" style:font-size-asian="12pt" style:font-size-complex="14pt" fo:language="en" fo:language-asian="zh" fo:language-complex="ar" fo:country="US" fo:country-asian="TW" fo:country-complex="SA" style:letter-kerning="true"/>
    </style:style>
    <style:style style:name="P27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P273" style:family="paragraph" style:parent-style-name="Normal">
      <style:paragraph-properties fo:text-indent="-0.63cm" fo:margin-top="0.318cm" fo:margin-left="0.63cm"/>
    </style:style>
    <style:style style:name="T273_1" style:family="text">
      <style:text-properties style:font-name-asian="標楷體"/>
    </style:style>
    <style:style style:name="T273_2" style:family="text">
      <style:text-properties style:text-position="sub 58%" style:font-name-asian="標楷體"/>
    </style:style>
    <style:style style:name="T273_3" style:family="text">
      <style:text-properties style:font-name-asian="標楷體"/>
    </style:style>
    <style:style style:name="T273_4" style:family="text">
      <style:text-properties style:font-name-asian="標楷體"/>
    </style:style>
    <style:style style:name="T273_5" style:family="text">
      <style:text-properties style:text-position="sub 58%" style:font-name-asian="標楷體"/>
    </style:style>
    <style:style style:name="T273_6" style:family="text">
      <style:text-properties style:font-name-asian="標楷體"/>
    </style:style>
    <style:style style:name="T273_7" style:family="text">
      <style:text-properties style:font-name-asian="標楷體"/>
    </style:style>
    <style:style style:name="T273_8" style:family="text">
      <style:text-properties style:font-name-asian="標楷體"/>
    </style:style>
    <style:style style:name="T273_9" style:family="text">
      <style:text-properties style:text-position="super 58%" style:font-name-asian="標楷體"/>
    </style:style>
    <style:style style:name="T273_10" style:family="text">
      <style:text-properties style:font-name-asian="標楷體"/>
    </style:style>
    <style:style style:name="T273_11" style:family="text">
      <style:text-properties style:text-position="sub 58%" style:font-name-asian="標楷體"/>
    </style:style>
    <style:style style:name="T273_12" style:family="text">
      <style:text-properties style:font-name-asian="標楷體"/>
    </style:style>
    <style:style style:name="T273_13" style:family="text">
      <style:text-properties style:font-name-asian="標楷體"/>
    </style:style>
    <style:style style:name="T273_14" style:family="text">
      <style:text-properties style:text-position="sub 58%" style:font-name-asian="標楷體"/>
    </style:style>
    <style:style style:name="T273_15" style:family="text">
      <style:text-properties style:font-name-asian="標楷體"/>
    </style:style>
    <style:style style:name="T273_16" style:family="text">
      <style:text-properties style:text-position="sub 58%" style:font-name-asian="標楷體"/>
    </style:style>
    <style:style style:name="T273_17" style:family="text">
      <style:text-properties style:font-name-asian="標楷體"/>
    </style:style>
    <style:style style:name="T273_18" style:family="text">
      <style:text-properties style:font-name-asian="標楷體"/>
    </style:style>
    <style:style style:name="T273_19" style:family="text">
      <style:text-properties style:text-position="super 58%" style:font-name-asian="標楷體"/>
    </style:style>
    <style:style style:name="T273_20" style:family="text">
      <style:text-properties style:font-name-asian="標楷體"/>
    </style:style>
    <style:style style:name="P274" style:family="paragraph" style:parent-style-name="Normal"/>
    <style:style style:name="P275" style:family="paragraph" style:parent-style-name="Normal"/>
  </office:automatic-styles>
  <office:body>
    <office:text>
      <text:p text:style-name="P1"><text:span text:style-name="T1_1">附件五、契約書</text:span></text:p>
      <text:p text:style-name="P2"><text:span text:style-name="T2_1">太陽光電發電系統推廣合作契約</text:span><text:span text:style-name="T2_2">書</text:span></text:p>
      <text:p text:style-name="P3"><text:span text:style-name="T3_1">產業發展</text:span><text:span text:style-name="T3_2">局（以下簡稱甲方）與申請人<text:s text:c="13"/></text:span><text:span text:style-name="T3_3"><text:s/>(</text:span><text:span text:style-name="T3_4">以下簡稱</text:span><text:span text:style-name="T3_5">乙</text:span><text:span text:style-name="T3_6">方</text:span><text:span text:style-name="T3_7">)</text:span><text:span text:style-name="T3_8">雙</text:span><text:span text:style-name="T3_9">方依據</text:span><text:span text:style-name="T3_10">臺北市政府函頒</text:span><text:span text:style-name="T3_11">之「</text:span><text:span text:style-name="T3_12">臺北市政府</text:span><text:span text:style-name="T3_13">受理申請太陽光電發電系統</text:span><text:span text:style-name="T3_14">規劃設計</text:span><text:span text:style-name="T3_15">費作業要點</text:span><text:span text:style-name="T3_16">」規定，</text:span><text:span text:style-name="T3_17">同</text:span><text:span text:style-name="T3_18">意訂定本</text:span><text:span text:style-name="T3_19">契</text:span><text:span text:style-name="T3_20">約，</text:span><text:span text:style-name="T3_21">並</text:span><text:span text:style-name="T3_22">共同遵守，其條款如下：</text:span></text:p>
      <text:list text:style-name="LS1" xml:id="list0">
        <text:list-item>
          <text:p text:style-name="P4"><text:span text:style-name="T4_1">乙方應</text:span><text:span text:style-name="T4_2">依甲方核定之設置容量：<text:s text:c="3"/>瓩</text:span><text:span text:style-name="T4_3">及地點設置太陽光電發電系統</text:span><text:span text:style-name="T4_4">﹙</text:span><text:span text:style-name="T4_5">詳如附件臺北市太陽光電發電系統規劃設計費申請計畫書</text:span><text:span text:style-name="T4_6">﹚</text:span><text:span text:style-name="T4_7">，</text:span><text:span text:style-name="T4_8">甲方依</text:span><text:span text:style-name="T4_9">核定之</text:span><text:span text:style-name="T4_10">容量</text:span><text:span text:style-name="T4_11">撥付金額新台幣<text:s text:c="3"/></text:span><text:span text:style-name="T4_12">元整</text:span><text:span text:style-name="T4_13">，</text:span><text:span text:style-name="T4_14">乙方並應</text:span><text:span text:style-name="T4_15">依據政府相關法令建造完成本系統。</text:span></text:p>
        </text:list-item>
        <text:list-item>
          <text:p text:style-name="P5"><text:span text:style-name="T5_1">乙方應於本系統規劃設計款撥付日起三年內完成建造太陽光電發電系統；並於建造完成</text:span><text:span text:style-name="T5_2">五年內，配合甲方辦理展示活動，並負責系統之運轉及安全維護與管理。</text:span></text:p>
        </text:list-item>
        <text:list-item>
          <text:p text:style-name="P6"><text:span text:style-name="T6_1">甲方</text:span><text:span text:style-name="T6_2">至現場查驗時，</text:span><text:span text:style-name="T6_3">乙</text:span><text:span text:style-name="T6_4">方應無條件提供必要之協助。</text:span></text:p>
        </text:list-item>
        <text:list-item>
          <text:p text:style-name="P7"><text:span text:style-name="T7_1">甲方應協助乙方向經濟部能源局申請建造經費補助。</text:span></text:p>
        </text:list-item>
        <text:list-item>
          <text:p text:style-name="P8"><text:span text:style-name="T8_1">乙方所施作之太陽</text:span><text:span text:style-name="T8_2">光電發電系統，包含相關圖像及電子檔案、模型等，其智慧財產權屬乙方所有</text:span><text:span text:style-name="T8_3">；</text:span><text:span text:style-name="T8_4">乙方並同意</text:span><text:span text:style-name="T8_5">無條件</text:span><text:span text:style-name="T8_6">授權甲方用於推廣宣導或其他非營利目的之各式文宣、網站及各類宣導展覽場合。</text:span></text:p>
        </text:list-item>
        <text:list-item>
          <text:p text:style-name="P9"><text:span text:style-name="T9_1">甲方應協助乙</text:span><text:span text:style-name="T9_2">方取得各項證照、雜照及相關許可。</text:span></text:p>
        </text:list-item>
        <text:list-item>
          <text:p text:style-name="P10"><text:span text:style-name="T10_1">本</text:span><text:span text:style-name="T10_2">契</text:span><text:span text:style-name="T10_3">約有效期間自雙方簽約之日起，至乙方完成太陽光電發電系統並正式運轉</text:span><text:span text:style-name="T10_4">後五年止。</text:span></text:p>
        </text:list-item>
        <text:list-item>
          <text:p text:style-name="P11"><text:span text:style-name="T11_1">本契約其餘未盡事宜，依「</text:span><text:span text:style-name="T11_2">臺北市政府</text:span><text:span text:style-name="T11_3">受理申請太陽光電發電系統</text:span><text:span text:style-name="T11_4">規劃設計</text:span><text:span text:style-name="T11_5">費作業要點</text:span><text:span text:style-name="T11_6">」及本府相關法令規定辦理。</text:span></text:p>
        </text:list-item>
        <text:list-item>
          <text:p text:style-name="P12"><text:span text:style-name="T12_1">本契約正本一式二份由甲方與乙方各執一份為憑。</text:span></text:p>
        </text:list-item>
      </text:list>
      <text:p text:style-name="P13"><text:span text:style-name="T13_1">立契</text:span><text:span text:style-name="T13_2">約人：甲<text:s text:c="2"/>方：</text:span><text:span text:style-name="T13_3">臺北市政府產業發展</text:span><text:span text:style-name="T13_4">局</text:span></text:p>
      <text:p text:style-name="P14"><text:span text:style-name="T14_1"><text:tab/>代表人：局長</text:span><text:span text:style-name="T14_2">陳雄文</text:span></text:p>
      <text:p text:style-name="P15"><text:span text:style-name="T15_1"><text:tab/>地　址：</text:span><text:span text:style-name="T15_2">臺北市信義區市府路1號北區二樓</text:span></text:p>
      <text:p text:style-name="P16"/>
      <text:p text:style-name="P17"><text:span text:style-name="T17_1"><text:tab/></text:span><text:span text:style-name="T17_2">乙　方：</text:span></text:p>
      <text:p text:style-name="P18"><text:span text:style-name="T18_1"><text:tab/><text:tab/></text:span><text:span text:style-name="T18_2">代表人：</text:span></text:p>
      <text:p text:style-name="P19"><text:span text:style-name="T19_1"><text:tab/></text:span><text:span text:style-name="T19_2">地　址：</text:span></text:p>
      <text:p text:style-name="P20"><text:span text:style-name="T20_1">中華民國　　　年　　　月　　　日</text:span></text:p>
      <text:p text:style-name="P21"><text:span text:style-name="T21_1">附錄一<text:s/>名詞解釋</text:span></text:p>
      <text:p text:style-name="P22"><text:span text:style-name="T22_1">（</text:span><text:span text:style-name="T22_2">參考</text:span><text:span text:style-name="T22_3">CNS<text:s/></text:span><text:span text:style-name="T22_4">15113<text:s/>C</text:span><text:span text:style-name="T22_5">5281</text:span><text:span text:style-name="T22_6">標準「太陽光電能源系統-名詞與符號」</text:span><text:span text:style-name="T22_7">）</text:span></text:p>
      <text:list text:style-name="LS2" xml:id="list9">
        <text:list-item>
          <text:p text:style-name="P23"><text:span text:style-name="T23_1">併聯型(Grid-Connected<text:s/>System,<text:s/>Interactive<text:s/>System,<text:s/>On-Grid<text:s/>system)</text:span></text:p>
        </text:list-item>
      </text:list>
      <text:p text:style-name="P24"><text:span text:style-name="T24_1">與發電暨配電網路併聯運轉，且可能傳送電力給發電暨配電網路的太陽光電發電系統。太陽光電系統的能源儲存子系統，如蓄電池，並非本定義下的另一種電源。</text:span></text:p>
      <text:list text:style-name="LS2" xml:id="list10" text:continue-list="list9">
        <text:list-item>
          <text:p text:style-name="P25"><text:span text:style-name="T25_1">獨立型(Stand-Alone<text:s/>System)</text:span></text:p>
        </text:list-item>
      </text:list>
      <text:p text:style-name="P26"><text:span text:style-name="T26_1">能獨立於發電暨配電網路之外供應電力的太陽光電發電系統。</text:span></text:p>
      <text:list text:style-name="LS2" xml:id="list11" text:continue-list="list9">
        <text:list-item>
          <text:p text:style-name="P27"><text:span text:style-name="T27_1">防災型</text:span></text:p>
        </text:list-item>
      </text:list>
      <text:p text:style-name="P28"><text:span text:style-name="T28_1">具緊急防災功能的太陽光電發電系統。當電力系統正常時，輸出電力直接饋入電力系統並能對蓄電池充電；電力系統異常時，太陽光電組列之輸出電力可對蓄電池充電並提供緊急負載使用。</text:span></text:p>
      <text:list text:style-name="LS2" xml:id="list12" text:continue-list="list9">
        <text:list-item>
          <text:p text:style-name="P29"><text:span text:style-name="T29_1">混合型(Hybrid<text:s/>System)</text:span></text:p>
        </text:list-item>
      </text:list>
      <text:p text:style-name="P30"><text:span text:style-name="T30_1">由多種電源所組成之發電系統。這些電源可能包含光電、風力發電機、水力發電機、引擎驅動發電機及其他電源，但不包括發電暨配電網路。能源儲存子系統，如蓄電池，不構成本定義所指之電源。</text:span></text:p>
      <text:list text:style-name="LS2" xml:id="list13" text:continue-list="list9">
        <text:list-item>
          <text:p text:style-name="P31"><text:span text:style-name="T31_1">太陽電池（</text:span><text:span text:style-name="T31_2">Solar<text:s/>Cell</text:span><text:span text:style-name="T31_3">）</text:span></text:p>
        </text:list-item>
      </text:list>
      <text:p text:style-name="P32"><text:span text:style-name="T32_1">曝露於陽光時產生電氣之基本太陽光電元件。</text:span></text:p>
      <text:list text:style-name="LS2" xml:id="list14" text:continue-list="list9">
        <text:list-item>
          <text:p text:style-name="P33"><text:span text:style-name="T33_1">模組（</text:span><text:span text:style-name="T33_2">Module</text:span><text:span text:style-name="T33_3">）</text:span></text:p>
        </text:list-item>
      </text:list>
      <text:p text:style-name="P34"><text:span text:style-name="T34_1">由數個</text:span><text:span text:style-name="T34_2">互相連接</text:span><text:span text:style-name="T34_3">的</text:span><text:span text:style-name="T34_4">太陽電池</text:span><text:span text:style-name="T34_5">構成</text:span><text:span text:style-name="T34_6">之最小有</text:span><text:span text:style-name="T34_7">完全</text:span><text:span text:style-name="T34_8">環境保護</text:span><text:span text:style-name="T34_9">的</text:span><text:span text:style-name="T34_10">組合。</text:span></text:p>
      <text:list text:style-name="LS2" xml:id="list15" text:continue-list="list9">
        <text:list-item>
          <text:p text:style-name="P35"><text:span text:style-name="T35_1">模組表面溫度（</text:span><text:span text:style-name="T35_2">Module<text:s/>Surface<text:s/>Temperature</text:span><text:span text:style-name="T35_3">）</text:span></text:p>
        </text:list-item>
      </text:list>
      <text:p text:style-name="P36"><text:span text:style-name="T36_1">模組背後表面之平均溫度。</text:span></text:p>
      <text:list text:style-name="LS2" xml:id="list16" text:continue-list="list9">
        <text:list-item>
          <text:p text:style-name="P37"><text:span text:style-name="T37_1">模板（</text:span><text:span text:style-name="T37_2">Panel</text:span><text:span text:style-name="T37_3">）</text:span></text:p>
        </text:list-item>
      </text:list>
      <text:p text:style-name="P38"><text:span text:style-name="T38_1">經預先組合與接線而固定在一起</text:span><text:span text:style-name="T38_2">的</text:span><text:span text:style-name="T38_3">一群模組，</text:span><text:span text:style-name="T38_4">設計來</text:span><text:span text:style-name="T38_5">作為</text:span><text:span text:style-name="T38_6">可</text:span><text:span text:style-name="T38_7">安裝</text:span><text:span text:style-name="T38_8">在</text:span><text:span text:style-name="T38_9">組列和</text:span><text:span text:style-name="T38_10">/</text:span><text:span text:style-name="T38_11">或子組列內之單元。</text:span></text:p>
      <text:list text:style-name="LS2" xml:id="list17" text:continue-list="list9">
        <text:list-item>
          <text:p text:style-name="P39"><text:span text:style-name="T39_1">組列</text:span><text:span text:style-name="T39_2">（或稱陣列）</text:span><text:span text:style-name="T39_3">（Array）</text:span></text:p>
        </text:list-item>
      </text:list>
      <text:p text:style-name="P40"><text:span text:style-name="T40_1">乃</text:span><text:span text:style-name="T40_2">多個</text:span><text:span text:style-name="T40_3">太陽光電</text:span><text:span text:style-name="T40_4">模組或多個模</text:span><text:span text:style-name="T40_5">板且連同</text:span><text:span text:style-name="T40_6">支撐結構</text:span><text:span text:style-name="T40_7">之</text:span><text:span text:style-name="T40_8">組合</text:span><text:span text:style-name="T40_9">，</text:span><text:span text:style-name="T40_10">但不包括追蹤設備、熱控制器與其他組件，</text:span><text:span text:style-name="T40_11">以</text:span><text:span text:style-name="T40_12">形成一個直流電</text:span><text:span text:style-name="T40_13">(DC)</text:span><text:span text:style-name="T40_14">之發電單元。</text:span></text:p>
      <text:list text:style-name="LS2" xml:id="list18" text:continue-list="list9">
        <text:list-item>
          <text:p text:style-name="P41"><text:span text:style-name="T41_1">組列</text:span><text:span text:style-name="T41_2">場（或稱陣列場）</text:span><text:span text:style-name="T41_3">（Array</text:span><text:span text:style-name="T41_4"><text:s/>Field</text:span><text:span text:style-name="T41_5">）</text:span></text:p>
        </text:list-item>
      </text:list>
      <text:p text:style-name="P42"><text:span text:style-name="T42_1">在一個</text:span><text:span text:style-name="T42_2">太陽光電發電系統內，所有太陽光電</text:span><text:span text:style-name="T42_3">組列</text:span><text:span text:style-name="T42_4">之</text:span><text:span text:style-name="T42_5">集合體</text:span><text:span text:style-name="T42_6">。</text:span></text:p>
      <text:list text:style-name="LS2" xml:id="list19" text:continue-list="list9">
        <text:list-item>
          <text:p text:style-name="P43"><text:span text:style-name="T43_1">變流器</text:span><text:span text:style-name="T43_2">（換流器）</text:span><text:span text:style-name="T43_3">(Inverter)</text:span></text:p>
        </text:list-item>
      </text:list>
      <text:p text:style-name="P44"><text:span text:style-name="T44_1">將直流電</text:span><text:span text:style-name="T44_2">(DC)</text:span><text:span text:style-name="T44_3">輸入轉換成交流電</text:span><text:span text:style-name="T44_4">(AC)</text:span><text:span text:style-name="T44_5">輸出之裝置。</text:span></text:p>
      <text:list text:style-name="LS2" xml:id="list20" text:continue-list="list9">
        <text:list-item>
          <text:p text:style-name="P45"><text:span text:style-name="T45_1">變流器效率（</text:span><text:span text:style-name="T45_2">Inverter<text:s/>Efficiency</text:span><text:span text:style-name="T45_3">）</text:span></text:p>
        </text:list-item>
      </text:list>
      <text:p text:style-name="P46"><text:span text:style-name="T46_1">有效</text:span><text:span text:style-name="T46_2">（可用）</text:span><text:span text:style-name="T46_3">之交流輸出電力與直流輸入電力之比</text:span><text:span text:style-name="T46_4">值</text:span><text:span text:style-name="T46_5">。</text:span></text:p>
      <text:list text:style-name="LS2" xml:id="list21" text:continue-list="list9">
        <text:list-item>
          <text:p text:style-name="P47"><text:span text:style-name="T47_1">空氣大氣光程</text:span><text:span text:style-name="T47_2">（Air<text:s/>Mass）</text:span></text:p>
        </text:list-item>
      </text:list>
      <text:p text:style-name="P48"><text:span text:style-name="T48_1">直接太陽光束通過地球大氣層之長度，以太陽在頭頂正上方時直接太陽光束通過大氣層到海平面上一點之長度的倍數來表示。</text:span></text:p>
      <text:list text:style-name="LS2" xml:id="list22" text:continue-list="list9">
        <text:list-item>
          <text:p text:style-name="P49"><text:span text:style-name="T49_1">標準測試條件（</text:span><text:span text:style-name="T49_2">STC,</text:span><text:span text:style-name="T49_3"><text:s/></text:span><text:span text:style-name="T49_4">Standard<text:s/></text:span><text:span text:style-name="T49_5">T</text:span><text:span text:style-name="T49_6">est<text:s/></text:span><text:span text:style-name="T49_7">C</text:span><text:span text:style-name="T49_8">onditions</text:span><text:span text:style-name="T49_9">）</text:span></text:p>
        </text:list-item>
      </text:list>
      <text:p text:style-name="P50"><text:span text:style-name="T50_1">在</text:span><text:span text:style-name="T50_2">太陽光電</text:span><text:span text:style-name="T50_3">模組或</text:span><text:span text:style-name="T50_4">太陽光電</text:span><text:span text:style-name="T50_5">電池測試時所使用之參考值，即電池溫度為</text:span><text:span text:style-name="T50_6">25℃</text:span><text:span text:style-name="T50_7">、</text:span><text:span text:style-name="T50_8">平</text:span><text:span text:style-name="T50_9">面</text:span><text:span text:style-name="T50_10">（in-plane）日</text:span><text:span text:style-name="T50_11">照</text:span><text:span text:style-name="T50_12">強</text:span><text:span text:style-name="T50_13">度為</text:span><text:span text:style-name="T50_14">1000W</text:span><text:span text:style-name="T50_15">/</text:span><text:span text:style-name="T50_16">m</text:span><text:span text:style-name="T50_17">2</text:span><text:span text:style-name="T50_18">、</text:span><text:span text:style-name="T50_19">及</text:span><text:span text:style-name="T50_20">太陽參考光譜</text:span><text:span text:style-name="T50_21">（</text:span><text:span text:style-name="T50_22">空氣大氣光程</text:span><text:span text:style-name="T50_23">AM</text:span><text:span text:style-name="T50_24">）</text:span><text:span text:style-name="T50_25">為</text:span><text:span text:style-name="T50_26">1.5</text:span><text:span text:style-name="T50_27">。</text:span></text:p>
      <text:list text:style-name="LS2" xml:id="list23" text:continue-list="list9">
        <text:list-item>
          <text:p text:style-name="P51"><text:span text:style-name="T51_1">電流-電壓特性</text:span><text:span text:style-name="T51_2">（</text:span><text:span text:style-name="T51_3">I=f(V),<text:s/>Current-Voltage<text:s/>Characteristic</text:span><text:span text:style-name="T51_4">s）</text:span></text:p>
        </text:list-item>
      </text:list>
      <text:p text:style-name="P52"><text:span text:style-name="T52_1">在一特定溫度及</text:span><text:span text:style-name="T52_2">日</text:span><text:span text:style-name="T52_3">照</text:span><text:span text:style-name="T52_4">強</text:span><text:span text:style-name="T52_5">度下</text:span><text:span text:style-name="T52_6">，</text:span><text:span text:style-name="T52_7">太陽光電發電</text:span><text:span text:style-name="T52_8">機</text:span><text:span text:style-name="T52_9">(</text:span><text:span text:style-name="T52_10">PV</text:span><text:span text:style-name="T52_11"><text:s/>Generator)</text:span><text:span text:style-name="T52_12">之輸出電流</text:span><text:span text:style-name="T52_13">與</text:span><text:span text:style-name="T52_14">輸出電壓之函數</text:span><text:span text:style-name="T52_15">關係</text:span><text:span text:style-name="T52_16">。</text:span></text:p>
      <text:list text:style-name="LS2" xml:id="list24" text:continue-list="list9">
        <text:list-item>
          <text:p text:style-name="P53"><text:span text:style-name="T53_1">額定電壓（</text:span><text:span text:style-name="T53_2">V</text:span><text:span text:style-name="T53_3">R</text:span><text:span text:style-name="T53_4">,<text:s/>Rated<text:s/>Voltage</text:span><text:span text:style-name="T53_5">）</text:span></text:p>
        </text:list-item>
      </text:list>
      <text:p text:style-name="P54"><text:span text:style-name="T54_1">電壓指定值</text:span><text:span text:style-name="T54_2">，</text:span><text:span text:style-name="T54_3">在特定操作條件下，太陽光電發電</text:span><text:span text:style-name="T54_4">器(</text:span><text:span text:style-name="T54_5">PV</text:span><text:span text:style-name="T54_6"><text:s/>Generator</text:span><text:span text:style-name="T54_7">)</text:span><text:span text:style-name="T54_8">被</text:span><text:span text:style-name="T54_9">設計</text:span><text:span text:style-name="T54_10">在此電壓下</text:span><text:span text:style-name="T54_11">能提供近乎最大</text:span><text:span text:style-name="T54_12">的電</text:span><text:span text:style-name="T54_13">功率。</text:span></text:p>
      <text:list text:style-name="LS2" xml:id="list25" text:continue-list="list9">
        <text:list-item>
          <text:p text:style-name="P55"><text:span text:style-name="T55_1">額定電流（</text:span><text:span text:style-name="T55_2">I</text:span><text:span text:style-name="T55_3">R</text:span><text:span text:style-name="T55_4">,<text:s/>Rated<text:s/>Current</text:span><text:span text:style-name="T55_5">）</text:span></text:p>
        </text:list-item>
      </text:list>
      <text:p text:style-name="P56"><text:span text:style-name="T56_1">在特定操作條件下</text:span><text:span text:style-name="T56_2">，</text:span><text:span text:style-name="T56_3">太陽光電發電</text:span><text:span text:style-name="T56_4">機(</text:span><text:span text:style-name="T56_5">PV</text:span><text:span text:style-name="T56_6"><text:s/>generator</text:span><text:span text:style-name="T56_7">)在</text:span><text:span text:style-name="T56_8">額定電壓之電流指定值。</text:span></text:p>
      <text:list text:style-name="LS2" xml:id="list26" text:continue-list="list9">
        <text:list-item>
          <text:p text:style-name="P57"><text:span text:style-name="T57_1">額定功率（</text:span><text:span text:style-name="T57_2">P</text:span><text:span text:style-name="T57_3">R</text:span><text:span text:style-name="T57_4">,<text:s/>Rated<text:s/>Power</text:span><text:span text:style-name="T57_5">）</text:span></text:p>
        </text:list-item>
      </text:list>
      <text:p text:style-name="P58"><text:span text:style-name="T58_1">在特定操作條件下，太陽光電發電</text:span><text:span text:style-name="T58_2">機(</text:span><text:span text:style-name="T58_3">PV</text:span><text:span text:style-name="T58_4"><text:s/>Generator</text:span><text:span text:style-name="T58_5">)在</text:span><text:span text:style-name="T58_6">額定電壓之輸出功率指定值。</text:span></text:p>
      <text:list text:style-name="LS2" xml:id="list27" text:continue-list="list9">
        <text:list-item>
          <text:p text:style-name="P59"><text:span text:style-name="T59_1">開路電壓（</text:span><text:span text:style-name="T59_2">Voc,<text:s/>Open-Circuit<text:s/>Voltage</text:span><text:span text:style-name="T59_3">）</text:span></text:p>
        </text:list-item>
      </text:list>
      <text:p text:style-name="P60"><text:span text:style-name="T60_1">在一特定溫度及</text:span><text:span text:style-name="T60_2">日</text:span><text:span text:style-name="T60_3">照</text:span><text:span text:style-name="T60_4">強</text:span><text:span text:style-name="T60_5">度下，</text:span><text:span text:style-name="T60_6">橫跨</text:span><text:span text:style-name="T60_7">無負載之太陽光電發電</text:span><text:span text:style-name="T60_8">機(</text:span><text:span text:style-name="T60_9">PV</text:span><text:span text:style-name="T60_10"><text:s/>Generator</text:span><text:span text:style-name="T60_11">)</text:span><text:span text:style-name="T60_12">正、負兩端</text:span><text:span text:style-name="T60_13">之電壓。</text:span></text:p>
      <text:list text:style-name="LS2" xml:id="list28" text:continue-list="list9">
        <text:list-item>
          <text:p text:style-name="P61"><text:span text:style-name="T61_1">短路電流（</text:span><text:span text:style-name="T61_2">I</text:span><text:span text:style-name="T61_3">sc<text:s/>,<text:s/></text:span><text:span text:style-name="T61_4">Short<text:s/>Circuit<text:s/>Current</text:span><text:span text:style-name="T61_5">）</text:span></text:p>
        </text:list-item>
      </text:list>
      <text:p text:style-name="P62"><text:span text:style-name="T62_1">在特定溫度及</text:span><text:span text:style-name="T62_2">日</text:span><text:span text:style-name="T62_3">照</text:span><text:span text:style-name="T62_4">強</text:span><text:span text:style-name="T62_5">度下，太陽光電發電</text:span><text:span text:style-name="T62_6">機(</text:span><text:span text:style-name="T62_7">PV</text:span><text:span text:style-name="T62_8"><text:s/>Generator</text:span><text:span text:style-name="T62_9">)</text:span><text:span text:style-name="T62_10">在短路情況下之輸出電流。</text:span></text:p>
      <text:list text:style-name="LS2" xml:id="list29" text:continue-list="list9">
        <text:list-item>
          <text:p text:style-name="P63"><text:span text:style-name="T63_1">電壓溫度係數（</text:span><text:span text:style-name="T63_2">β,<text:s/>Voltage<text:s/>Temperature<text:s/>Coefficient</text:span><text:span text:style-name="T63_3">）</text:span></text:p>
        </text:list-item>
      </text:list>
      <text:p text:style-name="P64"><text:span text:style-name="T64_1">太陽電池</text:span><text:span text:style-name="T64_2">每變化攝氏</text:span><text:span text:style-name="T64_3">1</text:span><text:span text:style-name="T64_4">度時太陽光電裝置開路電壓</text:span><text:span text:style-name="T64_5">的</text:span><text:span text:style-name="T64_6">變化</text:span><text:span text:style-name="T64_7">，單位</text:span><text:span text:style-name="T64_8">V</text:span><text:span text:style-name="T64_9">/</text:span><text:span text:style-name="T64_10">℃</text:span><text:span text:style-name="T64_11">。</text:span></text:p>
      <text:list text:style-name="LS2" xml:id="list30" text:continue-list="list9">
        <text:list-item>
          <text:p text:style-name="P65"><text:span text:style-name="T65_1">最大功率追蹤（MPPT,<text:s/></text:span><text:span text:style-name="T65_2">Maximum</text:span><text:span text:style-name="T65_3"><text:s/>Power<text:s/>Point<text:s/>Tracking）</text:span></text:p>
        </text:list-item>
      </text:list>
      <text:p text:style-name="P66"><text:span text:style-name="T66_1">變流器</text:span><text:span text:style-name="T66_2">以不斷調整輸入電壓或電流之方式，使組列可隨時保持在最大功率輸出之功能。</text:span></text:p>
      <text:p text:style-name="P67"><text:span text:style-name="T67_1">附錄二<text:s/>太陽光電發電系統申請</text:span><text:span text:style-name="T67_2">經濟部能源局</text:span><text:span text:style-name="T67_3">設置補助計畫書</text:span></text:p>
      <text:p text:style-name="P68"><text:span text:style-name="T68_1">審查標準與填寫注意事項</text:span></text:p>
      <text:p text:style-name="P69"><text:span text:style-name="T69_1">說明：</text:span></text:p>
      <text:p text:style-name="P70"><text:span text:style-name="T70_1">a.本補助計畫書之填寫與系統之規劃、設計及施工應依本注意事項進行，以加速審查流程。</text:span></text:p>
      <text:p text:style-name="P71"><text:span text:style-name="T71_1">b.請務必正確填寫本補助計畫書，太陽光電發電系統竣工後，將依本補助計畫書內容進行查驗。</text:span></text:p>
      <text:p text:style-name="P72"><text:span text:style-name="T72_1">c.為讓審查人員容易且快速判斷設計規劃，可以附件形式提供相關佐證資料。</text:span></text:p>
      <text:list text:style-name="LS4" xml:id="list31">
        <text:list-item>
          <text:p text:style-name="P73"><text:span text:style-name="T73_1">【一般】</text:span></text:p>
        </text:list-item>
      </text:list>
      <text:list text:style-name="LS3" xml:id="list32">
        <text:list-item>
          <text:p text:style-name="P74"><text:span text:style-name="T74_1">申請設置容量即為欲裝設之組列中所有模組額定功率之總和。</text:span></text:p>
        </text:list-item>
        <text:list-item>
          <text:p text:style-name="P75"><text:span text:style-name="T75_1">設置之系統若與台電公司電力系統併接（如併聯型系統或防災型系統），</text:span><text:span text:style-name="T75_2">應依台</text:span><text:span text:style-name="T75_3">電公司相關併聯技術規範向台電公司該管營業區處申請併聯同意。</text:span></text:p>
        </text:list-item>
        <text:list-item>
          <text:p text:style-name="P76"><text:span text:style-name="T76_1">規劃使用之系統元件，若有特殊考量者，請於個別之欄位中說明理由，供計畫書審查參考</text:span><text:span text:style-name="T76_2">。</text:span></text:p>
        </text:list-item>
      </text:list>
      <text:list text:style-name="LS4" xml:id="list35" text:continue-list="list31">
        <text:list-item>
          <text:p text:style-name="P77"><text:span text:style-name="T77_1">【太陽光電發電系統輸出電壓規格】</text:span></text:p>
        </text:list-item>
      </text:list>
      <text:list text:style-name="LS3" xml:id="list36" text:continue-list="list32">
        <text:list-item>
          <text:p text:style-name="P78"><text:span text:style-name="T78_1">太陽光電發電系統之輸出電壓規格由變流器之輸出決定，例如由數台變流器組成三相四線式併接，應勾選三相四線式；但若變流器之輸出另搭配變壓器，則依該變壓器之輸出勾選。</text:span></text:p>
        </text:list-item>
      </text:list>
      <text:list text:style-name="LS4" xml:id="list37" text:continue-list="list31">
        <text:list-item>
          <text:p text:style-name="P79"><text:span text:style-name="T79_1">【模組架台】</text:span></text:p>
        </text:list-item>
      </text:list>
      <text:list text:style-name="LS3" xml:id="list38" text:continue-list="list32">
        <text:list-item>
          <text:p text:style-name="P80"><text:span text:style-name="T80_1">模組架台</text:span><text:span text:style-name="T80_2">（Support<text:s/>Structure</text:span><text:span text:style-name="T80_3">）材質及其表面處理之選擇應採下列方式之一種施作：</text:span></text:p>
        </text:list-item>
      </text:list>
      <text:p text:style-name="P81"><text:span text:style-name="T81_1">a.熱浸鍍鋅鋼架（鍍膜厚度大於</text:span><text:span text:style-name="T81_2">500g</text:span><text:span text:style-name="T81_3">/m</text:span><text:span text:style-name="T81_4">²</text:span><text:span text:style-name="T81_5">以上）</text:span></text:p>
      <text:p text:style-name="P82"><text:span text:style-name="T82_1">b.不銹鋼架</text:span></text:p>
      <text:p text:style-name="P83"><text:span text:style-name="T83_1">c.鋁合金架（陽極處理、鍍膜厚度7</text:span><text:span text:style-name="T83_2">µ</text:span><text:span text:style-name="T83_3">m以上）</text:span></text:p>
      <text:list text:style-name="LS3" xml:id="list39" text:continue-list="list32">
        <text:list-item>
          <text:p text:style-name="P84"><text:span text:style-name="T84_1">組列若設置於鹽害地區時，建議採用鋁合金架，且其表面處理方式採陽極處理、鍍膜厚度7</text:span><text:span text:style-name="T84_2">µ</text:span><text:span text:style-name="T84_3">m以上，且外加一層膜厚7</text:span><text:span text:style-name="T84_4">µ</text:span><text:span text:style-name="T84_5">m以上之壓克力透明漆。</text:span></text:p>
        </text:list-item>
        <text:list-item>
          <text:p text:style-name="P85"><text:span text:style-name="T85_1">組列若設置於地面，或屋頂上且組列架台高度超過</text:span><text:span text:style-name="T85_2">1.5m</text:span><text:span text:style-name="T85_3">者，須申請雜項執照。</text:span></text:p>
        </text:list-item>
        <text:list-item>
          <text:p text:style-name="P86"><text:span text:style-name="T86_1">系統</text:span><text:span text:style-name="T86_2">結構安全須送依法登記開業</text:span><text:span text:style-name="T86_3">之建築師、土木技師或結構</text:span><text:span text:style-name="T86_4">技師簽證負責，並函送該管直轄市、縣</text:span><text:span text:style-name="T86_5">(</text:span><text:span text:style-name="T86_6">市</text:span><text:span text:style-name="T86_7">)</text:span><text:span text:style-name="T86_8">政府備查。</text:span></text:p>
        </text:list-item>
      </text:list>
      <text:list text:style-name="LS4" xml:id="list42" text:continue-list="list31">
        <text:list-item>
          <text:p text:style-name="P87"><text:span text:style-name="T87_1">【直流接線箱】</text:span></text:p>
        </text:list-item>
      </text:list>
      <text:list text:style-name="LS3" xml:id="list43" text:continue-list="list32">
        <text:list-item>
          <text:p text:style-name="P88"><text:span text:style-name="T88_1">直流接線箱</text:span><text:span text:style-name="T88_2">（Array<text:s/>Junction<text:s/>Box或Generator<text:s/>Junction<text:s/>Box）</text:span><text:span text:style-name="T88_3">可安裝於室內或室外，但皆須位於人員隨手可及之處；若安裝於室外者，其保護等級須IP<text:s/>54（含）以上。</text:span></text:p>
        </text:list-item>
        <text:list-item>
          <text:p text:style-name="P89"><text:span text:style-name="T89_1">突波吸收器之安裝，若變流器僅具有1個最大功率追蹤器(MPPT)者，乃於該變流器對應之串列並聯後，在其正與負極分別對地安裝；若變流器具有多個最大功率追蹤器且每一最大功率追蹤器連接一串列者，則每一串列之正與負極分別對地安裝突波吸收器。</text:span></text:p>
        </text:list-item>
        <text:list-item>
          <text:p text:style-name="P90"><text:span text:style-name="T90_1">突波吸收器之耐連續最大直流電壓須為對應之串列或組列於</text:span><text:span text:style-name="T90_2">0</text:span><text:span text:style-name="T90_3">℃</text:span><text:span text:style-name="T90_4">下開路電壓Voc以上（仍須考量當地歷年最低氣溫情況）。</text:span></text:p>
        </text:list-item>
        <text:list-item>
          <text:p text:style-name="P91"><text:span text:style-name="T91_1">突波吸收器之耐突波（或雷擊）箝制電壓之設計須考量太陽光電發電系統元件之電力安全需求。</text:span></text:p>
        </text:list-item>
        <text:list-item>
          <text:p text:style-name="P92"><text:span text:style-name="T92_1">突波吸收器之耐8/20</text:span><text:span text:style-name="T92_2">μ</text:span><text:span text:style-name="T92_3">sec突波（或雷擊）電流容量須大於或等於20</text:span><text:span text:style-name="T92_4">kA</text:span><text:span text:style-name="T92_5">,<text:s/>peak。</text:span></text:p>
        </text:list-item>
        <text:list-item>
          <text:p text:style-name="P93"><text:span text:style-name="T93_1">阻絕二極體之安裝，組列與變流器之連接若為數個串列並聯後再連接到一個變流器最大功率追蹤器者，每串列之正端須裝設；若為每1串列連接到一個變流器最大功率追蹤器者，則無須裝設。</text:span></text:p>
        </text:list-item>
        <text:list-item>
          <text:p text:style-name="P94"><text:span text:style-name="T94_1">阻絕二極體之耐逆向電壓須為該串列標準測試條件下開路電壓（額定開路電壓）Voc之2倍以上，耐順向電流須為該串列標準測試條件下短路電流（額定短路電流）Isc之1.25倍以上。</text:span></text:p>
        </text:list-item>
        <text:list-item>
          <text:p text:style-name="P95"><text:span text:style-name="T95_1">為避免過熱，裝設之阻絕二極體應採用金屬外殼型式並加裝散熱片。</text:span></text:p>
        </text:list-item>
        <text:list-item>
          <text:p text:style-name="P96"><text:span text:style-name="T96_1">為因應組列維護、檢修等之需求，每串列之正端須裝設一個串列隔離開關（負端同時裝設亦可）；若數個串列並聯後，其合計額定短路電流在</text:span><text:span text:style-name="T96_2">5A</text:span><text:span text:style-name="T96_3">dc（含）以下者，至少應於並聯後之正端裝設一個串列隔離開關（負端同時裝設亦可），不須每串列皆裝設。</text:span></text:p>
        </text:list-item>
        <text:list-item>
          <text:p text:style-name="P97"><text:span text:style-name="T97_1">串列隔離開關可不具備在通電狀況下切斷直流電流之能力（Load-Switching<text:s/>Capability）。</text:span></text:p>
        </text:list-item>
      </text:list>
      <text:list text:style-name="LS4" xml:id="list53" text:continue-list="list31">
        <text:list-item>
          <text:p text:style-name="P98"><text:span text:style-name="T98_1">【交流配電箱】</text:span></text:p>
        </text:list-item>
      </text:list>
      <text:list text:style-name="LS3" xml:id="list54" text:continue-list="list32">
        <text:list-item>
          <text:p text:style-name="P99"><text:span text:style-name="T99_1">交流接線箱</text:span><text:span text:style-name="T99_2">（Switchboard）</text:span><text:span text:style-name="T99_3">可安裝於室內或室外安裝，但皆須位於人員隨手可及之處；若安裝於室外者，其保護等級須IP<text:s/>54（含）以上。</text:span></text:p>
        </text:list-item>
        <text:list-item>
          <text:p text:style-name="P100"><text:span text:style-name="T100_1">直流離斷開關應裝設於變流器附近，除交流配電箱外，亦可裝設在單獨箱體中。</text:span></text:p>
        </text:list-item>
        <text:list-item>
          <text:p text:style-name="P101"><text:span text:style-name="T101_1">每一變流器輸入前端須</text:span><text:bookmark-start text:name="OLE_LINK2"/><text:bookmark-start text:name="OLE_LINK3"/><text:span text:style-name="T101_2">裝設</text:span><text:bookmark-end text:name="OLE_LINK2"/><text:bookmark-end text:name="OLE_LINK3"/><text:span text:style-name="T101_3">1個直流離斷開關；若為具有多組最大功率追蹤器之變流器，則其每一串列輸入前端須裝設1個直流離斷開關（但此時阻絕二極體可不必裝設）。</text:span></text:p>
        </text:list-item>
        <text:list-item>
          <text:p text:style-name="P102"><text:span text:style-name="T102_1">直流離斷開關額定電壓至少為對應組列</text:span><text:span text:style-name="T102_2">0</text:span><text:span text:style-name="T102_3">℃</text:span><text:span text:style-name="T102_4">下之開路電壓（Voc），其額定電流至少為對應組列標準測試條件下之短路電流（Isc）。（仍須考量當地歷年最低氣溫情況）</text:span></text:p>
        </text:list-item>
        <text:list-item>
          <text:p text:style-name="P103"><text:span text:style-name="T103_1">直流離斷開關應具備在通電狀況下切斷直流電流之能力（Load-Switching<text:s/>Capability），切斷時不可有電弧產生（具備消弧能力）。</text:span></text:p>
        </text:list-item>
        <text:list-item>
          <text:p text:style-name="P104"><text:span text:style-name="T104_1">直流主電纜(DC<text:s/>Main<text:s/>Cable)進入建築物(Building)者，建議於屋內進入點附近另裝設直流離斷開關。</text:span></text:p>
        </text:list-item>
        <text:list-item>
          <text:p text:style-name="P105"><text:span text:style-name="T105_1">交流斷路器須具備隔離</text:span><text:span text:style-name="T105_2">、</text:span><text:span text:style-name="T105_3">跳脫與啓斷之功能。</text:span></text:p>
        </text:list-item>
        <text:list-item>
          <text:p text:style-name="P106"><text:span text:style-name="T106_1">若併接點與交流配線箱位置不在同一室者，則併接點前應裝設交流斷路器。</text:span></text:p>
        </text:list-item>
        <text:list-item>
          <text:p text:style-name="P107"><text:span text:style-name="T107_1">交流斷路器之規格設計須符合國內「屋內線路裝置規則」及「屋外供電線路裝置規則」，</text:span></text:p>
        </text:list-item>
        <text:list-item>
          <text:p text:style-name="P108"><text:span text:style-name="T108_1">交流應用之系統須至少裝設一具</text:span><text:span text:style-name="T108_2">驗證合格</text:span><text:span text:style-name="T108_3">之機械式或電子式瓦時計；瓦時計之驗證須通過財團法人台灣大電力研究試驗中心或相關驗證機構之驗證合格。（註：若申請案裝設有多具瓦時計，則回報發電量時應予加總。）</text:span></text:p>
        </text:list-item>
        <text:list-item>
          <text:p text:style-name="P109"><text:span text:style-name="T109_1">直流應用之PV系統須至少裝設一具電子式瓦時計。（註：若申請案裝設有多具瓦時計，回報發電量時應予加總。）</text:span></text:p>
        </text:list-item>
      </text:list>
      <text:list text:style-name="LS4" xml:id="list65" text:continue-list="list31">
        <text:list-item>
          <text:p text:style-name="P110"><text:span text:style-name="T110_1">【變流器（換流器）】</text:span></text:p>
        </text:list-item>
      </text:list>
      <text:list text:style-name="LS3" xml:id="list66" text:continue-list="list32">
        <text:list-item>
          <text:p text:style-name="P111"><text:span text:style-name="T111_1">變流器(Inverter)最大功率點(MPP)追蹤範圍應涵蓋對應組列於模組溫度0~</text:span><text:span text:style-name="T111_2">75</text:span><text:span text:style-name="T111_3">℃</text:span><text:span text:style-name="T111_4">範圍內之輸出電壓（包括開路電壓Voc與最大功率點電壓Vmp）。（仍須考量當地歷年最低氣溫情況）</text:span></text:p>
        </text:list-item>
        <text:list-item>
          <text:p text:style-name="P112"><text:span text:style-name="T112_1">變流器額定輸出功率之選擇應考量與對應之組列額定輸出功率之間的容量匹配，以使系統具有較佳之發電效率（變流器具有多個最大功率追蹤器者，以每一最大功率追蹤器個別考量。）<text:s/>變流器須通過驗證機構之驗證（竣工查驗前須檢附證書），並能符合台電併聯技術要點。</text:span></text:p>
        </text:list-item>
        <text:list-item>
          <text:p text:style-name="P113"><text:span text:style-name="T113_1">使用防災型變流器者，當市電停電時須具備獨立運轉功能且可對蓄電池充電並提供緊急負載使用。</text:span></text:p>
        </text:list-item>
        <text:list-item>
          <text:p text:style-name="P114"><text:span text:style-name="T114_1">每</text:span><text:span text:style-name="T114_2">1kWp</text:span><text:span text:style-name="T114_3">之</text:span><text:span text:style-name="T114_4">PV</text:span><text:span text:style-name="T114_5">模組容量須搭配之變流器獨立運轉容量為</text:span><text:span text:style-name="T114_6">0.5k</text:span><text:span text:style-name="T114_7">VA<text:s/>(含)以上。防災型變流器須具備無須連接蓄電池組即可併聨運轉發電之功能。</text:span></text:p>
        </text:list-item>
      </text:list>
      <text:list text:style-name="LS4" xml:id="list70" text:continue-list="list31">
        <text:list-item>
          <text:p text:style-name="P115"><text:span text:style-name="T115_1">【蓄電池組與充放電控制器】</text:span></text:p>
        </text:list-item>
      </text:list>
      <text:list text:style-name="LS3" xml:id="list71" text:continue-list="list32">
        <text:list-item>
          <text:p text:style-name="P116"><text:span text:style-name="T116_1">蓄電池(Battery)之使用，每</text:span><text:span text:style-name="T116_2">1<text:s/></text:span><text:span text:style-name="T116_3">kWp</text:span><text:span text:style-name="T116_4"><text:s/></text:span><text:span text:style-name="T116_5">之</text:span><text:span text:style-name="T116_6">PV</text:span><text:span text:style-name="T116_7">模組容量須搭配4<text:s/>kWh(含)以上之電池組容量，且電池組以單並為原則，最多不得超過</text:span><text:span text:style-name="T116_8">3</text:span><text:span text:style-name="T116_9">組並聯（各組須加裝保險絲保護）。蓄電池之存放場所應注意室內通風散熱，室內溫度</text:span><text:span text:style-name="T116_10">≦</text:span><text:span text:style-name="T116_11">45℃</text:span><text:span text:style-name="T116_12">為原則。</text:span></text:p>
        </text:list-item>
        <text:list-item>
          <text:p text:style-name="P117"><text:span text:style-name="T117_1">建議蓄電池之循環壽命最低規格：</text:span><text:span text:style-name="T117_2">≧</text:span><text:span text:style-name="T117_3">800次（測試條件：放電小時率20小時、放電深度50%、電池溫度</text:span><text:span text:style-name="T117_4">20</text:span><text:span text:style-name="T117_5">℃</text:span><text:span text:style-name="T117_6">）。</text:span></text:p>
        </text:list-item>
        <text:list-item>
          <text:p text:style-name="P118"><text:span text:style-name="T118_1">充放電控制器須具有蓄電池過充及過放電保護之功能。</text:span></text:p>
        </text:list-item>
        <text:list-item>
          <text:p text:style-name="P119"><text:span text:style-name="T119_1">若充放電控制複雜者，請提供充放電作法規劃說明。</text:span></text:p>
        </text:list-item>
      </text:list>
      <text:p text:style-name="P120"/>
      <text:list text:style-name="LS4" xml:id="list75" text:continue-list="list31">
        <text:list-item>
          <text:p text:style-name="P121"><text:span text:style-name="T121_1">【變壓器】</text:span></text:p>
        </text:list-item>
      </text:list>
      <text:list text:style-name="LS3" xml:id="list76" text:continue-list="list32">
        <text:list-item>
          <text:p text:style-name="P122"><text:span text:style-name="T122_1">為減少變壓器(Transformer)之能量轉換損失，請儘量選用無須外加變壓器之變流器。</text:span></text:p>
        </text:list-item>
      </text:list>
      <text:list text:style-name="LS4" xml:id="list77" text:continue-list="list31">
        <text:list-item>
          <text:p text:style-name="P123"><text:span text:style-name="T123_1">【配線】</text:span></text:p>
        </text:list-item>
      </text:list>
      <text:list text:style-name="LS3" xml:id="list78" text:continue-list="list32">
        <text:list-item>
          <text:p text:style-name="P124"><text:span text:style-name="T124_1">裝設PV系統相關之配線設計與施工須符合國內「屋內線路裝置規則」及「屋外供電線路裝置規則」，且屋外配管須採用符合CNS標準之防紫外線ABS管或金屬車牙管材質。</text:span></text:p>
        </text:list-item>
      </text:list>
      <text:list text:style-name="LS4" xml:id="list79" text:continue-list="list31">
        <text:list-item>
          <text:p text:style-name="P125"><text:span text:style-name="T125_1">【電氣安全警語標示】</text:span></text:p>
        </text:list-item>
      </text:list>
      <text:list text:style-name="LS3" xml:id="list80" text:continue-list="list32">
        <text:list-item>
          <text:p text:style-name="P126"><text:span text:style-name="T126_1">為維護人員安全，應於下列地點（位置）明顯處張貼安全標示（警語）：</text:span></text:p>
        </text:list-item>
      </text:list>
      <text:p text:style-name="P127"><text:span text:style-name="T127_1">(1)組列接線箱正面</text:span></text:p>
      <text:p text:style-name="P128"><text:span text:style-name="T128_1">(2)交流配電盤正面</text:span></text:p>
      <text:p text:style-name="P129"><text:span text:style-name="T129_1">(</text:span><text:span text:style-name="T129_2">3</text:span><text:span text:style-name="T129_3">)併接點之配電盤正面</text:span></text:p>
      <text:p text:style-name="P130"><text:span text:style-name="T130_1">警語內容應清楚傳達觸電危險之意。</text:span></text:p>
      <text:list text:style-name="LS4" xml:id="list81" text:continue-list="list31">
        <text:list-item>
          <text:p text:style-name="P131"><text:span text:style-name="T131_1">【組列設置場所照片】</text:span></text:p>
        </text:list-item>
      </text:list>
      <text:list text:style-name="LS3" xml:id="list82" text:continue-list="list32">
        <text:list-item>
          <text:p text:style-name="P132"><text:span text:style-name="T132_1">至少須提供3張預定組列裝設現場照片（儘量為南向、東向與西向照片），照片之呈現以能</text:span><text:span text:style-name="T132_2">整體描述</text:span><text:span text:style-name="T132_3">組列所在位置及周圍環境為原則。</text:span></text:p>
        </text:list-item>
        <text:list-item>
          <text:p text:style-name="P133"><text:span text:style-name="T133_1">請依照片實際拍攝方位註明面向，如南向、東向、東北向、東南向等等，並配合箭頭指示。</text:span></text:p>
        </text:list-item>
        <text:list-item>
          <text:p text:style-name="P134"><text:span text:style-name="T134_1">請於照片中標示組列與遮蔭物體之距離。為加快審查速度，組列設置現場有重大遮蔭疑慮者，另附遮蔭模擬及發電量分析（含減少百分比）資料；遮蔭模擬分析圖須標示日期及其不遮蔭時段等資料。</text:span></text:p>
        </text:list-item>
        <text:list-item>
          <text:p text:style-name="P135"><text:span text:style-name="T135_1">組列設置場所照片範例如下：</text:span></text:p>
        </text:list-item>
      </text:list>
      <text:p text:style-name="P136"/>
      <text:p text:style-name="P137"/>
      <text:p text:style-name="P138"/>
      <text:p text:style-name="P139"/>
      <text:p text:style-name="P140"/>
      <text:p text:style-name="P141"/>
      <text:p text:style-name="P142"/>
      <text:p text:style-name="P143"/>
      <text:p text:style-name="P144"/>
      <text:p text:style-name="P145"/>
      <text:p text:style-name="P146"/>
      <text:p text:style-name="P147"/>
      <text:p text:style-name="P148"/>
      <text:p text:style-name="P149"/>
      <text:p text:style-name="P150"/>
      <text:p text:style-name="P151"/>
      <text:p text:style-name="P152"/>
      <text:p text:style-name="P153"/>
      <text:p text:style-name="P154"/>
      <text:p text:style-name="P155"/>
      <text:p text:style-name="P156"/>
      <text:p text:style-name="P157"/>
      <text:p text:style-name="P158"/>
      <text:p text:style-name="P159"/>
      <text:p text:style-name="P160"/>
      <table:table table:style-name="Table1">
        <table:table-column table:style-name="Column1"/>
        <table:table-column table:style-name="Column2"/>
        <table:table-row table:style-name="Row1">
          <table:table-cell table:style-name="Cell1">
            <text:p text:style-name="P161"><text:span text:style-name="T161_1">場所之南向照片</text:span></text:p>
          </table:table-cell>
          <table:table-cell table:style-name="Cell2">
            <text:p text:style-name="P162"><draw:custom-shape svg:x="10.499cm" svg:y="8.855cm" svg:width="1.423cm" svg:height="1.076cm" draw:style-name="FR1" draw:z-index="25"><draw:enhanced-geometry draw:type="non-primitive" draw:modifiers="-951111 32777" svg:viewBox="0 0 1000000 1000000" draw:enhanced-path="M 166666 0 X 0 166666 L 0 166666 -951111 32777 0 416666 0 833333 Y 166666 1000000 L 166666 1000000 166666 1000000 416666 1000000 833333 1000000 X 1000000 833333 L 1000000 416666 1000000 166666 1000000 166666 1000000 166666 Y 833333 0 L 416666 0 166666 0 166666 0 Z N" draw:text-areas="36620 36620 963379 963379" draw:glue-points="500000 0 0 500000 500000 1000000 1000000 500000 -951111 32777"><draw:handle draw:handle-position="$0 $1"/></draw:enhanced-geometry><text:p text:style-name="P163"><text:span text:style-name="T163_1">組列</text:span></text:p></draw:custom-shape><draw:custom-shape svg:x="1.7cm" svg:y="7.812cm" svg:width="8.908cm" svg:height="1.887cm" draw:style-name="FR2" draw:z-index="22"><draw:enhanced-geometry draw:type="non-primitive" svg:viewBox="0 0 3921875 1000000" draw:enhanced-path="M 1359375 0 L 0 953125 3203125 1000000 3921875 0 1359375 0 Z N" draw:text-areas="0 0 3921875 1000000"/></draw:custom-shape><draw:line svg:x1="11.897cm" svg:y1="6.498cm" svg:x2="12.652cm" svg:y2="6.503cm" draw:style-name="FR3" draw:z-index="20"/><draw:frame svg:x="11.802cm" svg:y="5.267cm" svg:width="0.91cm" svg:height="0.968cm" draw:style-name="FR4" text:anchor-type="char" draw:z-index="21"><draw:text-box><text:p text:style-name="P164"><text:span text:style-name="T164_1">西</text:span></text:p></draw:text-box></draw:frame><draw:frame svg:x="0.229cm" svg:y="5.355cm" svg:width="0.91cm" svg:height="0.968cm" draw:style-name="FR5" text:anchor-type="char" draw:z-index="19"><draw:text-box><text:p text:style-name="P165"><text:span text:style-name="T165_1">東</text:span></text:p></draw:text-box></draw:frame></text:p>
            <text:p text:style-name="P166"><draw:line svg:x1="1.053cm" svg:y1="5.844cm" svg:x2="0.24cm" svg:y2="5.826cm" draw:style-name="FR6" draw:z-index="18"/><draw:frame svg:x="5.967cm" svg:y="0.418cm" svg:width="0.91cm" svg:height="0.968cm" draw:style-name="FR7" text:anchor-type="char" draw:z-index="17"><draw:text-box><text:p text:style-name="P167"><text:span text:style-name="T167_1">南</text:span></text:p></draw:text-box></draw:frame><draw:line svg:x1="7.078cm" svg:y1="1.217cm" svg:x2="7.082cm" svg:y2="0.536cm" draw:style-name="FR8" draw:z-index="16"/><draw:frame svg:x="6.948cm" svg:y="6.112cm" svg:width="1.129cm" svg:height="0.968cm" draw:style-name="FR9" text:anchor-type="char" draw:z-index="24"><draw:text-box><text:p text:style-name="P168"><text:span text:style-name="T168_1">5m</text:span></text:p></draw:text-box></draw:frame><draw:line svg:x1="5.569cm" svg:y1="7.056cm" svg:x2="6.78cm" svg:y2="6.075cm" draw:style-name="FR10" draw:z-index="23"/><draw:frame svg:x="0cm" svg:y="0cm" svg:width="12.896cm" svg:height="9.672cm" draw:style-name="FR11" text:anchor-type="as-char" draw:z-index="0"><draw:image xlink:href="Pictures/image1.jpeg" xlink:type="simple" xlink:show="embed" xlink:actuate="onLoad"/></draw:frame></text:p>
          </table:table-cell>
        </table:table-row>
        <table:table-row table:style-name="Row2">
          <table:table-cell table:style-name="Cell3">
            <text:p text:style-name="P169"><text:span text:style-name="T169_1">場所之東向照片</text:span></text:p>
          </table:table-cell>
          <table:table-cell table:style-name="Cell4">
            <text:p text:style-name="P170"/>
            <text:p text:style-name="P171"><draw:custom-shape svg:x="10.739cm" svg:y="8.788cm" svg:width="1.445cm" svg:height="1.076cm" draw:style-name="FR12" draw:z-index="11"><draw:enhanced-geometry draw:type="non-primitive" draw:modifiers="-1158425 -1027592" svg:viewBox="0 0 1000000 1000000" draw:enhanced-path="M 166666 0 X 0 166666 L 0 166666 -1158425 -1027592 0 416666 0 833333 Y 166666 1000000 L 166666 1000000 166666 1000000 416666 1000000 833333 1000000 X 1000000 833333 L 1000000 416666 1000000 166666 1000000 166666 1000000 166666 Y 833333 0 L 416666 0 166666 0 166666 0 Z N" draw:text-areas="36620 36620 963379 963379" draw:glue-points="500000 0 0 500000 500000 1000000 1000000 500000 -1158425 -1027592"><draw:handle draw:handle-position="$0 $1"/></draw:enhanced-geometry><text:p text:style-name="P172"><text:span text:style-name="T172_1">組列</text:span></text:p></draw:custom-shape><draw:line svg:x1="6.92cm" svg:y1="1.044cm" svg:x2="6.923cm" svg:y2="0.363cm" draw:style-name="FR13" draw:z-index="6"/><draw:frame svg:x="5.627cm" svg:y="0.273cm" svg:width="1.005cm" svg:height="1.005cm" draw:style-name="FR14" text:anchor-type="char" draw:z-index="2"><draw:text-box><text:p text:style-name="P173"><text:span text:style-name="T173_1">東</text:span></text:p></draw:text-box></draw:frame><draw:frame svg:x="6.892cm" svg:y="5.29cm" svg:width="1.341cm" svg:height="0.952cm" draw:style-name="FR15" text:anchor-type="char" draw:z-index="13"><draw:text-box><text:p text:style-name="P174"><text:span text:style-name="T174_1">5m</text:span></text:p></draw:text-box></draw:frame><draw:line svg:x1="5.808cm" svg:y1="6.389cm" svg:x2="6.69cm" svg:y2="5.542cm" draw:style-name="FR16" draw:z-index="12"/><draw:custom-shape svg:x="2.272cm" svg:y="6.352cm" svg:width="8.908cm" svg:height="1.887cm" draw:style-name="FR17" draw:z-index="10"><draw:enhanced-geometry draw:type="non-primitive" svg:viewBox="0 0 3921875 1000000" draw:enhanced-path="M 1359375 0 L 0 953125 3203125 1000000 3921875 0 1359375 0 Z N" draw:text-areas="0 0 3921875 1000000"/></draw:custom-shape><draw:frame svg:x="4.563cm" svg:y="4.055cm" svg:width="1.341cm" svg:height="0.952cm" draw:style-name="FR18" text:anchor-type="char" draw:z-index="15"><draw:text-box><text:p text:style-name="P175"><text:span text:style-name="T175_1">3m</text:span></text:p></draw:text-box></draw:frame><draw:line svg:x1="6.091cm" svg:y1="5.472cm" svg:x2="6.091cm" svg:y2="3.39cm" draw:style-name="FR19" draw:z-index="14"/><draw:line svg:x1="12.423cm" svg:y1="5.567cm" svg:x2="11.329cm" svg:y2="5.567cm" draw:style-name="FR20" draw:z-index="8"/><draw:line svg:x1="1.522cm" svg:y1="5.602cm" svg:x2="0.429cm" svg:y2="5.602cm" draw:style-name="FR21" draw:z-index="9"/><draw:frame svg:x="0cm" svg:y="0cm" svg:width="13.113cm" svg:height="9.835cm" draw:style-name="FR22" text:anchor-type="as-char" draw:z-index="0"><draw:image xlink:href="Pictures/image2.jpeg" xlink:type="simple" xlink:show="embed" xlink:actuate="onLoad"/></draw:frame><draw:frame svg:x="0.559cm" svg:y="4.436cm" svg:width="1.005cm" svg:height="1.005cm" draw:style-name="FR23" text:anchor-type="char" draw:z-index="5"><draw:text-box><text:p text:style-name="P176"><text:span text:style-name="T176_1">北</text:span></text:p></draw:text-box></draw:frame><draw:frame svg:x="11.354cm" svg:y="4.436cm" svg:width="1.005cm" svg:height="1.005cm" draw:style-name="FR24" text:anchor-type="char" draw:z-index="4"><draw:text-box><text:p text:style-name="P177"><text:span text:style-name="T177_1">南</text:span></text:p></draw:text-box></draw:frame></text:p>
          </table:table-cell>
        </table:table-row>
        <table:table-row table:style-name="Row3">
          <table:table-cell table:style-name="Cell5">
            <text:p text:style-name="P178"><text:span text:style-name="T178_1">場所之西向照片</text:span></text:p>
          </table:table-cell>
          <table:table-cell table:style-name="Cell6">
            <text:p text:style-name="P179"/>
            <text:p text:style-name="P180"><draw:line svg:x1="1.092cm" svg:y1="5.816cm" svg:x2="0.231cm" svg:y2="5.826cm" draw:style-name="FR25" draw:z-index="29"/><draw:line svg:x1="5.435cm" svg:y1="4.87cm" svg:x2="5.323cm" svg:y2="0.512cm" draw:style-name="FR26" draw:z-index="36"/><draw:frame svg:x="4.352cm" svg:y="1.531cm" svg:width="0.965cm" svg:height="0.889cm" draw:style-name="FR27" text:anchor-type="char" draw:z-index="37"><draw:text-box fo:min-height="0.889cm"><text:p text:style-name="P181"><text:span text:style-name="T181_1">6m</text:span></text:p></draw:text-box></draw:frame><draw:frame svg:x="2.757cm" svg:y="3.563cm" svg:width="0.965cm" svg:height="0.889cm" draw:style-name="FR28" text:anchor-type="char" draw:z-index="35"><draw:text-box fo:min-height="0.889cm"><text:p text:style-name="P182"><text:span text:style-name="T182_1">3m</text:span></text:p></draw:text-box></draw:frame><draw:line svg:x1="3.997cm" svg:y1="4.958cm" svg:x2="3.953cm" svg:y2="2.766cm" draw:style-name="FR29" draw:z-index="34"/><draw:line svg:x1="4.623cm" svg:y1="5.57cm" svg:x2="5.505cm" svg:y2="4.879cm" draw:style-name="FR30" draw:z-index="32"/><draw:frame svg:x="5.683cm" svg:y="4.671cm" svg:width="0.921cm" svg:height="0.822cm" draw:style-name="FR31" text:anchor-type="char" draw:z-index="33"><draw:text-box><text:p text:style-name="P183"><text:span text:style-name="T183_1">5m</text:span></text:p></draw:text-box></draw:frame><draw:line svg:x1="11.804cm" svg:y1="5.419cm" svg:x2="12.776cm" svg:y2="5.408cm" draw:style-name="FR32" draw:z-index="31"/><draw:frame svg:x="0.139cm" svg:y="4.644cm" svg:width="1.005cm" svg:height="1.005cm" draw:style-name="FR33" text:anchor-type="char" draw:z-index="28"><draw:text-box><text:p text:style-name="P184"><text:span text:style-name="T184_1">南</text:span></text:p></draw:text-box></draw:frame><draw:frame svg:x="11.756cm" svg:y="4.293cm" svg:width="1.005cm" svg:height="1.005cm" draw:style-name="FR34" text:anchor-type="char" draw:z-index="30"><draw:text-box><text:p text:style-name="P185"><text:span text:style-name="T185_1">北</text:span><text:span text:style-name="T185_2">西</text:span></text:p></draw:text-box></draw:frame><draw:custom-shape svg:x="0.573cm" svg:y="5.537cm" svg:width="11.959cm" svg:height="3.277cm" draw:style-name="FR35" draw:z-index="26"><draw:enhanced-geometry draw:type="non-primitive" svg:viewBox="0 0 3692560 1000000" draw:enhanced-path="M 1178336 20240 L 3692560 0 3199124 1000000 0 945295 1178336 20240 Z N" draw:text-areas="0 0 3692560 1000000"/></draw:custom-shape><draw:line svg:x1="7.075cm" svg:y1="1.358cm" svg:x2="7.075cm" svg:y2="0.353cm" draw:style-name="FR36" draw:z-index="7"/><draw:frame svg:x="5.944cm" svg:y="0.383cm" svg:width="1.005cm" svg:height="1.005cm" draw:style-name="FR37" text:anchor-type="char" draw:z-index="3"><draw:text-box><text:p text:style-name="P186"><text:span text:style-name="T186_1">西</text:span></text:p></draw:text-box></draw:frame><draw:custom-shape svg:x="10.499cm" svg:y="8.83cm" svg:width="1.445cm" svg:height="1.076cm" draw:style-name="FR38" draw:z-index="27"><draw:enhanced-geometry draw:type="non-primitive" draw:modifiers="-873240 -487916" svg:viewBox="0 0 1000000 1000000" draw:enhanced-path="M 166666 0 X 0 166666 L 0 166666 -873240 -487916 0 416666 0 833333 Y 166666 1000000 L 166666 1000000 166666 1000000 416666 1000000 833333 1000000 X 1000000 833333 L 1000000 416666 1000000 166666 1000000 166666 1000000 166666 Y 833333 0 L 416666 0 166666 0 166666 0 Z N" draw:text-areas="36620 36620 963379 963379" draw:glue-points="500000 0 0 500000 500000 1000000 1000000 500000 -873240 -487916"><draw:handle draw:handle-position="$0 $1"/></draw:enhanced-geometry><text:p text:style-name="P187"><text:span text:style-name="T187_1">組列</text:span></text:p></draw:custom-shape><draw:frame svg:x="0cm" svg:y="0cm" svg:width="13.113cm" svg:height="9.835cm" draw:style-name="FR39" text:anchor-type="as-char" draw:z-index="0"><draw:image xlink:href="Pictures/image3.jpeg" xlink:type="simple" xlink:show="embed" xlink:actuate="onLoad"/></draw:frame></text:p>
          </table:table-cell>
        </table:table-row>
      </table:table>
      <text:list text:style-name="LS4" xml:id="list86" text:continue-list="list31">
        <text:list-item>
          <text:p text:style-name="P188"><text:span text:style-name="T188_1">【太陽光電系統單線圖】</text:span></text:p>
        </text:list-item>
      </text:list>
      <text:list text:style-name="LS3" xml:id="list87" text:continue-list="list32">
        <text:list-item>
          <text:p text:style-name="P189"><text:span text:style-name="T189_1">系統單線圖之繪製作法如下：</text:span></text:p>
        </text:list-item>
      </text:list>
      <text:p text:style-name="P190"><text:span text:style-name="T190_1">(1)應標示變流器之最大功率追蹤（MPPT）電壓範圍與額定輸出電壓規格。</text:span></text:p>
      <text:p text:style-name="P191"><text:span text:style-name="T191_1">(2)應標示模組STC下</text:span><text:span text:style-name="T191_2">Pmp、Vmp、Imp、Voc、Isc</text:span><text:span text:style-name="T191_3">等規格，以及</text:span><text:span text:style-name="T191_4">V</text:span><text:span text:style-name="T191_5">mp</text:span><text:span text:style-name="T191_6">與Voc</text:span><text:span text:style-name="T191_7">之</text:span><text:span text:style-name="T191_8">溫度係</text:span><text:span text:style-name="T191_9">數。</text:span></text:p>
      <text:p text:style-name="P192"><text:span text:style-name="T192_1">(3)應標示各開關或斷路器之額定電流規格。</text:span></text:p>
      <text:p text:style-name="P193"><text:span text:style-name="T193_1">(4)直流接線箱與交流配電箱之內含元件應以虛線之框線標示。</text:span></text:p>
      <text:p text:style-name="P194"><text:span text:style-name="T194_1">(5)應</text:span><text:span text:style-name="T194_2">標示</text:span><text:span text:style-name="T194_3">併接點電力系統之電壓規格。</text:span></text:p>
      <text:p text:style-name="P195"><text:span text:style-name="T195_1">(6)請勿混用複線圖繪製。</text:span></text:p>
      <text:list text:style-name="LS3" xml:id="list88" text:continue-list="list32">
        <text:list-item>
          <text:p text:style-name="P196"><text:span text:style-name="T196_1">系統單線圖之繪製範例如下：</text:span></text:p>
        </text:list-item>
      </text:list>
      <table:table table:style-name="Table2">
        <table:table-column table:style-name="Column3"/>
        <table:table-row table:style-name="Row4">
          <table:table-cell table:style-name="Cell7">
            <text:p text:style-name="P197"><text:span text:style-name="T197_1"><draw:g draw:style-name="FR40" text:anchor-type="as-char" draw:z-index="1"><draw:frame svg:x="0.355cm" svg:y="0.192cm" svg:width="5.784cm" svg:height="5.302cm" draw:style-name="FR41" text:anchor-type="char" draw:z-index="0"><draw:text-box fo:min-height="5.302cm"><text:p text:style-name="P198"><text:span text:style-name="T198_1">組列安排：</text:span></text:p><text:p text:style-name="P199"><text:span text:style-name="T199_1">*9串2並、容量3.924kWp</text:span></text:p><text:p text:style-name="P200"><text:span text:style-name="T200_1">模組</text:span><text:span text:style-name="T200_2">規格</text:span><text:span text:style-name="T200_3">：</text:span></text:p><text:p text:style-name="P201"><text:span text:style-name="T201_1">*額定功率（Pmp）：218Wp</text:span></text:p><text:p text:style-name="P202"><text:span text:style-name="T202_1">*最大功率電壓（Vmp）：29V</text:span></text:p><text:p text:style-name="P203"><text:span text:style-name="T203_1">*最大功率電流（Imp）：</text:span><text:span text:style-name="T203_2">7.53A</text:span></text:p><text:p text:style-name="P204"><text:span text:style-name="T204_1">*開路電壓（Voc）：36.6V</text:span></text:p><text:p text:style-name="P205"><text:span text:style-name="T205_1">*短路電流（Isc）：</text:span><text:span text:style-name="T205_2">7.92A</text:span></text:p><text:p text:style-name="P206"><text:span text:style-name="T206_1">*</text:span><text:span text:style-name="T206_2">Voc</text:span><text:span text:style-name="T206_3">溫度係數：</text:span><text:span text:style-name="T206_4">-0.123℃</text:span><text:span text:style-name="T206_5">/V</text:span></text:p><text:p text:style-name="P207"><text:span text:style-name="T207_1">*</text:span><text:span text:style-name="T207_2">V</text:span><text:span text:style-name="T207_3">mp</text:span><text:span text:style-name="T207_4">溫度係數：</text:span><text:span text:style-name="T207_5">-0.1</text:span><text:span text:style-name="T207_6">40</text:span><text:span text:style-name="T207_7">℃</text:span><text:span text:style-name="T207_8">/V</text:span></text:p></draw:text-box></draw:frame><draw:frame svg:x="11.98cm" svg:y="2.088cm" svg:width="5.059cm" svg:height="2.191cm" draw:style-name="FR42" text:anchor-type="char" draw:z-index="0"><draw:text-box><text:p text:style-name="P208"><text:span text:style-name="T208_1">變流器</text:span><text:span text:style-name="T208_2">規格：</text:span></text:p><text:p text:style-name="P209"><text:span text:style-name="T209_1">MPPT範圍：150V</text:span><text:span text:style-name="T209_2">～</text:span><text:span text:style-name="T209_3">450Vdc</text:span></text:p><text:p text:style-name="P210"><text:span text:style-name="T210_1">輸出電壓：單相二線220Vac</text:span></text:p></draw:text-box></draw:frame><draw:rect svg:x="7.154cm" svg:y="5.306cm" svg:width="3.429cm" svg:height="4.731cm" draw:style-name="FR43" draw:z-index="0"/><draw:line svg:x1="9.737cm" svg:y1="7.782cm" svg:x2="10.71cm" svg:y2="7.784cm" draw:style-name="FR44" draw:z-index="0"/><draw:g draw:style-name="FR45" draw:z-index="0"><draw:g draw:style-name="FR46" draw:z-index="0"><draw:custom-shape svg:x="0cm" svg:y="0cm" svg:width="0.48cm" svg:height="0.24cm" draw:style-name="FR47" draw:transform="translate(-0.24cm -0.12cm) rotate (1.570796327) translate(1.117cm 9.325cm)" draw:z-index="0"><draw:enhanced-geometry draw:type="non-primitive" draw:modifiers="500000" svg:viewBox="0 0 1000000 1000000" draw:enhanced-path="M 500000 0 L 0 1000000 1000000 1000000 Z N" draw:text-areas="250000 500000 750000 833333" draw:glue-points="500000 0 250000 500000 0 1000000 500000 1000000 1000000 1000000 750000 500000"><draw:handle draw:handle-position="$0 top" draw:handle-range-x-minimum="0" draw:handle-range-x-maximum="21600"/></draw:enhanced-geometry></draw:custom-shape><draw:line svg:x1="0.997cm" svg:y1="9.085cm" svg:x2="0.997cm" svg:y2="9.565cm" draw:style-name="FR48" draw:z-index="0"/><draw:ellipse svg:x="0.788cm" svg:y="8.989cm" svg:width="0.656cm" svg:height="0.656cm" draw:style-name="FR49" draw:z-index="0"/></draw:g><draw:g draw:style-name="FR50" draw:z-index="0"><draw:custom-shape svg:x="0cm" svg:y="0cm" svg:width="0.48cm" svg:height="0.24cm" draw:style-name="FR51" draw:transform="translate(-0.24cm -0.12cm) rotate (1.570796327) translate(0.37cm 9.325cm)" draw:z-index="0"><draw:enhanced-geometry draw:type="non-primitive" draw:modifiers="500000" svg:viewBox="0 0 1000000 1000000" draw:enhanced-path="M 500000 0 L 0 1000000 1000000 1000000 Z N" draw:text-areas="250000 500000 750000 833333" draw:glue-points="500000 0 250000 500000 0 1000000 500000 1000000 1000000 1000000 750000 500000"><draw:handle draw:handle-position="$0 top" draw:handle-range-x-minimum="0" draw:handle-range-x-maximum="21600"/></draw:enhanced-geometry></draw:custom-shape><draw:line svg:x1="0.25cm" svg:y1="9.085cm" svg:x2="0.25cm" svg:y2="9.565cm" draw:style-name="FR52" draw:z-index="0"/><draw:ellipse svg:x="0.042cm" svg:y="8.989cm" svg:width="0.656cm" svg:height="0.656cm" draw:style-name="FR53" draw:z-index="0"/></draw:g><draw:g draw:style-name="FR54" draw:z-index="0"><draw:custom-shape svg:x="0cm" svg:y="0cm" svg:width="0.48cm" svg:height="0.24cm" draw:style-name="FR55" draw:transform="translate(-0.24cm -0.12cm) rotate (1.570796327) translate(1.863cm 9.325cm)" draw:z-index="0"><draw:enhanced-geometry draw:type="non-primitive" draw:modifiers="500000" svg:viewBox="0 0 1000000 1000000" draw:enhanced-path="M 500000 0 L 0 1000000 1000000 1000000 Z N" draw:text-areas="250000 500000 750000 833333" draw:glue-points="500000 0 250000 500000 0 1000000 500000 1000000 1000000 1000000 750000 500000"><draw:handle draw:handle-position="$0 top" draw:handle-range-x-minimum="0" draw:handle-range-x-maximum="21600"/></draw:enhanced-geometry></draw:custom-shape><draw:line svg:x1="1.743cm" svg:y1="9.085cm" svg:x2="1.743cm" svg:y2="9.565cm" draw:style-name="FR56" draw:z-index="0"/><draw:ellipse svg:x="1.535cm" svg:y="8.989cm" svg:width="0.656cm" svg:height="0.656cm" draw:style-name="FR57" draw:z-index="0"/></draw:g><draw:g draw:style-name="FR58" draw:z-index="0"><draw:custom-shape svg:x="0cm" svg:y="0cm" svg:width="0.48cm" svg:height="0.24cm" draw:style-name="FR59" draw:transform="translate(-0.24cm -0.12cm) rotate (1.570796327) translate(2.609cm 9.325cm)" draw:z-index="0"><draw:enhanced-geometry draw:type="non-primitive" draw:modifiers="500000" svg:viewBox="0 0 1000000 1000000" draw:enhanced-path="M 500000 0 L 0 1000000 1000000 1000000 Z N" draw:text-areas="250000 500000 750000 833333" draw:glue-points="500000 0 250000 500000 0 1000000 500000 1000000 1000000 1000000 750000 500000"><draw:handle draw:handle-position="$0 top" draw:handle-range-x-minimum="0" draw:handle-range-x-maximum="21600"/></draw:enhanced-geometry></draw:custom-shape><draw:line svg:x1="2.489cm" svg:y1="9.085cm" svg:x2="2.489cm" svg:y2="9.565cm" draw:style-name="FR60" draw:z-index="0"/><draw:ellipse svg:x="2.281cm" svg:y="8.989cm" svg:width="0.656cm" svg:height="0.656cm" draw:style-name="FR61" draw:z-index="0"/></draw:g><draw:g draw:style-name="FR62" draw:z-index="0"><draw:custom-shape svg:x="0cm" svg:y="0cm" svg:width="0.48cm" svg:height="0.24cm" draw:style-name="FR63" draw:transform="translate(-0.24cm -0.12cm) rotate (1.570796327) translate(3.355cm 9.325cm)" draw:z-index="0"><draw:enhanced-geometry draw:type="non-primitive" draw:modifiers="500000" svg:viewBox="0 0 1000000 1000000" draw:enhanced-path="M 500000 0 L 0 1000000 1000000 1000000 Z N" draw:text-areas="250000 500000 750000 833333" draw:glue-points="500000 0 250000 500000 0 1000000 500000 1000000 1000000 1000000 750000 500000"><draw:handle draw:handle-position="$0 top" draw:handle-range-x-minimum="0" draw:handle-range-x-maximum="21600"/></draw:enhanced-geometry></draw:custom-shape><draw:line svg:x1="3.235cm" svg:y1="9.085cm" svg:x2="3.235cm" svg:y2="9.565cm" draw:style-name="FR64" draw:z-index="0"/><draw:ellipse svg:x="3.027cm" svg:y="8.989cm" svg:width="0.656cm" svg:height="0.656cm" draw:style-name="FR65" draw:z-index="0"/></draw:g><draw:g draw:style-name="FR66" draw:z-index="0"><draw:custom-shape svg:x="0cm" svg:y="0cm" svg:width="0.48cm" svg:height="0.24cm" draw:style-name="FR67" draw:transform="translate(-0.24cm -0.12cm) rotate (1.570796327) translate(4.101cm 9.325cm)" draw:z-index="0"><draw:enhanced-geometry draw:type="non-primitive" draw:modifiers="500000" svg:viewBox="0 0 1000000 1000000" draw:enhanced-path="M 500000 0 L 0 1000000 1000000 1000000 Z N" draw:text-areas="250000 500000 750000 833333" draw:glue-points="500000 0 250000 500000 0 1000000 500000 1000000 1000000 1000000 750000 500000"><draw:handle draw:handle-position="$0 top" draw:handle-range-x-minimum="0" draw:handle-range-x-maximum="21600"/></draw:enhanced-geometry></draw:custom-shape><draw:line svg:x1="3.981cm" svg:y1="9.085cm" svg:x2="3.981cm" svg:y2="9.565cm" draw:style-name="FR68" draw:z-index="0"/><draw:ellipse svg:x="3.773cm" svg:y="8.989cm" svg:width="0.656cm" svg:height="0.656cm" draw:style-name="FR69" draw:z-index="0"/></draw:g><draw:g draw:style-name="FR70" draw:z-index="0"><draw:custom-shape svg:x="0cm" svg:y="0cm" svg:width="0.48cm" svg:height="0.24cm" draw:style-name="FR71" draw:transform="translate(-0.24cm -0.12cm) rotate (1.570796327) translate(4.847cm 9.325cm)" draw:z-index="0"><draw:enhanced-geometry draw:type="non-primitive" draw:modifiers="500000" svg:viewBox="0 0 1000000 1000000" draw:enhanced-path="M 500000 0 L 0 1000000 1000000 1000000 Z N" draw:text-areas="250000 500000 750000 833333" draw:glue-points="500000 0 250000 500000 0 1000000 500000 1000000 1000000 1000000 750000 500000"><draw:handle draw:handle-position="$0 top" draw:handle-range-x-minimum="0" draw:handle-range-x-maximum="21600"/></draw:enhanced-geometry></draw:custom-shape><draw:line svg:x1="4.727cm" svg:y1="9.085cm" svg:x2="4.727cm" svg:y2="9.565cm" draw:style-name="FR72" draw:z-index="0"/><draw:ellipse svg:x="4.519cm" svg:y="8.989cm" svg:width="0.656cm" svg:height="0.656cm" draw:style-name="FR73" draw:z-index="0"/></draw:g><draw:g draw:style-name="FR74" draw:z-index="0"><draw:custom-shape svg:x="0cm" svg:y="0cm" svg:width="0.48cm" svg:height="0.24cm" draw:style-name="FR75" draw:transform="translate(-0.24cm -0.12cm) rotate (1.570796327) translate(5.593cm 9.325cm)" draw:z-index="0"><draw:enhanced-geometry draw:type="non-primitive" draw:modifiers="500000" svg:viewBox="0 0 1000000 1000000" draw:enhanced-path="M 500000 0 L 0 1000000 1000000 1000000 Z N" draw:text-areas="250000 500000 750000 833333" draw:glue-points="500000 0 250000 500000 0 1000000 500000 1000000 1000000 1000000 750000 500000"><draw:handle draw:handle-position="$0 top" draw:handle-range-x-minimum="0" draw:handle-range-x-maximum="21600"/></draw:enhanced-geometry></draw:custom-shape><draw:line svg:x1="5.473cm" svg:y1="9.085cm" svg:x2="5.473cm" svg:y2="9.565cm" draw:style-name="FR76" draw:z-index="0"/><draw:ellipse svg:x="5.265cm" svg:y="8.989cm" svg:width="0.656cm" svg:height="0.656cm" draw:style-name="FR77" draw:z-index="0"/></draw:g><draw:g draw:style-name="FR78" draw:z-index="0"><draw:custom-shape svg:x="0cm" svg:y="0cm" svg:width="0.48cm" svg:height="0.24cm" draw:style-name="FR79" draw:transform="translate(-0.24cm -0.12cm) rotate (1.570796327) translate(6.339cm 9.325cm)" draw:z-index="0"><draw:enhanced-geometry draw:type="non-primitive" draw:modifiers="500000" svg:viewBox="0 0 1000000 1000000" draw:enhanced-path="M 500000 0 L 0 1000000 1000000 1000000 Z N" draw:text-areas="250000 500000 750000 833333" draw:glue-points="500000 0 250000 500000 0 1000000 500000 1000000 1000000 1000000 750000 500000"><draw:handle draw:handle-position="$0 top" draw:handle-range-x-minimum="0" draw:handle-range-x-maximum="21600"/></draw:enhanced-geometry></draw:custom-shape><draw:line svg:x1="6.219cm" svg:y1="9.085cm" svg:x2="6.219cm" svg:y2="9.565cm" draw:style-name="FR80" draw:z-index="0"/><draw:ellipse svg:x="6.011cm" svg:y="8.989cm" svg:width="0.656cm" svg:height="0.656cm" draw:style-name="FR81" draw:z-index="0"/></draw:g></draw:g><draw:g draw:style-name="FR82" draw:z-index="0"><draw:custom-shape svg:x="0cm" svg:y="0cm" svg:width="0.482cm" svg:height="0.24cm" draw:style-name="FR83" draw:transform="translate(-0.241cm -0.12cm) rotate (1.570796327) translate(7.592cm 9.316cm)" draw:z-index="0"><draw:enhanced-geometry draw:type="non-primitive" draw:modifiers="500000" svg:viewBox="0 0 1000000 1000000" draw:enhanced-path="M 500000 0 L 0 1000000 1000000 1000000 Z N" draw:text-areas="250000 500000 750000 833333" draw:mirror-horizontal="true" draw:glue-points="500000 0 250000 500000 0 1000000 500000 1000000 1000000 1000000 750000 500000"><draw:handle draw:handle-position="$0 top" draw:handle-range-x-minimum="0" draw:handle-range-x-maximum="21600"/></draw:enhanced-geometry></draw:custom-shape><draw:line svg:x1="7.712cm" svg:y1="9.075cm" svg:x2="7.712cm" svg:y2="9.557cm" draw:style-name="FR84" draw:z-index="0"/></draw:g><draw:custom-shape svg:x="8.821cm" svg:y="7.788cm" svg:width="0.963cm" svg:height="1.513cm" draw:style-name="FR85" draw:z-index="0"><draw:enhanced-geometry draw:type="non-primitive" svg:viewBox="0 0 1000000 1352941" draw:enhanced-path="M 0 1352941 L 1000000 1352941 1000000 0 N" draw:text-areas="0 0 1000000 1352941"/></draw:custom-shape><draw:g draw:style-name="FR86" draw:z-index="0"><draw:g draw:style-name="FR87" draw:z-index="0"><draw:custom-shape svg:x="0cm" svg:y="0cm" svg:width="0.48cm" svg:height="0.24cm" draw:style-name="FR88" draw:transform="translate(-0.24cm -0.12cm) rotate (1.570796327) translate(1.074cm 6.414cm)" draw:z-index="0"><draw:enhanced-geometry draw:type="non-primitive" draw:modifiers="500000" svg:viewBox="0 0 1000000 1000000" draw:enhanced-path="M 500000 0 L 0 1000000 1000000 1000000 Z N" draw:text-areas="250000 500000 750000 833333" draw:glue-points="500000 0 250000 500000 0 1000000 500000 1000000 1000000 1000000 750000 500000"><draw:handle draw:handle-position="$0 top" draw:handle-range-x-minimum="0" draw:handle-range-x-maximum="21600"/></draw:enhanced-geometry></draw:custom-shape><draw:line svg:x1="0.954cm" svg:y1="6.174cm" svg:x2="0.954cm" svg:y2="6.655cm" draw:style-name="FR89" draw:z-index="0"/><draw:ellipse svg:x="0.746cm" svg:y="6.078cm" svg:width="0.656cm" svg:height="0.656cm" draw:style-name="FR90" draw:z-index="0"/></draw:g><draw:g draw:style-name="FR91" draw:z-index="0"><draw:custom-shape svg:x="0cm" svg:y="0cm" svg:width="0.48cm" svg:height="0.24cm" draw:style-name="FR92" draw:transform="translate(-0.24cm -0.12cm) rotate (1.570796327) translate(0.328cm 6.414cm)" draw:z-index="0"><draw:enhanced-geometry draw:type="non-primitive" draw:modifiers="500000" svg:viewBox="0 0 1000000 1000000" draw:enhanced-path="M 500000 0 L 0 1000000 1000000 1000000 Z N" draw:text-areas="250000 500000 750000 833333" draw:glue-points="500000 0 250000 500000 0 1000000 500000 1000000 1000000 1000000 750000 500000"><draw:handle draw:handle-position="$0 top" draw:handle-range-x-minimum="0" draw:handle-range-x-maximum="21600"/></draw:enhanced-geometry></draw:custom-shape><draw:line svg:x1="0.208cm" svg:y1="6.174cm" svg:x2="0.208cm" svg:y2="6.655cm" draw:style-name="FR93" draw:z-index="0"/><draw:ellipse svg:x="0cm" svg:y="6.078cm" svg:width="0.656cm" svg:height="0.656cm" draw:style-name="FR94" draw:z-index="0"/></draw:g><draw:g draw:style-name="FR95" draw:z-index="0"><draw:custom-shape svg:x="0cm" svg:y="0cm" svg:width="0.48cm" svg:height="0.24cm" draw:style-name="FR96" draw:transform="translate(-0.24cm -0.12cm) rotate (1.570796327) translate(1.82cm 6.414cm)" draw:z-index="0"><draw:enhanced-geometry draw:type="non-primitive" draw:modifiers="500000" svg:viewBox="0 0 1000000 1000000" draw:enhanced-path="M 500000 0 L 0 1000000 1000000 1000000 Z N" draw:text-areas="250000 500000 750000 833333" draw:glue-points="500000 0 250000 500000 0 1000000 500000 1000000 1000000 1000000 750000 500000"><draw:handle draw:handle-position="$0 top" draw:handle-range-x-minimum="0" draw:handle-range-x-maximum="21600"/></draw:enhanced-geometry></draw:custom-shape><draw:line svg:x1="1.7cm" svg:y1="6.174cm" svg:x2="1.7cm" svg:y2="6.655cm" draw:style-name="FR97" draw:z-index="0"/><draw:ellipse svg:x="1.492cm" svg:y="6.078cm" svg:width="0.656cm" svg:height="0.656cm" draw:style-name="FR98" draw:z-index="0"/></draw:g><draw:g draw:style-name="FR99" draw:z-index="0"><draw:custom-shape svg:x="0cm" svg:y="0cm" svg:width="0.48cm" svg:height="0.24cm" draw:style-name="FR100" draw:transform="translate(-0.24cm -0.12cm) rotate (1.570796327) translate(2.566cm 6.414cm)" draw:z-index="0"><draw:enhanced-geometry draw:type="non-primitive" draw:modifiers="500000" svg:viewBox="0 0 1000000 1000000" draw:enhanced-path="M 500000 0 L 0 1000000 1000000 1000000 Z N" draw:text-areas="250000 500000 750000 833333" draw:glue-points="500000 0 250000 500000 0 1000000 500000 1000000 1000000 1000000 750000 500000"><draw:handle draw:handle-position="$0 top" draw:handle-range-x-minimum="0" draw:handle-range-x-maximum="21600"/></draw:enhanced-geometry></draw:custom-shape><draw:line svg:x1="2.446cm" svg:y1="6.174cm" svg:x2="2.446cm" svg:y2="6.655cm" draw:style-name="FR101" draw:z-index="0"/><draw:ellipse svg:x="2.238cm" svg:y="6.078cm" svg:width="0.656cm" svg:height="0.656cm" draw:style-name="FR102" draw:z-index="0"/></draw:g><draw:g draw:style-name="FR103" draw:z-index="0"><draw:custom-shape svg:x="0cm" svg:y="0cm" svg:width="0.48cm" svg:height="0.24cm" draw:style-name="FR104" draw:transform="translate(-0.24cm -0.12cm) rotate (1.570796327) translate(3.313cm 6.414cm)" draw:z-index="0"><draw:enhanced-geometry draw:type="non-primitive" draw:modifiers="500000" svg:viewBox="0 0 1000000 1000000" draw:enhanced-path="M 500000 0 L 0 1000000 1000000 1000000 Z N" draw:text-areas="250000 500000 750000 833333" draw:glue-points="500000 0 250000 500000 0 1000000 500000 1000000 1000000 1000000 750000 500000"><draw:handle draw:handle-position="$0 top" draw:handle-range-x-minimum="0" draw:handle-range-x-maximum="21600"/></draw:enhanced-geometry></draw:custom-shape><draw:line svg:x1="3.193cm" svg:y1="6.174cm" svg:x2="3.193cm" svg:y2="6.655cm" draw:style-name="FR105" draw:z-index="0"/><draw:ellipse svg:x="2.984cm" svg:y="6.078cm" svg:width="0.656cm" svg:height="0.656cm" draw:style-name="FR106" draw:z-index="0"/></draw:g><draw:g draw:style-name="FR107" draw:z-index="0"><draw:custom-shape svg:x="0cm" svg:y="0cm" svg:width="0.48cm" svg:height="0.24cm" draw:style-name="FR108" draw:transform="translate(-0.24cm -0.12cm) rotate (1.570796327) translate(4.059cm 6.414cm)" draw:z-index="0"><draw:enhanced-geometry draw:type="non-primitive" draw:modifiers="500000" svg:viewBox="0 0 1000000 1000000" draw:enhanced-path="M 500000 0 L 0 1000000 1000000 1000000 Z N" draw:text-areas="250000 500000 750000 833333" draw:glue-points="500000 0 250000 500000 0 1000000 500000 1000000 1000000 1000000 750000 500000"><draw:handle draw:handle-position="$0 top" draw:handle-range-x-minimum="0" draw:handle-range-x-maximum="21600"/></draw:enhanced-geometry></draw:custom-shape><draw:line svg:x1="3.939cm" svg:y1="6.174cm" svg:x2="3.939cm" svg:y2="6.655cm" draw:style-name="FR109" draw:z-index="0"/><draw:ellipse svg:x="3.731cm" svg:y="6.078cm" svg:width="0.656cm" svg:height="0.656cm" draw:style-name="FR110" draw:z-index="0"/></draw:g><draw:g draw:style-name="FR111" draw:z-index="0"><draw:custom-shape svg:x="0cm" svg:y="0cm" svg:width="0.48cm" svg:height="0.24cm" draw:style-name="FR112" draw:transform="translate(-0.24cm -0.12cm) rotate (1.570796327) translate(4.805cm 6.414cm)" draw:z-index="0"><draw:enhanced-geometry draw:type="non-primitive" draw:modifiers="500000" svg:viewBox="0 0 1000000 1000000" draw:enhanced-path="M 500000 0 L 0 1000000 1000000 1000000 Z N" draw:text-areas="250000 500000 750000 833333" draw:glue-points="500000 0 250000 500000 0 1000000 500000 1000000 1000000 1000000 750000 500000"><draw:handle draw:handle-position="$0 top" draw:handle-range-x-minimum="0" draw:handle-range-x-maximum="21600"/></draw:enhanced-geometry></draw:custom-shape><draw:line svg:x1="4.685cm" svg:y1="6.174cm" svg:x2="4.685cm" svg:y2="6.655cm" draw:style-name="FR113" draw:z-index="0"/><draw:ellipse svg:x="4.477cm" svg:y="6.078cm" svg:width="0.656cm" svg:height="0.656cm" draw:style-name="FR114" draw:z-index="0"/></draw:g><draw:g draw:style-name="FR115" draw:z-index="0"><draw:custom-shape svg:x="0cm" svg:y="0cm" svg:width="0.48cm" svg:height="0.24cm" draw:style-name="FR116" draw:transform="translate(-0.24cm -0.12cm) rotate (1.570796327) translate(5.551cm 6.414cm)" draw:z-index="0"><draw:enhanced-geometry draw:type="non-primitive" draw:modifiers="500000" svg:viewBox="0 0 1000000 1000000" draw:enhanced-path="M 500000 0 L 0 1000000 1000000 1000000 Z N" draw:text-areas="250000 500000 750000 833333" draw:glue-points="500000 0 250000 500000 0 1000000 500000 1000000 1000000 1000000 750000 500000"><draw:handle draw:handle-position="$0 top" draw:handle-range-x-minimum="0" draw:handle-range-x-maximum="21600"/></draw:enhanced-geometry></draw:custom-shape><draw:line svg:x1="5.431cm" svg:y1="6.174cm" svg:x2="5.431cm" svg:y2="6.655cm" draw:style-name="FR117" draw:z-index="0"/><draw:ellipse svg:x="5.223cm" svg:y="6.078cm" svg:width="0.656cm" svg:height="0.656cm" draw:style-name="FR118" draw:z-index="0"/></draw:g><draw:g draw:style-name="FR119" draw:z-index="0"><draw:custom-shape svg:x="0cm" svg:y="0cm" svg:width="0.48cm" svg:height="0.24cm" draw:style-name="FR120" draw:transform="translate(-0.24cm -0.12cm) rotate (1.570796327) translate(6.297cm 6.414cm)" draw:z-index="0"><draw:enhanced-geometry draw:type="non-primitive" draw:modifiers="500000" svg:viewBox="0 0 1000000 1000000" draw:enhanced-path="M 500000 0 L 0 1000000 1000000 1000000 Z N" draw:text-areas="250000 500000 750000 833333" draw:glue-points="500000 0 250000 500000 0 1000000 500000 1000000 1000000 1000000 750000 500000"><draw:handle draw:handle-position="$0 top" draw:handle-range-x-minimum="0" draw:handle-range-x-maximum="21600"/></draw:enhanced-geometry></draw:custom-shape><draw:line svg:x1="6.177cm" svg:y1="6.174cm" svg:x2="6.177cm" svg:y2="6.655cm" draw:style-name="FR121" draw:z-index="0"/><draw:ellipse svg:x="5.969cm" svg:y="6.078cm" svg:width="0.656cm" svg:height="0.656cm" draw:style-name="FR122" draw:z-index="0"/></draw:g></draw:g><draw:g draw:style-name="FR123" draw:z-index="0"><draw:custom-shape svg:x="0cm" svg:y="0cm" svg:width="0.482cm" svg:height="0.24cm" draw:style-name="FR124" draw:transform="translate(-0.241cm -0.12cm) rotate (1.570796327) translate(7.549cm 6.406cm)" draw:z-index="0"><draw:enhanced-geometry draw:type="non-primitive" draw:modifiers="500000" svg:viewBox="0 0 1000000 1000000" draw:enhanced-path="M 500000 0 L 0 1000000 1000000 1000000 Z N" draw:text-areas="250000 500000 750000 833333" draw:mirror-horizontal="true" draw:glue-points="500000 0 250000 500000 0 1000000 500000 1000000 1000000 1000000 750000 500000"><draw:handle draw:handle-position="$0 top" draw:handle-range-x-minimum="0" draw:handle-range-x-maximum="21600"/></draw:enhanced-geometry></draw:custom-shape><draw:line svg:x1="7.669cm" svg:y1="6.165cm" svg:x2="7.669cm" svg:y2="6.646cm" draw:style-name="FR125" draw:z-index="0"/></draw:g><draw:line svg:x1="0.212cm" svg:y1="6.398cm" svg:x2="8.255cm" svg:y2="6.385cm" draw:style-name="FR126" draw:z-index="0"/><draw:custom-shape svg:x="8.821cm" svg:y="6.295cm" svg:width="0.963cm" svg:height="1.513cm" draw:style-name="FR127" draw:z-index="0"><draw:enhanced-geometry draw:type="non-primitive" svg:viewBox="0 0 1000000 1352941" draw:enhanced-path="M 0 1352941 L 1000000 1352941 1000000 0 N" draw:text-areas="0 0 1000000 1352941" draw:mirror-vertical="true"/></draw:custom-shape><draw:ellipse svg:x="10.689cm" svg:y="7.708cm" svg:width="0.148cm" svg:height="0.148cm" draw:style-name="FR128" draw:z-index="0"/><draw:ellipse svg:x="11.218cm" svg:y="7.671cm" svg:width="0.148cm" svg:height="0.148cm" draw:style-name="FR129" draw:z-index="0"/><draw:rect svg:x="13.758cm" svg:y="6.481cm" svg:width="2.773cm" svg:height="2.476cm" draw:style-name="FR130" draw:z-index="0"/><draw:g draw:style-name="FR131" draw:z-index="0"><draw:custom-shape svg:x="15.764cm" svg:y="7.375cm" svg:width="0.561cm" svg:height="0.377cm" draw:style-name="FR132" draw:z-index="0"><draw:enhanced-geometry draw:type="non-primitive" svg:viewBox="0 0 1565217 1000000" draw:enhanced-path="M 0 1000000 C 119565 836956 472826 43478 733695 21739 994565 0 1391304 679347 1565217 853260 N" draw:text-areas="0 0 1565217 1000000"/></draw:custom-shape><draw:ellipse svg:x="15.685cm" svg:y="7.689cm" svg:width="0.148cm" svg:height="0.148cm" draw:style-name="FR133" draw:z-index="0"/><draw:ellipse svg:x="16.214cm" svg:y="7.652cm" svg:width="0.148cm" svg:height="0.148cm" draw:style-name="FR134" draw:z-index="0"/></draw:g><draw:line svg:x1="11.324cm" svg:y1="7.719cm" svg:x2="15.706cm" svg:y2="7.721cm" draw:style-name="FR135" draw:z-index="0"/><draw:ellipse svg:x="14.055cm" svg:y="7.177cm" svg:width="1.355cm" svg:height="1.178cm" draw:style-name="FR136" draw:z-index="0"><text:p text:style-name="P211"><text:span text:style-name="T211_1">kWh</text:span></text:p></draw:ellipse><draw:frame svg:x="11.594cm" svg:y="6.899cm" svg:width="1.831cm" svg:height="1.672cm" draw:style-name="FR137" text:anchor-type="char" draw:z-index="0"><draw:text-box><text:p text:style-name="P212"><text:span text:style-name="T212_1">變流器</text:span></text:p><text:p text:style-name="P213"><text:span text:style-name="T213_1">4kW</text:span></text:p></draw:text-box></draw:frame><draw:frame svg:x="11.531cm" svg:y="10.55cm" svg:width="2.826cm" svg:height="1.767cm" draw:style-name="FR138" text:anchor-type="char" draw:z-index="0"><draw:text-box><text:p text:style-name="P214"><text:span text:style-name="T214_1">1</text:span><text:span text:style-name="T214_2"></text:span><text:span text:style-name="T214_3">2W</text:span></text:p><text:p text:style-name="P215"><text:span text:style-name="T215_1">220Vac</text:span></text:p></draw:text-box></draw:frame><draw:g draw:style-name="FR139" draw:z-index="0"><draw:custom-shape svg:x="14.96cm" svg:y="10.899cm" svg:width="0.561cm" svg:height="0.377cm" draw:style-name="FR140" draw:z-index="0"><draw:enhanced-geometry draw:type="non-primitive" svg:viewBox="0 0 1565217 1000000" draw:enhanced-path="M 0 1000000 C 119565 836956 472826 43478 733695 21739 994565 0 1391304 679347 1565217 853260 N" draw:text-areas="0 0 1565217 1000000"/></draw:custom-shape><draw:ellipse svg:x="14.88cm" svg:y="11.213cm" svg:width="0.148cm" svg:height="0.148cm" draw:style-name="FR141" draw:z-index="0"/><draw:ellipse svg:x="15.409cm" svg:y="11.176cm" svg:width="0.148cm" svg:height="0.148cm" draw:style-name="FR142" draw:z-index="0"/></draw:g><draw:custom-shape svg:x="15.51cm" svg:y="7.692cm" svg:width="1.323cm" svg:height="3.582cm" draw:style-name="FR143" draw:z-index="0"><draw:enhanced-geometry draw:type="non-primitive" svg:viewBox="0 0 1000000 2779166" draw:enhanced-path="M 633333 0 L 1000000 0 993055 2779166 0 2775000 N" draw:text-areas="0 0 1000000 2779166"/></draw:custom-shape><draw:line svg:x1="14.901cm" svg:y1="11.307cm" svg:x2="14.33cm" svg:y2="11.308cm" draw:style-name="FR144" draw:z-index="0"/><draw:line svg:x1="9.842cm" svg:y1="9.529cm" svg:x2="10.372cm" svg:y2="9.529cm" draw:style-name="FR145" draw:z-index="0"/><draw:line svg:x1="9.98cm" svg:y1="9.654cm" svg:x2="10.234cm" svg:y2="9.656cm" draw:style-name="FR146" draw:z-index="0"/><draw:line svg:x1="10.033cm" svg:y1="9.783cm" svg:x2="10.181cm" svg:y2="9.784cm" draw:style-name="FR147" draw:z-index="0"/><draw:line svg:x1="10.118cm" svg:y1="7.782cm" svg:x2="10.118cm" svg:y2="9.529cm" draw:style-name="FR148" draw:z-index="0"/><draw:rect svg:x="9.97cm" svg:y="8.513cm" svg:width="0.318cm" svg:height="0.73cm" draw:style-name="FR149" draw:z-index="0"/><draw:frame svg:x="8.181cm" svg:y="5.306cm" svg:width="0.931cm" svg:height="0.73cm" draw:style-name="FR150" text:anchor-type="char" draw:z-index="0"><draw:text-box><text:p text:style-name="P216"><text:span text:style-name="T216_1">10A</text:span></text:p></draw:text-box></draw:frame><draw:frame svg:x="8.255cm" svg:y="8.195cm" svg:width="0.931cm" svg:height="0.73cm" draw:style-name="FR151" text:anchor-type="char" draw:z-index="0"><draw:text-box><text:p text:style-name="P217"><text:span text:style-name="T217_1">10A</text:span></text:p></draw:text-box></draw:frame><draw:ellipse svg:x="9.673cm" svg:y="7.719cm" svg:width="0.148cm" svg:height="0.148cm" draw:style-name="FR152" draw:z-index="0"/><draw:ellipse svg:x="10.033cm" svg:y="7.719cm" svg:width="0.148cm" svg:height="0.148cm" draw:style-name="FR153" draw:z-index="0"/><draw:frame svg:x="12.086cm" svg:y="9.719cm" svg:width="1.699cm" svg:height="0.794cm" draw:style-name="FR154" text:anchor-type="char" draw:z-index="0"><draw:text-box><text:p text:style-name="P218"><text:span text:style-name="T218_1">併接點</text:span></text:p><text:p text:style-name="P219"/></draw:text-box></draw:frame><draw:frame svg:x="13.928cm" svg:y="5.56cm" svg:width="2.159cm" svg:height="0.794cm" draw:style-name="FR155" text:anchor-type="char" draw:z-index="0"><draw:text-box><text:p text:style-name="P220"><text:span text:style-name="T220_1">交流配電</text:span><text:span text:style-name="T220_2">箱</text:span></text:p><text:p text:style-name="P221"/></draw:text-box></draw:frame><draw:frame svg:x="7.678cm" svg:y="4.263cm" svg:width="2.201cm" svg:height="0.794cm" draw:style-name="FR156" text:anchor-type="char" draw:z-index="0"><draw:text-box><text:p text:style-name="P222"><text:span text:style-name="T222_1">直流接線</text:span><text:span text:style-name="T222_2">箱</text:span></text:p><text:p text:style-name="P223"/></draw:text-box></draw:frame><draw:frame svg:x="11.224cm" svg:y="12.545cm" svg:width="3.598cm" svg:height="1.524cm" draw:style-name="FR157" text:anchor-type="char" draw:z-index="0"><draw:text-box fo:min-height="1.524cm"><text:p text:style-name="P224"><text:span text:style-name="T224_1">（太陽光電系統輸出規格）</text:span></text:p></draw:text-box></draw:frame><draw:frame svg:x="7.493cm" svg:y="7.975cm" svg:width="0.318cm" svg:height="0.6cm" draw:style-name="FR158" text:anchor-type="char" draw:z-index="0"><draw:object-ole xlink:href="Object 1" xlink:type="simple" xlink:show="embed" xlink:actuate="onLoad" draw:class-id="0002CE02-0000-0000-C000-000000000046"/><draw:image xlink:href="ObjectReplacements/Object 1" xlink:type="simple" xlink:show="embed" xlink:actuate="onLoad"/></draw:frame><draw:frame svg:x="10.601cm" svg:y="8.01cm" svg:width="0.931cm" svg:height="0.73cm" draw:style-name="FR159" text:anchor-type="char" draw:z-index="0"><draw:text-box><text:p text:style-name="P225"><text:span text:style-name="T225_1">DC</text:span></text:p></draw:text-box></draw:frame><draw:frame svg:x="15.505cm" svg:y="7.957cm" svg:width="0.931cm" svg:height="0.73cm" draw:style-name="FR160" text:anchor-type="char" draw:z-index="0"><draw:text-box><text:p text:style-name="P226"><text:span text:style-name="T226_1">AC</text:span></text:p></draw:text-box></draw:frame><draw:frame svg:x="14.79cm" svg:y="11.396cm" svg:width="0.931cm" svg:height="0.73cm" draw:style-name="FR161" text:anchor-type="char" draw:z-index="0"><draw:text-box><text:p text:style-name="P227"><text:span text:style-name="T227_1">AC</text:span></text:p></draw:text-box></draw:frame><draw:g draw:style-name="FR162" draw:z-index="0"><draw:ellipse svg:x="8.17cm" svg:y="6.311cm" svg:width="0.148cm" svg:height="0.148cm" draw:style-name="FR163" draw:z-index="0"/><draw:ellipse svg:x="8.7cm" svg:y="6.274cm" svg:width="0.148cm" svg:height="0.148cm" draw:style-name="FR164" draw:z-index="0"/><draw:line svg:x1="8.251cm" svg:y1="6.329cm" svg:x2="8.648cm" svg:y2="6.011cm" draw:style-name="FR165" draw:z-index="0"/></draw:g><draw:g draw:style-name="FR166" draw:z-index="0"><draw:ellipse svg:x="8.25cm" svg:y="9.222cm" svg:width="0.148cm" svg:height="0.148cm" draw:style-name="FR167" draw:z-index="0"/><draw:ellipse svg:x="8.779cm" svg:y="9.185cm" svg:width="0.148cm" svg:height="0.148cm" draw:style-name="FR168" draw:z-index="0"/><draw:line svg:x1="8.331cm" svg:y1="9.239cm" svg:x2="8.728cm" svg:y2="8.922cm" draw:style-name="FR169" draw:z-index="0"/></draw:g><draw:custom-shape svg:x="9.842cm" svg:y="8.55cm" svg:width="0.561cm" svg:height="0.751cm" draw:style-name="FR170" draw:z-index="0"><draw:enhanced-geometry draw:type="non-primitive" svg:viewBox="0 0 1000000 1375000" draw:enhanced-path="M 0 0 L 0 562500 1000000 562500 1000000 1375000 N" draw:text-areas="0 0 1000000 1375000"/></draw:custom-shape><draw:line svg:x1="0.254cm" svg:y1="9.335cm" svg:x2="8.276cm" svg:y2="9.333cm" draw:style-name="FR171" draw:z-index="0"/><draw:frame svg:x="10.599cm" svg:y="5.803cm" svg:width="1.164cm" svg:height="1.094cm" draw:style-name="FR172" text:anchor-type="char" draw:z-index="0"><draw:object-ole xlink:href="Object 2" xlink:type="simple" xlink:show="embed" xlink:actuate="onLoad" draw:class-id="0002CE02-0000-0000-C000-000000000046"/><draw:image xlink:href="ObjectReplacements/Object 2" xlink:type="simple" xlink:show="embed" xlink:actuate="onLoad"/></draw:frame><draw:frame svg:x="15.33cm" svg:y="6.438cm" svg:width="1.164cm" svg:height="1.094cm" draw:style-name="FR173" text:anchor-type="char" draw:z-index="0"><draw:object-ole xlink:href="Object 3" xlink:type="simple" xlink:show="embed" xlink:actuate="onLoad" draw:class-id="0002CE02-0000-0000-C000-000000000046"/><draw:image xlink:href="ObjectReplacements/Object 3" xlink:type="simple" xlink:show="embed" xlink:actuate="onLoad"/></draw:frame><draw:frame svg:x="14.674cm" svg:y="9.56cm" svg:width="1.164cm" svg:height="1.094cm" draw:style-name="FR174" text:anchor-type="char" draw:z-index="0"><draw:object-ole xlink:href="Object 4" xlink:type="simple" xlink:show="embed" xlink:actuate="onLoad" draw:class-id="0002CE02-0000-0000-C000-000000000046"/><draw:image xlink:href="ObjectReplacements/Object 4" xlink:type="simple" xlink:show="embed" xlink:actuate="onLoad"/></draw:frame><draw:line svg:x1="10.76cm" svg:y1="7.738cm" svg:x2="11.135cm" svg:y2="7.276cm" draw:style-name="FR175" draw:z-index="0"/><draw:frame svg:x="6.14cm" svg:y="11.225cm" svg:width="4.47cm" svg:height="1.533cm" draw:style-name="FR176" text:anchor-type="char" draw:z-index="0"><draw:text-box><text:p text:style-name="P228"><text:span text:style-name="T228_1">併接點</text:span><text:span text:style-name="T228_2">電力系統規格</text:span><text:span text:style-name="T228_3">：3</text:span><text:span text:style-name="T228_4"></text:span><text:span text:style-name="T228_5">4W<text:s/>380/220Vac</text:span></text:p></draw:text-box></draw:frame></draw:g></text:span></text:p>
          </table:table-cell>
        </table:table-row>
      </table:table>
      <text:list text:style-name="LS4" xml:id="list89" text:continue-list="list31">
        <text:list-item>
          <text:p text:style-name="P229"><text:span text:style-name="T229_1">【平面配置圖】</text:span></text:p>
        </text:list-item>
      </text:list>
      <text:list text:style-name="LS3" xml:id="list90" text:continue-list="list32">
        <text:list-item>
          <text:p text:style-name="P230"><text:span text:style-name="T230_1">平面配置圖之繪製作法如下：</text:span></text:p>
        </text:list-item>
      </text:list>
      <text:p text:style-name="P231"><text:span text:style-name="T231_1">(1)圖面上須標示正北（N）或正南（S）。</text:span></text:p>
      <text:p text:style-name="P232"><text:span text:style-name="T232_1">(2)須分別標示設置場所與組列之長度及寬度。</text:span></text:p>
      <text:p text:style-name="P233"><text:span text:style-name="T233_1">(3)設置場所附近</text:span><text:span text:style-name="T233_2">若有高樓、高樹、水塔、樓梯間、女兒牆等等，須標示各物體之高度及寬度、與組列之距離。</text:span></text:p>
      <text:p text:style-name="P234"><text:span text:style-name="T234_1">(4)</text:span><text:span text:style-name="T234_2">若組列</text:span><text:span text:style-name="T234_3">場</text:span><text:span text:style-name="T234_4">有兩個（含）以上之組列，則必須標示組列與組列之間距圖示</text:span><text:span text:style-name="T234_5">。</text:span></text:p>
      <text:p text:style-name="P235"><text:span text:style-name="T235_1">(5)須</text:span><text:span text:style-name="T235_2">繪製支撐架設計圖，</text:span><text:span text:style-name="T235_3">並標示模組傾斜角</text:span><text:span text:style-name="T235_4">。</text:span></text:p>
      <text:p text:style-name="P236"><text:span text:style-name="T236_1">(6)若</text:span><text:span text:style-name="T236_2">模組裝設有數個方位角與傾斜角，應予分別填寫與標示。</text:span></text:p>
      <text:p text:style-name="P237"><text:span text:style-name="T237_1">(6)各項圖面須標示尺寸單位（如cm或mm等），但請勿混合使用不同尺寸單位。</text:span></text:p>
      <text:p text:style-name="P238"/>
      <text:p text:style-name="P239"/>
      <text:p text:style-name="P240"/>
      <text:p text:style-name="P241"/>
      <text:p text:style-name="P242"/>
      <text:p text:style-name="P243"/>
      <text:p text:style-name="P244"/>
      <text:p text:style-name="P245"/>
      <text:p text:style-name="P246"/>
      <text:p text:style-name="P247"/>
      <text:p text:style-name="P248"/>
      <text:list text:style-name="LS3" xml:id="list91" text:continue-list="list32">
        <text:list-item>
          <text:p text:style-name="P249"><text:span text:style-name="T249_1">平面配置圖之繪製範例如下：</text:span></text:p>
        </text:list-item>
      </text:list>
      <text:p text:style-name="P250"/>
      <table:table table:style-name="Table3">
        <table:table-column table:style-name="Column4"/>
        <table:table-column table:style-name="Column5"/>
        <table:table-column table:style-name="Column6"/>
        <table:table-column table:style-name="Column7"/>
        <table:table-row table:style-name="Row5">
          <table:table-cell table:style-name="Cell8">
            <text:p text:style-name="P251"><text:span text:style-name="T251_1">模組裝設方位角</text:span></text:p>
          </table:table-cell>
          <table:table-cell table:style-name="Cell9">
            <text:p text:style-name="P252"><text:span text:style-name="T252_1">180度</text:span></text:p>
            <text:p text:style-name="P253"><text:span text:style-name="T253_1">(</text:span><text:span text:style-name="T253_2">正北為</text:span><text:span text:style-name="T253_3">0</text:span><text:span text:style-name="T253_4">度、正東為9</text:span><text:span text:style-name="T253_5">0</text:span><text:span text:style-name="T253_6">度;裝設方位角有兩個以上者，皆須塡上每個方位角之角度</text:span><text:span text:style-name="T253_7">)</text:span></text:p>
          </table:table-cell>
          <table:table-cell table:style-name="Cell10">
            <text:p text:style-name="P254"><text:span text:style-name="T254_1">傾斜角</text:span></text:p>
          </table:table-cell>
          <table:table-cell table:style-name="Cell11">
            <text:p text:style-name="P255"><text:span text:style-name="T255_1">23.5度</text:span></text:p>
          </table:table-cell>
        </table:table-row>
        <table:table-row table:style-name="Row6">
          <table:table-cell table:style-name="Cell12" table:number-columns-spanned="4">
            <text:p text:style-name="P256"><text:span text:style-name="T256_1">(</text:span><text:span text:style-name="T256_2">平面配置圖：包含四周較高之建物設施或其它物體並標示距離</text:span><text:span text:style-name="T256_3">)</text:span></text:p>
            <text:p text:style-name="P257"><draw:frame svg:x="0cm" svg:y="0cm" svg:width="17.874cm" svg:height="10.499cm" draw:style-name="FR177" text:anchor-type="as-char" draw:z-index="0"><draw:image xlink:href="Pictures/image4.png" xlink:type="simple" xlink:show="embed" xlink:actuate="onLoad"/></draw:frame></text:p>
            <text:p text:style-name="P258"/>
          </table:table-cell>
          <table:covered-table-cell/>
          <table:covered-table-cell/>
          <table:covered-table-cell/>
        </table:table-row>
        <table:table-row table:style-name="Row7">
          <table:table-cell table:style-name="Cell13" table:number-columns-spanned="4">
            <text:p text:style-name="P259"/>
            <text:p text:style-name="P260"><text:span text:style-name="T260_1"><draw:g draw:style-name="FR178" text:anchor-type="as-char" draw:z-index="0"><draw:rect svg:x="0cm" svg:y="0cm" svg:width="4.588cm" svg:height="0.109cm" draw:style-name="FR179" draw:transform="translate(-2.294cm -0.055cm) rotate (0.366600636) translate(6.016cm 2.097cm)" draw:z-index="0"/><draw:line svg:x1="5.212cm" svg:y1="2.371cm" svg:x2="5.263cm" svg:y2="2.475cm" draw:style-name="FR180" draw:z-index="0"/><draw:line svg:x1="6.68cm" svg:y1="1.799cm" svg:x2="6.705cm" svg:y2="1.914cm" draw:style-name="FR181" draw:z-index="0"/><draw:line svg:x1="2.672cm" svg:y1="3.441cm" svg:x2="13.878cm" svg:y2="3.441cm" draw:style-name="FR182" draw:z-index="0"/><draw:line svg:x1="3.752cm" svg:y1="2.611cm" svg:x2="7.95cm" svg:y2="0.979cm" draw:style-name="FR183" draw:z-index="0"/><draw:frame svg:x="0cm" svg:y="0cm" svg:width="1.917cm" svg:height="0.933cm" draw:style-name="FR184" text:anchor-type="char" draw:transform="translate(-0.959cm -0.467cm) rotate (0.343609832) translate(5.959cm 1.341cm)" draw:z-index="0"><draw:text-box><text:p text:style-name="P261"><text:span text:style-name="T261_1">2970</text:span></text:p></draw:text-box></draw:frame><draw:frame svg:x="5.092cm" svg:y="4.154cm" svg:width="1.931cm" svg:height="0.935cm" draw:style-name="FR185" text:anchor-type="char" draw:z-index="0"><draw:text-box><text:p text:style-name="P262"><text:span text:style-name="T262_1">2730</text:span></text:p></draw:text-box></draw:frame><draw:line svg:x1="3.979cm" svg:y1="4.168cm" svg:x2="8.255cm" svg:y2="4.17cm" draw:style-name="FR186" draw:z-index="0"/><draw:line svg:x1="8.273cm" svg:y1="4.154cm" svg:x2="9.977cm" svg:y2="4.154cm" draw:style-name="FR187" draw:z-index="0"/><draw:line svg:x1="8.162cm" svg:y1="1.217cm" svg:x2="9.737cm" svg:y2="2.646cm" draw:style-name="FR188" draw:z-index="0"/><draw:line svg:x1="8.929cm" svg:y1="3.387cm" svg:x2="8.931cm" svg:y2="1.212cm" draw:style-name="FR189" draw:z-index="0"/><draw:frame svg:x="8.124cm" svg:y="0.318cm" svg:width="1.93cm" svg:height="0.935cm" draw:style-name="FR190" text:anchor-type="char" draw:z-index="0"><draw:text-box><text:p text:style-name="P263"><text:span text:style-name="T263_1">1480</text:span></text:p></draw:text-box></draw:frame><draw:rect svg:x="3.745cm" svg:y="3.067cm" svg:width="0.633cm" svg:height="0.346cm" draw:style-name="FR191" draw:z-index="0"/><draw:rect svg:x="7.604cm" svg:y="3.067cm" svg:width="0.637cm" svg:height="0.346cm" draw:style-name="FR192" draw:z-index="0"/><draw:frame svg:x="8.003cm" svg:y="4.18cm" svg:width="1.931cm" svg:height="0.935cm" draw:style-name="FR193" text:anchor-type="char" draw:z-index="0"><draw:text-box><text:p text:style-name="P264"><text:span text:style-name="T264_1">2113</text:span></text:p></draw:text-box></draw:frame><draw:frame svg:x="8.003cm" svg:y="1.774cm" svg:width="1.931cm" svg:height="0.933cm" draw:style-name="FR194" text:anchor-type="char" draw:z-index="0"><draw:text-box><text:p text:style-name="P265"><text:span text:style-name="T265_1">55</text:span><text:span text:style-name="T265_2">o</text:span></text:p></draw:text-box></draw:frame><draw:line svg:x1="2.79cm" svg:y1="3.067cm" svg:x2="3.399cm" svg:y2="3.067cm" draw:style-name="FR195" draw:z-index="0"/><draw:line svg:x1="3.161cm" svg:y1="2.196cm" svg:x2="3.161cm" svg:y2="3.067cm" draw:style-name="FR196" draw:z-index="0"/><draw:line svg:x1="3.134cm" svg:y1="4.207cm" svg:x2="3.134cm" svg:y2="3.466cm" draw:style-name="FR197" draw:z-index="0"/><draw:frame svg:x="1.441cm" svg:y="2.725cm" svg:width="1.93cm" svg:height="0.935cm" draw:style-name="FR198" text:anchor-type="char" draw:z-index="0"><draw:text-box><text:p text:style-name="P266"><text:span text:style-name="T266_1">200</text:span></text:p></draw:text-box></draw:frame><draw:frame svg:x="5.101cm" svg:y="2.439cm" svg:width="1.931cm" svg:height="0.935cm" draw:style-name="FR199" text:anchor-type="char" draw:z-index="0"><draw:text-box><text:p text:style-name="P267"><text:span text:style-name="T267_1">23.5</text:span><text:span text:style-name="T267_2">o</text:span></text:p></draw:text-box></draw:frame><draw:frame svg:x="10.846cm" svg:y="4.177cm" svg:width="1.933cm" svg:height="0.937cm" draw:style-name="FR200" text:anchor-type="char" draw:z-index="0"><draw:text-box><text:p text:style-name="P268"><text:span text:style-name="T268_1">2730</text:span></text:p></draw:text-box></draw:frame><draw:line svg:x1="9.88cm" svg:y1="4.165cm" svg:x2="14.146cm" svg:y2="4.166cm" draw:style-name="FR201" draw:z-index="0"/><draw:rect svg:x="0cm" svg:y="0cm" svg:width="4.403cm" svg:height="0.104cm" draw:style-name="FR202" draw:transform="translate(-2.201cm -0.052cm) rotate (0.366600636) translate(6.084cm 2.222cm)" draw:z-index="0"/><draw:rect svg:x="7.885cm" svg:y="1.49cm" svg:width="0.101cm" svg:height="1.575cm" draw:style-name="FR203" draw:z-index="0"/><draw:rect svg:x="0cm" svg:y="0cm" svg:width="4.591cm" svg:height="0.109cm" draw:style-name="FR204" draw:transform="translate(-2.296cm -0.055cm) rotate (0.366600636) translate(12.071cm 2.106cm)" draw:z-index="0"/><draw:line svg:x1="11.266cm" svg:y1="2.378cm" svg:x2="11.319cm" svg:y2="2.484cm" draw:style-name="FR205" draw:z-index="0"/><draw:line svg:x1="12.735cm" svg:y1="1.808cm" svg:x2="12.762cm" svg:y2="1.923cm" draw:style-name="FR206" draw:z-index="0"/><draw:line svg:x1="9.807cm" svg:y1="2.656cm" svg:x2="14.004cm" svg:y2="0.99cm" draw:style-name="FR207" draw:z-index="0"/><draw:frame svg:x="0cm" svg:y="0cm" svg:width="1.917cm" svg:height="0.935cm" draw:style-name="FR208" text:anchor-type="char" draw:transform="translate(-0.959cm -0.467cm) rotate (0.343609832) translate(12.015cm 1.349cm)" draw:z-index="0"><draw:text-box><text:p text:style-name="P269"><text:span text:style-name="T269_1">2970</text:span></text:p></draw:text-box></draw:frame><draw:rect svg:x="9.798cm" svg:y="3.078cm" svg:width="0.635cm" svg:height="0.342cm" draw:style-name="FR209" draw:z-index="0"/><draw:rect svg:x="13.661cm" svg:y="3.078cm" svg:width="0.637cm" svg:height="0.342cm" draw:style-name="FR210" draw:z-index="0"/><draw:frame svg:x="11.157cm" svg:y="2.45cm" svg:width="1.931cm" svg:height="0.933cm" draw:style-name="FR211" text:anchor-type="char" draw:z-index="0"><draw:text-box><text:p text:style-name="P270"><text:span text:style-name="T270_1">23.5</text:span><text:span text:style-name="T270_2">o</text:span></text:p></draw:text-box></draw:frame><draw:rect svg:x="0cm" svg:y="0cm" svg:width="4.399cm" svg:height="0.102cm" draw:style-name="FR212" draw:transform="translate(-2.2cm -0.051cm) rotate (0.366600636) translate(12.139cm 2.23cm)" draw:z-index="0"/><draw:rect svg:x="13.936cm" svg:y="1.501cm" svg:width="0.104cm" svg:height="1.575cm" draw:style-name="FR213" draw:z-index="0"/><draw:line svg:x1="8.262cm" svg:y1="1.224cm" svg:x2="9.148cm" svg:y2="1.224cm" draw:style-name="FR214" draw:z-index="0"/><draw:line svg:x1="8.195cm" svg:y1="1.27cm" svg:x2="8.195cm" svg:y2="2.514cm" draw:style-name="FR215" draw:z-index="0"/><draw:line svg:x1="4.517cm" svg:y1="3.122cm" svg:x2="6.634cm" svg:y2="3.122cm" draw:style-name="FR216" draw:z-index="0"/><draw:line svg:x1="10.518cm" svg:y1="3.096cm" svg:x2="12.531cm" svg:y2="3.096cm" draw:style-name="FR217" draw:z-index="0"/><draw:line svg:x1="3.667cm" svg:y1="2.355cm" svg:x2="3.798cm" svg:y2="2.753cm" draw:style-name="FR218" draw:z-index="0"/><draw:line svg:x1="7.927cm" svg:y1="0.767cm" svg:x2="8.057cm" svg:y2="1.166cm" draw:style-name="FR219" draw:z-index="0"/><draw:line svg:x1="9.781cm" svg:y1="2.459cm" svg:x2="9.91cm" svg:y2="2.859cm" draw:style-name="FR220" draw:z-index="0"/><draw:line svg:x1="14.041cm" svg:y1="0.767cm" svg:x2="14.168cm" svg:y2="1.166cm" draw:style-name="FR221" draw:z-index="0"/><draw:line svg:x1="3.905cm" svg:y1="3.731cm" svg:x2="3.881cm" svg:y2="4.521cm" draw:style-name="FR222" draw:z-index="0"/><draw:line svg:x1="8.296cm" svg:y1="3.757cm" svg:x2="8.271cm" svg:y2="4.547cm" draw:style-name="FR223" draw:z-index="0"/><draw:line svg:x1="9.938cm" svg:y1="3.757cm" svg:x2="9.913cm" svg:y2="4.547cm" draw:style-name="FR224" draw:z-index="0"/><draw:line svg:x1="14.171cm" svg:y1="3.757cm" svg:x2="14.173cm" svg:y2="4.521cm" draw:style-name="FR225" draw:z-index="0"/></draw:g></text:span></text:p>
            <text:p text:style-name="P271"><text:span text:style-name="T271_1">單位：mm</text:span></text:p>
            <text:p text:style-name="P272"/>
          </table:table-cell>
          <table:covered-table-cell/>
          <table:covered-table-cell/>
          <table:covered-table-cell/>
        </table:table-row>
      </table:table>
      <text:list text:style-name="LS3" xml:id="list92" text:continue-list="list32">
        <text:list-item>
          <text:p text:style-name="P273"><text:span text:style-name="T273_1">系統性能以R</text:span><text:span text:style-name="T273_2">A</text:span><text:span text:style-name="T273_3">≧</text:span><text:span text:style-name="T273_4">80%<text:s/>為原則【R</text:span><text:span text:style-name="T273_5">A</text:span><text:span text:style-name="T273_6">=(組列輸出功率P</text:span><text:span text:style-name="T273_7">×</text:span><text:span text:style-name="T273_8">1000W/m</text:span><text:span text:style-name="T273_9">2</text:span><text:span text:style-name="T273_10">)/(組列額定功率P</text:span><text:span text:style-name="T273_11">0</text:span><text:span text:style-name="T273_12">×</text:span><text:span text:style-name="T273_13">現場日照強度G</text:span><text:span text:style-name="T273_14">I</text:span><text:span text:style-name="T273_15">)；測試時，日照強度G</text:span><text:span text:style-name="T273_16">I</text:span><text:span text:style-name="T273_17">≧</text:span><text:span text:style-name="T273_18">300<text:s/>W/m</text:span><text:span text:style-name="T273_19">2</text:span><text:span text:style-name="T273_20">。】</text:span></text:p>
        </text:list-item>
      </text:list>
      <text:p text:style-name="P274"/>
      <text:p text:style-name="P27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Symbol" svg:font-family="Symbol" style:font-pitch="variable" style:font-family-generic="roman" style:font-charset="x-symbol"/>
    <style:font-face style:name="標楷體" svg:font-family="標楷體" style:font-pitch="fixed" style:font-family-generic="script"/>
    <style:font-face style:name="Georgia" svg:font-family="Georgia" style:font-pitch="variable" style:font-family-generic="roman"/>
    <style:font-face style:name="CMEXa1" svg:font-family="CMEXa1"/>
    <style:font-face style:name="新細明體" svg:font-family="新細明體" style:font-pitch="variable" style:font-family-generic="roman"/>
  </office:font-face-decls>
  <office:styles>
    <draw:marker draw:name="msArrowEnd_20_5" draw:display-name="msArrowEnd 5" svg:viewBox="0 0 210 210" svg:d="m105 0 105 210h-210z"/>
    <draw:stroke-dash draw:name="Ultrafine_20_2_20_Dots_20_3_20_Dashes0" draw:display-name="Ultrafine 2 Dots 3 Dashes" draw:dots1="2" draw:dots1-length="0.051cm" draw:dots2="3" draw:dots2-length="0.254cm" draw:distance="0.127cm"/>
    <draw:stroke-dash draw:name="Ultrafine_20_2_20_Dots_20_3_20_Dashes1" draw:display-name="Ultrafine 2 Dots 3 Dashes" draw:dots1="2" draw:dots1-length="0.051cm" draw:dots2="3" draw:dots2-length="0.254cm" draw:distance="0.127cm"/>
    <draw:stroke-dash draw:name="Ultrafine_20_2_20_Dots_20_3_20_Dashes2" draw:display-name="Ultrafine 2 Dots 3 Dashes" draw:dots1="2" draw:dots1-length="0.051cm" draw:dots2="3" draw:dots2-length="0.254cm" draw:distance="0.127cm"/>
    <draw:stroke-dash draw:name="Fine_20_Dashed_20__28_var_29_3" draw:display-name="Fine Dashed (var)" draw:dots1="1" draw:dots1-length="197%" draw:distance="197%"/>
    <draw:stroke-dash draw:name="Fine_20_Dashed_20__28_var_29_4" draw:display-name="Fine Dashed (var)" draw:dots1="1" draw:dots1-length="197%" draw:distance="197%"/>
    <draw:stroke-dash draw:name="Fine_20_Dashed_20__28_var_29_5" draw:display-name="Fine Dashed (var)" draw:dots1="1" draw:dots1-length="197%" draw:distance="197%"/>
    <draw:stroke-dash draw:name="Fine_20_Dashed_20__28_var_29_6" draw:display-name="Fine Dashed (var)" draw:dots1="1" draw:dots1-length="197%" draw:distance="197%"/>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text:list-style style:name="LS1">
      <text:list-level-style-number style:num-format="一, 十, 一百(繁), ..." text:style-name="List1Level0" style:num-suffix="、" text:level="1">
        <style:list-level-properties text:space-before="0.635cm" text:min-label-width="1.27cm" fo:text-align="start" text:list-level-position-and-space-mode="label-alignment">
          <style:list-level-label-alignment text:label-followed-by="listtab" fo:margin-left="1.905cm" fo:text-indent="-1.2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fo:color="#000000"/>
    </style:style>
    <text:list-style style:name="LS2">
      <text:list-level-style-number style:num-format="1" text:style-name="List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color="#000000"/>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1" text:style-name="List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I"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件二、負載電力需求估算總負載</dc:title>
    <meta:initial-creator>ww</meta:initial-creator>
    <meta:creation-date>2008-09-18T02:53:00</meta:creation-date>
    <dc:creator>ww</dc:creator>
    <dc:date>2008-09-18T02:58:00</dc:date>
    <meta:editing-cycles>3</meta:editing-cycles>
    <meta:document-statistic meta:page-count="1" meta:paragraph-count="12" meta:row-count="44" meta:word-count="928" meta:character-count="6211" meta:non-whitespace-character-count="5295"/>
  </office:meta>
</office:document-meta>
</file>