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2cm" svg:height="21.319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吳璧如</meta:initial-creator>
    <meta:creation-date>2013-12-11T06:25:00</meta:creation-date>
    <dc:creator>吳璧如</dc:creator>
    <dc:date>2013-12-11T06:26:00</dc:date>
    <meta:editing-cycles>1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