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3cm" svg:height="15.254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5cm" svg:height="4.364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2-27T06:25:00</meta:creation-date>
    <dc:creator>betty</dc:creator>
    <dc:date>2014-02-27T06:25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