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5cm" svg:height="9.474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51cm" svg:height="2.282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3-06T03:11:00</meta:creation-date>
    <dc:creator>betty</dc:creator>
    <dc:date>2014-03-06T03:11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