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8.442cm" svg:height="15.755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8.442cm" svg:height="7.326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27cm" fo:padding-left="0cm" fo:margin-left="1.27cm" fo:padding-right="0cm" fo:margin-right="1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3-06T01:05:00</meta:creation-date>
    <dc:creator>betty</dc:creator>
    <dc:date>2014-03-06T01:05:00</dc:date>
    <meta:editing-cycles>3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