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1cm" svg:height="12.932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8cm" svg:height="6.60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12T02:14:00</meta:creation-date>
    <dc:creator>betty</dc:creator>
    <dc:date>2014-03-12T02:15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