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  <manifest:file-entry manifest:media-type="image/x-emf" manifest:full-path="Pictures/image6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6" style:family="paragraph" style:parent-style-name="Normal"/>
    <style:style style:name="FR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cm" svg:height="14.32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8cm" svg:height="19.995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38cm" svg:height="20.107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38cm" svg:height="20.125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38cm" svg:height="20.032cm" draw:style-name="FR5" text:anchor-type="as-char" draw:z-index="0"><draw:image xlink:href="Pictures/image5.emf" xlink:type="simple" xlink:show="embed" xlink:actuate="onLoad"/></draw:frame></text:p>
      <text:p text:style-name="P6"><draw:frame svg:x="0cm" svg:y="0cm" svg:width="14.638cm" svg:height="9.356cm" draw:style-name="FR6" text:anchor-type="as-char" draw:z-index="0"><draw:image xlink:href="Pictures/image6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5-16T06:47:00</meta:creation-date>
    <dc:creator>betty</dc:creator>
    <dc:date>2014-05-16T06:49:00</dc:date>
    <meta:editing-cycles>2</meta:editing-cycles>
    <meta:editing-duration>PT2M</meta:editing-duration>
    <meta:document-statistic meta:page-count="6" meta:paragraph-count="1" meta:row-count="1" meta:word-count="1" meta:character-count="11" meta:non-whitespace-character-count="11"/>
  </office:meta>
</office:document-meta>
</file>