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7.71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5cm" svg:height="15.149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0-31T05:45:00</meta:creation-date>
    <dc:creator>betty</dc:creator>
    <dc:date>2014-10-31T05:47:00</dc:date>
    <meta:editing-cycles>2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