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1_5" style:family="text">
      <style:text-properties fo:color="#000000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6.436cm" fo:margin-left="-1.397cm"/>
    </style:style>
    <style:style style:name="Column1" style:family="table-column">
      <style:table-column-properties style:column-width="3.441cm"/>
    </style:style>
    <style:style style:name="Column2" style:family="table-column">
      <style:table-column-properties style:column-width="6.496cm"/>
    </style:style>
    <style:style style:name="Column3" style:family="table-column">
      <style:table-column-properties style:column-width="6.498cm"/>
    </style:style>
    <style:style style:name="Row1" style:family="table-row">
      <style:table-row-properties style:min-row-height="2.718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718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細明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718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style:font-name="細明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HTML_20_Preformatted">
      <style:paragraph-properties style:line-height-at-least="0.847cm" fo:margin-left="-1.499cm"/>
      <style:text-properties fo:color="#000099" style:font-name-asian="標楷體" style:font-weight-complex="bold"/>
    </style:style>
    <style:style style:name="P13" style:family="paragraph" style:parent-style-name="HTML_20_Preformatted">
      <style:paragraph-properties style:line-height-at-least="0.847cm" fo:margin-left="-1.499cm"/>
    </style:style>
    <style:style style:name="T13_1" style:family="text">
      <style:text-properties fo:color="#000099" style:font-name-asian="標楷體" style:font-weight-complex="bold"/>
    </style:style>
    <style:style style:name="P14" style:family="paragraph" style:parent-style-name="HTML_20_Preformatted">
      <style:paragraph-properties style:line-height-at-least="0.847cm">
        <style:tab-stops>
          <style:tab-stop style:type="left" style:leader-style="none" style:position="-0.099cm"/>
          <style:tab-stop style:type="left" style:leader-style="none" style:position="0.152cm"/>
          <style:tab-stop style:type="left" style:leader-style="none" style:position="5.5cm"/>
          <style:tab-stop style:type="left" style:leader-style="none" style:position="7.116cm"/>
          <style:tab-stop style:type="left" style:leader-style="none" style:position="8.731cm"/>
          <style:tab-stop style:type="left" style:leader-style="none" style:position="10.347cm"/>
          <style:tab-stop style:type="left" style:leader-style="none" style:position="11.963cm"/>
          <style:tab-stop style:type="left" style:leader-style="none" style:position="13.578cm"/>
          <style:tab-stop style:type="left" style:leader-style="none" style:position="15.194cm"/>
          <style:tab-stop style:type="left" style:leader-style="none" style:position="16.81cm"/>
          <style:tab-stop style:type="left" style:leader-style="none" style:position="18.426cm"/>
          <style:tab-stop style:type="left" style:leader-style="none" style:position="20.041cm"/>
          <style:tab-stop style:type="left" style:leader-style="none" style:position="21.657cm"/>
          <style:tab-stop style:type="left" style:leader-style="none" style:position="23.273cm"/>
          <style:tab-stop style:type="left" style:leader-style="none" style:position="24.888cm"/>
          <style:tab-stop style:type="left" style:leader-style="none" style:position="26.504cm"/>
        </style:tab-stops>
      </style:paragraph-properties>
      <style:text-properties fo:color="#000099" style:font-name-asian="標楷體" style:font-weight-complex="bold"/>
    </style:style>
    <style:style style:name="T14_1" style:family="text">
      <style:text-properties fo:color="#000099" style:font-name-asian="標楷體" style:font-weight-complex="bold"/>
    </style:style>
    <style:style style:name="P15" style:family="paragraph" style:parent-style-name="HTML_20_Preformatted">
      <style:paragraph-properties style:line-height-at-least="0.847cm">
        <style:tab-stops>
          <style:tab-stop style:type="left" style:leader-style="none" style:position="0.152cm"/>
          <style:tab-stop style:type="left" style:leader-style="none" style:position="3.884cm"/>
          <style:tab-stop style:type="left" style:leader-style="none" style:position="5.5cm"/>
          <style:tab-stop style:type="left" style:leader-style="none" style:position="7.116cm"/>
          <style:tab-stop style:type="left" style:leader-style="none" style:position="8.731cm"/>
          <style:tab-stop style:type="left" style:leader-style="none" style:position="10.347cm"/>
          <style:tab-stop style:type="left" style:leader-style="none" style:position="11.963cm"/>
          <style:tab-stop style:type="left" style:leader-style="none" style:position="13.578cm"/>
          <style:tab-stop style:type="left" style:leader-style="none" style:position="15.194cm"/>
          <style:tab-stop style:type="left" style:leader-style="none" style:position="16.81cm"/>
          <style:tab-stop style:type="left" style:leader-style="none" style:position="18.426cm"/>
          <style:tab-stop style:type="left" style:leader-style="none" style:position="20.041cm"/>
          <style:tab-stop style:type="left" style:leader-style="none" style:position="21.657cm"/>
          <style:tab-stop style:type="left" style:leader-style="none" style:position="23.273cm"/>
          <style:tab-stop style:type="left" style:leader-style="none" style:position="24.888cm"/>
          <style:tab-stop style:type="left" style:leader-style="none" style:position="26.504cm"/>
        </style:tab-stops>
      </style:paragraph-properties>
      <style:text-properties fo:color="#000099" style:font-name-asian="標楷體" style:font-weight-complex="bold"/>
    </style:style>
    <style:style style:name="T15_1" style:family="text">
      <style:text-properties fo:color="#000099" style:font-name-asian="標楷體" style:font-weight-complex="bold"/>
    </style:style>
    <style:style style:name="T15_2" style:family="text">
      <style:text-properties fo:color="#000099" style:font-name-asian="標楷體" style:font-weight-complex="bold"/>
    </style:style>
    <style:style style:name="T15_3" style:family="text">
      <style:text-properties fo:color="#000099" style:font-name-asian="標楷體" style:font-weight-complex="bold"/>
    </style:style>
    <style:style style:name="T15_4" style:family="text">
      <style:text-properties fo:color="#000099" style:font-name-asian="標楷體" style:font-weight-complex="bold"/>
    </style:style>
    <style:style style:name="T15_5" style:family="text">
      <style:text-properties fo:color="#000099" style:font-name-asian="標楷體" style:font-weight-complex="bold"/>
    </style:style>
    <style:style style:name="T15_6" style:family="text">
      <style:text-properties fo:color="#000099" style:font-name-asian="標楷體" style:font-weight-complex="bold"/>
    </style:style>
    <style:style style:name="P16" style:family="paragraph" style:parent-style-name="HTML_20_Preformatted">
      <style:paragraph-properties style:line-height-at-least="0.847cm">
        <style:tab-stops>
          <style:tab-stop style:type="left" style:leader-style="none" style:position="0.152cm"/>
          <style:tab-stop style:type="left" style:leader-style="none" style:position="3.884cm"/>
          <style:tab-stop style:type="left" style:leader-style="none" style:position="5.5cm"/>
          <style:tab-stop style:type="left" style:leader-style="none" style:position="7.116cm"/>
          <style:tab-stop style:type="left" style:leader-style="none" style:position="8.731cm"/>
          <style:tab-stop style:type="left" style:leader-style="none" style:position="10.347cm"/>
          <style:tab-stop style:type="left" style:leader-style="none" style:position="11.963cm"/>
          <style:tab-stop style:type="left" style:leader-style="none" style:position="13.578cm"/>
          <style:tab-stop style:type="left" style:leader-style="none" style:position="15.194cm"/>
          <style:tab-stop style:type="left" style:leader-style="none" style:position="16.81cm"/>
          <style:tab-stop style:type="left" style:leader-style="none" style:position="18.426cm"/>
          <style:tab-stop style:type="left" style:leader-style="none" style:position="20.041cm"/>
          <style:tab-stop style:type="left" style:leader-style="none" style:position="21.657cm"/>
          <style:tab-stop style:type="left" style:leader-style="none" style:position="23.273cm"/>
          <style:tab-stop style:type="left" style:leader-style="none" style:position="24.888cm"/>
          <style:tab-stop style:type="left" style:leader-style="none" style:position="26.504cm"/>
        </style:tab-stops>
      </style:paragraph-properties>
      <style:text-properties fo:color="#000099" style:font-name-asian="標楷體" style:font-weight-complex="bold"/>
    </style:style>
    <style:style style:name="T16_1" style:family="text">
      <style:text-properties fo:color="#000099" style:font-name-asian="標楷體" style:font-weight-complex="bold"/>
    </style:style>
    <style:style style:name="T16_2" style:family="text">
      <style:text-properties fo:color="#000099" style:font-name-asian="標楷體" style:font-weight-complex="bold"/>
    </style:style>
    <style:style style:name="T16_3" style:family="text">
      <style:text-properties fo:color="#000099" style:font-name-asian="標楷體" style:font-weight-complex="bold"/>
    </style:style>
    <style:style style:name="T16_4" style:family="text">
      <style:text-properties fo:color="#000099" style:font-name-asian="標楷體" style:font-weight-complex="bold"/>
    </style:style>
    <style:style style:name="P17" style:family="paragraph" style:parent-style-name="HTML_20_Preformatted">
      <style:paragraph-properties fo:text-indent="-0.002cm" style:line-height-at-least="0.847cm" fo:margin-left="-0.503cm">
        <style:tab-stops>
          <style:tab-stop style:type="left" style:leader-style="none" style:position="0.252cm"/>
          <style:tab-stop style:type="left" style:leader-style="none" style:position="3.734cm"/>
          <style:tab-stop style:type="left" style:leader-style="none" style:position="5.35cm"/>
          <style:tab-stop style:type="left" style:leader-style="none" style:position="6.966cm"/>
          <style:tab-stop style:type="left" style:leader-style="none" style:position="8.581cm"/>
          <style:tab-stop style:type="left" style:leader-style="none" style:position="10.197cm"/>
          <style:tab-stop style:type="left" style:leader-style="none" style:position="11.813cm"/>
          <style:tab-stop style:type="left" style:leader-style="none" style:position="13.428cm"/>
          <style:tab-stop style:type="left" style:leader-style="none" style:position="15.044cm"/>
          <style:tab-stop style:type="left" style:leader-style="none" style:position="16.66cm"/>
          <style:tab-stop style:type="left" style:leader-style="none" style:position="18.276cm"/>
          <style:tab-stop style:type="left" style:leader-style="none" style:position="19.891cm"/>
          <style:tab-stop style:type="left" style:leader-style="none" style:position="21.507cm"/>
          <style:tab-stop style:type="left" style:leader-style="none" style:position="23.123cm"/>
          <style:tab-stop style:type="left" style:leader-style="none" style:position="24.739cm"/>
          <style:tab-stop style:type="left" style:leader-style="none" style:position="26.354cm"/>
        </style:tab-stops>
      </style:paragraph-properties>
    </style:style>
    <style:style style:name="T17_1" style:family="text">
      <style:text-properties fo:color="#000099" style:font-name-asian="標楷體" style:font-weight-complex="bold"/>
    </style:style>
    <style:style style:name="T17_2" style:family="text">
      <style:text-properties fo:color="#000099" style:font-name-asian="標楷體" style:font-weight-complex="bold"/>
    </style:style>
    <style:style style:name="T17_3" style:family="text">
      <style:text-properties fo:color="#000099" style:font-name-asian="標楷體" style:font-weight-complex="bold"/>
    </style:style>
  </office:automatic-styles>
  <office:body>
    <office:text>
      <text:p text:style-name="P1"><text:span text:style-name="T1_1">臺北市政府警察局</text:span><text:span text:style-name="T1_2">停車場收費</text:span><text:span text:style-name="T1_3">基</text:span><text:span text:style-name="T1_4">準</text:span><text:span text:style-name="T1_5">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使用對象</text:span></text:p>
          </table:table-cell>
          <table:table-cell table:style-name="Cell2">
            <text:p text:style-name="P3"><text:span text:style-name="T3_1">使用時段</text:span></text:p>
          </table:table-cell>
          <table:table-cell table:style-name="Cell3">
            <text:p text:style-name="P4"><text:span text:style-name="T4_1">每月收費標準</text:span></text:p>
            <text:p text:style-name="P5"><text:span text:style-name="T5_1">（單位︰</text:span><text:span text:style-name="T5_2">每格車位</text:span><text:span text:style-name="T5_3">/元）</text:span></text:p>
          </table:table-cell>
        </table:table-row>
        <table:table-row table:style-name="Row2">
          <table:table-cell table:style-name="Cell4">
            <text:p text:style-name="P6"><text:span text:style-name="T6_1">非公務</text:span><text:span text:style-name="T6_2">汽</text:span><text:span text:style-name="T6_3">車</text:span></text:p>
          </table:table-cell>
          <table:table-cell table:style-name="Cell5">
            <text:p text:style-name="P7"><text:span text:style-name="T7_1">全日24小時</text:span></text:p>
          </table:table-cell>
          <table:table-cell table:style-name="Cell6">
            <text:p text:style-name="P8"><text:span text:style-name="T8_1">1,000</text:span></text:p>
          </table:table-cell>
        </table:table-row>
        <table:table-row table:style-name="Row3">
          <table:table-cell table:style-name="Cell7">
            <text:p text:style-name="P9"><text:span text:style-name="T9_1">非</text:span><text:span text:style-name="T9_2">公務</text:span><text:span text:style-name="T9_3">機</text:span><text:span text:style-name="T9_4">車</text:span></text:p>
          </table:table-cell>
          <table:table-cell table:style-name="Cell8">
            <text:p text:style-name="P10"><text:span text:style-name="T10_1">全日24小時</text:span></text:p>
          </table:table-cell>
          <table:table-cell table:style-name="Cell9">
            <text:p text:style-name="P11"><text:span text:style-name="T11_1">2</text:span><text:span text:style-name="T11_2">00</text:span></text:p>
          </table:table-cell>
        </table:table-row>
      </table:table>
      <text:p text:style-name="P12"/>
      <text:p text:style-name="P13"><text:span text:style-name="T13_1">說明：</text:span></text:p>
      <text:list text:style-name="LS9" xml:id="list0">
        <text:list-item>
          <text:p text:style-name="P14"><text:span text:style-name="T14_1">本停車場採按月計收方式，未滿一個月者以一個月計費。</text:span></text:p>
        </text:list-item>
        <text:list-item>
          <text:p text:style-name="P15"><text:span text:style-name="T15_1">本停車場不對外收費營業，</text:span><text:span text:style-name="T15_2">僅</text:span><text:span text:style-name="T15_3">就上班時間員工停放之汽</text:span><text:span text:style-name="T15_4">、機</text:span><text:span text:style-name="T15_5">車按月收取停車費用。</text:span><text:span text:style-name="T15_6"><text:s text:c="2"/></text:span></text:p>
        </text:list-item>
        <text:list-item>
          <text:p text:style-name="P16"><text:span text:style-name="T16_1">身心障礙者</text:span><text:span text:style-name="T16_2">（</text:span><text:span text:style-name="T16_3">合法持有身心障礙者專用停車位識別證、身心障礙專用車牌</text:span><text:span text:style-name="T16_4">）參照臺　</text:span></text:p>
        </text:list-item>
      </text:list>
      <text:p text:style-name="P17"><text:span text:style-name="T17_1">北市停車管理工程處身心障礙者停車優</text:span><text:span text:style-name="T17_2">惠</text:span><text:span text:style-name="T17_3">規範採半價收費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1.164cm" text:min-label-width="1.27cm" fo:text-align="start" text:list-level-position-and-space-mode="label-alignment">
          <style:list-level-label-alignment text:label-followed-by="listtab" fo:margin-left="2.434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細明體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細明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6Level2" style:num-suffix="）" style:num-prefix="（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１, ２, ３, ..." text:style-name="List7Level0" style:num-suffix="、" text:level="1">
        <style:list-level-properties text:space-before="-1.499cm" text:min-label-width="0.847cm" fo:text-align="start" text:list-level-position-and-space-mode="label-alignment">
          <style:list-level-label-alignment text:label-followed-by="listtab" fo:margin-left="-0.65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-0.653cm" text:min-label-width="0.847cm" fo:text-align="start" text:list-level-position-and-space-mode="label-alignment">
          <style:list-level-label-alignment text:label-followed-by="listtab" fo:margin-left="0.19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041cm" text:min-label-distance="0.847cm" fo:text-align="end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1.887cm" text:min-label-width="0.847cm" fo:text-align="start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3.581cm" text:min-label-distance="0.847cm" fo:text-align="end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4.427cm" text:min-label-width="0.847cm" fo:text-align="start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6.121cm" text:min-label-distance="0.847cm" fo:text-align="end" text:list-level-position-and-space-mode="label-alignment">
          <style:list-level-label-alignment text:label-followed-by="listtab" fo:margin-left="6.121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-0.653cm" text:min-label-width="0.847cm" fo:text-align="start" text:list-level-position-and-space-mode="label-alignment">
          <style:list-level-label-alignment text:label-followed-by="listtab" fo:margin-left="0.194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194cm" text:min-label-width="0.847cm" fo:text-align="start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1.887cm" text:min-label-distance="0.847cm" fo:text-align="end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1.887cm" text:min-label-width="0.847cm" fo:text-align="start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2.734cm" text:min-label-width="0.847cm" fo:text-align="start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427cm" text:min-label-distance="0.847cm" fo:text-align="end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427cm" text:min-label-width="0.847cm" fo:text-align="start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274cm" text:min-label-width="0.847cm" fo:text-align="start" text:list-level-position-and-space-mode="label-alignment">
          <style:list-level-label-alignment text:label-followed-by="listtab" fo:margin-left="6.12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6.967cm" text:min-label-distance="0.847cm" fo:text-align="end" text:list-level-position-and-space-mode="label-alignment">
          <style:list-level-label-alignment text:label-followed-by="listtab" fo:margin-left="6.9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-1.499cm" text:min-label-width="0.847cm" fo:text-align="start" text:list-level-position-and-space-mode="label-alignment">
          <style:list-level-label-alignment text:label-followed-by="listtab" fo:margin-left="-0.653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-0.653cm" text:min-label-width="0.847cm" fo:text-align="start" text:list-level-position-and-space-mode="label-alignment">
          <style:list-level-label-alignment text:label-followed-by="listtab" fo:margin-left="0.19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1.041cm" text:min-label-distance="0.847cm" fo:text-align="end" text:list-level-position-and-space-mode="label-alignment">
          <style:list-level-label-alignment text:label-followed-by="listtab" fo:margin-left="1.04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041cm" text:min-label-width="0.847cm" fo:text-align="start" text:list-level-position-and-space-mode="label-alignment">
          <style:list-level-label-alignment text:label-followed-by="listtab" fo:margin-left="1.8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1.887cm" text:min-label-width="0.847cm" fo:text-align="start" text:list-level-position-and-space-mode="label-alignment">
          <style:list-level-label-alignment text:label-followed-by="listtab" fo:margin-left="2.73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3.581cm" text:min-label-distance="0.847cm" fo:text-align="end" text:list-level-position-and-space-mode="label-alignment">
          <style:list-level-label-alignment text:label-followed-by="listtab" fo:margin-left="3.58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3.581cm" text:min-label-width="0.847cm" fo:text-align="start" text:list-level-position-and-space-mode="label-alignment">
          <style:list-level-label-alignment text:label-followed-by="listtab" fo:margin-left="4.4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4.427cm" text:min-label-width="0.847cm" fo:text-align="start" text:list-level-position-and-space-mode="label-alignment">
          <style:list-level-label-alignment text:label-followed-by="listtab" fo:margin-left="5.27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121cm" text:min-label-distance="0.847cm" fo:text-align="end" text:list-level-position-and-space-mode="label-alignment">
          <style:list-level-label-alignment text:label-followed-by="listtab" fo:margin-left="6.12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401cm" fo:padding-bottom="0cm" fo:margin-bottom="1.401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勞工局勞工教育中心場地使用收費標準表</dc:title>
    <meta:initial-creator>lerc</meta:initial-creator>
    <meta:creation-date>2013-12-24T02:58:00</meta:creation-date>
    <dc:creator>總局後勤陳昭安</dc:creator>
    <dc:date>2015-06-25T06:53:00</dc:date>
    <meta:print-date>2015-06-24T09:27:00</meta:print-date>
    <meta:editing-cycles>16</meta:editing-cycles>
    <meta:editing-duration>PT43M</meta:editing-duration>
    <meta:document-statistic meta:page-count="1" meta:paragraph-count="1" meta:row-count="1" meta:word-count="32" meta:character-count="219" meta:non-whitespace-character-count="188"/>
  </office:meta>
</office:document-meta>
</file>