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text-indent="-0.9cm" fo:line-height="0.776cm" fo:margin-left="0.9cm"/>
    </style:style>
    <style:style style:name="T1_1" style:family="text">
      <style:text-properties fo:color="#000000" fo:font-size="17pt" style:font-size-asian="17pt" style:font-size-complex="17pt" fo:font-weight="bold" style:font-weight-asian="bold"/>
    </style:style>
    <style:style style:name="T1_2" style:family="text">
      <style:text-properties fo:color="#000000" fo:font-size="17pt" style:font-size-asian="17pt" style:font-size-complex="17pt" fo:font-weight="bold" style:font-weight-asian="bold"/>
    </style:style>
    <style:style style:name="P2" style:family="paragraph" style:parent-style-name="Normal">
      <style:paragraph-properties fo:text-align="center" fo:text-indent="-0.9cm" fo:line-height="0.776cm" fo:margin-left="0.9cm"/>
    </style:style>
    <style:style style:name="T2_1" style:family="text">
      <style:text-properties fo:color="#000000" fo:font-size="17pt" style:font-size-asian="17pt" style:font-size-complex="17pt" fo:font-weight="bold" style:font-weight-asian="bold"/>
    </style:style>
    <style:style style:name="T2_2" style:family="text">
      <style:text-properties fo:color="#000000" fo:font-size="17pt" style:font-size-asian="17pt" style:font-size-complex="17pt" fo:font-weight="bold" style:font-weight-asian="bold"/>
    </style:style>
    <style:style style:name="T2_3" style:family="text">
      <style:text-properties fo:color="#000000" fo:font-size="17pt" style:font-size-asian="17pt" style:font-size-complex="17pt" fo:font-weight="bold" style:font-weight-asian="bold"/>
    </style:style>
    <style:style style:name="T2_4" style:family="text">
      <style:text-properties fo:color="#000000" fo:font-size="17pt" style:font-size-asian="17pt" style:font-size-complex="17pt" fo:font-weight="bold" style:font-weight-asian="bold"/>
    </style:style>
    <style:style style:name="P3" style:family="paragraph" style:parent-style-name="Normal">
      <style:paragraph-properties fo:text-align="right" fo:line-height="0.776cm"/>
    </style:style>
    <style:style style:name="T3_1" style:family="text">
      <style:text-properties fo:color="#000000"/>
    </style:style>
    <style:style style:name="Table1" style:family="table">
      <style:table-properties table:align="left" style:width="16.06cm" fo:margin-left="-0.136cm"/>
    </style:style>
    <style:style style:name="Column1" style:family="table-column">
      <style:table-column-properties style:column-width="4.948cm"/>
    </style:style>
    <style:style style:name="Column2" style:family="table-column">
      <style:table-column-properties style:column-width="11.112cm"/>
    </style:style>
    <style:style style:name="Row1" style:family="table-row">
      <style:table-row-properties style:min-row-height="1.251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fo:line-height="0.776cm"/>
    </style:style>
    <style:style style:name="T4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T4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T4_3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0.776cm"/>
    </style:style>
    <style:style style:name="T5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T5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Row2" style:family="table-row">
      <style:table-row-properties style:min-row-height="1.226cm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indent="-0.741cm" fo:line-height="0.776cm" fo:margin-left="0.741cm" fo:margin-right="0.199cm"/>
    </style:style>
    <style:style style:name="T6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T6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T6_3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P7" style:family="paragraph" style:parent-style-name="Normal">
      <style:paragraph-properties fo:text-align="justify" fo:text-indent="-0.741cm" fo:line-height="0.776cm" fo:margin-left="0.741cm" fo:margin-right="0.199cm"/>
    </style:style>
    <style:style style:name="T7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7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7_3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7_4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8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9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0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1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2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3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4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5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6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7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8" style:family="paragraph" style:parent-style-name="Normal">
      <style:paragraph-properties fo:text-align="justify" fo:text-indent="-0.741cm" fo:line-height="0.776cm" fo:margin-left="0.741cm" fo:margin-right="0.199cm"/>
    </style:style>
    <style:style style:name="T18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8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8_3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8_4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9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0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1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2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3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4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5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6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7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8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9" style:family="paragraph" style:parent-style-name="Normal">
      <style:paragraph-properties fo:text-align="justify" fo:text-indent="-0.741cm" fo:line-height="0.776cm" fo:margin-left="0.741cm" fo:margin-right="0.199cm"/>
    </style:style>
    <style:style style:name="T29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9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9_3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9_4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9_5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9_6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30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31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32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33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34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35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36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37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38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39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40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41" style:family="paragraph" style:parent-style-name="Normal">
      <style:paragraph-properties fo:text-align="justify" fo:text-indent="-0.741cm" fo:line-height="0.776cm" fo:margin-left="0.741cm" fo:margin-right="0.199cm"/>
    </style:style>
    <style:style style:name="T41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41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41_3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41_4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42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43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44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45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46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47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48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49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50" style:family="paragraph" style:parent-style-name="Normal">
      <style:paragraph-properties fo:text-align="justify" fo:text-indent="-0.741cm" fo:line-height="0.776cm" fo:margin-left="0.741cm" fo:margin-right="0.199cm"/>
    </style:style>
    <style:style style:name="T50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50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50_3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50_4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51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52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53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54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55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56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57" style:family="paragraph" style:parent-style-name="Normal">
      <style:paragraph-properties fo:text-align="justify" fo:text-indent="-0.741cm" fo:line-height="0.776cm" fo:margin-left="0.741cm" fo:margin-right="0.199cm"/>
    </style:style>
    <style:style style:name="T57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57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57_3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57_4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57_5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57_6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58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59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60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61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62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63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64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65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66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67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68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69" style:family="paragraph" style:parent-style-name="Normal">
      <style:paragraph-properties fo:text-align="justify" fo:text-indent="-0.741cm" fo:line-height="0.776cm" fo:margin-left="0.741cm" fo:margin-right="0.199cm"/>
    </style:style>
    <style:style style:name="T69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69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69_3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69_4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70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71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72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73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74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75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76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77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78" style:family="paragraph" style:parent-style-name="Normal">
      <style:paragraph-properties fo:text-align="justify" fo:text-indent="-0.741cm" fo:line-height="0.776cm" fo:margin-left="0.741cm" fo:margin-right="0.199cm"/>
    </style:style>
    <style:style style:name="T78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78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78_3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78_4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79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80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81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82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83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84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85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86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87" style:family="paragraph" style:parent-style-name="Normal">
      <style:paragraph-properties fo:text-align="justify" fo:text-indent="-0.741cm" fo:line-height="0.776cm" fo:margin-left="0.741cm" fo:margin-right="0.199cm"/>
    </style:style>
    <style:style style:name="T87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87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87_3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87_4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88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89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90" style:family="paragraph" style:parent-style-name="Normal">
      <style:paragraph-properties fo:text-align="justify" fo:text-indent="-0.988cm" fo:line-height="0.776cm" fo:margin-left="0.988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91" style:family="paragraph" style:parent-style-name="Normal">
      <style:paragraph-properties fo:text-align="justify" fo:text-indent="-0.988cm" fo:line-height="0.776cm" fo:margin-left="0.988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92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93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94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95" style:family="paragraph" style:parent-style-name="Normal">
      <style:paragraph-properties fo:text-align="justify" fo:text-indent="-0.988cm" fo:line-height="0.776cm" fo:margin-left="0.988cm" fo:margin-right="0.199cm"/>
    </style:style>
    <style:style style:name="T95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95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95_3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95_4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95_5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96" style:family="paragraph" style:parent-style-name="Normal">
      <style:paragraph-properties fo:text-align="justify" fo:line-height="0.776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98" style:family="paragraph" style:parent-style-name="List_20_Paragraph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98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98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98_3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98_4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99" style:family="paragraph" style:parent-style-name="List_20_Paragraph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99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99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99_3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99_4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99_5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99_6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99_7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00" style:family="paragraph" style:parent-style-name="List_20_Paragraph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0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0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0_3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01" style:family="paragraph" style:parent-style-name="List_20_Paragraph">
      <style:paragraph-properties fo:text-align="justify" fo:text-indent="-0.801cm" fo:line-height="0.776cm" fo:margin-left="0.801cm" fo:margin-right="0.199cm"/>
    </style:style>
    <style:style style:name="T101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1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1_3" style:family="text">
      <style:text-properties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1_4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1_5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1_6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1_7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1_8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02" style:family="paragraph" style:parent-style-name="List_20_Paragraph">
      <style:paragraph-properties fo:text-align="justify" fo:line-height="0.776cm" fo:margin-left="1.27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03" style:family="paragraph" style:parent-style-name="List_20_Paragraph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3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3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3_3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3_4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04" style:family="paragraph" style:parent-style-name="List_20_Paragraph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4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4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4_3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4_4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4_5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4_6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4_7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4_8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05" style:family="paragraph" style:parent-style-name="List_20_Paragraph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5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5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06" style:family="paragraph" style:parent-style-name="List_20_Paragraph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6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6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6_3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07" style:family="paragraph" style:parent-style-name="List_20_Paragraph">
      <style:paragraph-properties fo:text-align="justify" fo:text-indent="-0.801cm" fo:line-height="0.776cm" fo:margin-left="0.801cm" fo:margin-right="0.199cm"/>
    </style:style>
    <style:style style:name="T107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7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7_3" style:family="text">
      <style:text-properties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7_4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7_5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7_6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7_7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7_8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08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09" style:family="paragraph" style:parent-style-name="List_20_Paragraph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9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9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9_3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9_4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10" style:family="paragraph" style:parent-style-name="List_20_Paragraph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0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0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0_3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0_4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0_5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0_6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0_7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11" style:family="paragraph" style:parent-style-name="List_20_Paragraph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1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12" style:family="paragraph" style:parent-style-name="List_20_Paragraph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2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2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2_3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13" style:family="paragraph" style:parent-style-name="List_20_Paragraph">
      <style:paragraph-properties fo:text-align="justify" fo:text-indent="-0.801cm" fo:line-height="0.776cm" fo:margin-left="0.801cm" fo:margin-right="0.199cm"/>
    </style:style>
    <style:style style:name="T113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3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3_3" style:family="text">
      <style:text-properties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3_4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3_5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3_6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3_7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3_8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14" style:family="paragraph" style:parent-style-name="Normal">
      <style:paragraph-properties fo:text-align="justify" fo:text-indent="-0.593cm" fo:line-height="0.776cm" fo:margin-left="0.593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15" style:family="paragraph" style:parent-style-name="List_20_Paragraph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5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5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5_3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5_4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16" style:family="paragraph" style:parent-style-name="List_20_Paragraph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6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6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6_3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6_4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6_5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6_6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17" style:family="paragraph" style:parent-style-name="List_20_Paragraph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7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7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7_3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18" style:family="paragraph" style:parent-style-name="List_20_Paragraph">
      <style:paragraph-properties fo:text-align="justify" fo:text-indent="-0.801cm" fo:line-height="0.776cm" fo:margin-left="0.801cm" fo:margin-right="0.199cm"/>
    </style:style>
    <style:style style:name="T118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8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8_3" style:family="text">
      <style:text-properties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8_4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8_5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8_6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8_7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8_8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8_9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19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20" style:family="paragraph" style:parent-style-name="List_20_Paragraph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0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0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0_3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0_4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21" style:family="paragraph" style:parent-style-name="List_20_Paragraph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1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1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1_3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1_4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1_5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1_6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22" style:family="paragraph" style:parent-style-name="List_20_Paragraph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2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2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2_3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23" style:family="paragraph" style:parent-style-name="List_20_Paragraph">
      <style:paragraph-properties fo:text-align="justify" fo:text-indent="-0.801cm" fo:line-height="0.776cm" fo:margin-left="0.801cm" fo:margin-right="0.199cm"/>
    </style:style>
    <style:style style:name="T123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3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3_3" style:family="text">
      <style:text-properties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3_4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3_5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3_6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3_7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3_8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24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25" style:family="paragraph" style:parent-style-name="List_20_Paragraph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5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5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5_3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5_4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26" style:family="paragraph" style:parent-style-name="List_20_Paragraph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6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6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6_3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6_4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6_5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6_6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27" style:family="paragraph" style:parent-style-name="List_20_Paragraph">
      <style:paragraph-properties fo:text-align="justify" fo:text-indent="-0.801cm" fo:line-height="0.776cm" fo:margin-left="0.801cm" fo:margin-right="0.199cm"/>
    </style:style>
    <style:style style:name="T127_1" style:family="text">
      <style:text-properties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7_2" style:family="text">
      <style:text-properties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7_3" style:family="text">
      <style:text-properties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28" style:family="paragraph" style:parent-style-name="List_20_Paragraph">
      <style:paragraph-properties fo:text-align="justify" fo:text-indent="-0.801cm" fo:line-height="0.776cm" fo:margin-left="0.801cm" fo:margin-right="0.199cm"/>
    </style:style>
    <style:style style:name="T128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8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8_3" style:family="text">
      <style:text-properties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8_4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8_5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8_6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8_7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8_8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8_9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29" style:family="paragraph" style:parent-style-name="Normal">
      <style:paragraph-properties fo:text-align="justify" fo:text-indent="-0.94cm" fo:line-height="0.776cm" fo:margin-left="0.94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30" style:family="paragraph" style:parent-style-name="List_20_Paragraph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0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0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0_3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0_4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0_5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0_6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0_7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31" style:family="paragraph" style:parent-style-name="List_20_Paragraph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1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1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1_3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32" style:family="paragraph" style:parent-style-name="List_20_Paragraph">
      <style:paragraph-properties fo:text-align="justify" fo:text-indent="-0.801cm" fo:line-height="0.776cm" fo:margin-left="0.801cm" fo:margin-right="0.199cm"/>
    </style:style>
    <style:style style:name="T132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2_2" style:family="text">
      <style:text-properties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2_3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2_4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2_5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2_6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2_7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2_8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33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34" style:family="paragraph" style:parent-style-name="List_20_Paragraph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4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4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4_3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4_4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4_5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35" style:family="paragraph" style:parent-style-name="List_20_Paragraph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5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5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5_3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36" style:family="paragraph" style:parent-style-name="List_20_Paragraph">
      <style:paragraph-properties fo:text-align="justify" fo:text-indent="-0.801cm" fo:line-height="0.776cm" fo:margin-left="0.801cm" fo:margin-right="0.199cm"/>
    </style:style>
    <style:style style:name="T136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6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6_3" style:family="text">
      <style:text-properties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6_4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6_5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6_6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6_7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6_8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6_9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37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38" style:family="paragraph" style:parent-style-name="List_20_Paragraph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8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8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8_3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8_4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39" style:family="paragraph" style:parent-style-name="List_20_Paragraph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9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9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9_3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40" style:family="paragraph" style:parent-style-name="List_20_Paragraph">
      <style:paragraph-properties fo:text-align="justify" fo:text-indent="-0.801cm" fo:line-height="0.776cm" fo:margin-left="0.801cm" fo:margin-right="0.199cm"/>
    </style:style>
    <style:style style:name="T140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40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40_3" style:family="text">
      <style:text-properties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40_4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40_5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40_6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40_7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40_8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40_9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41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42" style:family="paragraph" style:parent-style-name="List_20_Paragraph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42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42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42_3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42_4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43" style:family="paragraph" style:parent-style-name="List_20_Paragraph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43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43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43_3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44" style:family="paragraph" style:parent-style-name="List_20_Paragraph">
      <style:paragraph-properties fo:text-align="justify" fo:text-indent="-0.801cm" fo:line-height="0.776cm" fo:margin-left="0.801cm" fo:margin-right="0.199cm"/>
    </style:style>
    <style:style style:name="T144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44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44_3" style:family="text">
      <style:text-properties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44_4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44_5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44_6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44_7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44_8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44_9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" style:family="table-row">
      <style:table-row-properties style:min-row-height="1.252cm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justify" fo:line-height="0.776cm"/>
    </style:style>
    <style:style style:name="T145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T145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P146" style:family="paragraph" style:parent-style-name="Normal">
      <style:paragraph-properties fo:text-align="justify" fo:line-height="0.776cm"/>
    </style:style>
    <style:style style:name="T146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46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46_3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47" style:family="paragraph" style:parent-style-name="Normal">
      <style:paragraph-properties fo:text-align="justify" fo:line-height="0.776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P148" style:family="paragraph" style:parent-style-name="Normal">
      <style:paragraph-properties fo:text-align="justify" fo:line-height="0.776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P149" style:family="paragraph" style:parent-style-name="Normal">
      <style:paragraph-properties fo:text-align="justify" fo:line-height="0.776cm"/>
    </style:style>
    <style:style style:name="T149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49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50" style:family="paragraph" style:parent-style-name="Normal">
      <style:paragraph-properties fo:text-align="justify" fo:line-height="0.776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P151" style:family="paragraph" style:parent-style-name="Normal">
      <style:paragraph-properties fo:text-align="justify" fo:line-height="0.776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P152" style:family="paragraph" style:parent-style-name="Normal">
      <style:paragraph-properties fo:text-align="justify" fo:line-height="0.776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justify" fo:text-indent="-0.582cm" fo:line-height="0.776cm" fo:margin-left="0.582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P154" style:family="paragraph" style:parent-style-name="List_20_Paragraph">
      <style:paragraph-properties fo:text-align="justify" fo:text-indent="-0.801cm" fo:line-height="0.776cm" fo:margin-left="0.801cm" fo:margin-right="0.199cm"/>
    </style:style>
    <style:style style:name="T154_1" style:family="text">
      <style:text-properties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54_2" style:family="text">
      <style:text-properties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54_3" style:family="text">
      <style:text-properties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54_4" style:family="text">
      <style:text-properties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54_5" style:family="text">
      <style:text-properties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55" style:family="paragraph" style:parent-style-name="List_20_Paragraph">
      <style:paragraph-properties fo:text-align="justify" fo:text-indent="-0.801cm" fo:line-height="0.776cm" fo:margin-left="0.801cm" fo:margin-right="0.199cm"/>
    </style:style>
    <style:style style:name="T155_1" style:family="text">
      <style:text-properties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55_2" style:family="text">
      <style:text-properties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55_3" style:family="text">
      <style:text-properties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55_4" style:family="text">
      <style:text-properties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55_5" style:family="text">
      <style:text-properties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56" style:family="paragraph" style:parent-style-name="Normal">
      <style:paragraph-properties fo:text-align="justify" fo:line-height="0.776cm" fo:margin-right="0.199cm"/>
      <style:text-properties fo:letter-spacing="0cm"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normal" style:font-weight-asian="normal" style:font-weight-complex="normal"/>
    </style:style>
    <style:style style:name="P157" style:family="paragraph" style:parent-style-name="List_20_Paragraph">
      <style:paragraph-properties fo:text-align="justify" fo:text-indent="-0.801cm" fo:line-height="0.776cm" fo:margin-left="0.801cm" fo:margin-right="0.199cm"/>
      <style:text-properties fo:letter-spacing="0cm"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normal" style:font-weight-asian="normal" style:font-weight-complex="normal"/>
    </style:style>
    <style:style style:name="T157_1" style:family="text" style:parent-style-name="Book_20_Title">
      <style:text-properties fo:letter-spacing="0cm"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normal" style:font-weight-asian="normal" style:font-weight-complex="normal"/>
    </style:style>
    <style:style style:name="T157_2" style:family="text" style:parent-style-name="Book_20_Title">
      <style:text-properties fo:letter-spacing="0cm"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normal" style:font-weight-asian="normal" style:font-weight-complex="normal"/>
    </style:style>
    <style:style style:name="T157_3" style:family="text" style:parent-style-name="Book_20_Title">
      <style:text-properties fo:letter-spacing="0cm"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normal" style:font-weight-asian="normal" style:font-weight-complex="normal"/>
    </style:style>
    <style:style style:name="P158" style:family="paragraph" style:parent-style-name="List_20_Paragraph">
      <style:paragraph-properties fo:text-align="justify" fo:text-indent="-0.801cm" fo:line-height="0.776cm" fo:margin-left="0.801cm" fo:margin-right="0.199cm"/>
      <style:text-properties fo:letter-spacing="0cm"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normal" style:font-weight-asian="normal" style:font-weight-complex="normal"/>
    </style:style>
    <style:style style:name="T158_1" style:family="text" style:parent-style-name="Book_20_Title">
      <style:text-properties fo:letter-spacing="0cm"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normal" style:font-weight-asian="normal" style:font-weight-complex="normal"/>
    </style:style>
    <style:style style:name="T158_2" style:family="text" style:parent-style-name="Book_20_Title">
      <style:text-properties fo:letter-spacing="0cm"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normal" style:font-weight-asian="normal" style:font-weight-complex="normal"/>
    </style:style>
    <style:style style:name="T158_3" style:family="text" style:parent-style-name="Book_20_Title">
      <style:text-properties fo:letter-spacing="0cm"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normal" style:font-weight-asian="normal" style:font-weight-complex="normal"/>
    </style:style>
    <style:style style:name="Row4" style:family="table-row">
      <style:table-row-properties style:min-row-height="1.693cm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indent="-0.988cm" fo:line-height="0.776cm" fo:margin-left="0.988cm" fo:margin-right="0.199cm"/>
    </style:style>
    <style:style style:name="T159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60" style:family="paragraph" style:parent-style-name="Normal">
      <style:paragraph-properties fo:text-indent="-0.988cm" fo:line-height="0.776cm" fo:margin-left="0.988cm" fo:margin-right="0.199cm"/>
    </style:style>
    <style:style style:name="T160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60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60_3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61" style:family="paragraph" style:parent-style-name="Normal">
      <style:paragraph-properties fo:line-height="0.776cm" fo:margin-right="0.199cm"/>
    </style:style>
    <style:style style:name="T161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62" style:family="paragraph" style:parent-style-name="List_20_Paragraph">
      <style:paragraph-properties fo:text-indent="-0.847cm" fo:line-height="0.776cm" fo:margin-left="1.626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62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62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62_3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62_4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62_5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62_6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63" style:family="paragraph" style:parent-style-name="List_20_Paragraph">
      <style:paragraph-properties fo:text-indent="-0.847cm" fo:line-height="0.776cm" fo:margin-left="1.626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63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63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63_3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63_4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64" style:family="paragraph" style:parent-style-name="List_20_Paragraph">
      <style:paragraph-properties fo:text-indent="-0.847cm" fo:line-height="0.776cm" fo:margin-left="1.626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64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64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65" style:family="paragraph" style:parent-style-name="List_20_Paragraph">
      <style:paragraph-properties fo:text-indent="-0.847cm" fo:line-height="0.776cm" fo:margin-left="1.626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65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65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66" style:family="paragraph" style:parent-style-name="List_20_Paragraph">
      <style:paragraph-properties fo:text-indent="-0.847cm" fo:line-height="0.776cm" fo:margin-left="1.626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66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66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67" style:family="paragraph" style:parent-style-name="List_20_Paragraph">
      <style:paragraph-properties fo:text-indent="-0.847cm" fo:line-height="0.776cm" fo:margin-left="1.626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67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67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67_3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67_4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68" style:family="paragraph" style:parent-style-name="List_20_Paragraph">
      <style:paragraph-properties fo:text-indent="-0.847cm" fo:line-height="0.776cm" fo:margin-left="1.626cm" fo:margin-right="0.199cm"/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68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68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69" style:family="paragraph" style:parent-style-name="Normal">
      <style:paragraph-properties fo:line-height="0.776cm" fo:margin-right="0.199cm"/>
    </style:style>
    <style:style style:name="T169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70" style:family="paragraph" style:parent-style-name="Normal">
      <style:paragraph-properties style:text-autospace="none" fo:text-align="justify" fo:line-height="0.776cm" fo:margin-left="0.78cm" style:punctuation-wrap="simple"/>
    </style:style>
    <style:style style:name="T170_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70_2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70_3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70_4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70_5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70_6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70_7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70_8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70_9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70_10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70_11" style:family="text">
      <style:text-properties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71" style:family="paragraph" style:parent-style-name="Normal">
      <style:paragraph-properties fo:line-height="0.776cm"/>
      <style:text-properties fo:color="#000000" fo:font-size="14pt" style:font-size-asian="14pt" style:font-size-complex="14pt"/>
    </style:style>
  </office:automatic-styles>
  <office:body>
    <office:text>
      <text:p text:style-name="P1"><text:span text:style-name="T1_1">臺北市政府教育局</text:span><text:span text:style-name="T1_2">暨所屬機關</text:span></text:p>
      <text:p text:style-name="P2"><text:span text:style-name="T2_1">緊急事件</text:span><text:span text:style-name="T2_2">類型</text:span><text:span text:style-name="T2_3">及應變處理程序</text:span><text:span text:style-name="T2_4">表</text:span></text:p>
      <text:p text:style-name="P3"><text:span text:style-name="T3_1"><text:s/></text:span></text:p>
      <table:table table:style-name="Table1">
        <table:table-column table:style-name="Column1"/>
        <table:table-column table:style-name="Column2"/>
        <table:table-header-rows>
          <table:table-row table:style-name="Row1">
            <table:table-cell table:style-name="Cell1">
              <text:p text:style-name="P4"><text:span text:style-name="T4_1">事件</text:span><text:span text:style-name="T4_2">類型</text:span><text:span text:style-name="T4_3">與作為</text:span></text:p>
            </table:table-cell>
            <table:table-cell table:style-name="Cell2">
              <text:p text:style-name="P5"><text:span text:style-name="T5_1">處理</text:span><text:span text:style-name="T5_2">方式</text:span></text:p>
            </table:table-cell>
          </table:table-row>
        </table:table-header-rows>
        <table:table-row table:style-name="Row2">
          <table:table-cell table:style-name="Cell3">
            <text:p text:style-name="P6"><text:span text:style-name="T6_1">一、</text:span><text:span text:style-name="T6_2">事件</text:span><text:span text:style-name="T6_3">類型</text:span></text:p>
            <text:p text:style-name="P7"><text:span text:style-name="T7_1">(</text:span><text:span text:style-name="T7_2">一</text:span><text:span text:style-name="T7_3">)</text:span><text:span text:style-name="T7_4">陰謀危害、驚擾元首、副元首及各級機關首長安全事件</text:span></text:p>
            <text:p text:style-name="P8"/>
            <text:p text:style-name="P9"/>
            <text:p text:style-name="P10"/>
            <text:p text:style-name="P11"/>
            <text:p text:style-name="P12"/>
            <text:p text:style-name="P13"/>
            <text:p text:style-name="P14"/>
            <text:p text:style-name="P15"/>
            <text:p text:style-name="P16"/>
            <text:p text:style-name="P17"/>
            <text:p text:style-name="P18"><text:span text:style-name="T18_1">(</text:span><text:span text:style-name="T18_2">二</text:span><text:span text:style-name="T18_3">)</text:span><text:span text:style-name="T18_4">機關發生火災、爆炸，發現爆炸（裂）物或可疑危險物品</text:span></text:p>
            <text:p text:style-name="P19"/>
            <text:p text:style-name="P20"/>
            <text:p text:style-name="P21"/>
            <text:p text:style-name="P22"/>
            <text:p text:style-name="P23"/>
            <text:p text:style-name="P24"/>
            <text:p text:style-name="P25"/>
            <text:p text:style-name="P26"/>
            <text:p text:style-name="P27"/>
            <text:p text:style-name="P28"/>
            <text:p text:style-name="P29"><text:span text:style-name="T29_1">(</text:span><text:span text:style-name="T29_2">三</text:span><text:span text:style-name="T29_3">)</text:span><text:span text:style-name="T29_4">機關發生破壞、竊盜、搶劫、勒索或</text:span><text:span text:style-name="T29_5">其他</text:span><text:span text:style-name="T29_6">暴力事件</text:span></text:p>
            <text:p text:style-name="P30"/>
            <text:p text:style-name="P31"/>
            <text:p text:style-name="P32"/>
            <text:p text:style-name="P33"/>
            <text:p text:style-name="P34"/>
            <text:p text:style-name="P35"/>
            <text:p text:style-name="P36"/>
            <text:p text:style-name="P37"/>
            <text:p text:style-name="P38"/>
            <text:p text:style-name="P39"/>
            <text:p text:style-name="P40"/>
            <text:p text:style-name="P41"><text:span text:style-name="T41_1">(</text:span><text:span text:style-name="T41_2">四</text:span><text:span text:style-name="T41_3">)</text:span><text:span text:style-name="T41_4">重大交通事故、工安事件及集體疑似飲食中毒事件</text:span></text:p>
            <text:p text:style-name="P42"/>
            <text:p text:style-name="P43"/>
            <text:p text:style-name="P44"/>
            <text:p text:style-name="P45"/>
            <text:p text:style-name="P46"/>
            <text:p text:style-name="P47"/>
            <text:p text:style-name="P48"/>
            <text:p text:style-name="P49"/>
            <text:p text:style-name="P50"><text:span text:style-name="T50_1">(</text:span><text:span text:style-name="T50_2">五</text:span><text:span text:style-name="T50_3">)</text:span><text:span text:style-name="T50_4">風災、水災、震災等天然災害或其他災害造成機關設施損毀或人員傷亡事件</text:span></text:p>
            <text:p text:style-name="P51"/>
            <text:p text:style-name="P52"/>
            <text:p text:style-name="P53"/>
            <text:p text:style-name="P54"/>
            <text:p text:style-name="P55"/>
            <text:p text:style-name="P56"/>
            <text:p text:style-name="P57"><text:span text:style-name="T57_1">(</text:span><text:span text:style-name="T57_2">六</text:span><text:span text:style-name="T57_3">)</text:span><text:span text:style-name="T57_4">陳情請願預警</text:span><text:span text:style-name="T57_5">/</text:span><text:span text:style-name="T57_6">抗爭事件</text:span></text:p>
            <text:p text:style-name="P58"/>
            <text:p text:style-name="P59"/>
            <text:p text:style-name="P60"/>
            <text:p text:style-name="P61"/>
            <text:p text:style-name="P62"/>
            <text:p text:style-name="P63"/>
            <text:p text:style-name="P64"/>
            <text:p text:style-name="P65"/>
            <text:p text:style-name="P66"/>
            <text:p text:style-name="P67"/>
            <text:p text:style-name="P68"/>
            <text:p text:style-name="P69"><text:span text:style-name="T69_1">(</text:span><text:span text:style-name="T69_2">七</text:span><text:span text:style-name="T69_3">)</text:span><text:span text:style-name="T69_4">經媒體大幅報導之負面新聞事件</text:span></text:p>
            <text:p text:style-name="P70"/>
            <text:p text:style-name="P71"/>
            <text:p text:style-name="P72"/>
            <text:p text:style-name="P73"/>
            <text:p text:style-name="P74"/>
            <text:p text:style-name="P75"/>
            <text:p text:style-name="P76"/>
            <text:p text:style-name="P77"/>
            <text:p text:style-name="P78"><text:span text:style-name="T78_1">(</text:span><text:span text:style-name="T78_2">八</text:span><text:span text:style-name="T78_3">)</text:span><text:span text:style-name="T78_4">機關主管業務發生之社會事件</text:span></text:p>
            <text:p text:style-name="P79"/>
            <text:p text:style-name="P80"/>
            <text:p text:style-name="P81"/>
            <text:p text:style-name="P82"/>
            <text:p text:style-name="P83"/>
            <text:p text:style-name="P84"/>
            <text:p text:style-name="P85"/>
            <text:p text:style-name="P86"/>
            <text:p text:style-name="P87"><text:span text:style-name="T87_1">(</text:span><text:span text:style-name="T87_2">九</text:span><text:span text:style-name="T87_3">)</text:span><text:span text:style-name="T87_4">其他重大偶突發或資通安全事件</text:span></text:p>
            <text:p text:style-name="P88"/>
            <text:p text:style-name="P89"/>
            <text:p text:style-name="P90"/>
            <text:p text:style-name="P91"/>
            <text:p text:style-name="P92"/>
            <text:p text:style-name="P93"/>
            <text:p text:style-name="P94"/>
            <text:p text:style-name="P95"><text:span text:style-name="T95_1">(</text:span><text:span text:style-name="T95_2">十</text:span><text:span text:style-name="T95_3">)</text:span><text:span text:style-name="T95_4">蒐得或接獲</text:span><text:span text:style-name="T95_5">危安事故預警資料</text:span></text:p>
            <text:p text:style-name="P96"/>
          </table:table-cell>
          <table:table-cell table:style-name="Cell4">
            <text:p text:style-name="P97"/>
            <text:list text:style-name="LS21" xml:id="list0">
              <text:list-item>
                <text:p text:style-name="P98"><text:span text:style-name="T98_1">各</text:span><text:span text:style-name="T98_2">科室、</text:span><text:span text:style-name="T98_3">機關</text:span><text:span text:style-name="T98_4">先依權責加以採取相關疏處、防制措施。</text:span></text:p>
              </text:list-item>
              <text:list-item>
                <text:p text:style-name="P99"><text:span text:style-name="T99_1">瞭解發現人姓名、發現時間、地點、不法分子人數、危害或破壞方式及為首分子基本人資</text:span><text:span text:style-name="T99_2">等資訊，</text:span><text:span text:style-name="T99_3">通</text:span><text:span text:style-name="T99_4">知</text:span><text:span text:style-name="T99_5">警方</text:span><text:span text:style-name="T99_6">並依「臺北市政府教育局暨所屬機關緊急事件處理標準作業流程圖」進行通報作業</text:span><text:span text:style-name="T99_7">。</text:span></text:p>
              </text:list-item>
              <text:list-item>
                <text:p text:style-name="P100"><text:span text:style-name="T100_1">持續掌握案情並視事件發展情況</text:span><text:span text:style-name="T100_2">尋求</text:span><text:span text:style-name="T100_3">必要、足夠之支援、協調。</text:span></text:p>
              </text:list-item>
              <text:list-item>
                <text:p text:style-name="P101"><text:span text:style-name="T101_1">各</text:span><text:span text:style-name="T101_2">機關</text:span><text:span text:style-name="T101_3">(若為本局局內發生事件則為案關科室)</text:span><text:span text:style-name="T101_4">於事件發生後</text:span><text:span text:style-name="T101_5">2</text:span><text:span text:style-name="T101_6">日內，應填具「臺北市政府教育局暨所屬機關緊急事件通報表」並送</text:span><text:span text:style-name="T101_7">本局</text:span><text:span text:style-name="T101_8">政風室。</text:span></text:p>
              </text:list-item>
            </text:list>
            <text:p text:style-name="P102"/>
            <text:list text:style-name="LS22" xml:id="list4">
              <text:list-item>
                <text:p text:style-name="P103"><text:span text:style-name="T103_1">各</text:span><text:span text:style-name="T103_2">科室、</text:span><text:span text:style-name="T103_3">機關</text:span><text:span text:style-name="T103_4">先依權責加以採取相關疏處、防制措施。</text:span></text:p>
              </text:list-item>
              <text:list-item>
                <text:p text:style-name="P104"><text:span text:style-name="T104_1">瞭解發現人姓名、發現時間、地點、經過情形及可疑危險物品或爆炸（裂）物特徵，</text:span><text:span text:style-name="T104_2">通</text:span><text:span text:style-name="T104_3">知</text:span><text:span text:style-name="T104_4">警方</text:span><text:span text:style-name="T104_5">並依「臺北市政府教育局暨所屬機關緊急事件處理標準作業流程圖」</text:span><text:span text:style-name="T104_6">進</text:span><text:span text:style-name="T104_7">行通報作業</text:span><text:span text:style-name="T104_8">。</text:span></text:p>
              </text:list-item>
              <text:list-item>
                <text:p text:style-name="P105"><text:span text:style-name="T105_1">維持現場秩序並</text:span><text:span text:style-name="T105_2">靜候警方處理。</text:span></text:p>
              </text:list-item>
              <text:list-item>
                <text:p text:style-name="P106"><text:span text:style-name="T106_1">持續掌握案情並視事件發展情況</text:span><text:span text:style-name="T106_2">尋求</text:span><text:span text:style-name="T106_3">必要、足夠之支援、協調。</text:span></text:p>
              </text:list-item>
              <text:list-item>
                <text:p text:style-name="P107"><text:span text:style-name="T107_1">各</text:span><text:span text:style-name="T107_2">機關</text:span><text:span text:style-name="T107_3">(若為本局局內發生事件則為案關科室)</text:span><text:span text:style-name="T107_4">於事件發生後</text:span><text:span text:style-name="T107_5">2</text:span><text:span text:style-name="T107_6">日內，應填具「臺北市政府教育局暨所屬機關緊急事件通報表」並送</text:span><text:span text:style-name="T107_7">本局</text:span><text:span text:style-name="T107_8">政風室。</text:span></text:p>
              </text:list-item>
            </text:list>
            <text:p text:style-name="P108"/>
            <text:list text:style-name="LS23" xml:id="list9">
              <text:list-item>
                <text:p text:style-name="P109"><text:span text:style-name="T109_1">各</text:span><text:span text:style-name="T109_2">科室、</text:span><text:span text:style-name="T109_3">機關</text:span><text:span text:style-name="T109_4">先依權責加以採取相關疏處、防制措施。</text:span></text:p>
              </text:list-item>
              <text:list-item>
                <text:p text:style-name="P110"><text:span text:style-name="T110_1">瞭解破壞、損失情形，並研判事件發生原因及涉案人員，通</text:span><text:span text:style-name="T110_2">知</text:span><text:span text:style-name="T110_3">警方</text:span><text:span text:style-name="T110_4">並依「臺北市政府教育局暨所屬機關緊急事件處理標準作業流程圖」</text:span><text:span text:style-name="T110_5">進</text:span><text:span text:style-name="T110_6">行通報作業</text:span><text:span text:style-name="T110_7">。</text:span></text:p>
              </text:list-item>
              <text:list-item>
                <text:p text:style-name="P111"><text:span text:style-name="T111_1">保持現場完整並靜候警方處理。</text:span></text:p>
              </text:list-item>
              <text:list-item>
                <text:p text:style-name="P112"><text:span text:style-name="T112_1">持續掌握案情並視事件發展情況</text:span><text:span text:style-name="T112_2">尋求</text:span><text:span text:style-name="T112_3">必要、足夠之支援、協調。</text:span></text:p>
              </text:list-item>
              <text:list-item>
                <text:p text:style-name="P113"><text:span text:style-name="T113_1">各</text:span><text:span text:style-name="T113_2">機關</text:span><text:span text:style-name="T113_3">(若為本局局內發生事件則為案關科室)</text:span><text:span text:style-name="T113_4">於事件發生後</text:span><text:span text:style-name="T113_5">2</text:span><text:span text:style-name="T113_6">日內，應填具「臺北市政府教育局暨所屬機關緊急事件通報表」並送</text:span><text:span text:style-name="T113_7">本局</text:span><text:span text:style-name="T113_8">政風室。</text:span></text:p>
              </text:list-item>
            </text:list>
            <text:p text:style-name="P114"/>
            <text:list text:style-name="LS24" xml:id="list14">
              <text:list-item>
                <text:p text:style-name="P115"><text:span text:style-name="T115_1">各</text:span><text:span text:style-name="T115_2">科室、</text:span><text:span text:style-name="T115_3">機關</text:span><text:span text:style-name="T115_4">先依權責加以採取相關疏處、防制措施。</text:span></text:p>
              </text:list-item>
              <text:list-item>
                <text:p text:style-name="P116"><text:span text:style-name="T116_1">通報</text:span><text:span text:style-name="T116_2">119</text:span><text:span text:style-name="T116_3">並依「臺北市政府教育局暨所屬機關緊急事件處理標準作業流程圖」</text:span><text:span text:style-name="T116_4">進</text:span><text:span text:style-name="T116_5">行通報作業</text:span><text:span text:style-name="T116_6">。</text:span></text:p>
              </text:list-item>
              <text:list-item>
                <text:p text:style-name="P117"><text:span text:style-name="T117_1">持續掌握案情並視事件發展情況</text:span><text:span text:style-name="T117_2">尋求</text:span><text:span text:style-name="T117_3">必要、足夠之支援、協調。</text:span></text:p>
              </text:list-item>
              <text:list-item>
                <text:p text:style-name="P118"><text:span text:style-name="T118_1">各</text:span><text:span text:style-name="T118_2">機關</text:span><text:span text:style-name="T118_3">(若為本局局內發生事件則為案關科室)</text:span><text:span text:style-name="T118_4">於事件發生後</text:span><text:span text:style-name="T118_5">2</text:span><text:span text:style-name="T118_6">日內，應填具「臺北市政府教育局暨所屬機關緊急事件通報表」並送</text:span><text:span text:style-name="T118_7">本局</text:span><text:span text:style-name="T118_8">政風室</text:span><text:span text:style-name="T118_9">。</text:span></text:p>
              </text:list-item>
            </text:list>
            <text:p text:style-name="P119"/>
            <text:list text:style-name="LS25" xml:id="list18">
              <text:list-item>
                <text:p text:style-name="P120"><text:span text:style-name="T120_1">各</text:span><text:span text:style-name="T120_2">科室、</text:span><text:span text:style-name="T120_3">機關</text:span><text:span text:style-name="T120_4">先依權責加以採取相關疏處、防制措施。</text:span></text:p>
              </text:list-item>
              <text:list-item>
                <text:p text:style-name="P121"><text:span text:style-name="T121_1">通報</text:span><text:span text:style-name="T121_2">119</text:span><text:span text:style-name="T121_3">並依「臺北市政府教育局暨所屬機關緊急事件處理標準作業流程圖」</text:span><text:span text:style-name="T121_4">進</text:span><text:span text:style-name="T121_5">行通報作業</text:span><text:span text:style-name="T121_6">。</text:span></text:p>
              </text:list-item>
              <text:list-item>
                <text:p text:style-name="P122"><text:span text:style-name="T122_1">持續掌握案情並視事件發展情況</text:span><text:span text:style-name="T122_2">尋求</text:span><text:span text:style-name="T122_3">必要、足夠之支援、協調。</text:span></text:p>
              </text:list-item>
              <text:list-item>
                <text:p text:style-name="P123"><text:span text:style-name="T123_1">各</text:span><text:span text:style-name="T123_2">機關</text:span><text:span text:style-name="T123_3">(若為本局局內發生事件則為案關科室)</text:span><text:span text:style-name="T123_4">於事件發生後</text:span><text:span text:style-name="T123_5">2</text:span><text:span text:style-name="T123_6">日內，應填具「臺北市政府教育局暨所屬機關緊急事件通報表」並送</text:span><text:span text:style-name="T123_7">本局</text:span><text:span text:style-name="T123_8">政風室。</text:span></text:p>
              </text:list-item>
            </text:list>
            <text:p text:style-name="P124"/>
            <text:list text:style-name="LS31" xml:id="list22">
              <text:list-item>
                <text:p text:style-name="P125"><text:span text:style-name="T125_1">各</text:span><text:span text:style-name="T125_2">科室、</text:span><text:span text:style-name="T125_3">機關</text:span><text:span text:style-name="T125_4">先依權責加以採取相關疏處、防制措施。</text:span></text:p>
              </text:list-item>
              <text:list-item>
                <text:p text:style-name="P126"><text:span text:style-name="T126_1">瞭解陳情請願原因、訴求、人數、抗爭方式、群眾情緒、為首者分子基本人資</text:span><text:span text:style-name="T126_2">等資訊，</text:span><text:span text:style-name="T126_3">並依「臺北市政府教育局暨所屬機關緊急事件處理標準作業流程圖」</text:span><text:span text:style-name="T126_4">進</text:span><text:span text:style-name="T126_5">行通報作業</text:span><text:span text:style-name="T126_6">。</text:span></text:p>
              </text:list-item>
              <text:list-item>
                <text:p text:style-name="P127"><text:span text:style-name="T127_1">持續掌握案情並視事件發展情況</text:span><text:span text:style-name="T127_2">尋求</text:span><text:span text:style-name="T127_3">必要、足夠之支援、協調。</text:span></text:p>
              </text:list-item>
              <text:list-item>
                <text:p text:style-name="P128"><text:span text:style-name="T128_1">各</text:span><text:span text:style-name="T128_2">機關</text:span><text:span text:style-name="T128_3">(若為本局局內發生事件則為案關科室)</text:span><text:span text:style-name="T128_4">於事件發生後</text:span><text:span text:style-name="T128_5">2</text:span><text:span text:style-name="T128_6">日內，應填具「臺北市政府教育局暨所屬機關緊急事件通報表」並送</text:span><text:span text:style-name="T128_7">本局</text:span><text:span text:style-name="T128_8">政風室</text:span><text:span text:style-name="T128_9">。</text:span></text:p>
              </text:list-item>
            </text:list>
            <text:p text:style-name="P129"/>
            <text:list text:style-name="LS26" xml:id="list26">
              <text:list-item>
                <text:p text:style-name="P130"><text:span text:style-name="T130_1">瞭解事件發生原由，研析</text:span><text:span text:style-name="T130_2">查證</text:span><text:span text:style-name="T130_3">，</text:span><text:span text:style-name="T130_4">並依「臺北市政府教育局暨所屬機關緊急事件處理標準作業流程圖」</text:span><text:span text:style-name="T130_5">進</text:span><text:span text:style-name="T130_6">行通報作業</text:span><text:span text:style-name="T130_7">。</text:span></text:p>
              </text:list-item>
              <text:list-item>
                <text:p text:style-name="P131"><text:span text:style-name="T131_1">持續掌握案情並視事件發展情況</text:span><text:span text:style-name="T131_2">尋求</text:span><text:span text:style-name="T131_3">必要、足夠之支援、協調。</text:span></text:p>
              </text:list-item>
              <text:list-item>
                <text:p text:style-name="P132"><text:span text:style-name="T132_1">各機關</text:span><text:span text:style-name="T132_2">(若為本局局內發生事件則為案關科室)</text:span><text:span text:style-name="T132_3">於事件發生後</text:span><text:span text:style-name="T132_4">2</text:span><text:span text:style-name="T132_5">日內，應填具「臺北市政府教育局暨所屬機關緊急事件通報表」並送</text:span><text:span text:style-name="T132_6">本局</text:span><text:span text:style-name="T132_7">政風室</text:span><text:span text:style-name="T132_8">。</text:span></text:p>
              </text:list-item>
            </text:list>
            <text:p text:style-name="P133"/>
            <text:list text:style-name="LS27" xml:id="list29">
              <text:list-item>
                <text:p text:style-name="P134"><text:span text:style-name="T134_1">瞭解事件發生原由，研析查證，</text:span><text:span text:style-name="T134_2">並依「臺北市政府教育局暨所屬機關緊急事件處理標準作業流程圖」</text:span><text:span text:style-name="T134_3">進</text:span><text:span text:style-name="T134_4">行通報作業</text:span><text:span text:style-name="T134_5">。</text:span></text:p>
              </text:list-item>
              <text:list-item>
                <text:p text:style-name="P135"><text:span text:style-name="T135_1">持續掌握案情並視事件發展情況</text:span><text:span text:style-name="T135_2">尋求</text:span><text:span text:style-name="T135_3">必要、足夠之支援、協調。</text:span></text:p>
              </text:list-item>
              <text:list-item>
                <text:p text:style-name="P136"><text:span text:style-name="T136_1">各</text:span><text:span text:style-name="T136_2">機關</text:span><text:span text:style-name="T136_3">(若為本局局內發生事件則為案關科室)</text:span><text:span text:style-name="T136_4">於事件發生後</text:span><text:span text:style-name="T136_5">2</text:span><text:span text:style-name="T136_6">日內，應填具「臺北市政府教育局暨所屬機關緊急事件通報表」並送</text:span><text:span text:style-name="T136_7">本局</text:span><text:span text:style-name="T136_8">政風室</text:span><text:span text:style-name="T136_9">。</text:span></text:p>
              </text:list-item>
            </text:list>
            <text:p text:style-name="P137"/>
            <text:list text:style-name="LS28" xml:id="list32">
              <text:list-item>
                <text:p text:style-name="P138"><text:span text:style-name="T138_1">各</text:span><text:span text:style-name="T138_2">科室、</text:span><text:span text:style-name="T138_3">機關</text:span><text:span text:style-name="T138_4">先依權責加以採取相關疏處、防制措施。</text:span></text:p>
              </text:list-item>
              <text:list-item>
                <text:p text:style-name="P139"><text:span text:style-name="T139_1">持續掌握案情並視事件發展情況</text:span><text:span text:style-name="T139_2">尋求</text:span><text:span text:style-name="T139_3">必要、足夠之支援、協調。</text:span></text:p>
              </text:list-item>
              <text:list-item>
                <text:p text:style-name="P140"><text:span text:style-name="T140_1">各</text:span><text:span text:style-name="T140_2">機關</text:span><text:span text:style-name="T140_3">(若為本局局內發生事件則為案關科室)</text:span><text:span text:style-name="T140_4">於事件發生後</text:span><text:span text:style-name="T140_5">2</text:span><text:span text:style-name="T140_6">日內，應填具「臺北市政府教育局暨所屬機關緊急事件通報表」並送</text:span><text:span text:style-name="T140_7">本局</text:span><text:span text:style-name="T140_8">政風室</text:span><text:span text:style-name="T140_9">。</text:span></text:p>
              </text:list-item>
            </text:list>
            <text:p text:style-name="P141"/>
            <text:list text:style-name="LS29" xml:id="list35">
              <text:list-item>
                <text:p text:style-name="P142"><text:span text:style-name="T142_1">各</text:span><text:span text:style-name="T142_2">科室、</text:span><text:span text:style-name="T142_3">機關</text:span><text:span text:style-name="T142_4">先依權責加以採取相關疏處、防制措施。</text:span></text:p>
              </text:list-item>
              <text:list-item>
                <text:p text:style-name="P143"><text:span text:style-name="T143_1">持續掌握案情並視事件發展情況</text:span><text:span text:style-name="T143_2">尋求</text:span><text:span text:style-name="T143_3">必要、足夠之支援、協調。</text:span></text:p>
              </text:list-item>
              <text:list-item>
                <text:p text:style-name="P144"><text:span text:style-name="T144_1">各</text:span><text:span text:style-name="T144_2">機關</text:span><text:span text:style-name="T144_3">(若為本局局內發生事件則為案關科室)</text:span><text:span text:style-name="T144_4">於事件發生後</text:span><text:span text:style-name="T144_5">2</text:span><text:span text:style-name="T144_6">日內，應填具「臺北市政府教育局暨所屬機關緊急事件通報表」並送</text:span><text:span text:style-name="T144_7">本局</text:span><text:span text:style-name="T144_8">政風室</text:span><text:span text:style-name="T144_9">。</text:span></text:p>
              </text:list-item>
            </text:list>
          </table:table-cell>
        </table:table-row>
        <table:table-row table:style-name="Row3">
          <table:table-cell table:style-name="Cell5">
            <text:p text:style-name="P145"><text:span text:style-name="T145_1">二、</text:span><text:span text:style-name="T145_2">通報時效</text:span></text:p>
            <text:p text:style-name="P146"><text:span text:style-name="T146_1">（一）</text:span><text:span text:style-name="T146_2">危安事</text:span><text:span text:style-name="T146_3">件</text:span></text:p>
            <text:p text:style-name="P147"/>
            <text:p text:style-name="P148"/>
            <text:p text:style-name="P149"><text:span text:style-name="T149_1">（二）</text:span><text:span text:style-name="T149_2">重大輿情報導</text:span></text:p>
            <text:p text:style-name="P150"/>
            <text:p text:style-name="P151"/>
            <text:p text:style-name="P152"/>
          </table:table-cell>
          <table:table-cell table:style-name="Cell6">
            <text:p text:style-name="P153"/>
            <text:list text:style-name="LS36" xml:id="list38">
              <text:list-item>
                <text:p text:style-name="P154"><text:span text:style-name="T154_1">重大</text:span><text:span text:style-name="T154_2">危安</text:span><text:span text:style-name="T154_3">事件：發生事故後</text:span><text:span text:style-name="T154_4">30</text:span><text:span text:style-name="T154_5">分鐘內通報。</text:span></text:p>
              </text:list-item>
              <text:list-item>
                <text:p text:style-name="P155"><text:span text:style-name="T155_1">一般</text:span><text:span text:style-name="T155_2">危安</text:span><text:span text:style-name="T155_3">事件：發生事故後</text:span><text:span text:style-name="T155_4">60</text:span><text:span text:style-name="T155_5">分鐘內通報。</text:span></text:p>
              </text:list-item>
            </text:list>
            <text:p text:style-name="P156"/>
            <text:list text:style-name="LS37" xml:id="list40">
              <text:list-item>
                <text:p text:style-name="P157"><text:span text:style-name="T157_1">平面媒體日報：平日上午8時前、假日上午8時30分前</text:span><text:span text:style-name="T157_2">通報</text:span><text:span text:style-name="T157_3">。</text:span></text:p>
              </text:list-item>
              <text:list-item>
                <text:p text:style-name="P158"><text:span text:style-name="T158_1">電視及廣播：於新聞或跑馬燈首次播出之1小時內</text:span><text:span text:style-name="T158_2">通報</text:span><text:span text:style-name="T158_3">。</text:span></text:p>
              </text:list-item>
            </text:list>
          </table:table-cell>
        </table:table-row>
        <table:table-row table:style-name="Row4">
          <table:table-cell table:style-name="Cell7" table:number-columns-spanned="2">
            <text:p text:style-name="P159"><text:span text:style-name="T159_1">備註：</text:span></text:p>
            <text:p text:style-name="P160"><text:span text:style-name="T160_1">一、重大危安事</text:span><text:span text:style-name="T160_2">件</text:span><text:span text:style-name="T160_3">標準：</text:span></text:p>
            <text:p text:style-name="P161"><text:span text:style-name="T161_1">（一）機關內：</text:span></text:p>
            <text:list text:style-name="LS38" xml:id="list42">
              <text:list-item>
                <text:p text:style-name="P162"><text:span text:style-name="T162_1">危害機關人員設施安全事件造成機關人員死亡</text:span><text:span text:style-name="T162_2">3</text:span><text:span text:style-name="T162_3">人以上或受傷</text:span><text:span text:style-name="T162_4">10</text:span><text:span text:style-name="T162_5">人以上</text:span><text:span text:style-name="T162_6">。</text:span></text:p>
              </text:list-item>
              <text:list-item>
                <text:p text:style-name="P163"><text:span text:style-name="T163_1">財物損失</text:span><text:span text:style-name="T163_2">5000</text:span><text:span text:style-name="T163_3">萬元以上</text:span><text:span text:style-name="T163_4">。</text:span></text:p>
              </text:list-item>
              <text:list-item>
                <text:p text:style-name="P164"><text:span text:style-name="T164_1">人為故意之危害或破壞事件</text:span><text:span text:style-name="T164_2">。</text:span></text:p>
              </text:list-item>
              <text:list-item>
                <text:p text:style-name="P165"><text:span text:style-name="T165_1">涉及簡任級以上機關首長、副首長</text:span><text:span text:style-name="T165_2">。</text:span></text:p>
              </text:list-item>
              <text:list-item>
                <text:p text:style-name="P166"><text:span text:style-name="T166_1">媒體大幅報導之重大負面新聞或具有延展擴大可能之重大爭議事件</text:span><text:span text:style-name="T166_2">。</text:span></text:p>
              </text:list-item>
              <text:list-item>
                <text:p text:style-name="P167"><text:span text:style-name="T167_1">陳情請願人數</text:span><text:span text:style-name="T167_2">200</text:span><text:span text:style-name="T167_3">人以上</text:span><text:span text:style-name="T167_4">。</text:span></text:p>
              </text:list-item>
              <text:list-item>
                <text:p text:style-name="P168"><text:span text:style-name="T168_1">發生嚴重暴力衝突造成人員傷亡者</text:span><text:span text:style-name="T168_2">。</text:span></text:p>
              </text:list-item>
            </text:list>
            <text:p text:style-name="P169"><text:span text:style-name="T169_1">（二）機關外：</text:span></text:p>
            <text:p text:style-name="P170"><text:span text:style-name="T170_1">依市府政風</text:span><text:span text:style-name="T170_2">處</text:span><text:span text:style-name="T170_3">96</text:span><text:span text:style-name="T170_4">年</text:span><text:span text:style-name="T170_5">1</text:span><text:span text:style-name="T170_6">月</text:span><text:span text:style-name="T170_7">15</text:span><text:span text:style-name="T170_8">日</text:span><text:span text:style-name="T170_9">北市政一字第</text:span><text:span text:style-name="T170_10">09630043600</text:span><text:span text:style-name="T170_11">號函頒之「政風機構重大災害通報範圍」內容（如風災、水災、震災、土石流重大火災、爆炸災害、水利設施災害、旱災、公用氣體與油料管線災害、輸電線路災害、礦災、空難、海難、陸上交通事故、毒性化學物質災害、海洋污染、疫災、動植物疫災、寒害、職業災害、核能災害及其他具新聞性、政治性或敏感性者）。</text:span></text:p>
          </table:table-cell>
          <table:covered-table-cell/>
        </table:table-row>
      </table:table>
      <text:p text:style-name="P17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Heading_20_1" style:display-name="Heading 1" style:family="paragraph" style:parent-style-name="Normal" style:default-outline-level="1">
      <style:paragraph-properties fo:line-height="300%" fo:margin-top="0.318cm" fo:margin-bottom="0.318cm" fo:keep-with-next="always"/>
      <style:text-properties style:font-name="Cambria" fo:font-size="26pt" style:font-name-asian="新細明體" style:font-size-asian="26pt" style:font-name-complex="Times New Roman" style:font-size-complex="26pt" fo:font-weight="bold" style:font-weight-asian="bold" style:font-weight-complex="bold" style:letter-kerning="true"/>
    </style:style>
    <style:style style:name="Heading_20_2" style:display-name="Heading 2" style:family="paragraph" style:parent-style-name="Normal" style:default-outline-level="2">
      <style:paragraph-properties fo:line-height="300%" fo:keep-with-next="always"/>
      <style:text-properties style:font-name="Cambria" fo:font-size="24pt" style:font-name-asian="新細明體" style:font-size-asian="24pt" style:font-name-complex="Times New Roman" style:font-size-complex="24pt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line-height="300%" fo:keep-with-next="always"/>
      <style:text-properties style:font-name="Cambria" fo:font-size="18pt" style:font-name-asian="新細明體" style:font-size-asian="18pt" style:font-name-complex="Times New Roman" style:font-size-complex="18pt"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line-height="300%" fo:keep-with-next="always"/>
      <style:text-properties style:font-name="Cambria" fo:font-size="18pt" style:font-name-asian="新細明體" style:font-size-asian="18pt" style:font-name-complex="Times New Roman" style:font-size-complex="18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font-name="Times New Roman" fo:font-size="10pt" style:font-name-asian="標楷體" style:font-size-asian="10pt" style:font-name-complex="Times New Roman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size="10pt" style:font-name-asian="標楷體" style:font-size-asian="10pt" style:font-name-complex="Times New Roman" style:font-size-complex="10pt"/>
    </style:style>
    <style:style style:name="List_20_Paragraph" style:display-name="List Paragraph" style:family="paragraph" style:parent-style-name="Normal">
      <style:paragraph-properties fo:margin-left="0.847cm"/>
    </style:style>
    <style:style style:name="Title" style:family="paragraph" style:parent-style-name="Normal" style:default-outline-level="1">
      <style:paragraph-properties fo:text-align="center" fo:margin-top="0.423cm" fo:margin-bottom="0.106cm"/>
      <style:text-properties style:font-name="Cambria" fo:font-size="16pt" style:font-name-asian="新細明體" style:font-size-asian="16pt" style:font-name-complex="Times New Roman" style:font-size-complex="16pt" fo:font-weight="bold" style:font-weight-asian="bold" style:font-weight-complex="bold"/>
    </style:style>
    <style:style style:name="標題_20_字元" style:display-name="標題 字元" style:family="text" style:parent-style-name="Default_20_Paragraph_20_Font">
      <style:text-properties style:font-name="Cambria" fo:font-size="16pt" style:font-name-asian="新細明體" style:font-size-asian="16pt" style:font-name-complex="Times New Roman" style:font-size-complex="16pt" fo:font-weight="bold" style:font-weight-asian="bold" style:font-weight-complex="bold"/>
    </style:style>
    <style:style style:name="標題_20_2_20_字元" style:display-name="標題 2 字元" style:family="text" style:parent-style-name="Default_20_Paragraph_20_Font">
      <style:text-properties style:font-name="Cambria" fo:font-size="24pt" style:font-name-asian="新細明體" style:font-size-asian="24pt" style:font-name-complex="Times New Roman" style:font-size-complex="24pt" fo:font-weight="bold" style:font-weight-asian="bold" style:font-weight-complex="bold"/>
    </style:style>
    <style:style style:name="標題_20_1_20_字元" style:display-name="標題 1 字元" style:family="text" style:parent-style-name="Default_20_Paragraph_20_Font">
      <style:text-properties style:font-name="Cambria" fo:font-size="26pt" style:font-name-asian="新細明體" style:font-size-asian="26pt" style:font-name-complex="Times New Roman" style:font-size-complex="26pt" fo:font-weight="bold" style:font-weight-asian="bold" style:font-weight-complex="bold" style:letter-kerning="true"/>
    </style:style>
    <style:style style:name="標題_20_3_20_字元" style:display-name="標題 3 字元" style:family="text" style:parent-style-name="Default_20_Paragraph_20_Font">
      <style:text-properties style:font-name="Cambria" fo:font-size="18pt" style:font-name-asian="新細明體" style:font-size-asian="18pt" style:font-name-complex="Times New Roman" style:font-size-complex="18pt" fo:font-weight="bold" style:font-weight-asian="bold" style:font-weight-complex="bold"/>
    </style:style>
    <style:style style:name="標題_20_4_20_字元" style:display-name="標題 4 字元" style:family="text" style:parent-style-name="Default_20_Paragraph_20_Font">
      <style:text-properties style:font-name="Cambria" fo:font-size="18pt" style:font-name-asian="新細明體" style:font-size-asian="18pt" style:font-name-complex="Times New Roman" style:font-size-complex="18pt"/>
    </style:style>
    <style:style style:name="Subtle_20_Emphasis" style:display-name="Subtle Emphasis" style:family="text" style:parent-style-name="Default_20_Paragraph_20_Font">
      <style:text-properties fo:font-style="italic" style:font-style-asian="italic" style:font-style-complex="italic" fo:color="#808080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ook_20_Title" style:display-name="Book Title" style:family="text" style:parent-style-name="Default_20_Paragraph_20_Font">
      <style:text-properties fo:letter-spacing="0.009cm" fo:font-variant="small-caps" fo:font-weight="bold" style:font-weight-asian="bold" style:font-weight-complex="bold"/>
    </style:style>
    <text:list-style style:name="LS1">
      <text:list-level-style-number style:num-format="1" text:style-name="List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)" style:num-prefix="(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、" text:level="1">
        <style:list-level-properties text:space-before="0.741cm" text:min-label-width="1.27cm" fo:text-align="start" text:list-level-position-and-space-mode="label-alignment">
          <style:list-level-label-alignment text:label-followed-by="listtab" fo:margin-left="2.011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281cm" text:min-label-distance="0.847cm" fo:text-align="end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281cm" text:min-label-width="0.847cm" fo:text-align="start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821cm" text:min-label-distance="0.847cm" fo:text-align="end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821cm" text:min-label-width="0.847cm" fo:text-align="start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361cm" text:min-label-distance="0.847cm" fo:text-align="end" text:list-level-position-and-space-mode="label-alignment">
          <style:list-level-label-alignment text:label-followed-by="listtab" fo:margin-left="8.361cm" fo:text-indent="-0.847cm"/>
        </style:list-level-properties>
      </text:list-level-style-number>
    </text:list-style>
    <text:list-style style:name="LS4">
      <text:list-level-style-number style:num-format="1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="Times New Roman" style:font-name-asian="標楷體" style:font-name-complex="Times New Roman"/>
    </style:style>
    <text:list-style style:name="LS5">
      <text:list-level-style-number style:num-format="1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Times New Roman" style:font-name-asian="標楷體" style:font-name-complex="Times New Roman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Times New Roman"/>
    </style:style>
    <text:list-style style:name="LS6">
      <text:list-level-style-number style:num-format="1" text:style-name="List6Level0" style:num-suffix=")" style:num-prefix="(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1" text:style-name="List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1" text:style-name="List10Level0" style:num-suffix=")" style:num-prefix="(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1">
      <text:list-level-style-number style:num-format="1" text:style-name="List1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1" text:style-name="List12Level0" style:num-suffix=")" style:num-prefix="(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3">
      <text:list-level-style-number style:num-format="1" text:style-name="List1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)" style:num-prefix="(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1" text:start-value="2" text:style-name="List14Level1" style:num-suffix="、" text:level="2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i" text:style-name="List1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15Level0" style:family="text">
      <style:text-properties fo:color="#000000"/>
    </style:style>
    <text:list-style style:name="LS15">
      <text:list-level-style-number style:num-format="1" text:style-name="List1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/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6Level0" style:family="text">
      <style:text-properties fo:color="#000000"/>
    </style:style>
    <text:list-style style:name="LS16">
      <text:list-level-style-number style:num-format="1" text:style-name="List1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/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0" style:family="text">
      <style:text-properties fo:color="#000000"/>
    </style:style>
    <text:list-style style:name="LS17">
      <text:list-level-style-number style:num-format="1" text:style-name="List1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/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8Level4" style:family="text">
      <style:text-properties style:font-name="Times New Roman" style:font-name-complex="Times New Roman"/>
    </style:style>
    <text:list-style style:name="LS18">
      <text:list-level-style-number style:num-format="壹, 貳, 參, ..." text:style-name="List1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18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一, 十, 一百(繁), ..." text:style-name="List18Level2" style:num-suffix=")" style:num-prefix="(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、" text:level="4">
        <style:list-level-properties text:space-before="2.54cm" text:min-label-width="1.27cm" fo:text-align="start" text:list-level-position-and-space-mode="label-alignment">
          <style:list-level-label-alignment text:label-followed-by="listtab" fo:margin-left="3.81cm" fo:text-indent="-1.27cm"/>
        </style:list-level-properties>
      </text:list-level-style-number>
      <text:list-level-style-number style:num-format="1" text:style-name="List18Level4" style:num-suffix=")" style:num-prefix="(" text:level="5">
        <style:list-level-properties text:space-before="3.387cm" text:min-label-width="0.635cm" fo:text-align="start" text:list-level-position-and-space-mode="label-alignment">
          <style:list-level-label-alignment text:label-followed-by="listtab" fo:margin-left="4.022cm" fo:text-indent="-0.635cm"/>
        </style:list-level-properties>
        <style:text-properties style:font-name="Times New Roman" style:font-name-complex="Times New Roman"/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1" text:style-name="List19Level0" style:num-suffix=")" style:num-prefix="(" text:level="1">
        <style:list-level-properties text:space-before="1.401cm" text:min-label-width="1.27cm" fo:text-align="start" text:list-level-position-and-space-mode="label-alignment">
          <style:list-level-label-alignment text:label-followed-by="listtab" fo:margin-left="2.671cm" fo:text-indent="-1.2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2.247cm" text:min-label-width="0.847cm" fo:text-align="start" text:list-level-position-and-space-mode="label-alignment">
          <style:list-level-label-alignment text:label-followed-by="listtab" fo:margin-left="3.094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3.941cm" text:min-label-distance="0.847cm" fo:text-align="end" text:list-level-position-and-space-mode="label-alignment">
          <style:list-level-label-alignment text:label-followed-by="listtab" fo:margin-left="3.941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3.941cm" text:min-label-width="0.847cm" fo:text-align="start" text:list-level-position-and-space-mode="label-alignment">
          <style:list-level-label-alignment text:label-followed-by="listtab" fo:margin-left="4.7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4.787cm" text:min-label-width="0.847cm" fo:text-align="start" text:list-level-position-and-space-mode="label-alignment">
          <style:list-level-label-alignment text:label-followed-by="listtab" fo:margin-left="5.634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6.481cm" text:min-label-distance="0.847cm" fo:text-align="end" text:list-level-position-and-space-mode="label-alignment">
          <style:list-level-label-alignment text:label-followed-by="listtab" fo:margin-left="6.481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6.481cm" text:min-label-width="0.847cm" fo:text-align="start" text:list-level-position-and-space-mode="label-alignment">
          <style:list-level-label-alignment text:label-followed-by="listtab" fo:margin-left="7.3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7.327cm" text:min-label-width="0.847cm" fo:text-align="start" text:list-level-position-and-space-mode="label-alignment">
          <style:list-level-label-alignment text:label-followed-by="listtab" fo:margin-left="8.174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9.021cm" text:min-label-distance="0.847cm" fo:text-align="end" text:list-level-position-and-space-mode="label-alignment">
          <style:list-level-label-alignment text:label-followed-by="listtab" fo:margin-left="9.021cm" fo:text-indent="-0.847cm"/>
        </style:list-level-properties>
      </text:list-level-style-number>
    </text:list-style>
    <text:list-style style:name="LS20">
      <text:list-level-style-number style:num-format="一, 十, 一百(繁), ..." text:style-name="List20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1Level0" style:family="text">
      <style:text-properties fo:color="#000000"/>
    </style:style>
    <text:list-style style:name="LS21">
      <text:list-level-style-number style:num-format="1" text:style-name="List2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/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2Level0" style:family="text">
      <style:text-properties fo:color="#000000"/>
    </style:style>
    <text:list-style style:name="LS22">
      <text:list-level-style-number style:num-format="1" text:style-name="List2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/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3Level0" style:family="text">
      <style:text-properties fo:color="#000000"/>
    </style:style>
    <text:list-style style:name="LS23">
      <text:list-level-style-number style:num-format="1" text:style-name="List2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/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4Level1" style:family="text">
      <style:text-properties style:font-name="Times New Roman" style:font-name-asian="標楷體" style:font-name-complex="Times New Roman"/>
    </style:style>
    <text:list-style style:name="LS24">
      <text:list-level-style-number style:num-format="1" text:style-name="List2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１, ２, ３, ..." text:style-name="List24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="Times New Roman" style:font-name-asian="標楷體" style:font-name-complex="Times New Roman"/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5Level0" style:family="text">
      <style:text-properties fo:color="#000000"/>
    </style:style>
    <text:list-style style:name="LS25">
      <text:list-level-style-number style:num-format="1" text:style-name="List2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/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6Level0" style:family="text">
      <style:text-properties fo:color="#000000"/>
    </style:style>
    <text:list-style style:name="LS26">
      <text:list-level-style-number style:num-format="1" text:style-name="List2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/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7Level0" style:family="text">
      <style:text-properties fo:color="#000000"/>
    </style:style>
    <text:list-style style:name="LS27">
      <text:list-level-style-number style:num-format="1" text:style-name="List2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/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8Level0" style:family="text">
      <style:text-properties fo:color="#000000"/>
    </style:style>
    <text:list-style style:name="LS28">
      <text:list-level-style-number style:num-format="1" text:style-name="List2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/>
      </text:list-level-style-number>
      <text:list-level-style-number style:num-format="１, ２, ３, ..." text:style-name="List28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9">
      <text:list-level-style-number style:num-format="1" text:style-name="List2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1" text:style-name="List3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1">
      <text:list-level-style-number style:num-format="1" text:style-name="List3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2Level0" style:family="text">
      <style:text-properties style:font-name="Times New Roman" style:font-name-asian="標楷體" style:font-name-complex="Times New Roman"/>
    </style:style>
    <text:list-style style:name="LS32">
      <text:list-level-style-number style:num-format="１, ２, ３, ..." text:style-name="List32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="Times New Roman" style:font-name-asian="標楷體" style:font-name-complex="Times New Roman"/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１, ２, ３, ..." text:style-name="List33Level0" style:num-suffix="）" style:num-prefix="（" text:level="1">
        <style:list-level-properties text:space-before="0cm" text:min-label-width="1.561cm" fo:text-align="start" text:list-level-position-and-space-mode="label-alignment">
          <style:list-level-label-alignment text:label-followed-by="listtab" fo:margin-left="1.561cm" fo:text-indent="-1.561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1" text:style-name="List3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5Level0" style:family="text">
      <style:text-properties fo:color="#000000"/>
    </style:style>
    <text:list-style style:name="LS35">
      <text:list-level-style-number style:num-format="1" text:style-name="List35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color="#000000"/>
      </text:list-level-style-number>
      <text:list-level-style-number style:num-format="甲, 乙, 丙, ..." text:style-name="List3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36Level0" style:family="text">
      <style:text-properties fo:color="#000000"/>
    </style:style>
    <style:style style:name="List36Level1" style:family="text">
      <style:text-properties fo:color="#000000"/>
    </style:style>
    <text:list-style style:name="LS36">
      <text:list-level-style-number style:num-format="1" text:style-name="List3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/>
      </text:list-level-style-number>
      <text:list-level-style-number style:num-format="１, ２, ３, ..." text:start-value="2" text:style-name="List36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color="#000000"/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7Level0" style:family="text">
      <style:text-properties fo:color="#000000"/>
    </style:style>
    <style:style style:name="List37Level1" style:family="text">
      <style:text-properties fo:color="#000000"/>
    </style:style>
    <text:list-style style:name="LS37">
      <text:list-level-style-number style:num-format="1" text:style-name="List3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/>
      </text:list-level-style-number>
      <text:list-level-style-number style:num-format="１, ２, ３, ..." text:start-value="2" text:style-name="List37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color="#000000"/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8Level0" style:family="text">
      <style:text-properties fo:color="#000000"/>
    </style:style>
    <text:list-style style:name="LS38">
      <text:list-level-style-number style:num-format="1" text:style-name="List38Level0" style:num-suffix="、" text:level="1">
        <style:list-level-properties text:space-before="0.78cm" text:min-label-width="0.847cm" fo:text-align="start" text:list-level-position-and-space-mode="label-alignment">
          <style:list-level-label-alignment text:label-followed-by="listtab" fo:margin-left="1.626cm" fo:text-indent="-0.847cm"/>
        </style:list-level-properties>
        <style:text-properties fo:color="#000000"/>
      </text:list-level-style-number>
      <text:list-level-style-number style:num-format="甲, 乙, 丙, ..." text:style-name="List38Level1" style:num-suffix="、" text:level="2">
        <style:list-level-properties text:space-before="1.626cm" text:min-label-width="0.847cm" fo:text-align="start" text:list-level-position-and-space-mode="label-alignment">
          <style:list-level-label-alignment text:label-followed-by="listtab" fo:margin-left="2.473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3.32cm" text:min-label-distance="0.847cm" fo:text-align="end" text:list-level-position-and-space-mode="label-alignment">
          <style:list-level-label-alignment text:label-followed-by="listtab" fo:margin-left="3.32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3.32cm" text:min-label-width="0.847cm" fo:text-align="start" text:list-level-position-and-space-mode="label-alignment">
          <style:list-level-label-alignment text:label-followed-by="listtab" fo:margin-left="4.166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4.166cm" text:min-label-width="0.847cm" fo:text-align="start" text:list-level-position-and-space-mode="label-alignment">
          <style:list-level-label-alignment text:label-followed-by="listtab" fo:margin-left="5.013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86cm" text:min-label-distance="0.847cm" fo:text-align="end" text:list-level-position-and-space-mode="label-alignment">
          <style:list-level-label-alignment text:label-followed-by="listtab" fo:margin-left="5.86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86cm" text:min-label-width="0.847cm" fo:text-align="start" text:list-level-position-and-space-mode="label-alignment">
          <style:list-level-label-alignment text:label-followed-by="listtab" fo:margin-left="6.706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6.706cm" text:min-label-width="0.847cm" fo:text-align="start" text:list-level-position-and-space-mode="label-alignment">
          <style:list-level-label-alignment text:label-followed-by="listtab" fo:margin-left="7.553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8.4cm" text:min-label-distance="0.847cm" fo:text-align="end" text:list-level-position-and-space-mode="label-alignment">
          <style:list-level-label-alignment text:label-followed-by="listtab" fo:margin-left="8.4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dministrator</meta:initial-creator>
    <meta:creation-date>2015-10-15T07:51:00</meta:creation-date>
    <dc:creator>solidus</dc:creator>
    <dc:date>2015-10-15T07:51:00</dc:date>
    <meta:print-date>2012-05-10T01:00:00</meta:print-date>
    <meta:editing-cycles>2</meta:editing-cycles>
    <meta:document-statistic meta:page-count="5" meta:paragraph-count="5" meta:row-count="17" meta:word-count="376" meta:character-count="2515" meta:non-whitespace-character-count="2144"/>
  </office:meta>
</office:document-meta>
</file>