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background" draw:auto-grow-height="false" draw:auto-grow-width="false"/>
    </style:style>
  </office:automatic-styles>
  <office:body>
    <office:text>
      <text:p text:style-name="P1"><draw:frame svg:x="0.058cm" svg:y="0.265cm" svg:width="14.649cm" svg:height="8.989cm" draw:style-name="FR1" text:anchor-type="char" draw:z-index="0"><draw:image xlink:href="Pictures/image1.png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jasonbs</meta:initial-creator>
    <meta:creation-date>2015-12-11T01:08:00</meta:creation-date>
    <dc:creator>jasonbs</dc:creator>
    <dc:date>2015-12-11T01:09:00</dc:date>
    <meta:editing-cycles>1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