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top" style:vertical-rel="page-content" style:flow-with-text="false" style:wrap="parallel" style:run-through="background" draw:auto-grow-height="false" draw:auto-grow-width="false"/>
    </style:style>
  </office:automatic-styles>
  <office:body>
    <office:text>
      <text:p text:style-name="P1"><draw:frame svg:x="0cm" svg:y="0cm" svg:width="12.116cm" svg:height="12.435cm" draw:style-name="FR1" text:anchor-type="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asonbs</meta:initial-creator>
    <meta:creation-date>2015-12-11T01:09:00</meta:creation-date>
    <dc:creator>jasonbs</dc:creator>
    <dc:date>2015-12-11T01:10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