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text-align="center"/>
    </style:style>
    <style:style style:name="T1_1" style:family="text">
      <style:text-properties fo:color="#000000" style:font-name="標楷體" fo:font-size="16pt" style:font-name-asian="標楷體" style:font-size-asian="16pt" style:font-name-complex="DFKaiShu-SB-Estd-BF" style:font-size-complex="16pt"/>
    </style:style>
    <style:style style:name="P2" style:family="paragraph" style:parent-style-name="Normal">
      <style:paragraph-properties style:text-autospace="none" fo:line-height="0.847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2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3" style:family="paragraph" style:parent-style-name="Normal">
      <style:paragraph-properties style:text-autospace="none" fo:text-indent="-0.998cm" fo:line-height="0.847cm" fo:margin-left="1.50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3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4" style:family="paragraph" style:parent-style-name="Normal">
      <style:paragraph-properties style:text-autospace="none" fo:text-indent="-0.998cm" fo:line-height="0.847cm" fo:margin-left="1.50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3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4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5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6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7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8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9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10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1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1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13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14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4_15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5" style:family="paragraph" style:parent-style-name="Normal">
      <style:paragraph-properties style:text-autospace="none" fo:text-indent="-0.998cm" fo:line-height="0.847cm" fo:margin-left="1.50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5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5_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5_3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5_4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5_5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6" style:family="paragraph" style:parent-style-name="Normal">
      <style:paragraph-properties style:text-autospace="none" fo:text-indent="-0.998cm" fo:line-height="0.847cm" fo:margin-left="1.50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6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6_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6_3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6_4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6_5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7" style:family="paragraph" style:parent-style-name="Normal">
      <style:paragraph-properties style:text-autospace="none" fo:line-height="0.847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7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7_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7_3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7_4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7_5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8" style:family="paragraph" style:parent-style-name="Normal">
      <style:paragraph-properties style:text-autospace="none" fo:line-height="0.847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8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9" style:family="paragraph" style:parent-style-name="Normal">
      <style:paragraph-properties style:text-autospace="none" fo:text-indent="-0.998cm" fo:line-height="0.847cm" fo:margin-left="1.501cm"/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9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9_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9_3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9_4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9_5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10" style:family="paragraph" style:parent-style-name="Normal">
      <style:paragraph-properties style:text-autospace="none" fo:text-indent="-0.998cm" fo:line-height="0.847cm" fo:margin-left="1.501cm"/>
    </style:style>
    <style:style style:name="T10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2" style:family="text">
      <style:text-properties fo:color="#000000" style:font-name="標楷體" fo:font-size="14pt" style:font-name-asian="標楷體" style:font-size-asian="14pt" style:font-size-complex="14pt"/>
    </style:style>
    <style:style style:name="T10_3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4" style:family="text">
      <style:text-properties fo:color="#000000" style:font-name="標楷體" fo:font-size="14pt" style:font-name-asian="標楷體" style:font-size-asian="14pt" style:font-size-complex="14pt"/>
    </style:style>
    <style:style style:name="T10_5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6" style:family="text">
      <style:text-properties fo:color="#000000" style:font-name="標楷體" fo:font-size="14pt" style:font-name-asian="標楷體" style:font-size-asian="14pt" style:font-size-complex="14pt"/>
    </style:style>
    <style:style style:name="T10_7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8" style:family="text">
      <style:text-properties fo:color="#000000" style:font-name="標楷體" fo:font-size="14pt" style:font-name-asian="標楷體" style:font-size-asian="14pt" style:font-size-complex="14pt"/>
    </style:style>
    <style:style style:name="T10_9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10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11" style:family="text">
      <style:text-properties fo:color="#000000" style:font-name="標楷體" fo:font-size="14pt" style:font-name-asian="標楷體" style:font-size-asian="14pt" style:font-size-complex="14pt"/>
    </style:style>
    <style:style style:name="T10_1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13" style:family="text">
      <style:text-properties fo:color="#000000" style:font-name="標楷體" fo:font-size="14pt" style:font-name-asian="標楷體" style:font-size-asian="14pt" style:font-size-complex="14pt"/>
    </style:style>
    <style:style style:name="T10_14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15" style:family="text">
      <style:text-properties fo:color="#000000" style:font-name="標楷體" fo:font-size="14pt" style:font-name-asian="標楷體" style:font-size-asian="14pt" style:font-size-complex="14pt"/>
    </style:style>
    <style:style style:name="T10_16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17" style:family="text">
      <style:text-properties fo:color="#000000" style:font-name="標楷體" fo:font-size="14pt" style:font-name-asian="標楷體" style:font-size-asian="14pt" style:font-size-complex="14pt"/>
    </style:style>
    <style:style style:name="T10_18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19" style:family="text">
      <style:text-properties fo:color="#000000" style:font-name="標楷體" fo:font-size="14pt" style:font-name-asian="標楷體" style:font-size-asian="14pt" style:font-size-complex="14pt"/>
    </style:style>
    <style:style style:name="T10_20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10_21" style:family="text">
      <style:text-properties fo:color="#000000"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style:text-autospace="none" fo:text-indent="-0.998cm" fo:line-height="0.847cm" fo:margin-left="1.501cm"/>
    </style:style>
    <style:style style:name="T11_1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12" style:family="paragraph" style:parent-style-name="Normal">
      <style:paragraph-properties fo:line-height="0.706cm" fo:margin-bottom="0.318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/>
  </office:automatic-styles>
  <office:body>
    <office:text>
      <text:p text:style-name="P1"><text:span text:style-name="T1_1">臺北市政府各機關電話總機語音系統設定統一規範</text:span></text:p>
      <text:list text:style-name="LS3" xml:id="list0">
        <text:list-item>
          <text:p text:style-name="P2"><text:span text:style-name="T2_1">為使電話總機語音系統操作簡易便捷，以節省來電者洽公時間，達便民利民服務，訂定統一規範如下：</text:span></text:p>
        </text:list-item>
      </text:list>
      <text:list text:style-name="LS1" xml:id="list1">
        <text:list-item>
          <text:p text:style-name="P3"><text:span text:style-name="T3_1">接通後語音選單說明應儘量簡短，以設置單一查詢代碼為原則，來電者如有需要再導引進入下一層選單查詢。</text:span></text:p>
        </text:list-item>
        <text:list-item>
          <text:p text:style-name="P4"><text:span text:style-name="T4_1">總機人員</text:span><text:span text:style-name="T4_2">(</text:span><text:span text:style-name="T4_3">或專人</text:span><text:span text:style-name="T4_4">)</text:span><text:span text:style-name="T4_5">代碼應設定為</text:span><text:span text:style-name="T4_6">9</text:span><text:span text:style-name="T4_7">，接通後應於</text:span><text:span text:style-name="T4_8">1</text:span><text:span text:style-name="T4_9">0秒內出現「請按</text:span><text:span text:style-name="T4_10">9</text:span><text:span text:style-name="T4_11">由總機人員</text:span><text:span text:style-name="T4_12">(</text:span><text:span text:style-name="T4_13">或專人</text:span><text:span text:style-name="T4_14">)</text:span><text:span text:style-name="T4_15">為您服務」之語音提示。</text:span></text:p>
        </text:list-item>
        <text:list-item>
          <text:p text:style-name="P5"><text:span text:style-name="T5_1">語音查詢，進入下一層選單時，須提供選擇回到上一層或直接轉接總機人員</text:span><text:span text:style-name="T5_2">(</text:span><text:span text:style-name="T5_3">或專人</text:span><text:span text:style-name="T5_4">)</text:span><text:span text:style-name="T5_5">之功能。</text:span></text:p>
        </text:list-item>
        <text:list-item>
          <text:p text:style-name="P6"><text:span text:style-name="T6_1">總機人員</text:span><text:span text:style-name="T6_2">(</text:span><text:span text:style-name="T6_3">或專人</text:span><text:span text:style-name="T6_4">)</text:span><text:span text:style-name="T6_5">遇忙線情形，語音系統應說明：「請稍候，系統將優先為您服務」；另語音系統如具有業務查詢功能，遇忙線情形，得提供選擇聽取該查詢功能之機制。</text:span></text:p>
        </text:list-item>
        <text:list-item>
          <text:p text:style-name="P7"><text:span text:style-name="T7_1">語音撥放完畢，來電者未按鈕選擇服務項目，應出現語音提示，並提供可選擇重聽或於10秒內直接轉接總機人員</text:span><text:span text:style-name="T7_2">(</text:span><text:span text:style-name="T7_3">或專人</text:span><text:span text:style-name="T7_4">)</text:span><text:span text:style-name="T7_5">之功能。</text:span></text:p>
        </text:list-item>
      </text:list>
      <text:list text:style-name="LS3" xml:id="list6" text:continue-list="list0">
        <text:list-item>
          <text:p text:style-name="P8"><text:span text:style-name="T8_1">為避免來電者在撥打局處總機或專線電話時，耗費過多時間聆聽語音引導說明，請參照下列順序錄製：</text:span></text:p>
        </text:list-item>
      </text:list>
      <text:list text:style-name="LS2" xml:id="list7">
        <text:list-item>
          <text:p text:style-name="P9"><text:span text:style-name="T9_1">先陳述機關問候語，如：「</text:span><text:span text:style-name="T9_2">(</text:span><text:span text:style-name="T9_3">機關名稱</text:span><text:span text:style-name="T9_4">)</text:span><text:span text:style-name="T9_5">，您好」。</text:span></text:p>
        </text:list-item>
        <text:list-item>
          <text:p text:style-name="P10"><text:span text:style-name="T10_1">再說明主要內容：「請直撥分機號碼，或按</text:span><text:span text:style-name="T10_2">9</text:span><text:span text:style-name="T10_3">由總機人員</text:span><text:span text:style-name="T10_4">(</text:span><text:span text:style-name="T10_5">或專人</text:span><text:span text:style-name="T10_6">)</text:span><text:span text:style-name="T10_7">為您服務。</text:span><text:span text:style-name="T10_8">」或「</text:span><text:span text:style-name="T10_9">請直撥分機號碼，業務電話查詢請按</text:span><text:span text:style-name="T10_10">□</text:span><text:span text:style-name="T10_11">(</text:span><text:span text:style-name="T10_12">單一代碼，由機關自訂</text:span><text:span text:style-name="T10_13">)</text:span><text:span text:style-name="T10_14">，或按</text:span><text:span text:style-name="T10_15">9</text:span><text:span text:style-name="T10_16">由總機人員<text:s/></text:span><text:span text:style-name="T10_17">(</text:span><text:span text:style-name="T10_18">或專人</text:span><text:span text:style-name="T10_19">)</text:span><text:span text:style-name="T10_20">為您服務。</text:span><text:span text:style-name="T10_21">」</text:span></text:p>
        </text:list-item>
        <text:list-item>
          <text:p text:style-name="P11"><text:span text:style-name="T11_1">機關如有其他功能選單，包括語言選擇、特定業務語音查詢、傳真服務活動等，建議納入主要內容，或於主要內容後10秒內撥放完畢。</text:span></text:p>
        </text:list-item>
      </text:list>
      <text:p text:style-name="P12"><draw:frame svg:x="-0.573cm" svg:y="-20.002cm" svg:width="2.161cm" svg:height="0.952cm" draw:style-name="FR1" text:anchor-type="char" draw:z-index="0"><draw:text-box><text:p text:style-name="P13"><text:span text:style-name="T13_1">附件1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Plain_20_Text_20__28_user_29_" style:display-name="Plain Text (user)" style:family="paragraph" style:parent-style-name="Normal">
      <style:paragraph-properties style:text-autospace="none"/>
      <style:text-properties style:font-name="細明體" style:font-name-asian="細明體" style:font-size-complex="10pt"/>
    </style:style>
    <text:list-style style:name="LS1">
      <text:list-level-style-number style:num-format="一, 十, 一百(繁), ..." text:style-name="List1Level0" style:num-suffix=")" style:num-prefix="(" text:level="1">
        <style:list-level-properties text:space-before="0.503cm" text:min-label-width="1.27cm" fo:text-align="start" text:list-level-position-and-space-mode="label-alignment">
          <style:list-level-label-alignment text:label-followed-by="listtab" fo:margin-left="1.773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349cm" text:min-label-width="0.847cm" fo:text-align="start" text:list-level-position-and-space-mode="label-alignment">
          <style:list-level-label-alignment text:label-followed-by="listtab" fo:margin-left="2.19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043cm" text:min-label-distance="0.847cm" fo:text-align="end" text:list-level-position-and-space-mode="label-alignment">
          <style:list-level-label-alignment text:label-followed-by="listtab" fo:margin-left="3.04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043cm" text:min-label-width="0.847cm" fo:text-align="start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89cm" text:min-label-width="0.847cm" fo:text-align="start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83cm" text:min-label-distance="0.847cm" fo:text-align="end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83cm" text:min-label-width="0.847cm" fo:text-align="start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429cm" text:min-label-width="0.847cm" fo:text-align="start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123cm" text:min-label-distance="0.847cm" fo:text-align="end" text:list-level-position-and-space-mode="label-alignment">
          <style:list-level-label-alignment text:label-followed-by="listtab" fo:margin-left="8.123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503cm" text:min-label-width="1.27cm" fo:text-align="start" text:list-level-position-and-space-mode="label-alignment">
          <style:list-level-label-alignment text:label-followed-by="listtab" fo:margin-left="1.773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349cm" text:min-label-width="0.847cm" fo:text-align="start" text:list-level-position-and-space-mode="label-alignment">
          <style:list-level-label-alignment text:label-followed-by="listtab" fo:margin-left="2.1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043cm" text:min-label-distance="0.847cm" fo:text-align="end" text:list-level-position-and-space-mode="label-alignment">
          <style:list-level-label-alignment text:label-followed-by="listtab" fo:margin-left="3.04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043cm" text:min-label-width="0.847cm" fo:text-align="start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89cm" text:min-label-width="0.847cm" fo:text-align="start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83cm" text:min-label-distance="0.847cm" fo:text-align="end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83cm" text:min-label-width="0.847cm" fo:text-align="start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429cm" text:min-label-width="0.847cm" fo:text-align="start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123cm" text:min-label-distance="0.847cm" fo:text-align="end" text:list-level-position-and-space-mode="label-alignment">
          <style:list-level-label-alignment text:label-followed-by="listtab" fo:margin-left="8.123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3cm" fo:padding-right="0cm" fo:margin-right="2.3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推行為民服務工作電話禮貌測試實施計畫</dc:title>
    <meta:initial-creator>Cathy</meta:initial-creator>
    <meta:creation-date>2016-01-07T02:06:00</meta:creation-date>
    <dc:creator>jasonbs</dc:creator>
    <dc:date>2016-01-07T02:06:00</dc:date>
    <meta:print-date>2015-03-06T06:12:00</meta:print-date>
    <meta:editing-cycles>2</meta:editing-cycles>
    <meta:document-statistic meta:page-count="1" meta:paragraph-count="1" meta:row-count="4" meta:word-count="85" meta:character-count="573" meta:non-whitespace-character-count="489"/>
  </office:meta>
</office:document-meta>
</file>