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line-height="0.776cm">
        <style:tab-stops>
          <style:tab-stop style:type="left" style:leader-style="none" style:position="1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fo:color="#ff0000"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5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7" style:family="text">
      <style:text-properties style:font-name="標楷體" fo:font-size="14pt" style:font-name-asian="標楷體" style:font-size-asian="14pt" style:font-size-complex="14pt"/>
    </style:style>
    <style:style style:name="T1_8" style:family="text">
      <style:text-properties style:font-name="標楷體" fo:font-size="14pt" style:font-name-asian="標楷體" style:font-size-asian="14pt" style:font-size-complex="14pt"/>
    </style:style>
    <style:style style:name="T1_9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line-height="0.564cm" fo:margin-top="0.318cm" fo:margin-bottom="0.318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style:font-name-asian="標楷體"/>
    </style:style>
    <style:style style:name="Table1" style:family="table">
      <style:table-properties table:align="center" style:width="18.052cm" fo:margin-left="-0.15cm"/>
    </style:style>
    <style:style style:name="Column1" style:family="table-column">
      <style:table-column-properties style:column-width="3.037cm"/>
    </style:style>
    <style:style style:name="Column2" style:family="table-column">
      <style:table-column-properties style:column-width="2.291cm"/>
    </style:style>
    <style:style style:name="Column3" style:family="table-column">
      <style:table-column-properties style:column-width="5.614cm"/>
    </style:style>
    <style:style style:name="Column4" style:family="table-column">
      <style:table-column-properties style:column-width="0.36cm"/>
    </style:style>
    <style:style style:name="Column5" style:family="table-column">
      <style:table-column-properties style:column-width="1.39cm"/>
    </style:style>
    <style:style style:name="Column6" style:family="table-column">
      <style:table-column-properties style:column-width="5.359cm"/>
    </style:style>
    <style:style style:name="Row1" style:family="table-row">
      <style:table-row-properties style:min-row-height="1.284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564cm"/>
    </style:style>
    <style:style style:name="T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564cm"/>
    </style:style>
    <style:style style:name="T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line-height="0.564cm"/>
    </style:style>
    <style:style style:name="T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564cm"/>
    </style:style>
    <style:style style:name="T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499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564cm"/>
    </style:style>
    <style:style style:name="T8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564cm"/>
    </style:style>
    <style:style style:name="T9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564cm"/>
    </style:style>
    <style:style style:name="T10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152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orphans="2" fo:widows="2"/>
    </style:style>
    <style:style style:name="T1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orphans="2" fo:widows="2"/>
    </style:style>
    <style:style style:name="T1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228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564cm"/>
    </style:style>
    <style:style style:name="T1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564cm"/>
    </style:style>
    <style:style style:name="T1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7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8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9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5" style:family="table-row">
      <style:table-row-properties style:min-row-height="2.528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564cm"/>
    </style:style>
    <style:style style:name="T2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564cm"/>
    </style:style>
    <style:style style:name="T2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564cm"/>
    </style:style>
    <style:style style:name="T2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564cm"/>
    </style:style>
    <style:style style:name="T2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4.489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564cm"/>
    </style:style>
    <style:style style:name="T2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564cm"/>
    </style:style>
    <style:style style:name="T2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7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8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9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10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1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_1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564cm"/>
    </style:style>
    <style:style style:name="T2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7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7_7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7_8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564cm"/>
    </style:style>
    <style:style style:name="T2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7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8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564cm"/>
    </style:style>
    <style:style style:name="T2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564cm"/>
    </style:style>
    <style:style style:name="T3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448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564cm"/>
    </style:style>
    <style:style style:name="T3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1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961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564cm"/>
    </style:style>
    <style:style style:name="T33_1" style:family="text">
      <style:text-properties fo:letter-spacing="-0.035cm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-0.035cm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3" style:family="text">
      <style:text-properties fo:letter-spacing="-0.035cm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564cm"/>
    </style:style>
    <style:style style:name="T34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984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564cm"/>
      <style:text-properties fo:letter-spacing="-0.035cm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0.564cm"/>
    </style:style>
    <style:style style:name="T36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491cm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564cm"/>
    </style:style>
    <style:style style:name="T37_1" style:family="text">
      <style:text-properties fo:letter-spacing="-0.035cm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564cm"/>
    </style:style>
    <style:style style:name="T3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564cm"/>
    </style:style>
    <style:style style:name="T3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564cm"/>
    </style:style>
    <style:style style:name="T4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1" style:family="paragraph" style:parent-style-name="Normal">
      <style:paragraph-properties fo:text-align="justify" fo:line-height="0.564cm"/>
    </style:style>
    <style:style style:name="T4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98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564cm"/>
    </style:style>
    <style:style style:name="T4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4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2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42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2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42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2_7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0.847cm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564cm"/>
    </style:style>
    <style:style style:name="T4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564cm"/>
    </style:style>
    <style:style style:name="T4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564cm"/>
    </style:style>
    <style:style style:name="T4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5.964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564cm"/>
    </style:style>
    <style:style style:name="T46_1" style:family="text">
      <style:text-properties fo:background-color="#d8d8d8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564cm"/>
    </style:style>
    <style:style style:name="T4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564cm"/>
    </style:style>
    <style:style style:name="T4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line-height="0.564cm"/>
    </style:style>
    <style:style style:name="T4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line-height="0.564cm"/>
    </style:style>
    <style:style style:name="T5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0.635cm" style:line-height-at-least="0.423cm"/>
    </style:style>
    <style:style style:name="T51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0.635cm" style:line-height-at-least="0.423cm"/>
    </style:style>
    <style:style style:name="T52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2_6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0.635cm" style:line-height-at-least="0.423cm"/>
    </style:style>
    <style:style style:name="T53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3_5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3_6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0.635cm" fo:line-height="0.564cm"/>
    </style:style>
    <style:style style:name="T54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0.564cm"/>
    </style:style>
    <style:style style:name="T5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0.564cm"/>
    </style:style>
    <style:style style:name="T5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702cm" fo:line-height="0.564cm" fo:margin-left="0.702cm"/>
    </style:style>
    <style:style style:name="T57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7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7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1.337cm" fo:line-height="0.564cm" fo:margin-left="1.337cm"/>
    </style:style>
    <style:style style:name="T58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8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59" style:family="paragraph" style:parent-style-name="Normal">
      <style:paragraph-properties fo:text-align="justify" fo:line-height="0.564cm" fo:margin-left="0.423cm"/>
    </style:style>
    <style:style style:name="T59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0" style:family="paragraph" style:parent-style-name="Normal">
      <style:paragraph-properties fo:text-align="justify" fo:line-height="0.564cm" fo:margin-left="0.423cm"/>
    </style:style>
    <style:style style:name="T60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1" style:family="paragraph" style:parent-style-name="Normal">
      <style:paragraph-properties fo:text-align="justify" fo:text-indent="-0.702cm" fo:line-height="0.564cm" fo:margin-left="0.702cm"/>
    </style:style>
    <style:style style:name="T61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1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1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-0.046cm" fo:line-height="0.564cm" fo:margin-left="0.69cm"/>
    </style:style>
    <style:style style:name="T62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2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2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2_4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4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font-weight-complex="bold" style:letter-kerning="true"/>
    </style:style>
    <style:style style:name="T65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line-height="0.564cm"/>
    </style:style>
    <style:style style:name="T6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8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564cm"/>
    </style:style>
    <style:style style:name="T6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0" style:family="paragraph" style:parent-style-name="Normal">
      <style:paragraph-properties fo:text-align="justify" fo:line-height="0.564cm"/>
    </style:style>
    <style:style style:name="T7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1" style:family="paragraph" style:parent-style-name="Normal">
      <style:paragraph-properties fo:text-align="justify" fo:line-height="0.564cm"/>
    </style:style>
    <style:style style:name="T7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2" style:family="paragraph" style:parent-style-name="Normal">
      <style:paragraph-properties fo:text-align="justify" fo:line-height="0.564cm"/>
    </style:style>
    <style:style style:name="T7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3" style:family="paragraph" style:parent-style-name="Normal">
      <style:paragraph-properties fo:text-align="justify" fo:line-height="0.564cm"/>
    </style:style>
    <style:style style:name="T7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line-height="0.564cm"/>
    </style:style>
    <style:style style:name="T7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5" style:family="paragraph" style:parent-style-name="Normal">
      <style:paragraph-properties fo:text-align="justify" fo:line-height="0.564cm"/>
    </style:style>
    <style:style style:name="T7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4" style:family="table-row">
      <style:table-row-properties style:min-row-height="4.101cm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line-height="0.564cm"/>
    </style:style>
    <style:style style:name="T76_1" style:family="text">
      <style:text-properties fo:background-color="#d8d8d8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line-height="0.564cm"/>
    </style:style>
    <style:style style:name="T7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7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line-height="0.564cm"/>
    </style:style>
    <style:style style:name="T7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line-height="0.564cm"/>
    </style:style>
    <style:style style:name="T7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line-height="0.564cm"/>
    </style:style>
    <style:style style:name="T8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text-indent="0.635cm" style:line-height-at-least="0.423cm"/>
    </style:style>
    <style:style style:name="T81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1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1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1_5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0.635cm" style:line-height-at-least="0.423cm"/>
    </style:style>
    <style:style style:name="T82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2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2_5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2_6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text-indent="0.635cm" style:line-height-at-least="0.423cm"/>
    </style:style>
    <style:style style:name="T83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3_5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3_6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indent="0.635cm" fo:line-height="0.564cm"/>
    </style:style>
    <style:style style:name="T84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line-height="0.564cm"/>
    </style:style>
    <style:style style:name="T8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6" style:family="paragraph" style:parent-style-name="Normal">
      <style:paragraph-properties fo:text-align="justify" fo:line-height="0.564cm"/>
    </style:style>
    <style:style style:name="T8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7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line-height="0.564cm"/>
    </style:style>
    <style:style style:name="T8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text-indent="-0.702cm" fo:line-height="0.564cm" fo:margin-left="0.702cm"/>
    </style:style>
    <style:style style:name="T89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9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9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fo:text-indent="-1.337cm" fo:line-height="0.564cm" fo:margin-left="1.337cm"/>
    </style:style>
    <style:style style:name="T90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0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91" style:family="paragraph" style:parent-style-name="Normal">
      <style:paragraph-properties fo:text-align="justify" fo:line-height="0.564cm" fo:margin-left="0.423cm"/>
    </style:style>
    <style:style style:name="T91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92" style:family="paragraph" style:parent-style-name="Normal">
      <style:paragraph-properties fo:text-align="justify" fo:line-height="0.564cm" fo:margin-left="0.423cm"/>
    </style:style>
    <style:style style:name="T92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93" style:family="paragraph" style:parent-style-name="Normal">
      <style:paragraph-properties fo:text-align="justify" fo:text-indent="-0.702cm" fo:line-height="0.564cm" fo:margin-left="0.702cm"/>
    </style:style>
    <style:style style:name="T93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3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3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fo:text-indent="-0.046cm" fo:line-height="0.564cm" fo:margin-left="0.69cm"/>
    </style:style>
    <style:style style:name="T94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4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4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4_4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text-indent="-0.423cm" fo:line-height="0.564cm" fo:margin-left="0.423cm"/>
    </style:style>
    <style:style style:name="T9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font-weight-complex="bold" style:letter-kerning="true"/>
    </style:style>
    <style:style style:name="P96" style:family="paragraph" style:parent-style-name="Normal">
      <style:paragraph-properties fo:text-align="justify" fo:line-height="0.564cm" fo:margin-left="0.423cm"/>
    </style:style>
    <style:style style:name="T96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font-weight-complex="bold" style:letter-kerning="true"/>
    </style:style>
    <style:style style:name="T96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97" style:family="paragraph" style:parent-style-name="Normal">
      <style:paragraph-properties fo:text-align="justify" fo:line-height="0.564cm" fo:margin-left="0.423cm"/>
    </style:style>
    <style:style style:name="T97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98" style:family="paragraph" style:parent-style-name="Normal">
      <style:paragraph-properties fo:text-align="justify" fo:line-height="0.564cm" fo:margin-left="0.423cm"/>
    </style:style>
    <style:style style:name="T98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99" style:family="paragraph" style:parent-style-name="Normal">
      <style:paragraph-properties fo:text-align="justify" fo:line-height="0.564cm" fo:margin-left="0.423cm"/>
    </style:style>
    <style:style style:name="T99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00" style:family="paragraph" style:parent-style-name="Normal">
      <style:paragraph-properties fo:text-align="justify" fo:line-height="0.564cm"/>
    </style:style>
    <style:style style:name="T10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0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01" style:family="paragraph" style:parent-style-name="Normal">
      <style:paragraph-properties fo:text-align="justify" fo:line-height="0.564cm" fo:margin-left="0.423cm"/>
    </style:style>
    <style:style style:name="T10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02" style:family="paragraph" style:parent-style-name="Normal">
      <style:paragraph-properties fo:text-align="justify" fo:line-height="0.564cm"/>
    </style:style>
    <style:style style:name="T10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2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2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03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line-height="0.564cm"/>
    </style:style>
    <style:style style:name="T10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05" style:family="paragraph" style:parent-style-name="Normal">
      <style:paragraph-properties fo:text-align="justify" fo:line-height="0.564cm"/>
    </style:style>
    <style:style style:name="T10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06" style:family="paragraph" style:parent-style-name="Normal">
      <style:paragraph-properties fo:text-align="justify" fo:line-height="0.564cm"/>
    </style:style>
    <style:style style:name="T10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07" style:family="paragraph" style:parent-style-name="Normal">
      <style:paragraph-properties fo:text-align="justify" fo:line-height="0.564cm"/>
    </style:style>
    <style:style style:name="T10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 fo:line-height="0.564cm"/>
    </style:style>
    <style:style style:name="T10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8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8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09" style:family="paragraph" style:parent-style-name="Default">
      <style:paragraph-properties style:text-autospace="none"/>
    </style:style>
    <style:style style:name="T109_1" style:family="text">
      <style:text-properties fo:color="#ff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109_2" style:family="text">
      <style:text-properties fo:color="#ff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P110" style:family="paragraph" style:parent-style-name="Default">
      <style:paragraph-properties style:text-autospace="none"/>
    </style:style>
    <style:style style:name="T110_1" style:family="text">
      <style:text-properties fo:color="#ff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110_2" style:family="text">
      <style:text-properties fo:color="#ff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110_3" style:family="text">
      <style:text-properties fo:color="#ff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110_4" style:family="text">
      <style:text-properties fo:color="#ff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110_5" style:family="text">
      <style:text-properties fo:color="#ff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T110_6" style:family="text">
      <style:text-properties fo:color="#ff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text-align="justify" fo:line-height="0.564cm"/>
    </style:style>
    <style:style style:name="T11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line-height="0.564cm"/>
    </style:style>
    <style:style style:name="T11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3.055cm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564cm"/>
    </style:style>
    <style:style style:name="T11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0.564cm"/>
    </style:style>
    <style:style style:name="T11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fo:line-height="0.564cm"/>
    </style:style>
    <style:style style:name="T11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justify" fo:line-height="0.564cm"/>
    </style:style>
    <style:style style:name="T11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18" style:family="paragraph" style:parent-style-name="Normal">
      <style:paragraph-properties fo:line-height="0.564cm"/>
    </style:style>
    <style:style style:name="T11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6" style:family="table-row">
      <style:table-row-properties style:min-row-height="0.898cm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564cm"/>
    </style:style>
    <style:style style:name="T11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>
      <style:table-row-properties style:min-row-height="0.847cm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564cm"/>
    </style:style>
    <style:style style:name="T12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0.564cm"/>
    </style:style>
    <style:style style:name="T12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1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indent="0.453cm" fo:line-height="0.564cm"/>
    </style:style>
    <style:style style:name="T12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2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23" style:family="paragraph" style:parent-style-name="Normal">
      <style:paragraph-properties fo:text-indent="0.318cm" fo:line-height="0.564cm" fo:margin-left="3.311cm"/>
    </style:style>
    <style:style style:name="T12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indent="-0.321cm" fo:line-height="0.564cm" fo:margin-left="3.944cm"/>
    </style:style>
    <style:style style:name="T12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line-height="0.564cm"/>
    </style:style>
    <style:style style:name="T12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5_3" style:family="text">
      <style:text-properties fo:letter-spacing="-0.035cm"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line-height="0.564cm"/>
      <style:text-properties style:font-name="標楷體" style:font-name-asian="標楷體"/>
    </style:style>
    <style:style style:name="P127" style:family="paragraph" style:parent-style-name="Normal">
      <style:paragraph-properties fo:line-height="0.564cm"/>
    </style:style>
    <style:style style:name="T127_1" style:family="text">
      <style:text-properties style:font-name="標楷體" style:font-name-asian="標楷體"/>
    </style:style>
    <style:style style:name="T127_2" style:family="text">
      <style:text-properties style:font-name="標楷體" style:font-name-asian="標楷體"/>
    </style:style>
    <style:style style:name="T127_3" style:family="text">
      <style:text-properties style:font-name="標楷體" style:font-name-asian="標楷體"/>
    </style:style>
    <style:style style:name="T127_4" style:family="text">
      <style:text-properties style:font-name="標楷體" style:font-name-asian="標楷體"/>
    </style:style>
    <style:style style:name="T127_5" style:family="text">
      <style:text-properties style:font-name="標楷體" style:font-name-asian="標楷體"/>
    </style:style>
    <style:style style:name="Table2" style:family="table">
      <style:table-properties table:align="left" style:width="18.193cm" fo:margin-left="0cm"/>
    </style:style>
    <style:style style:name="Column7" style:family="table-column">
      <style:table-column-properties style:column-width="3.037cm"/>
    </style:style>
    <style:style style:name="Column8" style:family="table-column">
      <style:table-column-properties style:column-width="15.155cm"/>
    </style:style>
    <style:style style:name="Row18" style:family="table-row">
      <style:table-row-properties style:min-row-height="1.893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564cm"/>
    </style:style>
    <style:style style:name="T12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line-height="0.564cm"/>
    </style:style>
    <style:style style:name="T12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9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9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 fo:line-height="0.564cm"/>
    </style:style>
    <style:style style:name="T13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6.341cm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line-height="0.564cm"/>
    </style:style>
    <style:style style:name="T13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 fo:text-indent="0.847cm" fo:line-height="0.564cm"/>
    </style:style>
    <style:style style:name="T13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line-height="0.564cm"/>
    </style:style>
    <style:style style:name="T13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3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4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34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34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line-height="0.564cm"/>
    </style:style>
    <style:style style:name="T13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7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8" style:family="paragraph" style:parent-style-name="Normal">
      <style:paragraph-properties fo:text-align="justify" fo:line-height="0.564cm"/>
    </style:style>
    <style:style style:name="T13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9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40" style:family="paragraph" style:parent-style-name="Normal">
      <style:paragraph-properties fo:text-align="justify" fo:line-height="0.564cm"/>
    </style:style>
    <style:style style:name="T14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4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42" style:family="paragraph" style:parent-style-name="Normal">
      <style:paragraph-properties fo:text-align="justify" fo:line-height="0.564cm" fo:margin-top="0.318cm"/>
    </style:style>
    <style:style style:name="T14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98cm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0.564cm"/>
    </style:style>
    <style:style style:name="T14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43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line-height="0.564cm"/>
    </style:style>
    <style:style style:name="T14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4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44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44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44_5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line-height="0.564cm"/>
      <style:text-properties style:font-name="標楷體" style:font-name-asian="標楷體"/>
    </style:style>
    <style:style style:name="P146" style:family="paragraph" style:parent-style-name="Normal">
      <style:paragraph-properties fo:line-height="0.776cm">
        <style:tab-stops>
          <style:tab-stop style:type="left" style:leader-style="none" style:position="1cm"/>
        </style:tab-stops>
      </style:paragraph-properties>
      <style:text-properties style:font-name="標楷體" style:font-name-asian="標楷體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47" style:family="paragraph" style:parent-style-name="Normal" style:master-page-name="MasterPage1">
      <style:paragraph-properties fo:line-height="0.776cm">
        <style:tab-stops>
          <style:tab-stop style:type="left" style:leader-style="none" style:position="1cm"/>
        </style:tab-stops>
      </style:paragraph-properties>
    </style:style>
    <style:style style:name="T14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47_2" style:family="text">
      <style:text-properties fo:color="#ff0000"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47_3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47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47_5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47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47_7" style:family="text">
      <style:text-properties style:font-name="標楷體" fo:font-size="14pt" style:font-name-asian="標楷體" style:font-size-asian="14pt" style:font-size-complex="14pt"/>
    </style:style>
    <style:style style:name="T147_8" style:family="text">
      <style:text-properties style:font-name="標楷體" fo:font-size="14pt" style:font-name-asian="標楷體" style:font-size-asian="14pt" style:font-size-complex="14pt"/>
    </style:style>
    <style:style style:name="T147_9" style:family="text">
      <style:text-properties fo:color="#000000" style:font-name="標楷體" fo:font-size="14pt" style:font-name-asian="標楷體" style:font-size-asian="14pt" style:font-size-complex="14pt"/>
    </style:style>
    <style:style style:name="P148" style:family="paragraph" style:parent-style-name="Normal">
      <style:paragraph-properties fo:line-height="0.564cm" fo:margin-top="0.318cm" fo:margin-bottom="0.318cm"/>
    </style:style>
    <style:style style:name="T14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48_2" style:family="text">
      <style:text-properties style:font-name="標楷體" fo:font-size="14pt" style:font-name-asian="標楷體" style:font-size-asian="14pt" style:font-size-complex="14pt"/>
    </style:style>
    <style:style style:name="T148_3" style:family="text">
      <style:text-properties style:font-name="標楷體" fo:font-size="14pt" style:font-name-asian="標楷體" style:font-size-asian="14pt" style:font-size-complex="14pt"/>
    </style:style>
    <style:style style:name="T148_4" style:family="text">
      <style:text-properties style:font-name="標楷體" fo:font-size="14pt" style:font-name-asian="標楷體" style:font-size-asian="14pt" style:font-size-complex="14pt"/>
    </style:style>
    <style:style style:name="T148_5" style:family="text">
      <style:text-properties style:font-name="標楷體" style:font-name-asian="標楷體"/>
    </style:style>
    <style:style style:name="Table3" style:family="table">
      <style:table-properties table:align="left" style:width="16.944cm" fo:margin-left="0cm"/>
    </style:style>
    <style:style style:name="Column9" style:family="table-column">
      <style:table-column-properties style:column-width="3.037cm"/>
    </style:style>
    <style:style style:name="Column10" style:family="table-column">
      <style:table-column-properties style:column-width="0.642cm"/>
    </style:style>
    <style:style style:name="Column11" style:family="table-column">
      <style:table-column-properties style:column-width="1.649cm"/>
    </style:style>
    <style:style style:name="Column12" style:family="table-column">
      <style:table-column-properties style:column-width="5.124cm"/>
    </style:style>
    <style:style style:name="Column13" style:family="table-column">
      <style:table-column-properties style:column-width="0.739cm"/>
    </style:style>
    <style:style style:name="Column14" style:family="table-column">
      <style:table-column-properties style:column-width="0.111cm"/>
    </style:style>
    <style:style style:name="Column15" style:family="table-column">
      <style:table-column-properties style:column-width="1.39cm"/>
    </style:style>
    <style:style style:name="Column16" style:family="table-column">
      <style:table-column-properties style:column-width="4.251cm"/>
    </style:style>
    <style:style style:name="Row21" style:family="table-row">
      <style:table-row-properties style:min-row-height="1.349cm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fo:line-height="0.564cm"/>
    </style:style>
    <style:style style:name="T14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line-height="0.564cm"/>
    </style:style>
    <style:style style:name="T15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0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0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0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0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0_7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line-height="0.564cm"/>
    </style:style>
    <style:style style:name="T15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1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1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1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1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1_7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564cm"/>
    </style:style>
    <style:style style:name="T15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0.564cm"/>
    </style:style>
    <style:style style:name="T15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494cm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orphans="2" fo:widows="2"/>
    </style:style>
    <style:style style:name="T15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orphans="2" fo:widows="2"/>
    </style:style>
    <style:style style:name="T15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23" style:family="table-row">
      <style:table-row-properties style:min-row-height="1.531cm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0.564cm"/>
    </style:style>
    <style:style style:name="T15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fo:line-height="0.564cm"/>
    </style:style>
    <style:style style:name="T15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justify" fo:line-height="0.564cm"/>
    </style:style>
    <style:style style:name="T15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2.233cm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0.564cm"/>
    </style:style>
    <style:style style:name="T15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081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orphans="2" fo:widows="2"/>
    </style:style>
    <style:style style:name="T16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1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line-height="0.564cm"/>
    </style:style>
    <style:style style:name="T162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2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196cm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fo:line-height="0.564cm"/>
    </style:style>
    <style:style style:name="T164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4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4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4_4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418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0.564cm"/>
    </style:style>
    <style:style style:name="T165_1" style:family="text">
      <style:text-properties fo:letter-spacing="-0.035cm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fo:line-height="0.564cm"/>
    </style:style>
    <style:style style:name="T16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 fo:line-height="0.564cm"/>
    </style:style>
    <style:style style:name="T16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justify" fo:line-height="0.564cm"/>
    </style:style>
    <style:style style:name="T16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69" style:family="paragraph" style:parent-style-name="Normal">
      <style:paragraph-properties fo:text-align="justify" fo:line-height="0.564cm"/>
    </style:style>
    <style:style style:name="T16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898cm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564cm"/>
    </style:style>
    <style:style style:name="T17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7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70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70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70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70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70_7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29" style:family="table-row">
      <style:table-row-properties style:min-row-height="0.847cm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564cm"/>
    </style:style>
    <style:style style:name="T17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564cm"/>
    </style:style>
    <style:style style:name="T17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564cm"/>
    </style:style>
    <style:style style:name="T17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5.514cm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564cm"/>
    </style:style>
    <style:style style:name="T17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justify" fo:line-height="0.564cm"/>
    </style:style>
    <style:style style:name="T17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text-align="justify" fo:line-height="0.564cm"/>
    </style:style>
    <style:style style:name="T17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align="justify" fo:line-height="0.564cm"/>
    </style:style>
    <style:style style:name="T17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justify" fo:line-height="0.564cm"/>
    </style:style>
    <style:style style:name="T17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justify" style:line-height-at-least="0.423cm"/>
    </style:style>
    <style:style style:name="T179_1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9_2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9_3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9_4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9_5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9_6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justify" style:line-height-at-least="0.423cm"/>
    </style:style>
    <style:style style:name="T180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0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0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0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0_5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0_6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justify" fo:line-height="0.564cm"/>
    </style:style>
    <style:style style:name="T181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1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1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1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justify" fo:line-height="0.564cm"/>
    </style:style>
    <style:style style:name="T182_1" style:family="text">
      <style:text-properties fo:color="#ff0000" style:font-name="Calibri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2_2" style:family="text">
      <style:text-properties fo:color="#ff0000" style:font-name="Calibri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2_3" style:family="text">
      <style:text-properties fo:color="#ff0000" style:font-name="Calibri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2_4" style:family="text">
      <style:text-properties fo:color="#ff0000" style:font-name="Calibri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2_5" style:family="text">
      <style:text-properties fo:color="#ff0000" style:font-name="Calibri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/>
    </style:style>
    <style:style style:name="T18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3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3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3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text-align="justify"/>
    </style:style>
    <style:style style:name="T18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4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4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justify"/>
    </style:style>
    <style:style style:name="T18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font-weight-complex="bold" style:letter-kerning="true"/>
    </style:style>
    <style:style style:name="T185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6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6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justify" fo:line-height="0.564cm"/>
    </style:style>
    <style:style style:name="T18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align="justify" fo:text-indent="-0.702cm" fo:line-height="0.564cm" fo:margin-left="0.702cm"/>
    </style:style>
    <style:style style:name="T18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8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paragraph-properties fo:text-align="justify" fo:text-indent="-0.046cm" fo:line-height="0.564cm" fo:margin-left="0.69cm"/>
    </style:style>
    <style:style style:name="T18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90" style:family="paragraph" style:parent-style-name="Normal">
      <style:paragraph-properties fo:text-align="justify" fo:text-indent="-1.337cm" fo:line-height="0.564cm" fo:margin-left="1.337cm"/>
    </style:style>
    <style:style style:name="T19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0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91" style:family="paragraph" style:parent-style-name="Normal">
      <style:paragraph-properties fo:text-align="justify" fo:line-height="0.564cm"/>
    </style:style>
    <style:style style:name="T191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92" style:family="paragraph" style:parent-style-name="Normal">
      <style:paragraph-properties fo:text-align="justify" fo:line-height="0.564cm" fo:margin-left="0.423cm"/>
    </style:style>
    <style:style style:name="T19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93" style:family="paragraph" style:parent-style-name="Normal">
      <style:paragraph-properties fo:text-align="justify" fo:line-height="0.564cm" fo:margin-left="0.423cm"/>
    </style:style>
    <style:style style:name="T19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94" style:family="paragraph" style:parent-style-name="Normal">
      <style:paragraph-properties fo:text-align="justify" fo:line-height="0.564cm"/>
    </style:style>
    <style:style style:name="T19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4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4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justify" fo:line-height="0.564cm"/>
    </style:style>
    <style:style style:name="T19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justify" fo:line-height="0.564cm"/>
    </style:style>
    <style:style style:name="T19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6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97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 fo:line-height="0.564cm"/>
    </style:style>
    <style:style style:name="T19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99" style:family="paragraph" style:parent-style-name="Normal">
      <style:paragraph-properties fo:text-align="justify" fo:line-height="0.564cm"/>
    </style:style>
    <style:style style:name="T19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00" style:family="paragraph" style:parent-style-name="Normal">
      <style:paragraph-properties fo:text-align="justify" fo:line-height="0.564cm"/>
    </style:style>
    <style:style style:name="T20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01" style:family="paragraph" style:parent-style-name="Normal">
      <style:paragraph-properties fo:text-align="justify" fo:line-height="0.564cm"/>
    </style:style>
    <style:style style:name="T20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align="justify" fo:line-height="0.564cm"/>
    </style:style>
    <style:style style:name="T20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03" style:family="paragraph" style:parent-style-name="Normal">
      <style:paragraph-properties fo:text-align="justify" fo:line-height="0.564cm"/>
    </style:style>
    <style:style style:name="T20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04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05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5.673cm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0.564cm"/>
    </style:style>
    <style:style style:name="T20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fo:text-align="justify" fo:line-height="0.564cm"/>
    </style:style>
    <style:style style:name="T20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fo:text-align="justify" fo:line-height="0.564cm"/>
    </style:style>
    <style:style style:name="T20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0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text-align="justify" fo:line-height="0.564cm"/>
    </style:style>
    <style:style style:name="T20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0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align="justify" fo:line-height="0.564cm"/>
    </style:style>
    <style:style style:name="T21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align="justify" style:line-height-at-least="0.423cm"/>
    </style:style>
    <style:style style:name="T211_1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1_2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1_3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1_4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1_5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1_6" style:family="text">
      <style:text-properties fo:color="#ff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text-align="justify" style:line-height-at-least="0.423cm"/>
    </style:style>
    <style:style style:name="T212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2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2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2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2_5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2_6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paragraph-properties fo:text-align="justify" fo:line-height="0.564cm"/>
    </style:style>
    <style:style style:name="T213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3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3_3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3_4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text-align="justify" fo:line-height="0.564cm"/>
    </style:style>
    <style:style style:name="T214_1" style:family="text">
      <style:text-properties fo:color="#ff0000" style:font-name="Calibri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4_2" style:family="text">
      <style:text-properties fo:color="#ff0000" style:font-name="Calibri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4_3" style:family="text">
      <style:text-properties fo:color="#ff0000" style:font-name="Calibri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4_4" style:family="text">
      <style:text-properties fo:color="#ff0000" style:font-name="Calibri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4_5" style:family="text">
      <style:text-properties fo:color="#ff0000" style:font-name="Calibri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/>
    </style:style>
    <style:style style:name="T2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6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6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paragraph-properties fo:text-align="justify"/>
    </style:style>
    <style:style style:name="T21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7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font-weight-complex="bold" style:letter-kerning="true"/>
    </style:style>
    <style:style style:name="T217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8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8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paragraph-properties fo:text-align="justify" fo:line-height="0.564cm"/>
    </style:style>
    <style:style style:name="T21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paragraph-properties fo:text-align="justify" fo:text-indent="-0.702cm" fo:line-height="0.564cm" fo:margin-left="0.702cm"/>
    </style:style>
    <style:style style:name="T22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0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paragraph-properties fo:text-align="justify" fo:text-indent="-0.046cm" fo:line-height="0.564cm" fo:margin-left="0.69cm"/>
    </style:style>
    <style:style style:name="T22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1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1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paragraph-properties fo:text-align="justify" fo:text-indent="-1.337cm" fo:line-height="0.564cm" fo:margin-left="1.337cm"/>
    </style:style>
    <style:style style:name="T22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22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23" style:family="paragraph" style:parent-style-name="Normal">
      <style:paragraph-properties fo:text-align="justify" fo:line-height="0.564cm"/>
    </style:style>
    <style:style style:name="T223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3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24" style:family="paragraph" style:parent-style-name="Normal">
      <style:paragraph-properties fo:text-align="justify" fo:line-height="0.564cm" fo:margin-left="0.423cm"/>
    </style:style>
    <style:style style:name="T22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25" style:family="paragraph" style:parent-style-name="Normal">
      <style:paragraph-properties fo:text-align="justify" fo:line-height="0.564cm" fo:margin-left="0.423cm"/>
    </style:style>
    <style:style style:name="T22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26" style:family="paragraph" style:parent-style-name="Normal">
      <style:paragraph-properties fo:text-align="justify" fo:line-height="0.564cm"/>
    </style:style>
    <style:style style:name="T22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6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6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6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27" style:family="paragraph" style:parent-style-name="Normal">
      <style:paragraph-properties fo:text-align="justify" fo:line-height="0.564cm"/>
    </style:style>
    <style:style style:name="T22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justify" fo:line-height="0.564cm"/>
    </style:style>
    <style:style style:name="T22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29" style:family="paragraph" style:parent-style-name="Normal">
      <style:paragraph-properties fo:text-align="justify" fo:line-height="0.564cm"/>
    </style:style>
    <style:style style:name="T22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30" style:family="paragraph" style:parent-style-name="Normal">
      <style:paragraph-properties fo:text-align="justify" fo:line-height="0.564cm"/>
    </style:style>
    <style:style style:name="T23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31" style:family="paragraph" style:parent-style-name="Normal">
      <style:paragraph-properties fo:text-align="justify" fo:line-height="0.564cm"/>
    </style:style>
    <style:style style:name="T23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justify" fo:line-height="0.564cm"/>
    </style:style>
    <style:style style:name="T23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33" style:family="paragraph" style:parent-style-name="Normal">
      <style:paragraph-properties fo:text-align="justify" fo:line-height="0.564cm"/>
    </style:style>
    <style:style style:name="T23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34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35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2.836cm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 fo:line-height="0.564cm"/>
    </style:style>
    <style:style style:name="T23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37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0.564cm"/>
    </style:style>
    <style:style style:name="T23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39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40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justify" fo:line-height="0.564cm"/>
    </style:style>
    <style:style style:name="T24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paragraph-properties fo:text-align="justify" fo:line-height="0.564cm"/>
    </style:style>
    <style:style style:name="T24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43" style:family="paragraph" style:parent-style-name="Normal">
      <style:paragraph-properties fo:line-height="0.564cm"/>
    </style:style>
    <style:style style:name="T24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33" style:family="table-row">
      <style:table-row-properties style:min-row-height="0.898cm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 fo:line-height="0.564cm"/>
    </style:style>
    <style:style style:name="T24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34" style:family="table-row">
      <style:table-row-properties style:min-row-height="0.847cm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center" fo:line-height="0.564cm"/>
    </style:style>
    <style:style style:name="T24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0.564cm"/>
    </style:style>
    <style:style style:name="T24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4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6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fo:text-indent="0.453cm" fo:line-height="0.564cm"/>
    </style:style>
    <style:style style:name="T24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4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48" style:family="paragraph" style:parent-style-name="Normal">
      <style:paragraph-properties fo:text-indent="0.318cm" fo:line-height="0.564cm" fo:margin-left="3.311cm"/>
    </style:style>
    <style:style style:name="T24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49" style:family="paragraph" style:parent-style-name="Normal">
      <style:paragraph-properties fo:text-indent="-0.321cm" fo:line-height="0.564cm" fo:margin-left="3.944cm"/>
    </style:style>
    <style:style style:name="T24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paragraph-properties fo:line-height="0.564cm"/>
    </style:style>
    <style:style style:name="T25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5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50_3" style:family="text">
      <style:text-properties fo:letter-spacing="-0.035cm"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305cm"/>
    </style:style>
    <style:style style:name="Cell79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251" style:family="paragraph" style:parent-style-name="Normal">
      <style:paragraph-properties fo:text-align="justify" fo:line-height="0.564cm"/>
    </style:style>
    <style:style style:name="T25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252" style:family="paragraph" style:parent-style-name="Normal">
      <style:paragraph-properties fo:text-align="justify" fo:line-height="0.564cm"/>
    </style:style>
    <style:style style:name="T25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5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253" style:family="paragraph" style:parent-style-name="Normal">
      <style:paragraph-properties fo:text-align="justify" fo:line-height="0.564cm"/>
    </style:style>
    <style:style style:name="T25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893cm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 fo:line-height="0.564cm"/>
    </style:style>
    <style:style style:name="T25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5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justify" fo:line-height="0.564cm"/>
    </style:style>
    <style:style style:name="T25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5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5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55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55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5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57" style:family="paragraph" style:parent-style-name="Normal">
      <style:paragraph-properties fo:text-align="justify" fo:line-height="0.564cm"/>
    </style:style>
    <style:style style:name="T25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5.184cm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justify" fo:line-height="0.564cm"/>
    </style:style>
    <style:style style:name="T25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59" style:family="paragraph" style:parent-style-name="Normal">
      <style:paragraph-properties fo:text-align="justify" fo:text-indent="0.847cm" fo:line-height="0.564cm"/>
    </style:style>
    <style:style style:name="T25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justify" fo:line-height="0.564cm"/>
    </style:style>
    <style:style style:name="T26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0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0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0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6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paragraph-properties fo:text-align="justify" fo:line-height="0.564cm"/>
    </style:style>
    <style:style style:name="T26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3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4" style:family="paragraph" style:parent-style-name="Normal">
      <style:paragraph-properties fo:text-align="justify" fo:line-height="0.564cm"/>
    </style:style>
    <style:style style:name="T26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5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6" style:family="paragraph" style:parent-style-name="Normal">
      <style:paragraph-properties fo:text-align="justify" fo:line-height="0.564cm"/>
    </style:style>
    <style:style style:name="T26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7" style:family="paragraph" style:parent-style-name="Normal">
      <style:paragraph-properties fo:text-align="justify" fo:line-height="0.564cm" fo:margin-top="0.318cm"/>
    </style:style>
    <style:style style:name="T26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898cm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0.564cm"/>
    </style:style>
    <style:style style:name="T26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8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justify" fo:line-height="0.564cm"/>
    </style:style>
    <style:style style:name="T26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69_5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70" style:family="paragraph" style:parent-style-name="Normal">
      <style:paragraph-properties fo:line-height="0.564cm"/>
      <style:text-properties style:font-name="標楷體" style:font-name-asian="標楷體"/>
    </style:style>
    <style:style style:name="P271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section text:style-name="S1" text:name="S1">
        <text:p text:style-name="P1"><text:span text:style-name="T1_1">臺北市各級學校校園性侵害、性騷擾</text:span><text:span text:style-name="T1_2">或</text:span><text:span text:style-name="T1_3">性霸凌</text:span><text:span text:style-name="T1_4">事件輔導成效</text:span><text:span text:style-name="T1_5">檢視</text:span><text:span text:style-name="T1_6">表</text:span><text:span text:style-name="T1_7">(</text:span><text:span text:style-name="T1_8">甲表</text:span><text:span text:style-name="T1_9">)</text:span></text:p>
        <text:p text:style-name="P2"><text:span text:style-name="T2_1">學校名稱</text:span><text:span text:style-name="T2_2">：<text:s text:c="26"/></text:span><text:span text:style-name="T2_3"><text:s text:c="6"/></text:span><text:span text:style-name="T2_4"><text:s/>填表日期：<text:s text:c="2"/></text:span><text:span text:style-name="T2_5">年<text:s text:c="3"/>月<text:s text:c="3"/>日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row table:style-name="Row1">
            <table:table-cell table:style-name="Cell1">
              <text:p text:style-name="P3"><text:span text:style-name="T3_1">校安通報序號</text:span></text:p>
            </table:table-cell>
            <table:table-cell table:style-name="Cell2" table:number-columns-spanned="2">
              <text:p text:style-name="P4"/>
            </table:table-cell>
            <table:covered-table-cell/>
            <table:table-cell table:style-name="Cell3" table:number-columns-spanned="2" table:number-rows-spanned="2">
              <text:p text:style-name="P5"><text:span text:style-name="T5_1">通報</text:span></text:p>
              <text:p text:style-name="P6"><text:span text:style-name="T6_1">日期</text:span></text:p>
            </table:table-cell>
            <table:covered-table-cell/>
            <table:table-cell table:style-name="Cell4" table:number-rows-spanned="2">
              <text:p text:style-name="P7"><text:span text:style-name="T7_1">年<text:s text:c="3"/>月<text:s text:c="3"/>日</text:span></text:p>
            </table:table-cell>
          </table:table-row>
          <table:table-row table:style-name="Row2">
            <table:table-cell table:style-name="Cell5">
              <text:p text:style-name="P8"><text:span text:style-name="T8_1">是否跨校</text:span></text:p>
            </table:table-cell>
            <table:table-cell table:style-name="Cell6" table:number-columns-spanned="2">
              <text:p text:style-name="P9"><text:span text:style-name="T9_1">□</text:span><text:span text:style-name="T9_2">否<text:s/></text:span></text:p>
              <text:p text:style-name="P10"><text:span text:style-name="T10_1">□</text:span><text:span text:style-name="T10_2">是(校名:________，序號________)</text:span></text:p>
            </table:table-cell>
            <table:covered-table-cell/>
            <table:covered-table-cell table:style-name="Cell7">
              <text:p text:style-name="P11"/>
            </table:covered-table-cell>
            <table:covered-table-cell/>
            <table:covered-table-cell table:style-name="Cell8">
              <text:p text:style-name="P12"/>
            </table:covered-table-cell>
          </table:table-row>
          <table:table-row table:style-name="Row3">
            <table:table-cell table:style-name="Cell9">
              <text:p text:style-name="P13"><text:span text:style-name="T13_1">通報時</text:span></text:p>
              <text:p text:style-name="P14"><text:span text:style-name="T14_1">案件類型</text:span></text:p>
            </table:table-cell>
            <table:table-cell table:style-name="Cell10" table:number-columns-spanned="5">
              <text:p text:style-name="P15"><text:span text:style-name="T15_1">□</text:span><text:span text:style-name="T15_2">性騷擾<text:s text:c="2"/></text:span><text:span text:style-name="T15_3">□</text:span><text:span text:style-name="T15_4">性侵害<text:s text:c="2"/></text:span><text:span text:style-name="T15_5">□</text:span><text:span text:style-name="T15_6">性霸凌：</text:span></text:p>
              <text:p text:style-name="P16"><text:span text:style-name="T16_1">□</text:span><text:span text:style-name="T16_2">生-生<text:s/></text:span><text:span text:style-name="T16_3">□</text:span><text:span text:style-name="T16_4">師-生<text:s text:c="2"/></text:span><text:span text:style-name="T16_5">□</text:span><text:span text:style-name="T16_6">職員工-生</text:span></text:p>
              <text:p text:style-name="P17"><text:span text:style-name="T17_1">□</text:span><text:span text:style-name="T17_2">其他（請說明）：<text:s text:c="4"/></text:span><text:span text:style-name="T17_3"><text:s text:c="15"/></text:span><text:span text:style-name="T17_4"><text:s text:c="15"/>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4">
            <table:table-cell table:style-name="Cell11">
              <text:p text:style-name="P18"><text:span text:style-name="T18_1">調查結果</text:span></text:p>
            </table:table-cell>
            <table:table-cell table:style-name="Cell12" table:number-columns-spanned="5">
              <text:p text:style-name="P19"><text:span text:style-name="T19_1">□</text:span><text:span text:style-name="T19_2">不成立<text:s text:c="3"/></text:span><text:span text:style-name="T19_3">□</text:span><text:span text:style-name="T19_4">性騷擾<text:s text:c="3"/></text:span><text:span text:style-name="T19_5">□</text:span><text:span text:style-name="T19_6">性侵害<text:s text:c="3"/></text:span><text:span text:style-name="T19_7">□</text:span><text:span text:style-name="T19_8">性霸凌</text:span><text:span text:style-name="T19_9"><text:s text:c="2"/></text:span></text:p>
              <text:p text:style-name="P20"><text:span text:style-name="T20_1">□</text:span><text:span text:style-name="T20_2">其它：</text:span><text:span text:style-name="T20_3"><text:s text:c="53"/>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5">
            <table:table-cell table:style-name="Cell13">
              <text:p text:style-name="P21"><text:span text:style-name="T21_1">事件發生地點</text:span></text:p>
            </table:table-cell>
            <table:table-cell table:style-name="Cell14" table:number-columns-spanned="5">
              <text:p text:style-name="P22"><text:span text:style-name="T22_1">□</text:span><text:span text:style-name="T22_2">校園內：_________(請敘明場所)</text:span></text:p>
              <text:p text:style-name="P23"><text:span text:style-name="T23_1">□</text:span><text:span text:style-name="T23_2">校園外：_________(請敘明場所)</text:span></text:p>
              <text:p text:style-name="P24"><text:span text:style-name="T24_1">□</text:span><text:span text:style-name="T24_2">網路/通訊軟體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6">
            <table:table-cell table:style-name="Cell15">
              <text:p text:style-name="P25"><text:span text:style-name="T25_1">行為樣態類別與簡述</text:span></text:p>
            </table:table-cell>
            <table:table-cell table:style-name="Cell16" table:number-columns-spanned="5">
              <text:p text:style-name="P26"><text:span text:style-name="T26_1">□</text:span><text:span text:style-name="T26_2">強制性交<text:s/></text:span><text:span text:style-name="T26_3">□</text:span><text:span text:style-name="T26_4">強制猥褻<text:s/></text:span><text:span text:style-name="T26_5">□</text:span><text:span text:style-name="T26_6">擁抱/親吻<text:s/></text:span><text:span text:style-name="T26_7">□</text:span><text:span text:style-name="T26_8">肢體碰觸<text:s/></text:span><text:span text:style-name="T26_9">□</text:span><text:span text:style-name="T26_10">襲胸<text:s/></text:span><text:span text:style-name="T26_11">□</text:span><text:span text:style-name="T26_12">碰觸生殖器</text:span></text:p>
              <text:p text:style-name="P27"><text:span text:style-name="T27_1">□</text:span><text:span text:style-name="T27_2">裸露身體<text:s/></text:span><text:span text:style-name="T27_3">□</text:span><text:span text:style-name="T27_4">具性意涵之不雅動作<text:s/></text:span><text:span text:style-name="T27_5">□</text:span><text:span text:style-name="T27_6">言語騷擾<text:s/></text:span><text:span text:style-name="T27_7">□</text:span><text:span text:style-name="T27_8">偷窺/偷拍<text:s/></text:span></text:p>
              <text:p text:style-name="P28"><text:span text:style-name="T28_1">□</text:span><text:span text:style-name="T28_2">傳送或散播</text:span><text:span text:style-name="T28_3">不雅</text:span><text:span text:style-name="T28_4">文字/影像/圖片<text:s/></text:span><text:span text:style-name="T28_5">□</text:span><text:span text:style-name="T28_6">脫/掀翻衣褲裙<text:s/></text:span><text:span text:style-name="T28_7">□</text:span><text:span text:style-name="T28_8">不受歡迎的追求行為</text:span></text:p>
              <text:p text:style-name="P29"><text:span text:style-name="T29_1">□</text:span><text:span text:style-name="T29_2">肢體霸凌:例如阿魯巴<text:s/></text:span><text:span text:style-name="T29_3">□</text:span><text:span text:style-name="T29_4">言語霸凌<text:s/></text:span><text:span text:style-name="T29_5">□</text:span><text:span text:style-name="T29_6">其它</text:span></text:p>
              <text:p text:style-name="P30"><text:span text:style-name="T30_1">簡述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7">
            <table:table-cell table:style-name="Cell17">
              <text:p text:style-name="P31"><text:span text:style-name="T31_1">性別平等教育委員會建議之</text:span><text:span text:style-name="T31_2">教育輔導</text:span><text:span text:style-name="T31_3">重點</text:span></text:p>
            </table:table-cell>
            <table:table-cell table:style-name="Cell18" table:number-columns-spanned="5">
              <text:p text:style-name="P32"/>
            </table:table-cell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19" table:number-rows-spanned="2">
              <text:p text:style-name="P33"><text:span text:style-name="T33_1">當事人</text:span><text:span text:style-name="T33_2">事發時</text:span><text:span text:style-name="T33_3">心理狀態</text:span></text:p>
            </table:table-cell>
            <table:table-cell table:style-name="Cell20" table:number-columns-spanned="5">
              <text:p text:style-name="P34"><text:span text:style-name="T34_1">被害人事發時心理狀態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9">
            <table:covered-table-cell table:style-name="Cell21">
              <text:p text:style-name="P35"/>
            </table:covered-table-cell>
            <table:table-cell table:style-name="Cell22" table:number-columns-spanned="5">
              <text:p text:style-name="P36"><text:span text:style-name="T36_1">行為人事發時心理狀態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10">
            <table:table-cell table:style-name="Cell23">
              <text:p text:style-name="P37"><text:span text:style-name="T37_1">當事人是否懷孕</text:span></text:p>
            </table:table-cell>
            <table:table-cell table:style-name="Cell24" table:number-columns-spanned="5">
              <text:p text:style-name="P38"><text:span text:style-name="T38_1">□</text:span><text:span text:style-name="T38_2">否</text:span></text:p>
              <text:p text:style-name="P39"><text:span text:style-name="T39_1">□</text:span><text:span text:style-name="T39_2">是，請詳列後續輔導措施：</text:span></text:p>
              <text:p text:style-name="P40"><text:span text:style-name="T40_1"><text:s text:c="57"/></text:span></text:p>
              <text:p text:style-name="P41"><text:span text:style-name="T41_1"><text:s text:c="57"/></text:span><text:span text:style-name="T41_2"><text:s text:c="21"/>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11">
            <table:table-cell table:style-name="Cell25" table:number-columns-spanned="6">
              <text:p text:style-name="P42"><text:span text:style-name="T42_1">輔<text:s/>導<text:s/>措<text:s/>施<text:s/>與<text:s/>結<text:s/>果（輔導開始日期：</text:span><text:span text:style-name="T42_2"><text:s text:c="4"/></text:span><text:span text:style-name="T42_3">年</text:span><text:span text:style-name="T42_4"><text:s text:c="3"/></text:span><text:span text:style-name="T42_5">月</text:span><text:span text:style-name="T42_6"><text:s text:c="3"/></text:span><text:span text:style-name="T42_7">日）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2">
            <table:table-cell table:style-name="Cell26" table:number-columns-spanned="2">
              <text:p text:style-name="P43"><text:span text:style-name="T43_1">實施對象</text:span></text:p>
            </table:table-cell>
            <table:covered-table-cell/>
            <table:table-cell table:style-name="Cell27" table:number-columns-spanned="2">
              <text:p text:style-name="P44"><text:span text:style-name="T44_1">實施輔導措施</text:span><text:span text:style-name="T44_2">（可複選）</text:span></text:p>
            </table:table-cell>
            <table:covered-table-cell/>
            <table:table-cell table:style-name="Cell28" table:number-columns-spanned="2">
              <text:p text:style-name="P45"><text:span text:style-name="T45_1">輔導結果</text:span></text:p>
            </table:table-cell>
            <table:covered-table-cell/>
          </table:table-row>
          <table:table-row table:style-name="Row13">
            <table:table-cell table:style-name="Cell29" table:number-columns-spanned="2">
              <text:p text:style-name="P46"><text:span text:style-name="T46_1">被害人</text:span></text:p>
              <text:p text:style-name="P47"><text:span text:style-name="T47_1">性別：</text:span><text:span text:style-name="T47_2">□</text:span><text:span text:style-name="T47_3">男</text:span><text:span text:style-name="T47_4">□</text:span><text:span text:style-name="T47_5">女</text:span></text:p>
              <text:p text:style-name="P48"><text:span text:style-name="T48_1">身分別：<text:s/></text:span></text:p>
              <text:p text:style-name="P49"><text:span text:style-name="T49_1">□</text:span><text:span text:style-name="T49_2">教育人員__人</text:span></text:p>
              <text:p text:style-name="P50"><text:span text:style-name="T50_1">□</text:span><text:span text:style-name="T50_2">學生__人，年齡：</text:span></text:p>
              <text:p text:style-name="P51"><text:span text:style-name="T51_1">□</text:span><text:span text:style-name="T51_2">滿</text:span><text:span text:style-name="T51_3">18</text:span><text:span text:style-name="T51_4">歲</text:span><text:span text:style-name="T51_5">以上</text:span></text:p>
              <text:p text:style-name="P52"><text:span text:style-name="T52_1">□</text:span><text:span text:style-name="T52_2">已滿</text:span><text:span text:style-name="T52_3">16</text:span><text:span text:style-name="T52_4">歲未滿</text:span><text:span text:style-name="T52_5">18</text:span><text:span text:style-name="T52_6">歲</text:span></text:p>
              <text:p text:style-name="P53"><text:span text:style-name="T53_1">□</text:span><text:span text:style-name="T53_2">已滿</text:span><text:span text:style-name="T53_3">14</text:span><text:span text:style-name="T53_4">歲未滿</text:span><text:span text:style-name="T53_5">16</text:span><text:span text:style-name="T53_6">歲</text:span></text:p>
              <text:p text:style-name="P54"><text:span text:style-name="T54_1">□</text:span><text:span text:style-name="T54_2">未滿</text:span><text:span text:style-name="T54_3">14</text:span><text:span text:style-name="T54_4">歲</text:span></text:p>
              <text:p text:style-name="P55"><text:span text:style-name="T55_1">□</text:span><text:span text:style-name="T55_2">其他(請說明)：</text:span><text:span text:style-name="T55_3"><text:s text:c="7"/></text:span></text:p>
            </table:table-cell>
            <table:covered-table-cell/>
            <table:table-cell table:style-name="Cell30" table:number-columns-spanned="2">
              <text:p text:style-name="P56"><text:span text:style-name="T56_1">□</text:span><text:span text:style-name="T56_2">心理諮商輔導</text:span></text:p>
              <text:p text:style-name="P57"><text:span text:style-name="T57_1">1.完成</text:span><text:span text:style-name="T57_2"><text:s text:c="3"/></text:span><text:span text:style-name="T57_3">次，共計___時數。</text:span></text:p>
              <text:p text:style-name="P58"><text:span text:style-name="T58_1">2.輔導內容：</text:span><text:span text:style-name="T58_2"><text:s text:c="19"/></text:span></text:p>
              <text:p text:style-name="P59"><text:span text:style-name="T59_1"><text:s text:c="24"/></text:span></text:p>
              <text:p text:style-name="P60"><text:span text:style-name="T60_1"><text:s text:c="24"/></text:span></text:p>
              <text:p text:style-name="P61"><text:span text:style-name="T61_1">3.輔導人員身分：</text:span><text:span text:style-name="T61_2">□</text:span><text:span text:style-name="T61_3">心理師</text:span></text:p>
              <text:p text:style-name="P62"><text:span text:style-name="T62_1">□</text:span><text:span text:style-name="T62_2">學校輔導老師</text:span><text:span text:style-name="T62_3">□</text:span><text:span text:style-name="T62_4">社工師</text:span></text:p>
              <text:p text:style-name="P63"><text:span text:style-name="T63_1">□</text:span><text:span text:style-name="T63_2">身體照顧<text:s text:c="2"/></text:span><text:span text:style-name="T63_3">□</text:span><text:span text:style-name="T63_4">關懷支持<text:s/></text:span></text:p>
              <text:p text:style-name="P64"><text:span text:style-name="T64_1">□</text:span><text:span text:style-name="T64_2">課業輔導<text:s text:c="2"/></text:span><text:span text:style-name="T64_3">□</text:span><text:span text:style-name="T64_4">家庭輔導</text:span></text:p>
              <text:p text:style-name="P65"><text:span text:style-name="T65_1">□</text:span><text:span text:style-name="T65_2">人際關係<text:s text:c="2"/></text:span><text:span text:style-name="T65_3">□</text:span><text:span text:style-name="T65_4">經濟協助</text:span><text:span text:style-name="T65_5"><text:s/></text:span></text:p>
              <text:p text:style-name="P66"><text:span text:style-name="T66_1">□</text:span><text:span text:style-name="T66_2">法律諮詢<text:s text:c="2"/></text:span><text:span text:style-name="T66_3">□</text:span><text:span text:style-name="T66_4">社會資源轉介</text:span></text:p>
              <text:p text:style-name="P67"><text:span text:style-name="T67_1">□</text:span><text:span text:style-name="T67_2">其他(請說明)：</text:span><text:span text:style-name="T67_3"><text:s text:c="10"/></text:span></text:p>
              <text:p text:style-name="P68"/>
            </table:table-cell>
            <table:covered-table-cell/>
            <table:table-cell table:style-name="Cell31" table:number-columns-spanned="2">
              <text:p text:style-name="P69"><text:span text:style-name="T69_1">1.簡述輔導完成後之心理狀態：</text:span><text:span text:style-name="T69_2"><text:s text:c="21"/></text:span></text:p>
              <text:p text:style-name="P70"><text:span text:style-name="T70_1"><text:s text:c="25"/></text:span></text:p>
              <text:p text:style-name="P71"><text:span text:style-name="T71_1"><text:s text:c="25"/></text:span></text:p>
              <text:p text:style-name="P72"><text:span text:style-name="T72_1"><text:s text:c="25"/></text:span></text:p>
              <text:p text:style-name="P73"><text:span text:style-name="T73_1">2.後續仍須注意之事項:</text:span></text:p>
              <text:p text:style-name="P74"><text:span text:style-name="T74_1"><text:s text:c="25"/></text:span></text:p>
              <text:p text:style-name="P75"><text:span text:style-name="T75_1"><text:s text:c="7"/></text:span><text:span text:style-name="T75_2"><text:s text:c="18"/></text:span></text:p>
            </table:table-cell>
            <table:covered-table-cell/>
          </table:table-row>
          <table:table-row table:style-name="Row14">
            <table:table-cell table:style-name="Cell32" table:number-columns-spanned="2">
              <text:p text:style-name="P76"><text:span text:style-name="T76_1"><text:s text:c="8"/>行為人</text:span></text:p>
              <text:p text:style-name="P77"><text:span text:style-name="T77_1">性別：</text:span><text:span text:style-name="T77_2">□</text:span><text:span text:style-name="T77_3">男</text:span><text:span text:style-name="T77_4">□</text:span><text:span text:style-name="T77_5">女</text:span></text:p>
              <text:p text:style-name="P78"><text:span text:style-name="T78_1">身分別：</text:span></text:p>
              <text:p text:style-name="P79"><text:span text:style-name="T79_1">□</text:span><text:span text:style-name="T79_2">教育人員__人</text:span></text:p>
              <text:p text:style-name="P80"><text:span text:style-name="T80_1">□</text:span><text:span text:style-name="T80_2">學生__人，年齡：</text:span></text:p>
              <text:p text:style-name="P81"><text:span text:style-name="T81_1">□</text:span><text:span text:style-name="T81_2">滿</text:span><text:span text:style-name="T81_3">18</text:span><text:span text:style-name="T81_4">歲</text:span><text:span text:style-name="T81_5">以上</text:span></text:p>
              <text:p text:style-name="P82"><text:span text:style-name="T82_1">□</text:span><text:span text:style-name="T82_2">已滿</text:span><text:span text:style-name="T82_3">16</text:span><text:span text:style-name="T82_4">歲未滿</text:span><text:span text:style-name="T82_5">18</text:span><text:span text:style-name="T82_6">歲</text:span></text:p>
              <text:p text:style-name="P83"><text:span text:style-name="T83_1">□</text:span><text:span text:style-name="T83_2">已滿</text:span><text:span text:style-name="T83_3">14</text:span><text:span text:style-name="T83_4">歲未滿</text:span><text:span text:style-name="T83_5">16</text:span><text:span text:style-name="T83_6">歲</text:span></text:p>
              <text:p text:style-name="P84"><text:span text:style-name="T84_1">□</text:span><text:span text:style-name="T84_2">未滿</text:span><text:span text:style-name="T84_3">14</text:span><text:span text:style-name="T84_4">歲</text:span></text:p>
              <text:p text:style-name="P85"><text:span text:style-name="T85_1">□</text:span><text:span text:style-name="T85_2">其他(請說明)：</text:span><text:span text:style-name="T85_3"><text:s text:c="7"/></text:span></text:p>
              <text:p text:style-name="P86"><text:span text:style-name="T86_1"><text:s text:c="23"/></text:span></text:p>
              <text:p text:style-name="P87"/>
            </table:table-cell>
            <table:covered-table-cell/>
            <table:table-cell table:style-name="Cell33" table:number-columns-spanned="2">
              <text:p text:style-name="P88"><text:span text:style-name="T88_1">□</text:span><text:span text:style-name="T88_2">心理諮商輔導</text:span></text:p>
              <text:p text:style-name="P89"><text:span text:style-name="T89_1">1.完成</text:span><text:span text:style-name="T89_2"><text:s text:c="3"/></text:span><text:span text:style-name="T89_3">次，共計___時數。</text:span></text:p>
              <text:p text:style-name="P90"><text:span text:style-name="T90_1">2.輔導內容：</text:span><text:span text:style-name="T90_2"><text:s text:c="19"/></text:span></text:p>
              <text:p text:style-name="P91"><text:span text:style-name="T91_1"><text:s text:c="24"/></text:span></text:p>
              <text:p text:style-name="P92"><text:span text:style-name="T92_1"><text:s text:c="24"/></text:span></text:p>
              <text:p text:style-name="P93"><text:span text:style-name="T93_1">3.輔導人員身分：</text:span><text:span text:style-name="T93_2">□</text:span><text:span text:style-name="T93_3">心理師</text:span></text:p>
              <text:p text:style-name="P94"><text:span text:style-name="T94_1">□</text:span><text:span text:style-name="T94_2">學校輔導老師</text:span><text:span text:style-name="T94_3">□</text:span><text:span text:style-name="T94_4">社工師</text:span></text:p>
              <text:p text:style-name="P95"><text:span text:style-name="T95_1">□</text:span><text:span text:style-name="T95_2">校園性侵害或性騷擾行為人防治教育＿小時。</text:span></text:p>
              <text:p text:style-name="P96"><text:span text:style-name="T96_1">課程內容(必填)：</text:span><text:span text:style-name="T96_2"><text:s text:c="19"/></text:span></text:p>
              <text:p text:style-name="P97"><text:span text:style-name="T97_1"><text:s text:c="24"/></text:span></text:p>
              <text:p text:style-name="P98"><text:span text:style-name="T98_1"><text:s text:c="24"/></text:span></text:p>
              <text:p text:style-name="P99"><text:span text:style-name="T99_1"><text:s text:c="24"/></text:span></text:p>
              <text:p text:style-name="P100"><text:span text:style-name="T100_1">□</text:span><text:span text:style-name="T100_2">團體輔導（請說明）：</text:span><text:span text:style-name="T100_3"><text:s text:c="5"/></text:span></text:p>
              <text:p text:style-name="P101"><text:span text:style-name="T101_1"><text:s text:c="27"/></text:span></text:p>
              <text:p text:style-name="P102"><text:span text:style-name="T102_1"><text:s/></text:span><text:span text:style-name="T102_2">□</text:span><text:span text:style-name="T102_3">其他（請說明）</text:span><text:span text:style-name="T102_4"><text:s text:c="9"/></text:span></text:p>
              <text:p text:style-name="P103"/>
            </table:table-cell>
            <table:covered-table-cell/>
            <table:table-cell table:style-name="Cell34" table:number-columns-spanned="2">
              <text:p text:style-name="P104"><text:span text:style-name="T104_1">1.簡述輔導完成後之心理狀態：</text:span><text:span text:style-name="T104_2"><text:s text:c="21"/></text:span></text:p>
              <text:p text:style-name="P105"><text:span text:style-name="T105_1"><text:s text:c="8"/></text:span><text:span text:style-name="T105_2"><text:s text:c="16"/></text:span></text:p>
              <text:p text:style-name="P106"><text:span text:style-name="T106_1"><text:s text:c="24"/></text:span></text:p>
              <text:p text:style-name="P107"><text:span text:style-name="T107_1">2.該行為已達3個月以上未再發生：</text:span></text:p>
              <text:p text:style-name="P108"><text:span text:style-name="T108_1"><text:s text:c="4"/></text:span><text:span text:style-name="T108_2">□</text:span><text:span text:style-name="T108_3">是<text:s text:c="2"/></text:span><text:span text:style-name="T108_4">□</text:span><text:span text:style-name="T108_5">否</text:span></text:p>
              <text:p text:style-name="P109"><text:span text:style-name="T109_1">3.</text:span><text:span text:style-name="T109_2">心理治療或醫療矯正評估：</text:span></text:p>
              <text:p text:style-name="P110"><text:span text:style-name="T110_1"><text:s/></text:span><text:span text:style-name="T110_2"><text:s text:c="2"/></text:span><text:span text:style-name="T110_3">□</text:span><text:span text:style-name="T110_4">需要<text:s/></text:span><text:span text:style-name="T110_5">□</text:span><text:span text:style-name="T110_6">不需要</text:span></text:p>
              <text:p text:style-name="P111"><text:span text:style-name="T111_1">4.後續仍須注意之事項:</text:span></text:p>
              <text:p text:style-name="P112"><text:span text:style-name="T112_1"><text:s text:c="2"/></text:span></text:p>
            </table:table-cell>
            <table:covered-table-cell/>
          </table:table-row>
          <table:table-row table:style-name="Row15">
            <table:table-cell table:style-name="Cell35" table:number-columns-spanned="2">
              <text:p text:style-name="P113"><text:span text:style-name="T113_1">學校</text:span></text:p>
            </table:table-cell>
            <table:covered-table-cell/>
            <table:table-cell table:style-name="Cell36" table:number-columns-spanned="2">
              <text:p text:style-name="P114"><text:span text:style-name="T114_1">（簡要說明藉由事件提升性別平等教育、改善環境之措施）</text:span></text:p>
              <text:p text:style-name="P115"/>
            </table:table-cell>
            <table:covered-table-cell/>
            <table:table-cell table:style-name="Cell37" table:number-columns-spanned="2">
              <text:p text:style-name="P116"><text:span text:style-name="T116_1">後續仍須注意之事項:</text:span></text:p>
              <text:p text:style-name="P117"><text:span text:style-name="T117_1"><text:s text:c="24"/></text:span></text:p>
              <text:p text:style-name="P118"><text:span text:style-name="T118_1"><text:s text:c="24"/></text:span></text:p>
            </table:table-cell>
            <table:covered-table-cell/>
          </table:table-row>
          <table:table-row table:style-name="Row16">
            <table:table-cell table:style-name="Cell38" table:number-columns-spanned="6">
              <text:p text:style-name="P119"><text:span text:style-name="T119_1">輔導成效評估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7">
            <table:table-cell table:style-name="Cell39">
              <text:p text:style-name="P120"><text:span text:style-name="T120_1">學校自評</text:span></text:p>
            </table:table-cell>
            <table:table-cell table:style-name="Cell40" table:number-columns-spanned="5">
              <text:p text:style-name="P121"><text:span text:style-name="T121_1">□</text:span><text:span text:style-name="T121_2">解除列管</text:span><text:span text:style-name="T121_3">並持續追蹤（學校性平會同意解除列管日期：<text:s text:c="2"/>年<text:s text:c="3"/>月<text:s text:c="2"/>日）</text:span></text:p>
              <text:p text:style-name="P122"><text:span text:style-name="T122_1">解除列管</text:span><text:span text:style-name="T122_2">條件：<text:s/>1.</text:span><text:span text:style-name="T122_3">提學校性別平等教育委員會備查。</text:span></text:p>
              <text:p text:style-name="P123"><text:span text:style-name="T123_1">2.相關輔導措施均已實施完成。</text:span></text:p>
              <text:p text:style-name="P124"><text:span text:style-name="T124_1">3.行為人已有達3個月以上未再發生相同行為問題。</text:span></text:p>
              <text:p text:style-name="P125"><text:span text:style-name="T125_1">□</text:span><text:span text:style-name="T125_2">列管並持續輔導</text:span><text:span text:style-name="T125_3">(本案暫不提送教育局審查，俟獲同意解除列管再提送)</text:span></text:p>
            </table:table-cell>
            <table:covered-table-cell/>
            <table:covered-table-cell/>
            <table:covered-table-cell/>
            <table:covered-table-cell/>
          </table:table-row>
        </table:table>
        <text:p text:style-name="P126"/>
        <text:p text:style-name="P127"><text:span text:style-name="T127_1">填表人：</text:span><text:span text:style-name="T127_2"><text:s text:c="21"/></text:span><text:span text:style-name="T127_3">單位主管：</text:span><text:span text:style-name="T127_4"><text:s text:c="11"/></text:span><text:span text:style-name="T127_5">校長：</text:span></text:p>
        <table:table table:style-name="Table2">
          <table:table-column table:style-name="Column7"/>
          <table:table-column table:style-name="Column8"/>
          <table:table-row table:style-name="Row18">
            <table:table-cell table:style-name="Cell41">
              <text:p text:style-name="P128"><text:span text:style-name="T128_1">教育局業務科</text:span><text:span text:style-name="T128_2">初評</text:span></text:p>
            </table:table-cell>
            <table:table-cell table:style-name="Cell42">
              <text:p text:style-name="P129"><text:span text:style-name="T129_1">□</text:span><text:span text:style-name="T129_2">建議</text:span><text:span text:style-name="T129_3">解除列管</text:span><text:span text:style-name="T129_4">並持續追蹤<text:s text:c="9"/></text:span><text:span text:style-name="T129_5">□</text:span><text:span text:style-name="T129_6">列管並持續輔導</text:span></text:p>
              <text:p text:style-name="P130"/>
              <text:p text:style-name="P131"><text:span text:style-name="T131_1">審查人員（請核章）：</text:span></text:p>
            </table:table-cell>
          </table:table-row>
          <table:table-row table:style-name="Row19">
            <table:table-cell table:style-name="Cell43">
              <text:p text:style-name="P132"><text:span text:style-name="T132_1">臺北市性別平等教育委員會審查小組</text:span></text:p>
              <text:p text:style-name="P133"><text:span text:style-name="T133_1">複評</text:span></text:p>
            </table:table-cell>
            <table:table-cell table:style-name="Cell44">
              <text:p text:style-name="P134"><text:span text:style-name="T134_1">□</text:span><text:span text:style-name="T134_2">解除列管</text:span><text:span text:style-name="T134_3">並持續追蹤<text:s text:c="13"/></text:span><text:span text:style-name="T134_4">□</text:span><text:span text:style-name="T134_5">列管並持續輔導</text:span></text:p>
              <text:p text:style-name="P135"/>
              <text:p text:style-name="P136"><text:span text:style-name="T136_1">建議：</text:span><text:span text:style-name="T136_2"><text:s text:c="54"/></text:span></text:p>
              <text:p text:style-name="P137"/>
              <text:p text:style-name="P138"><text:span text:style-name="T138_1"><text:s text:c="60"/></text:span></text:p>
              <text:p text:style-name="P139"/>
              <text:p text:style-name="P140"><text:span text:style-name="T140_1"><text:s text:c="60"/></text:span></text:p>
              <text:p text:style-name="P141"/>
              <text:p text:style-name="P142"><text:span text:style-name="T142_1">審查委員（請簽名）：</text:span></text:p>
            </table:table-cell>
          </table:table-row>
          <table:table-row table:style-name="Row20">
            <table:table-cell table:style-name="Cell45">
              <text:p text:style-name="P143"><text:span text:style-name="T143_1">臺北市性別平等教育委員會大會</text:span><text:span text:style-name="T143_2">備查</text:span></text:p>
            </table:table-cell>
            <table:table-cell table:style-name="Cell46">
              <text:p text:style-name="P144"><text:span text:style-name="T144_1">□</text:span><text:span text:style-name="T144_2">同意備查<text:s text:c="8"/></text:span><text:span text:style-name="T144_3">□</text:span><text:span text:style-name="T144_4">列管並持續輔導</text:span><text:span text:style-name="T144_5">(請於下季再次提報)</text:span></text:p>
            </table:table-cell>
          </table:table-row>
        </table:table>
        <text:p text:style-name="P145"/>
        <text:p text:style-name="P146"/>
      </text:section>
      <text:section text:style-name="S2" text:name="S2">
        <text:p text:style-name="P147"><text:span text:style-name="T147_1">臺北市各級學校校園性侵害、性騷擾</text:span><text:span text:style-name="T147_2">或</text:span><text:span text:style-name="T147_3">性霸凌</text:span><text:span text:style-name="T147_4">事件輔導成效</text:span><text:span text:style-name="T147_5">檢視</text:span><text:span text:style-name="T147_6">表</text:span><text:span text:style-name="T147_7">(</text:span><text:span text:style-name="T147_8">乙表</text:span><text:span text:style-name="T147_9">)</text:span></text:p>
        <text:p text:style-name="P148"><text:span text:style-name="T148_1">學校名稱</text:span><text:span text:style-name="T148_2">：<text:s text:c="26"/></text:span><text:span text:style-name="T148_3"><text:s text:c="6"/></text:span><text:span text:style-name="T148_4"><text:s/>填表日期：<text:s text:c="2"/></text:span><text:span text:style-name="T148_5">年<text:s text:c="3"/>月<text:s text:c="3"/>日</text:span></text:p>
        <table:table table:style-name="Table3"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row table:style-name="Row21">
            <table:table-cell table:style-name="Cell47" table:number-columns-spanned="2">
              <text:p text:style-name="P149"><text:span text:style-name="T149_1">校安通報序號</text:span></text:p>
            </table:table-cell>
            <table:covered-table-cell/>
            <table:table-cell table:style-name="Cell48" table:number-columns-spanned="3">
              <text:p text:style-name="P150"><text:span text:style-name="T150_1">甲方(</text:span><text:span text:style-name="T150_2">□</text:span><text:span text:style-name="T150_3">自校</text:span><text:span text:style-name="T150_4"><text:s/></text:span><text:span text:style-name="T150_5">□</text:span><text:span text:style-name="T150_6">他校</text:span><text:span text:style-name="T150_7">)：_________</text:span></text:p>
              <text:p text:style-name="P151"><text:span text:style-name="T151_1">乙方(</text:span><text:span text:style-name="T151_2">□</text:span><text:span text:style-name="T151_3">自校</text:span><text:span text:style-name="T151_4"><text:s/></text:span><text:span text:style-name="T151_5">□</text:span><text:span text:style-name="T151_6">他校</text:span><text:span text:style-name="T151_7">)：_________</text:span></text:p>
            </table:table-cell>
            <table:covered-table-cell/>
            <table:covered-table-cell/>
            <table:table-cell table:style-name="Cell49" table:number-columns-spanned="2">
              <text:p text:style-name="P152"><text:span text:style-name="T152_1">通報日期</text:span></text:p>
            </table:table-cell>
            <table:covered-table-cell/>
            <table:table-cell table:style-name="Cell50">
              <text:p text:style-name="P153"><text:span text:style-name="T153_1">年<text:s text:c="3"/>月<text:s text:c="3"/>日</text:span></text:p>
            </table:table-cell>
          </table:table-row>
          <table:table-row table:style-name="Row22">
            <table:table-cell table:style-name="Cell51" table:number-columns-spanned="2">
              <text:p text:style-name="P154"><text:span text:style-name="T154_1">案件類型</text:span></text:p>
            </table:table-cell>
            <table:covered-table-cell/>
            <table:table-cell table:style-name="Cell52" table:number-columns-spanned="6">
              <text:p text:style-name="P155"><text:span text:style-name="T155_1">生-生</text:span><text:span text:style-name="T155_2">未違反當事雙方學生意願之性行為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">
            <table:table-cell table:style-name="Cell53" table:number-columns-spanned="2">
              <text:p text:style-name="P156"><text:span text:style-name="T156_1">事件發生地點</text:span></text:p>
            </table:table-cell>
            <table:covered-table-cell/>
            <table:table-cell table:style-name="Cell54" table:number-columns-spanned="6">
              <text:p text:style-name="P157"><text:span text:style-name="T157_1">□</text:span><text:span text:style-name="T157_2">校園內：_________(請敘明場所)</text:span></text:p>
              <text:p text:style-name="P158"><text:span text:style-name="T158_1">□</text:span><text:span text:style-name="T158_2">校園外：_________(請敘明場所)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4">
            <table:table-cell table:style-name="Cell55" table:number-columns-spanned="2">
              <text:p text:style-name="P159"><text:span text:style-name="T159_1">性別平等教育委員會建議之</text:span><text:span text:style-name="T159_2">教育輔導</text:span><text:span text:style-name="T159_3">重點</text:span></text:p>
            </table:table-cell>
            <table:covered-table-cell/>
            <table:table-cell table:style-name="Cell56" table:number-columns-spanned="6">
              <text:p text:style-name="P160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5">
            <table:table-cell table:style-name="Cell57" table:number-columns-spanned="2" table:number-rows-spanned="2">
              <text:p text:style-name="P161"><text:span text:style-name="T161_1">當事人</text:span><text:span text:style-name="T161_2">事發時</text:span><text:span text:style-name="T161_3">心理狀態</text:span></text:p>
            </table:table-cell>
            <table:covered-table-cell/>
            <table:table-cell table:style-name="Cell58" table:number-columns-spanned="6">
              <text:p text:style-name="P162"><text:span text:style-name="T162_1">當事人甲方事發時心理狀態</text:span><text:span text:style-name="T162_2">：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6">
            <table:covered-table-cell table:style-name="Cell59">
              <text:p text:style-name="P163"/>
            </table:covered-table-cell>
            <table:covered-table-cell/>
            <table:table-cell table:style-name="Cell60" table:number-columns-spanned="6">
              <text:p text:style-name="P164"><text:span text:style-name="T164_1">當事人</text:span><text:span text:style-name="T164_2">乙</text:span><text:span text:style-name="T164_3">方事發時心理狀態</text:span><text:span text:style-name="T164_4">：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7">
            <table:table-cell table:style-name="Cell61" table:number-columns-spanned="2">
              <text:p text:style-name="P165"><text:span text:style-name="T165_1">當事人是否懷孕</text:span></text:p>
            </table:table-cell>
            <table:covered-table-cell/>
            <table:table-cell table:style-name="Cell62" table:number-columns-spanned="6">
              <text:p text:style-name="P166"><text:span text:style-name="T166_1">□</text:span><text:span text:style-name="T166_2">否</text:span></text:p>
              <text:p text:style-name="P167"><text:span text:style-name="T167_1">□</text:span><text:span text:style-name="T167_2">是，請詳列後續輔導措施：</text:span></text:p>
              <text:p text:style-name="P168"><text:span text:style-name="T168_1"><text:s text:c="57"/></text:span></text:p>
              <text:p text:style-name="P169"><text:span text:style-name="T169_1"><text:s text:c="57"/></text:span><text:span text:style-name="T169_2"><text:s text:c="21"/>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8">
            <table:table-cell table:style-name="Cell63" table:number-columns-spanned="8">
              <text:p text:style-name="P170"><text:span text:style-name="T170_1">輔<text:s/>導<text:s/>措<text:s/>施<text:s/>與<text:s/>結<text:s/>果（輔導開始日期：</text:span><text:span text:style-name="T170_2"><text:s text:c="4"/></text:span><text:span text:style-name="T170_3">年</text:span><text:span text:style-name="T170_4"><text:s text:c="3"/></text:span><text:span text:style-name="T170_5">月</text:span><text:span text:style-name="T170_6"><text:s text:c="3"/></text:span><text:span text:style-name="T170_7">日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64" table:number-columns-spanned="3">
              <text:p text:style-name="P171"><text:span text:style-name="T171_1">實施對象</text:span></text:p>
            </table:table-cell>
            <table:covered-table-cell/>
            <table:covered-table-cell/>
            <table:table-cell table:style-name="Cell65" table:number-columns-spanned="3">
              <text:p text:style-name="P172"><text:span text:style-name="T172_1">實施輔導措施</text:span><text:span text:style-name="T172_2">（可複選）</text:span></text:p>
            </table:table-cell>
            <table:covered-table-cell/>
            <table:covered-table-cell/>
            <table:table-cell table:style-name="Cell66" table:number-columns-spanned="2">
              <text:p text:style-name="P173"><text:span text:style-name="T173_1">輔導結果</text:span></text:p>
            </table:table-cell>
            <table:covered-table-cell/>
          </table:table-row>
          <table:table-row table:style-name="Row30">
            <table:table-cell table:style-name="Cell67" table:number-columns-spanned="3">
              <text:p text:style-name="P174"><text:span text:style-name="T174_1">當事人（甲方）</text:span></text:p>
              <text:p text:style-name="P175"><text:span text:style-name="T175_1">學生性別：</text:span></text:p>
              <text:p text:style-name="P176"><text:span text:style-name="T176_1">□</text:span><text:span text:style-name="T176_2">男</text:span></text:p>
              <text:p text:style-name="P177"><text:span text:style-name="T177_1">□</text:span><text:span text:style-name="T177_2">女</text:span></text:p>
              <text:p text:style-name="P178"><text:span text:style-name="T178_1">學生年齡：</text:span></text:p>
              <text:p text:style-name="P179"><text:span text:style-name="T179_1">□</text:span><text:span text:style-name="T179_2">已滿</text:span><text:span text:style-name="T179_3">16</text:span><text:span text:style-name="T179_4">歲未滿</text:span><text:span text:style-name="T179_5">18</text:span><text:span text:style-name="T179_6">歲</text:span></text:p>
              <text:p text:style-name="P180"><text:span text:style-name="T180_1">□</text:span><text:span text:style-name="T180_2">已滿</text:span><text:span text:style-name="T180_3">14</text:span><text:span text:style-name="T180_4">歲未滿</text:span><text:span text:style-name="T180_5">16</text:span><text:span text:style-name="T180_6">歲</text:span></text:p>
              <text:p text:style-name="P181"><text:span text:style-name="T181_1">□</text:span><text:span text:style-name="T181_2">未滿</text:span><text:span text:style-name="T181_3">14</text:span><text:span text:style-name="T181_4">歲</text:span></text:p>
              <text:p text:style-name="P182"><text:span text:style-name="T182_1">備註：18歲以上對未滿</text:span><text:span text:style-name="T182_2">16</text:span><text:span text:style-name="T182_3">歲之案件</text:span><text:span text:style-name="T182_4">，</text:span><text:span text:style-name="T182_5">非適用刑法227-1條，屬性侵害案件，請填甲表。</text:span></text:p>
            </table:table-cell>
            <table:covered-table-cell/>
            <table:covered-table-cell/>
            <table:table-cell table:style-name="Cell68" table:number-columns-spanned="3">
              <text:p text:style-name="P183"><text:span text:style-name="T183_1">□</text:span><text:span text:style-name="T183_2">身體照顧<text:s text:c="2"/></text:span><text:span text:style-name="T183_3">□</text:span><text:span text:style-name="T183_4">關懷支持<text:s/></text:span></text:p>
              <text:p text:style-name="P184"><text:span text:style-name="T184_1">□</text:span><text:span text:style-name="T184_2">課業輔導<text:s text:c="2"/></text:span><text:span text:style-name="T184_3">□</text:span><text:span text:style-name="T184_4">家庭輔導</text:span></text:p>
              <text:p text:style-name="P185"><text:span text:style-name="T185_1">□</text:span><text:span text:style-name="T185_2">人際關係<text:s text:c="2"/></text:span><text:span text:style-name="T185_3">□</text:span><text:span text:style-name="T185_4">經濟協助</text:span><text:span text:style-name="T185_5"><text:s/></text:span></text:p>
              <text:p text:style-name="P186"><text:span text:style-name="T186_1">□</text:span><text:span text:style-name="T186_2">法律諮詢<text:s text:c="2"/></text:span><text:span text:style-name="T186_3">□</text:span><text:span text:style-name="T186_4">社會資源轉介</text:span></text:p>
              <text:p text:style-name="P187"><text:span text:style-name="T187_1">□</text:span><text:span text:style-name="T187_2">心理諮商輔導</text:span></text:p>
              <text:p text:style-name="P188"><text:span text:style-name="T188_1">1.輔導人員身分：</text:span><text:span text:style-name="T188_2">□</text:span><text:span text:style-name="T188_3">心理師</text:span></text:p>
              <text:p text:style-name="P189"><text:span text:style-name="T189_1">□</text:span><text:span text:style-name="T189_2">學校輔導老師</text:span><text:span text:style-name="T189_3">□</text:span><text:span text:style-name="T189_4">社工師</text:span></text:p>
              <text:p text:style-name="P190"><text:span text:style-name="T190_1"><text:s/>2.已完成次數</text:span><text:span text:style-name="T190_2"><text:s text:c="7"/></text:span><text:span text:style-name="T190_3">次。</text:span></text:p>
              <text:p text:style-name="P191"><text:span text:style-name="T191_1"><text:s/>3.輔導內容：</text:span><text:span text:style-name="T191_2"><text:s text:c="19"/></text:span></text:p>
              <text:p text:style-name="P192"><text:span text:style-name="T192_1"><text:s text:c="24"/></text:span></text:p>
              <text:p text:style-name="P193"><text:span text:style-name="T193_1"><text:s text:c="24"/></text:span></text:p>
              <text:p text:style-name="P194"><text:span text:style-name="T194_1">□</text:span><text:span text:style-name="T194_2">性教育及</text:span><text:span text:style-name="T194_3">情感教育課程</text:span></text:p>
              <text:p text:style-name="P195"><text:span text:style-name="T195_1"><text:s text:c="4"/></text:span></text:p>
              <text:p text:style-name="P196"><text:span text:style-name="T196_1">□</text:span><text:span text:style-name="T196_2">其他(請說明)：</text:span><text:span text:style-name="T196_3"><text:s text:c="10"/></text:span></text:p>
              <text:p text:style-name="P197"/>
            </table:table-cell>
            <table:covered-table-cell/>
            <table:covered-table-cell/>
            <table:table-cell table:style-name="Cell69" table:number-columns-spanned="2">
              <text:p text:style-name="P198"><text:span text:style-name="T198_1">1.簡述輔導完成後之心理狀態：<text:s/></text:span><text:span text:style-name="T198_2"><text:s text:c="16"/></text:span></text:p>
              <text:p text:style-name="P199"><text:span text:style-name="T199_1"><text:s text:c="18"/></text:span></text:p>
              <text:p text:style-name="P200"><text:span text:style-name="T200_1"><text:s text:c="18"/></text:span></text:p>
              <text:p text:style-name="P201"><text:span text:style-name="T201_1">2.後續仍須注意之事項:</text:span></text:p>
              <text:p text:style-name="P202"><text:span text:style-name="T202_1"><text:s text:c="19"/></text:span></text:p>
              <text:p text:style-name="P203"><text:span text:style-name="T203_1"><text:s text:c="18"/></text:span></text:p>
              <text:p text:style-name="P204"/>
              <text:p text:style-name="P205"/>
            </table:table-cell>
            <table:covered-table-cell/>
          </table:table-row>
          <table:table-row table:style-name="Row31">
            <table:table-cell table:style-name="Cell70" table:number-columns-spanned="3">
              <text:p text:style-name="P206"><text:span text:style-name="T206_1">當事人（乙方）</text:span></text:p>
              <text:p text:style-name="P207"><text:span text:style-name="T207_1">學生性別：</text:span></text:p>
              <text:p text:style-name="P208"><text:span text:style-name="T208_1">□</text:span><text:span text:style-name="T208_2">男</text:span></text:p>
              <text:p text:style-name="P209"><text:span text:style-name="T209_1">□</text:span><text:span text:style-name="T209_2">女</text:span></text:p>
              <text:p text:style-name="P210"><text:span text:style-name="T210_1">學生年齡：</text:span></text:p>
              <text:p text:style-name="P211"><text:span text:style-name="T211_1">□</text:span><text:span text:style-name="T211_2">已滿</text:span><text:span text:style-name="T211_3">16</text:span><text:span text:style-name="T211_4">歲未滿</text:span><text:span text:style-name="T211_5">18</text:span><text:span text:style-name="T211_6">歲</text:span></text:p>
              <text:p text:style-name="P212"><text:span text:style-name="T212_1">□</text:span><text:span text:style-name="T212_2">已滿</text:span><text:span text:style-name="T212_3">14</text:span><text:span text:style-name="T212_4">歲未滿</text:span><text:span text:style-name="T212_5">16</text:span><text:span text:style-name="T212_6">歲</text:span></text:p>
              <text:p text:style-name="P213"><text:span text:style-name="T213_1">□</text:span><text:span text:style-name="T213_2">未滿</text:span><text:span text:style-name="T213_3">14</text:span><text:span text:style-name="T213_4">歲</text:span></text:p>
              <text:p text:style-name="P214"><text:span text:style-name="T214_1">備註：18歲以上對未滿</text:span><text:span text:style-name="T214_2">16</text:span><text:span text:style-name="T214_3">歲之案件</text:span><text:span text:style-name="T214_4">，</text:span><text:span text:style-name="T214_5">非適用刑法227-1條屬性侵害案件，請填甲表。</text:span></text:p>
            </table:table-cell>
            <table:covered-table-cell/>
            <table:covered-table-cell/>
            <table:table-cell table:style-name="Cell71" table:number-columns-spanned="3">
              <text:p text:style-name="P215"><text:span text:style-name="T215_1">□</text:span><text:span text:style-name="T215_2">身體照顧<text:s text:c="2"/></text:span><text:span text:style-name="T215_3">□</text:span><text:span text:style-name="T215_4">關懷支持<text:s/></text:span></text:p>
              <text:p text:style-name="P216"><text:span text:style-name="T216_1">□</text:span><text:span text:style-name="T216_2">課業輔導<text:s text:c="2"/></text:span><text:span text:style-name="T216_3">□</text:span><text:span text:style-name="T216_4">家庭輔導</text:span></text:p>
              <text:p text:style-name="P217"><text:span text:style-name="T217_1">□</text:span><text:span text:style-name="T217_2">人際關係<text:s text:c="2"/></text:span><text:span text:style-name="T217_3">□</text:span><text:span text:style-name="T217_4">經濟協助</text:span><text:span text:style-name="T217_5"><text:s/></text:span></text:p>
              <text:p text:style-name="P218"><text:span text:style-name="T218_1">□</text:span><text:span text:style-name="T218_2">法律諮詢<text:s text:c="2"/></text:span><text:span text:style-name="T218_3">□</text:span><text:span text:style-name="T218_4">社會資源轉介</text:span></text:p>
              <text:p text:style-name="P219"><text:span text:style-name="T219_1">□</text:span><text:span text:style-name="T219_2">心理諮商輔導</text:span></text:p>
              <text:p text:style-name="P220"><text:span text:style-name="T220_1">1.輔導人員身分：</text:span><text:span text:style-name="T220_2">□</text:span><text:span text:style-name="T220_3">心理師</text:span></text:p>
              <text:p text:style-name="P221"><text:span text:style-name="T221_1">□</text:span><text:span text:style-name="T221_2">學校輔導老師</text:span><text:span text:style-name="T221_3">□</text:span><text:span text:style-name="T221_4">社工師</text:span></text:p>
              <text:p text:style-name="P222"><text:span text:style-name="T222_1"><text:s/>2.已完成次數</text:span><text:span text:style-name="T222_2"><text:s text:c="7"/></text:span><text:span text:style-name="T222_3">次。</text:span></text:p>
              <text:p text:style-name="P223"><text:span text:style-name="T223_1"><text:s/>3.輔導內容：</text:span><text:span text:style-name="T223_2"><text:s text:c="19"/></text:span></text:p>
              <text:p text:style-name="P224"><text:span text:style-name="T224_1"><text:s text:c="24"/></text:span></text:p>
              <text:p text:style-name="P225"><text:span text:style-name="T225_1"><text:s text:c="24"/></text:span></text:p>
              <text:p text:style-name="P226"><text:span text:style-name="T226_1">□</text:span><text:span text:style-name="T226_2">性教育及</text:span><text:span text:style-name="T226_3">情感教育課程</text:span><text:span text:style-name="T226_4"><text:s text:c="4"/></text:span></text:p>
              <text:p text:style-name="P227"><text:span text:style-name="T227_1">□</text:span><text:span text:style-name="T227_2">其他(請說明)：</text:span><text:span text:style-name="T227_3"><text:s text:c="10"/></text:span></text:p>
            </table:table-cell>
            <table:covered-table-cell/>
            <table:covered-table-cell/>
            <table:table-cell table:style-name="Cell72" table:number-columns-spanned="2">
              <text:p text:style-name="P228"><text:span text:style-name="T228_1">1.簡述輔導完成後之心理狀態：<text:s/></text:span><text:span text:style-name="T228_2"><text:s text:c="16"/></text:span></text:p>
              <text:p text:style-name="P229"><text:span text:style-name="T229_1"><text:s text:c="18"/></text:span></text:p>
              <text:p text:style-name="P230"><text:span text:style-name="T230_1"><text:s text:c="18"/></text:span></text:p>
              <text:p text:style-name="P231"><text:span text:style-name="T231_1">2.後續仍須注意之事項:</text:span></text:p>
              <text:p text:style-name="P232"><text:span text:style-name="T232_1"><text:s text:c="19"/></text:span></text:p>
              <text:p text:style-name="P233"><text:span text:style-name="T233_1"><text:s text:c="18"/></text:span></text:p>
              <text:p text:style-name="P234"/>
              <text:p text:style-name="P235"/>
            </table:table-cell>
            <table:covered-table-cell/>
          </table:table-row>
          <table:table-row table:style-name="Row32">
            <table:table-cell table:style-name="Cell73" table:number-columns-spanned="3">
              <text:p text:style-name="P236"><text:span text:style-name="T236_1">學校</text:span></text:p>
              <text:p text:style-name="P237"/>
            </table:table-cell>
            <table:covered-table-cell/>
            <table:covered-table-cell/>
            <table:table-cell table:style-name="Cell74" table:number-columns-spanned="3">
              <text:p text:style-name="P238"><text:span text:style-name="T238_1">（簡要說明藉由事件提升性別平等教育、改善環境之措施）</text:span></text:p>
              <text:p text:style-name="P239"/>
              <text:p text:style-name="P240"/>
            </table:table-cell>
            <table:covered-table-cell/>
            <table:covered-table-cell/>
            <table:table-cell table:style-name="Cell75" table:number-columns-spanned="2">
              <text:p text:style-name="P241"><text:span text:style-name="T241_1">後續仍須注意之事項:</text:span></text:p>
              <text:p text:style-name="P242"><text:span text:style-name="T242_1"><text:s text:c="19"/></text:span></text:p>
              <text:p text:style-name="P243"><text:span text:style-name="T243_1"><text:s text:c="17"/></text:span></text:p>
            </table:table-cell>
            <table:covered-table-cell/>
          </table:table-row>
          <table:table-row table:style-name="Row33">
            <table:table-cell table:style-name="Cell76" table:number-columns-spanned="8">
              <text:p text:style-name="P244"><text:span text:style-name="T244_1">輔導成效評估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4">
            <table:table-cell table:style-name="Cell77">
              <text:p text:style-name="P245"><text:span text:style-name="T245_1">學校自評</text:span></text:p>
            </table:table-cell>
            <table:table-cell table:style-name="Cell78" table:number-columns-spanned="7">
              <text:p text:style-name="P246"><text:span text:style-name="T246_1">□</text:span><text:span text:style-name="T246_2">解除列管</text:span><text:span text:style-name="T246_3">並持續追蹤（學校性平會同意解除列管日期：<text:s text:c="2"/>年<text:s text:c="2"/>月<text:s text:c="2"/>日）</text:span></text:p>
              <text:p text:style-name="P247"><text:span text:style-name="T247_1">解除列管條件：1.</text:span><text:span text:style-name="T247_2">提學校性別平等教育委員會備查。</text:span></text:p>
              <text:p text:style-name="P248"><text:span text:style-name="T248_1">2.相關輔導措施均已實施完成。</text:span></text:p>
              <text:p text:style-name="P249"><text:span text:style-name="T249_1">3.行為人已有達3個月以上未再發生相同行為問題。</text:span></text:p>
              <text:p text:style-name="P250"><text:span text:style-name="T250_1">□</text:span><text:span text:style-name="T250_2">列管並持續輔導</text:span><text:span text:style-name="T250_3">(本案暫不提送教育局審查，俟獲同意解除列管再提送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5">
            <table:table-cell table:style-name="Cell79" table:number-columns-spanned="3">
              <text:p text:style-name="P251"><text:span text:style-name="T251_1">填表人：</text:span></text:p>
            </table:table-cell>
            <table:covered-table-cell/>
            <table:covered-table-cell/>
            <table:table-cell table:style-name="Cell80">
              <text:p text:style-name="P252"><text:span text:style-name="T252_1">單位主管：</text:span><text:span text:style-name="T252_2"><text:s/></text:span></text:p>
            </table:table-cell>
            <table:table-cell table:style-name="Cell81" table:number-columns-spanned="4">
              <text:p text:style-name="P253"><text:span text:style-name="T253_1">校長：<text:s/></text:span></text:p>
            </table:table-cell>
            <table:covered-table-cell/>
            <table:covered-table-cell/>
            <table:covered-table-cell/>
          </table:table-row>
          <table:table-row table:style-name="Row36">
            <table:table-cell table:style-name="Cell82">
              <text:p text:style-name="P254"><text:span text:style-name="T254_1">教育局業務科</text:span><text:span text:style-name="T254_2">初評</text:span></text:p>
            </table:table-cell>
            <table:table-cell table:style-name="Cell83" table:number-columns-spanned="7">
              <text:p text:style-name="P255"><text:span text:style-name="T255_1">□</text:span><text:span text:style-name="T255_2">建議</text:span><text:span text:style-name="T255_3">解除列管</text:span><text:span text:style-name="T255_4">並持續追蹤<text:s text:c="9"/></text:span><text:span text:style-name="T255_5">□</text:span><text:span text:style-name="T255_6">列管並持續輔導</text:span></text:p>
              <text:p text:style-name="P256"/>
              <text:p text:style-name="P257"><text:span text:style-name="T257_1">審查人員（請核章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7">
            <table:table-cell table:style-name="Cell84">
              <text:p text:style-name="P258"><text:span text:style-name="T258_1">臺北市性別平等教育委員會審查小組</text:span></text:p>
              <text:p text:style-name="P259"><text:span text:style-name="T259_1">複評</text:span></text:p>
            </table:table-cell>
            <table:table-cell table:style-name="Cell85" table:number-columns-spanned="7">
              <text:p text:style-name="P260"><text:span text:style-name="T260_1">□</text:span><text:span text:style-name="T260_2">解除列管</text:span><text:span text:style-name="T260_3">並持續追蹤<text:s text:c="13"/></text:span><text:span text:style-name="T260_4">□</text:span><text:span text:style-name="T260_5">列管並持續輔導</text:span></text:p>
              <text:p text:style-name="P261"/>
              <text:p text:style-name="P262"><text:span text:style-name="T262_1">建議：</text:span><text:span text:style-name="T262_2"><text:s text:c="54"/></text:span></text:p>
              <text:p text:style-name="P263"/>
              <text:p text:style-name="P264"><text:span text:style-name="T264_1"><text:s text:c="60"/></text:span></text:p>
              <text:p text:style-name="P265"/>
              <text:p text:style-name="P266"><text:span text:style-name="T266_1"><text:s text:c="60"/></text:span></text:p>
              <text:p text:style-name="P267"><text:span text:style-name="T267_1">審查委員（請簽名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8">
            <table:table-cell table:style-name="Cell86">
              <text:p text:style-name="P268"><text:span text:style-name="T268_1">臺北市性別平等教育委員會大會</text:span><text:span text:style-name="T268_2">備查</text:span></text:p>
            </table:table-cell>
            <table:table-cell table:style-name="Cell87" table:number-columns-spanned="7">
              <text:p text:style-name="P269"><text:span text:style-name="T269_1">□</text:span><text:span text:style-name="T269_2">同意備查<text:s text:c="17"/></text:span><text:span text:style-name="T269_3">□</text:span><text:span text:style-name="T269_4">列管並持續輔導</text:span><text:span text:style-name="T269_5">(請於下季再次提報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270"/>
        <text:p text:style-name="P271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>
      <style:text-properties fo:font-size="12pt" style:font-size-asian="12pt" style:font-size-complex="11pt" style:letter-kerning="true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1" style:family="text">
      <style:text-properties fo:font-weight="normal" style:font-weight-asian="normal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0.826cm" text:min-label-width="0.635cm" fo:text-align="start" text:list-level-position-and-space-mode="label-alignment">
          <style:list-level-label-alignment text:label-followed-by="listtab" fo:margin-left="1.46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672cm" text:min-label-width="-1.672cm" fo:text-align="start"/>
        <style:text-properties fo:font-weight="normal" style:font-weight-asian="normal"/>
      </text:list-level-style-number>
      <text:list-level-style-number style:num-format="i" text:style-name="List2Level2" style:num-suffix="." text:level="3">
        <style:list-level-properties text:min-label-width="3.366cm" text:min-label-distance="0.847cm" fo:text-align="end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12cm" text:min-label-width="0.847cm" fo:text-align="start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06cm" text:min-label-distance="0.847cm" fo:text-align="end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52cm" text:min-label-width="0.847cm" fo:text-align="start" text:list-level-position-and-space-mode="label-alignment">
          <style:list-level-label-alignment text:label-followed-by="listtab" fo:margin-left="7.599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46cm" text:min-label-distance="0.847cm" fo:text-align="end" text:list-level-position-and-space-mode="label-alignment">
          <style:list-level-label-alignment text:label-followed-by="listtab" fo:margin-left="8.446cm" fo:text-indent="-0.847cm"/>
        </style:list-level-properties>
      </text:list-level-style-number>
    </text:list-style>
    <style:style style:name="List3Level1" style:family="text">
      <style:text-properties fo:font-weight="normal" style:font-weight-asian="normal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.826cm" text:min-label-width="0.635cm" fo:text-align="start" text:list-level-position-and-space-mode="label-alignment">
          <style:list-level-label-alignment text:label-followed-by="listtab" fo:margin-left="1.46cm" fo:text-indent="-0.635cm"/>
        </style:list-level-properties>
      </text:list-level-style-number>
      <text:list-level-style-number style:num-format="1" text:style-name="List3Level1" style:num-suffix="." text:level="2">
        <style:list-level-properties text:space-before="1.672cm" text:min-label-width="-1.672cm" fo:text-align="start"/>
        <style:text-properties fo:font-weight="normal" style:font-weight-asian="normal"/>
      </text:list-level-style-number>
      <text:list-level-style-number style:num-format="i" text:style-name="List3Level2" style:num-suffix="." text:level="3">
        <style:list-level-properties text:min-label-width="3.366cm" text:min-label-distance="0.847cm" fo:text-align="end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12cm" text:min-label-width="0.847cm" fo:text-align="start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06cm" text:min-label-distance="0.847cm" fo:text-align="end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52cm" text:min-label-width="0.847cm" fo:text-align="start" text:list-level-position-and-space-mode="label-alignment">
          <style:list-level-label-alignment text:label-followed-by="listtab" fo:margin-left="7.59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46cm" text:min-label-distance="0.847cm" fo:text-align="end" text:list-level-position-and-space-mode="label-alignment">
          <style:list-level-label-alignment text:label-followed-by="listtab" fo:margin-left="8.446cm" fo:text-indent="-0.847cm"/>
        </style:list-level-properties>
      </text:list-level-style-number>
    </text:list-style>
    <style:style style:name="List4Level0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801cm" text:min-label-width="-0.801cm" fo:text-align="start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/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801cm" text:min-label-width="-0.801cm" fo:text-align="start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/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/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font-weight="normal" style:font-weight-asian="normal"/>
    </style: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/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-complex="Times New Roman"/>
    </style:style>
    <text:list-style style:name="LS12">
      <text:list-level-style-number style:num-format="一, 十, 一百(繁), ..." text:start-value="2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/>
    </style:style>
    <text:list-style style:name="LS13">
      <text:list-level-style-number style:num-format="一, 十, 一百(繁), ..." text:style-name="List13Level0" style:num-suffix="、" text:level="1">
        <style:text-properties fo:color="#000000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fo:color="#000000" style:font-name-complex="Times New Roman"/>
    </style:style>
    <text:list-style style:name="LS14">
      <text:list-level-style-number style:num-format="一, 十, 一百(繁), ..." text:style-name="List14Level0" style:num-suffix="、" text:level="1">
        <style:text-properties fo:color="#000000"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fo:color="#000000" style:font-name-complex="Times New Roman"/>
    </style:style>
    <text:list-style style:name="LS15">
      <text:list-level-style-number style:num-format="一, 十, 一百(繁), ..." text:start-value="3" text:style-name="List15Level0" style:num-suffix="、" text:level="1">
        <style:text-properties fo:color="#000000"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021cm" text:min-label-width="0.847cm" fo:text-align="start" text:list-level-position-and-space-mode="label-alignment">
          <style:list-level-label-alignment text:label-followed-by="listtab" fo:margin-left="0.868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1.715cm" text:min-label-distance="0.847cm" fo:text-align="end" text:list-level-position-and-space-mode="label-alignment">
          <style:list-level-label-alignment text:label-followed-by="listtab" fo:margin-left="1.71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1.715cm" text:min-label-width="0.847cm" fo:text-align="start" text:list-level-position-and-space-mode="label-alignment">
          <style:list-level-label-alignment text:label-followed-by="listtab" fo:margin-left="2.561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2.561cm" text:min-label-width="0.847cm" fo:text-align="start" text:list-level-position-and-space-mode="label-alignment">
          <style:list-level-label-alignment text:label-followed-by="listtab" fo:margin-left="3.4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4.254cm" text:min-label-distance="0.847cm" fo:text-align="end" text:list-level-position-and-space-mode="label-alignment">
          <style:list-level-label-alignment text:label-followed-by="listtab" fo:margin-left="4.254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4.254cm" text:min-label-width="0.847cm" fo:text-align="start" text:list-level-position-and-space-mode="label-alignment">
          <style:list-level-label-alignment text:label-followed-by="listtab" fo:margin-left="5.101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101cm" text:min-label-width="0.847cm" fo:text-align="start" text:list-level-position-and-space-mode="label-alignment">
          <style:list-level-label-alignment text:label-followed-by="listtab" fo:margin-left="5.948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6.794cm" text:min-label-distance="0.847cm" fo:text-align="end" text:list-level-position-and-space-mode="label-alignment">
          <style:list-level-label-alignment text:label-followed-by="listtab" fo:margin-left="6.794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art-value="4" text:style-name="List16Level0" style:num-suffix="、" text:level="1">
        <style:text-properties style:font-name-complex="Times New Roman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2.54cm" fo:padding-left="0cm" fo:margin-left="1.501cm" fo:padding-right="0cm" fo:margin-right="1.748cm"/>
    </style:page-layout>
    <style:page-layout style:name="pm2">
      <style:page-layout-properties style:print-orientation="portrait" fo:page-width="21.001cm" fo:page-height="29.7cm" fo:padding-top="0cm" fo:margin-top="1.251cm" fo:padding-bottom="0cm" fo:margin-bottom="2.54cm" fo:padding-left="0cm" fo:margin-left="1.501cm" fo:padding-right="0cm" fo:margin-right="1.498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蔡易儒</meta:initial-creator>
    <meta:creation-date>2016-01-13T02:17:00</meta:creation-date>
    <dc:creator>jasonbs</dc:creator>
    <dc:date>2016-01-13T02:17:00</dc:date>
    <meta:editing-cycles>2</meta:editing-cycles>
    <meta:document-statistic meta:page-count="5" meta:paragraph-count="9" meta:row-count="32" meta:word-count="683" meta:character-count="4569" meta:non-whitespace-character-count="3895"/>
  </office:meta>
</office:document-meta>
</file>