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5cm" svg:height="14.234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6.485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08-08T01:46:00</meta:creation-date>
    <dc:creator>AliceWu</dc:creator>
    <dc:date>2012-08-08T01:47:00</dc:date>
    <meta:editing-cycles>1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