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全真楷書" svg:font-family="全真楷書" style:font-pitch="fixed" style:font-family-generic="modern"/>
    <style:font-face style:name="全真中明體" svg:font-family="全真中明體" style:font-pitch="fixed" style:font-family-generic="modern"/>
    <style:font-face style:name="標楷體" svg:font-family="標楷體" style:font-pitch="fixed" style:font-family-generic="script"/>
    <style:font-face style:name="Wingdings" svg:font-family="Wingdings" style:font-pitch="variable" style:font-charset="x-symbol"/>
  </office:font-face-decls>
  <office:automatic-styles>
    <style:style style:name="P1" style:family="paragraph" style:parent-style-name="附表標" style:master-page-name="Standard">
      <style:paragraph-properties fo:text-align="justify" style:page-number="39"/>
    </style:style>
    <style:style style:name="T1_1" style:family="text"/>
    <style:style style:name="P2" style:family="paragraph" style:parent-style-name="附表標">
      <style:paragraph-properties fo:line-height="0.6cm" fo:margin-top="0.318cm" fo:margin-bottom="0.212cm"/>
    </style:style>
    <style:style style:name="T2_1" style:family="text">
      <style:text-properties fo:font-size="26pt" style:font-size-asian="26pt"/>
    </style:style>
    <style:style style:name="P3" style:family="paragraph" style:parent-style-name="附表標">
      <style:paragraph-properties fo:text-align="right" fo:margin-bottom="0.212cm"/>
    </style:style>
    <style:style style:name="T3_1" style:family="text">
      <style:text-properties fo:font-size="12pt" style:font-size-asian="12pt"/>
    </style:style>
    <style:style style:name="Table1" style:family="table">
      <style:table-properties table:align="left" style:width="16.302cm" fo:margin-left="-0.3cm"/>
    </style:style>
    <style:style style:name="Column1" style:family="table-column">
      <style:table-column-properties style:column-width="0.935cm" style:use-optimal-column-width="false"/>
    </style:style>
    <style:style style:name="Column2" style:family="table-column">
      <style:table-column-properties style:column-width="0.663cm" style:use-optimal-column-width="false"/>
    </style:style>
    <style:style style:name="Column3" style:family="table-column">
      <style:table-column-properties style:column-width="0.665cm" style:use-optimal-column-width="false"/>
    </style:style>
    <style:style style:name="Column4" style:family="table-column">
      <style:table-column-properties style:column-width="0.885cm" style:use-optimal-column-width="false"/>
    </style:style>
    <style:style style:name="Column5" style:family="table-column">
      <style:table-column-properties style:column-width="3.403cm" style:use-optimal-column-width="false"/>
    </style:style>
    <style:style style:name="Column6" style:family="table-column">
      <style:table-column-properties style:column-width="1.025cm" style:use-optimal-column-width="false"/>
    </style:style>
    <style:style style:name="Column7" style:family="table-column">
      <style:table-column-properties style:column-width="2.475cm" style:use-optimal-column-width="false"/>
    </style:style>
    <style:style style:name="Column8" style:family="table-column">
      <style:table-column-properties style:column-width="6.251cm" style:use-optimal-column-width="false"/>
    </style:style>
    <style:style style:name="Row1" style:family="table-row">
      <style:table-row-properties style:min-row-height="1.199cm" style:use-optimal-row-height="false" fo:keep-together="always"/>
    </style:style>
    <style:style style:name="Cell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 style:family="paragraph" style:parent-style-name="表中">
      <style:paragraph-properties fo:text-align="center" fo:line-height="0.706cm" fo:margin-left="0cm" fo:margin-right="0cm"/>
    </style:style>
    <style:style style:name="T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 style:family="paragraph" style:parent-style-name="表中">
      <style:paragraph-properties fo:text-align="center" fo:line-height="0.706cm" fo:margin-left="0cm" fo:margin-right="0cm"/>
    </style:style>
    <style:style style:name="T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 style:family="paragraph" style:parent-style-name="表中">
      <style:paragraph-properties fo:text-align="center" fo:line-height="0.706cm" fo:margin-left="0cm" fo:margin-right="0cm"/>
    </style:style>
    <style:style style:name="T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35cm solid" fo:padding-left="0.049cm" fo:border-left="#000000 0.035cm solid" fo:padding-right="0.049cm" fo:border-right="#000000 0.035cm solid" style:writing-mode="tb-rl-v" fo:wrap-option="wrap"/>
    </style:style>
    <style:style style:name="P7" style:family="paragraph" style:parent-style-name="表中">
      <style:paragraph-properties fo:text-align="center" fo:line-height="0.706cm" fo:margin-left="0.199cm" fo:margin-right="0.199cm"/>
    </style:style>
    <style:style style:name="T7_1" style:family="text">
      <style:text-properties fo:letter-spacing="-0.011cm" style:font-name="標楷體" fo:font-size="13pt" style:font-name-asian="標楷體" style:font-size-asian="13pt" fo:language="en" fo:language-asian="zh" fo:language-complex="ar" fo:country="US" fo:country-asian="TW" fo:country-complex="SA" style:text-rotation-angle="270" style:letter-kerning="true"/>
    </style:style>
    <style:style style:name="Cell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 style:family="paragraph" style:parent-style-name="表中">
      <style:paragraph-properties fo:text-align="center" fo:line-height="0.706cm" fo:margin-left="0cm" fo:margin-right="0cm"/>
    </style:style>
    <style:style style:name="T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 style:family="paragraph" style:parent-style-name="表中">
      <style:paragraph-properties fo:text-align="center" fo:line-height="0.706cm" fo:margin-left="0cm" fo:margin-right="0cm"/>
    </style:style>
    <style:style style:name="T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 style:family="paragraph" style:parent-style-name="表中">
      <style:paragraph-properties fo:text-align="center" fo:line-height="0.706cm" fo:margin-left="0cm" fo:margin-right="0cm"/>
    </style:style>
    <style:style style:name="T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 style:family="paragraph" style:parent-style-name="表中">
      <style:paragraph-properties fo:text-align="center" fo:line-height="0.706cm" fo:margin-left="0cm" fo:margin-right="0cm"/>
    </style:style>
    <style:style style:name="T1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2" style:family="table-row">
      <style:table-row-properties style:min-row-height="1.33cm" style:use-optimal-row-height="false" fo:keep-together="always"/>
    </style:style>
    <style:style style:name="Cell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 style:family="table-cell">
      <style:table-cell-properties style:vertical-align="middle" fo:border-top="#000000 0.035cm solid" fo:border-bottom="#000000 0.035cm solid" fo:padding-left="0.049cm" fo:border-left="#000000 0.035cm solid" fo:padding-right="0.049cm" fo:border-right="#000000 0.035cm solid" style:writing-mode="tb-rl-v" fo:wrap-option="wrap"/>
    </style:style>
    <style:style style:name="P13" style:family="paragraph" style:parent-style-name="表中">
      <style:paragraph-properties fo:text-align="center" fo:line-height="0.706cm" fo:margin-left="0.199cm" fo:margin-right="0.199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 style:family="paragraph" style:parent-style-name="表中">
      <style:paragraph-properties fo:text-align="center" fo:line-height="0.6cm" fo:margin-left="0cm" fo:margin-right="0cm"/>
    </style:style>
    <style:style style:name="T15_1" style:family="text">
      <style:text-properties fo:letter-spacing="-0.035cm" style:font-name="標楷體" fo:font-size="13pt" style:font-name-asian="標楷體" style:font-size-asian="13pt" fo:language="en" fo:language-asian="zh" fo:language-complex="ar" fo:country="US" fo:country-asian="TW" fo:country-complex="SA" style:letter-kerning="true"/>
    </style:style>
    <style:style style:name="P16" style:family="paragraph" style:parent-style-name="表中">
      <style:paragraph-properties fo:text-align="center" fo:line-height="0.6cm" fo:margin-left="0cm" fo:margin-right="0cm"/>
    </style:style>
    <style:style style:name="T16_1" style:family="text">
      <style:text-properties fo:letter-spacing="-0.035cm" style:font-name="標楷體" fo:font-size="13pt" style:font-name-asian="標楷體" style:font-size-asian="13pt" fo:language="en" fo:language-asian="zh" fo:language-complex="ar" fo:country="US" fo:country-asian="TW" fo:country-complex="SA" style:letter-kerning="true"/>
    </style:style>
    <style:style style:name="Cell1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 style:family="paragraph" style:parent-style-name="表中">
      <style:paragraph-properties fo:text-align="center" fo:line-height="0.6cm" fo:margin-left="0cm" fo:margin-right="0cm"/>
    </style:style>
    <style:style style:name="T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 style:family="paragraph" style:parent-style-name="表中">
      <style:paragraph-properties fo:text-align="center" fo:line-height="0.6cm" fo:margin-left="0cm" fo:margin-right="0cm"/>
    </style:style>
    <style:style style:name="T1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3" style:family="table-row">
      <style:table-row-properties style:min-row-height="3.567cm" style:use-optimal-row-height="false" fo:keep-together="always"/>
    </style:style>
    <style:style style:name="Cell1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 style:family="paragraph" style:parent-style-name="表中">
      <style:paragraph-properties fo:text-align="center" fo:line-height="0.706cm" fo:margin-left="0cm" fo:margin-right="0cm"/>
    </style:style>
    <style:style style:name="T2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2" style:family="paragraph" style:parent-style-name="表中">
      <style:paragraph-properties fo:text-align="center" fo:line-height="0.706cm" fo:margin-left="0cm" fo:margin-right="0cm"/>
    </style:style>
    <style:style style:name="T2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4" style:family="paragraph" style:parent-style-name="表中">
      <style:paragraph-properties fo:text-align="center" fo:line-height="0.706cm" fo:margin-left="0cm" fo:margin-right="0cm"/>
    </style:style>
    <style:style style:name="T2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6" style:family="paragraph" style:parent-style-name="表中">
      <style:paragraph-properties fo:text-align="center" fo:line-height="0.706cm" fo:margin-left="0cm" fo:margin-right="0cm"/>
    </style:style>
    <style:style style:name="T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7" style:family="paragraph" style:parent-style-name="表中">
      <style:paragraph-properties fo:text-align="center" fo:line-height="0.706cm" fo:margin-left="0cm" fo:margin-right="0cm"/>
    </style:style>
    <style:style style:name="T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9" style:family="paragraph" style:parent-style-name="表中">
      <style:paragraph-properties fo:text-align="center" fo:line-height="0.706cm" fo:margin-left="0cm" fo:margin-right="0cm"/>
    </style:style>
    <style:style style:name="T2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1" style:family="paragraph" style:parent-style-name="表中">
      <style:paragraph-properties fo:text-align="center" fo:line-height="0.706cm" fo:margin-left="0cm" fo:margin-right="0cm"/>
    </style:style>
    <style:style style:name="T3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3" style:family="paragraph" style:parent-style-name="表中">
      <style:paragraph-properties fo:text-align="center" fo:line-height="0.706cm" fo:margin-left="0cm" fo:margin-right="0cm"/>
    </style:style>
    <style:style style:name="T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4" style:family="paragraph" style:parent-style-name="表中">
      <style:paragraph-properties fo:text-align="center" fo:line-height="0.706cm" fo:margin-left="0cm" fo:margin-right="0cm"/>
    </style:style>
    <style:style style:name="T3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5" style:family="paragraph" style:parent-style-name="表齊">
      <style:paragraph-properties fo:text-align="justify" fo:line-height="0.706cm" fo:margin-left="0.101cm" fo:margin-right="0.101cm"/>
    </style:style>
    <style:style style:name="T3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1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6" style:family="paragraph" style:parent-style-name="表中">
      <style:paragraph-properties fo:text-align="center" fo:line-height="0.706cm" fo:margin-left="0cm" fo:margin-right="0cm"/>
    </style:style>
    <style:style style:name="T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6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7" style:family="paragraph" style:parent-style-name="表中">
      <style:paragraph-properties fo:text-align="center" fo:line-height="0.706cm" fo:margin-left="0cm" fo:margin-right="0cm"/>
    </style:style>
    <style:style style:name="T3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7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8"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3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8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3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8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38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8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39"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3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40"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40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40_2" style:family="text">
      <style:text-properties fo:letter-spacing="-0.021cm" style:font-name="Times New Roman" fo:font-size="13pt" style:font-name-asian="標楷體" style:font-size-asian="13pt" fo:language="en" fo:language-asian="zh" fo:language-complex="ar" fo:country="US" fo:country-asian="TW" fo:country-complex="SA" style:letter-kerning="true"/>
    </style:style>
    <style:style style:name="T40_3"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P41"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4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4" style:family="table-row">
      <style:table-row-properties style:min-row-height="3.297cm" style:use-optimal-row-height="false" fo:keep-together="always"/>
    </style:style>
    <style:style style:name="Cell1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4" style:family="paragraph" style:parent-style-name="表中">
      <style:paragraph-properties fo:text-align="center" fo:line-height="0.706cm" fo:margin-left="0cm" fo:margin-right="0cm"/>
    </style:style>
    <style:style style:name="T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5" style:family="paragraph" style:parent-style-name="表齊">
      <style:paragraph-properties fo:text-align="justify" fo:line-height="0.706cm" fo:margin-left="0.101cm" fo:margin-right="0.101cm"/>
    </style:style>
    <style:style style:name="T4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4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6" style:family="paragraph" style:parent-style-name="表中">
      <style:paragraph-properties fo:text-align="center" fo:line-height="0.706cm" fo:margin-left="0cm" fo:margin-right="0cm"/>
    </style:style>
    <style:style style:name="T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7" style:family="paragraph" style:parent-style-name="表中">
      <style:paragraph-properties fo:text-align="center" fo:line-height="0.706cm" fo:margin-left="0cm" fo:margin-right="0cm"/>
    </style:style>
    <style:style style:name="T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7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5" style:family="table-row">
      <style:table-row-properties style:min-row-height="2.337cm" style:use-optimal-row-height="false" fo:keep-together="always"/>
    </style:style>
    <style:style style:name="Cell2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1" style:family="paragraph" style:parent-style-name="表中">
      <style:paragraph-properties fo:text-align="center" fo:line-height="0.706cm" fo:margin-left="0cm" fo:margin-right="0cm"/>
    </style:style>
    <style:style style:name="T5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2" style:family="paragraph" style:parent-style-name="表齊">
      <style:paragraph-properties fo:text-align="justify" fo:line-height="0.706cm" fo:margin-left="0.101cm" fo:margin-right="0.101cm"/>
    </style:style>
    <style:style style:name="T5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2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3" style:family="paragraph" style:parent-style-name="表中">
      <style:paragraph-properties fo:text-align="center" fo:line-height="0.706cm" fo:margin-left="0cm" fo:margin-right="0cm"/>
    </style:style>
    <style:style style:name="T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4" style:family="paragraph" style:parent-style-name="表中">
      <style:paragraph-properties fo:text-align="center" fo:line-height="0.706cm" fo:margin-left="0cm" fo:margin-right="0cm"/>
    </style:style>
    <style:style style:name="T5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5"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6" style:family="table-row">
      <style:table-row-properties style:min-row-height="2.697cm" style:use-optimal-row-height="false" fo:keep-together="always"/>
    </style:style>
    <style:style style:name="Cell3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4" style:family="table-cell">
      <style:table-cell-properties style:vertical-align="middle" fo:border-top="#000000 0.035cm solid" fo:border-bottom="#000000 0.018cm solid" fo:padding-left="0.049cm" fo:border-left="#000000 0.035cm solid" fo:padding-right="0.049cm" fo:border-right="#000000 0.035cm solid" fo:wrap-option="wrap"/>
    </style:style>
    <style:style style:name="P5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5" style:family="table-cell">
      <style:table-cell-properties style:vertical-align="top" fo:border-top="#000000 0.035cm solid" fo:border-bottom="#000000 0.018cm solid" fo:padding-left="0.049cm" fo:border-left="#000000 0.035cm solid" fo:padding-right="0.049cm" fo:border-right="#000000 0.035cm solid" fo:wrap-option="wrap"/>
    </style:style>
    <style:style style:name="P58" style:family="paragraph" style:parent-style-name="表中">
      <style:paragraph-properties fo:text-align="center" fo:line-height="0.706cm" fo:margin-left="0cm" fo:margin-right="0cm"/>
    </style:style>
    <style:style style:name="T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6" style:family="table-cell">
      <style:table-cell-properties style:vertical-align="top" fo:border-top="#000000 0.035cm solid" fo:border-bottom="#000000 0.018cm solid" fo:padding-left="0.049cm" fo:border-left="#000000 0.035cm solid" fo:padding-right="0.049cm" fo:border-right="#000000 0.035cm solid" fo:wrap-option="wrap"/>
    </style:style>
    <style:style style:name="P59" style:family="paragraph" style:parent-style-name="表齊">
      <style:paragraph-properties fo:text-align="justify" fo:line-height="0.706cm" fo:margin-left="0.101cm" fo:margin-right="0.101cm"/>
    </style:style>
    <style:style style:name="T5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9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7" style:family="table-cell">
      <style:table-cell-properties style:vertical-align="top" fo:border-top="#000000 0.035cm solid" fo:border-bottom="#000000 0.018cm solid" fo:padding-left="0.049cm" fo:border-left="#000000 0.035cm solid" fo:padding-right="0.049cm" fo:border-right="#000000 0.035cm solid" fo:wrap-option="wrap"/>
    </style:style>
    <style:style style:name="P60" style:family="paragraph" style:parent-style-name="表中">
      <style:paragraph-properties fo:text-align="center" fo:line-height="0.706cm" fo:margin-left="0cm" fo:margin-right="0cm"/>
    </style:style>
    <style:style style:name="T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8" style:family="table-cell">
      <style:table-cell-properties style:vertical-align="top" fo:border-top="#000000 0.035cm solid" fo:border-bottom="#000000 0.018cm solid" fo:padding-left="0.049cm" fo:border-left="#000000 0.035cm solid" fo:padding-right="0.049cm" fo:border-right="#000000 0.035cm solid" fo:wrap-option="wrap"/>
    </style:style>
    <style:style style:name="P61" style:family="paragraph" style:parent-style-name="表中">
      <style:paragraph-properties fo:text-align="center" fo:line-height="0.706cm" fo:margin-left="0cm" fo:margin-right="0cm"/>
    </style:style>
    <style:style style:name="T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1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7" style:family="table-row">
      <style:table-row-properties style:min-row-height="4.461cm" style:use-optimal-row-height="false" fo:keep-together="always"/>
    </style:style>
    <style:style style:name="Cell4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35cm solid" fo:padding-left="0.049cm" fo:border-left="#000000 0.035cm solid" fo:padding-right="0.049cm" fo:border-right="#000000 0.035cm solid" fo:wrap-option="wrap"/>
    </style:style>
    <style:style style:name="P64" style:family="paragraph" style:parent-style-name="表中">
      <style:paragraph-properties fo:text-align="center" fo:line-height="0.706cm" fo:margin-left="0cm" fo:margin-right="0cm"/>
    </style:style>
    <style:style style:name="T6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5" style:family="paragraph" style:parent-style-name="表中">
      <style:paragraph-properties fo:text-align="center" fo:line-height="0.706cm" fo:margin-left="0cm" fo:margin-right="0cm"/>
    </style:style>
    <style:style style:name="T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6" style:family="paragraph" style:parent-style-name="表中">
      <style:paragraph-properties fo:text-align="center" fo:line-height="0.706cm" fo:margin-left="0cm" fo:margin-right="0cm"/>
    </style:style>
    <style:style style:name="T6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7" style:family="paragraph" style:parent-style-name="表中">
      <style:paragraph-properties fo:text-align="center" fo:line-height="0.706cm" fo:margin-left="0cm" fo:margin-right="0cm"/>
    </style:style>
    <style:style style:name="T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35cm solid" fo:padding-left="0.049cm" fo:border-left="#000000 0.035cm solid" fo:padding-right="0.049cm" fo:border-right="#000000 0.035cm solid" fo:wrap-option="wrap"/>
    </style:style>
    <style:style style:name="P68" style:family="paragraph" style:parent-style-name="表中">
      <style:paragraph-properties fo:text-align="center" fo:line-height="0.706cm" fo:margin-left="0cm" fo:margin-right="0cm"/>
    </style:style>
    <style:style style:name="T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35cm solid" fo:padding-left="0.049cm" fo:border-left="#000000 0.035cm solid" fo:padding-right="0.049cm" fo:border-right="#000000 0.035cm solid" fo:wrap-option="wrap"/>
    </style:style>
    <style:style style:name="P69" style:family="paragraph" style:parent-style-name="表齊">
      <style:paragraph-properties fo:text-align="justify" fo:line-height="0.706cm" fo:margin-left="0.101cm" fo:margin-right="0.101cm"/>
    </style:style>
    <style:style style:name="T6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69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35cm solid" fo:padding-left="0.049cm" fo:border-left="#000000 0.035cm solid" fo:padding-right="0.049cm" fo:border-right="#000000 0.035cm solid" fo:wrap-option="wrap"/>
    </style:style>
    <style:style style:name="P70" style:family="paragraph" style:parent-style-name="表中">
      <style:paragraph-properties fo:text-align="center" fo:line-height="0.706cm" fo:margin-left="0cm" fo:margin-right="0cm"/>
    </style:style>
    <style:style style:name="T7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35cm solid" fo:padding-left="0.049cm" fo:border-left="#000000 0.035cm solid" fo:padding-right="0.049cm" fo:border-right="#000000 0.035cm solid" fo:wrap-option="wrap"/>
    </style:style>
    <style:style style:name="P71" style:family="paragraph" style:parent-style-name="表中">
      <style:paragraph-properties fo:text-align="center" fo:line-height="0.706cm" fo:margin-left="0cm" fo:margin-right="0cm"/>
    </style:style>
    <style:style style:name="T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71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7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8" style:family="table-row">
      <style:table-row-properties style:min-row-height="4.26cm" style:use-optimal-row-height="false" fo:keep-together="always"/>
    </style:style>
    <style:style style:name="Cell4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3" style:family="paragraph" style:parent-style-name="表中">
      <style:paragraph-properties fo:text-align="center" fo:line-height="0.706cm" fo:margin-left="0cm" fo:margin-right="0cm"/>
    </style:style>
    <style:style style:name="T7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5" style:family="paragraph" style:parent-style-name="表中">
      <style:paragraph-properties fo:text-align="center" fo:line-height="0.706cm" fo:margin-left="0cm" fo:margin-right="0cm"/>
    </style:style>
    <style:style style:name="T7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7" style:family="paragraph" style:parent-style-name="表中">
      <style:paragraph-properties fo:text-align="center" fo:line-height="0.706cm" fo:margin-left="0cm" fo:margin-right="0cm"/>
    </style:style>
    <style:style style:name="T7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9" style:family="paragraph" style:parent-style-name="表中">
      <style:paragraph-properties fo:text-align="center" fo:line-height="0.706cm" fo:margin-left="0cm" fo:margin-right="0cm"/>
    </style:style>
    <style:style style:name="T7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0" style:family="paragraph" style:parent-style-name="表中">
      <style:paragraph-properties fo:text-align="center" fo:line-height="0.706cm" fo:margin-left="0cm" fo:margin-right="0cm"/>
    </style:style>
    <style:style style:name="T8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2" style:family="paragraph" style:parent-style-name="表中">
      <style:paragraph-properties fo:text-align="center" fo:line-height="0.706cm" fo:margin-left="0cm" fo:margin-right="0cm"/>
    </style:style>
    <style:style style:name="T8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4" style:family="paragraph" style:parent-style-name="表中">
      <style:paragraph-properties fo:text-align="center" fo:line-height="0.706cm" fo:margin-left="0cm" fo:margin-right="0cm"/>
    </style:style>
    <style:style style:name="T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6" style:family="paragraph" style:parent-style-name="表中">
      <style:paragraph-properties fo:text-align="center" fo:line-height="0.706cm" fo:margin-left="0cm" fo:margin-right="0cm"/>
    </style:style>
    <style:style style:name="T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7" style:family="paragraph" style:parent-style-name="表中">
      <style:paragraph-properties fo:text-align="center" fo:line-height="0.706cm" fo:margin-left="0cm" fo:margin-right="0cm"/>
    </style:style>
    <style:style style:name="T8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8" style:family="paragraph" style:parent-style-name="表齊">
      <style:paragraph-properties fo:text-align="justify" fo:line-height="0.706cm" fo:margin-left="0.101cm" fo:margin-right="0.101cm"/>
    </style:style>
    <style:style style:name="T8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8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5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9" style:family="paragraph" style:parent-style-name="表中">
      <style:paragraph-properties fo:text-align="center" fo:line-height="0.706cm" fo:margin-left="0cm" fo:margin-right="0cm"/>
    </style:style>
    <style:style style:name="T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0" style:family="paragraph" style:parent-style-name="表中">
      <style:paragraph-properties fo:text-align="center" fo:line-height="0.706cm" fo:margin-left="0cm" fo:margin-right="0cm"/>
    </style:style>
    <style:style style:name="T9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0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1"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9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92"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9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93"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9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94"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94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Row9" style:family="table-row">
      <style:table-row-properties style:min-row-height="2.875cm" style:use-optimal-row-height="false" fo:keep-together="always"/>
    </style:style>
    <style:style style:name="Cell5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7" style:family="paragraph" style:parent-style-name="表中">
      <style:paragraph-properties fo:text-align="center" fo:line-height="0.706cm" fo:margin-left="0cm" fo:margin-right="0cm"/>
    </style:style>
    <style:style style:name="T9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8" style:family="paragraph" style:parent-style-name="表齊">
      <style:paragraph-properties fo:text-align="justify" fo:line-height="0.706cm" fo:margin-left="0.101cm" fo:margin-right="0.101cm"/>
    </style:style>
    <style:style style:name="T9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9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5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9" style:family="paragraph" style:parent-style-name="表中">
      <style:paragraph-properties fo:text-align="center" fo:line-height="0.706cm" fo:margin-left="0cm" fo:margin-right="0cm"/>
    </style:style>
    <style:style style:name="T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0" style:family="paragraph" style:parent-style-name="表中">
      <style:paragraph-properties fo:text-align="center" fo:line-height="0.706cm" fo:margin-left="0cm" fo:margin-right="0cm"/>
    </style:style>
    <style:style style:name="T1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0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1"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0" style:family="table-row">
      <style:table-row-properties style:min-row-height="2.817cm" style:use-optimal-row-height="false" fo:keep-together="always"/>
    </style:style>
    <style:style style:name="Cell6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4" style:family="paragraph" style:parent-style-name="表中">
      <style:paragraph-properties fo:text-align="center" fo:line-height="0.706cm" fo:margin-left="0cm" fo:margin-right="0cm"/>
    </style:style>
    <style:style style:name="T10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5" style:family="paragraph" style:parent-style-name="表齊">
      <style:paragraph-properties fo:text-align="justify" fo:line-height="0.706cm" fo:margin-left="0.101cm" fo:margin-right="0.101cm"/>
    </style:style>
    <style:style style:name="T10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0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6" style:family="paragraph" style:parent-style-name="表中">
      <style:paragraph-properties fo:text-align="center" fo:line-height="0.706cm" fo:margin-left="0cm" fo:margin-right="0cm"/>
    </style:style>
    <style:style style:name="T1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7" style:family="paragraph" style:parent-style-name="表中">
      <style:paragraph-properties fo:text-align="center" fo:line-height="0.706cm" fo:margin-left="0cm" fo:margin-right="0cm"/>
    </style:style>
    <style:style style:name="T10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7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8"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1" style:family="table-row">
      <style:table-row-properties style:min-row-height="2.805cm" style:use-optimal-row-height="false" fo:keep-together="always"/>
    </style:style>
    <style:style style:name="Cell6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1" style:family="paragraph" style:parent-style-name="表中">
      <style:paragraph-properties fo:text-align="center" fo:line-height="0.706cm" fo:margin-left="0cm" fo:margin-right="0cm"/>
    </style:style>
    <style:style style:name="T11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2" style:family="paragraph" style:parent-style-name="表齊">
      <style:paragraph-properties fo:text-align="justify" fo:line-height="0.706cm" fo:margin-left="0.101cm" fo:margin-right="0.101cm"/>
    </style:style>
    <style:style style:name="T11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2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3" style:family="paragraph" style:parent-style-name="表中">
      <style:paragraph-properties fo:text-align="center" fo:line-height="0.706cm" fo:margin-left="0cm" fo:margin-right="0cm"/>
    </style:style>
    <style:style style:name="T1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4" style:family="paragraph" style:parent-style-name="表中">
      <style:paragraph-properties fo:text-align="center" fo:line-height="0.706cm" fo:margin-left="0cm" fo:margin-right="0cm"/>
    </style:style>
    <style:style style:name="T11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4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5"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2" style:family="table-row">
      <style:table-row-properties style:min-row-height="9.957cm" style:use-optimal-row-height="false" fo:keep-together="always"/>
    </style:style>
    <style:style style:name="Cell7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9"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7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3" style:family="table-row">
      <style:table-row-properties style:min-row-height="23.969cm" style:use-optimal-row-height="false" fo:keep-together="always"/>
    </style:style>
    <style:style style:name="Cell8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3" style:family="paragraph" style:parent-style-name="表中">
      <style:paragraph-properties fo:text-align="center" fo:line-height="0.706cm" fo:margin-left="0cm" fo:margin-right="0cm"/>
    </style:style>
    <style:style style:name="T12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5" style:family="paragraph" style:parent-style-name="表中">
      <style:paragraph-properties fo:text-align="center" fo:line-height="0.706cm" fo:margin-left="0cm" fo:margin-right="0cm"/>
    </style:style>
    <style:style style:name="T1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7" style:family="paragraph" style:parent-style-name="表中">
      <style:paragraph-properties fo:text-align="center" fo:line-height="0.706cm" fo:margin-left="0cm" fo:margin-right="0cm"/>
    </style:style>
    <style:style style:name="T1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9" style:family="paragraph" style:parent-style-name="表中">
      <style:paragraph-properties fo:text-align="center" fo:line-height="0.706cm" fo:margin-left="0cm" fo:margin-right="0cm"/>
    </style:style>
    <style:style style:name="T12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0" style:family="paragraph" style:parent-style-name="表中">
      <style:paragraph-properties fo:text-align="center" fo:line-height="0.706cm" fo:margin-left="0cm" fo:margin-right="0cm"/>
    </style:style>
    <style:style style:name="T13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3" style:family="paragraph" style:parent-style-name="表中">
      <style:paragraph-properties fo:text-align="center" fo:line-height="0.706cm" fo:margin-left="0cm" fo:margin-right="0cm"/>
    </style:style>
    <style:style style:name="T1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5" style:family="paragraph" style:parent-style-name="表中">
      <style:paragraph-properties fo:text-align="center" fo:line-height="0.706cm" fo:margin-left="0cm" fo:margin-right="0cm"/>
    </style:style>
    <style:style style:name="T13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6" style:family="paragraph" style:parent-style-name="表中">
      <style:paragraph-properties fo:text-align="center" fo:line-height="0.706cm" fo:margin-left="0cm" fo:margin-right="0cm"/>
    </style:style>
    <style:style style:name="T1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7" style:family="paragraph" style:parent-style-name="表中">
      <style:paragraph-properties fo:text-align="center" fo:line-height="0.706cm" fo:margin-left="0cm" fo:margin-right="0cm"/>
    </style:style>
    <style:style style:name="T13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9" style:family="paragraph" style:parent-style-name="表中">
      <style:paragraph-properties fo:text-align="center" fo:line-height="0.706cm" fo:margin-left="0cm" fo:margin-right="0cm"/>
    </style:style>
    <style:style style:name="T13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1"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8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4" style:family="paragraph" style:parent-style-name="表_28_一_29_">
      <style:paragraph-properties fo:text-align="justify" fo:text-indent="-0.9cm" fo:line-height="0.635cm" fo:margin-left="1.799cm" fo:margin-right="0.101cm" style:snap-to-layout-grid="true">
        <style:tab-stops>
          <style:tab-stop style:type="left" style:leader-style="none" style:position="-0.998cm"/>
        </style:tab-stops>
      </style:paragraph-properties>
    </style:style>
    <style:style style:name="T14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45"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14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5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4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5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45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5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46"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1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7"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4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48"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4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49"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14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9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4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9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49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9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50"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50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51"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5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52"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5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53"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5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54"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15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8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5" style:family="paragraph" style:parent-style-name="表中">
      <style:paragraph-properties fo:text-align="center" fo:line-height="0.706cm" fo:margin-left="0cm" fo:margin-right="0cm"/>
    </style:style>
    <style:style style:name="T15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7" style:family="paragraph" style:parent-style-name="表中">
      <style:paragraph-properties fo:text-align="center" fo:line-height="0.706cm" fo:margin-left="0cm" fo:margin-right="0cm"/>
    </style:style>
    <style:style style:name="T1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9" style:family="paragraph" style:parent-style-name="表中">
      <style:paragraph-properties fo:text-align="center" fo:line-height="0.706cm" fo:margin-left="0cm" fo:margin-right="0cm"/>
    </style:style>
    <style:style style:name="T1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1" style:family="paragraph" style:parent-style-name="表中">
      <style:paragraph-properties fo:text-align="center" fo:line-height="0.706cm" fo:margin-left="0cm" fo:margin-right="0cm"/>
    </style:style>
    <style:style style:name="T1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2" style:family="paragraph" style:parent-style-name="表中">
      <style:paragraph-properties fo:text-align="center" fo:line-height="0.706cm" fo:margin-left="0cm" fo:margin-right="0cm"/>
    </style:style>
    <style:style style:name="T1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5" style:family="paragraph" style:parent-style-name="表中">
      <style:paragraph-properties fo:text-align="center" fo:line-height="0.706cm" fo:margin-left="0cm" fo:margin-right="0cm"/>
    </style:style>
    <style:style style:name="T1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7" style:family="paragraph" style:parent-style-name="表中">
      <style:paragraph-properties fo:text-align="center" fo:line-height="0.706cm" fo:margin-left="0cm" fo:margin-right="0cm"/>
    </style:style>
    <style:style style:name="T1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8" style:family="paragraph" style:parent-style-name="表中">
      <style:paragraph-properties fo:text-align="center" fo:line-height="0.706cm" fo:margin-left="0cm" fo:margin-right="0cm"/>
    </style:style>
    <style:style style:name="T1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9" style:family="paragraph" style:parent-style-name="表中">
      <style:paragraph-properties fo:text-align="center" fo:line-height="0.706cm" fo:margin-left="0cm" fo:margin-right="0cm"/>
    </style:style>
    <style:style style:name="T1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1" style:family="paragraph" style:parent-style-name="表中">
      <style:paragraph-properties fo:text-align="center" fo:line-height="0.706cm" fo:margin-left="0cm" fo:margin-right="0cm"/>
    </style:style>
    <style:style style:name="T1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3"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9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6"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7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77"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7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78" style:family="paragraph" style:parent-style-name="表_28_一_29_">
      <style:paragraph-properties fo:text-align="justify" fo:text-indent="-0.9cm" fo:line-height="0.635cm" fo:margin-left="1.799cm" fo:margin-right="0.101cm" style:snap-to-layout-grid="true">
        <style:tab-stops>
          <style:tab-stop style:type="left" style:leader-style="none" style:position="-0.998cm"/>
        </style:tab-stops>
      </style:paragraph-properties>
    </style:style>
    <style:style style:name="T17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79" style:family="paragraph" style:parent-style-name="表_28_一_29_">
      <style:paragraph-properties fo:text-align="justify" fo:text-indent="-0.9cm" fo:line-height="0.635cm" fo:margin-left="1.799cm" fo:margin-right="0.101cm" style:snap-to-layout-grid="true">
        <style:tab-stops>
          <style:tab-stop style:type="left" style:leader-style="none" style:position="-0.998cm"/>
        </style:tab-stops>
      </style:paragraph-properties>
    </style:style>
    <style:style style:name="T17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80"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18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0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8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0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81" style:family="paragraph" style:parent-style-name="表一">
      <style:paragraph-properties fo:text-align="justify" fo:text-indent="0cm" fo:line-height="0.635cm" fo:margin-left="0.9cm" fo:margin-right="0.101cm" style:snap-to-layout-grid="true">
        <style:tab-stops>
          <style:tab-stop style:type="left" style:leader-style="none" style:position="-0.099cm"/>
        </style:tab-stops>
      </style:paragraph-properties>
    </style:style>
    <style:style style:name="T18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2" style:family="paragraph" style:parent-style-name="表_28_一_29_">
      <style:paragraph-properties fo:text-align="justify" fo:text-indent="-0.9cm" fo:line-height="0.635cm" fo:margin-left="1.799cm" fo:margin-right="0.101cm" style:snap-to-layout-grid="true">
        <style:tab-stops>
          <style:tab-stop style:type="left" style:leader-style="none" style:position="-0.998cm"/>
        </style:tab-stops>
      </style:paragraph-properties>
    </style:style>
    <style:style style:name="T18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2_2"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83" style:family="paragraph" style:parent-style-name="表_28_一_29_">
      <style:paragraph-properties fo:text-align="justify" fo:text-indent="-0.9cm" fo:line-height="0.635cm" fo:margin-left="1.799cm" fo:margin-right="0.101cm" style:snap-to-layout-grid="true">
        <style:tab-stops>
          <style:tab-stop style:type="left" style:leader-style="none" style:position="-0.998cm"/>
        </style:tab-stops>
      </style:paragraph-properties>
    </style:style>
    <style:style style:name="T18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3_2"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84"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8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85"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18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5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86"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5" style:family="table-row">
      <style:table-row-properties style:min-row-height="23.469cm" style:use-optimal-row-height="false" fo:keep-together="always"/>
    </style:style>
    <style:style style:name="Cell9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7" style:family="paragraph" style:parent-style-name="表中">
      <style:paragraph-properties fo:text-align="center" fo:line-height="0.706cm" fo:margin-left="0cm" fo:margin-right="0cm"/>
    </style:style>
    <style:style style:name="T18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9" style:family="paragraph" style:parent-style-name="表中">
      <style:paragraph-properties fo:text-align="center" fo:line-height="0.706cm" fo:margin-left="0cm" fo:margin-right="0cm"/>
    </style:style>
    <style:style style:name="T1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9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91" style:family="paragraph" style:parent-style-name="表中">
      <style:paragraph-properties fo:text-align="center" fo:line-height="0.706cm" fo:margin-left="0cm" fo:margin-right="0cm"/>
    </style:style>
    <style:style style:name="T1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9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93" style:family="paragraph" style:parent-style-name="表中">
      <style:paragraph-properties fo:text-align="center" fo:line-height="0.706cm" fo:margin-left="0cm" fo:margin-right="0cm"/>
    </style:style>
    <style:style style:name="T19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4" style:family="paragraph" style:parent-style-name="表中">
      <style:paragraph-properties fo:text-align="center" fo:line-height="0.706cm" fo:margin-left="0cm" fo:margin-right="0cm"/>
    </style:style>
    <style:style style:name="T19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9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9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97" style:family="paragraph" style:parent-style-name="表中">
      <style:paragraph-properties fo:text-align="center" fo:line-height="0.706cm" fo:margin-left="0cm" fo:margin-right="0cm"/>
    </style:style>
    <style:style style:name="T19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98" style:family="paragraph" style:parent-style-name="表中">
      <style:paragraph-properties fo:text-align="center" fo:line-height="0.706cm" fo:margin-left="0cm" fo:margin-right="0cm"/>
    </style:style>
    <style:style style:name="T1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9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00" style:family="paragraph" style:parent-style-name="表中">
      <style:paragraph-properties fo:text-align="center" fo:line-height="0.706cm" fo:margin-left="0cm" fo:margin-right="0cm"/>
    </style:style>
    <style:style style:name="T2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01" style:family="paragraph" style:parent-style-name="表中">
      <style:paragraph-properties fo:text-align="center" fo:line-height="0.706cm" fo:margin-left="0cm" fo:margin-right="0cm"/>
    </style:style>
    <style:style style:name="T20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0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03" style:family="paragraph" style:parent-style-name="表中">
      <style:paragraph-properties fo:text-align="center" fo:line-height="0.706cm" fo:margin-left="0cm" fo:margin-right="0cm"/>
    </style:style>
    <style:style style:name="T2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05"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10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08"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20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08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20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08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208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08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208_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08_8"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208_9"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08_10"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20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20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10"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2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10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1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11"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21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212"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212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212_2"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212_3"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212_4"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213"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2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13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214" style:family="paragraph" style:parent-style-name="表一">
      <style:paragraph-properties fo:text-align="justify" fo:text-align-last="justify" fo:text-indent="0cm" fo:line-height="0.706cm" fo:margin-left="0.9cm" fo:margin-right="0.101cm" style:snap-to-layout-grid="true">
        <style:tab-stops>
          <style:tab-stop style:type="left" style:leader-style="none" style:position="-0.099cm"/>
        </style:tab-stops>
      </style:paragraph-properties>
    </style:style>
    <style:style style:name="T21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6" style:family="table-row">
      <style:table-row-properties style:min-row-height="8.216cm" style:use-optimal-row-height="false" fo:keep-together="always"/>
    </style:style>
    <style:style style:name="Cell10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15" style:family="paragraph" style:parent-style-name="表中">
      <style:paragraph-properties fo:text-align="center" fo:line-height="0.706cm" fo:margin-left="0cm" fo:margin-right="0cm"/>
    </style:style>
    <style:style style:name="T21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16" style:family="paragraph" style:parent-style-name="表中">
      <style:paragraph-properties fo:text-align="center" fo:line-height="0.706cm" fo:margin-left="0cm" fo:margin-right="0cm"/>
    </style:style>
    <style:style style:name="T21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17" style:family="paragraph" style:parent-style-name="表中">
      <style:paragraph-properties fo:text-align="center" fo:line-height="0.706cm" fo:margin-left="0cm" fo:margin-right="0cm"/>
    </style:style>
    <style:style style:name="T2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18" style:family="paragraph" style:parent-style-name="表中">
      <style:paragraph-properties fo:text-align="center" fo:line-height="0.706cm" fo:margin-left="0cm" fo:margin-right="0cm"/>
    </style:style>
    <style:style style:name="T21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19" style:family="paragraph" style:parent-style-name="表中">
      <style:paragraph-properties fo:text-align="center" fo:line-height="0.706cm" fo:margin-left="0cm" fo:margin-right="0cm"/>
    </style:style>
    <style:style style:name="T21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2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21" style:family="paragraph" style:parent-style-name="表中">
      <style:paragraph-properties fo:text-align="center" fo:line-height="0.706cm" fo:margin-left="0cm" fo:margin-right="0cm"/>
    </style:style>
    <style:style style:name="T22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2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23" style:family="paragraph" style:parent-style-name="表中">
      <style:paragraph-properties fo:text-align="center" fo:line-height="0.706cm" fo:margin-left="0cm" fo:margin-right="0cm"/>
    </style:style>
    <style:style style:name="T22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24" style:family="paragraph" style:parent-style-name="表中">
      <style:paragraph-properties fo:text-align="center" fo:line-height="0.706cm" fo:margin-left="0cm" fo:margin-right="0cm"/>
    </style:style>
    <style:style style:name="T22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25" style:family="paragraph" style:parent-style-name="表中">
      <style:paragraph-properties fo:text-align="center" fo:line-height="0.706cm" fo:margin-left="0cm" fo:margin-right="0cm"/>
    </style:style>
    <style:style style:name="T2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2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27"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10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2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2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30" style:family="paragraph" style:parent-style-name="表一">
      <style:paragraph-properties fo:text-align="justify" fo:text-indent="0cm" fo:line-height="0.706cm" fo:margin-left="0.9cm" fo:margin-right="0.101cm" style:snap-to-layout-grid="true">
        <style:tab-stops>
          <style:tab-stop style:type="left" style:leader-style="none" style:position="-0.099cm"/>
        </style:tab-stops>
      </style:paragraph-properties>
    </style:style>
    <style:style style:name="T23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30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231"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23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31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232"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232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17" style:family="table-row">
      <style:table-row-properties style:min-row-height="0.873cm" style:use-optimal-row-height="false" fo:keep-together="always"/>
    </style:style>
    <style:style style:name="Cell11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33" style:family="paragraph" style:parent-style-name="表中">
      <style:paragraph-properties fo:text-align="center" fo:line-height="0.706cm" fo:margin-left="0cm" fo:margin-right="0cm"/>
    </style:style>
    <style:style style:name="T2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34" style:family="paragraph" style:parent-style-name="表中">
      <style:paragraph-properties fo:text-align="center" fo:line-height="0.706cm" fo:margin-left="0cm" fo:margin-right="0cm"/>
    </style:style>
    <style:style style:name="T23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3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36" style:family="paragraph" style:parent-style-name="表中">
      <style:paragraph-properties fo:text-align="center" fo:line-height="0.706cm" fo:margin-left="0cm" fo:margin-right="0cm"/>
    </style:style>
    <style:style style:name="T2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37" style:family="paragraph" style:parent-style-name="表中">
      <style:paragraph-properties fo:text-align="center" fo:line-height="0.706cm" fo:margin-left="0cm" fo:margin-right="0cm"/>
    </style:style>
    <style:style style:name="T237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237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38" style:family="paragraph" style:parent-style-name="表中">
      <style:paragraph-properties fo:text-align="center" fo:line-height="0.706cm" fo:margin-left="0cm" fo:margin-right="0cm"/>
    </style:style>
    <style:style style:name="T23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39" style:family="paragraph" style:parent-style-name="表中">
      <style:paragraph-properties fo:text-align="center" fo:line-height="0.706cm" fo:margin-left="0cm" fo:margin-right="0cm"/>
    </style:style>
    <style:style style:name="T239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11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40" style:family="paragraph" style:parent-style-name="表中">
      <style:paragraph-properties fo:text-align="center" fo:line-height="0.706cm" fo:margin-left="0cm" fo:margin-right="0cm"/>
    </style:style>
    <style:style style:name="T2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4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42" style:family="paragraph" style:parent-style-name="表中">
      <style:paragraph-properties fo:text-align="center" fo:line-height="0.706cm" fo:margin-left="0cm" fo:margin-right="0cm"/>
    </style:style>
    <style:style style:name="T24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4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44" style:family="paragraph" style:parent-style-name="表中">
      <style:paragraph-properties fo:text-align="center" fo:line-height="0.706cm" fo:margin-left="0cm" fo:margin-right="0cm"/>
    </style:style>
    <style:style style:name="T2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4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46" style:family="paragraph" style:parent-style-name="表中">
      <style:paragraph-properties fo:text-align="center" fo:line-height="0.706cm" fo:margin-left="0cm" fo:margin-right="0cm"/>
    </style:style>
    <style:style style:name="T2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47" style:family="paragraph" style:parent-style-name="表中">
      <style:paragraph-properties fo:text-align="center" fo:line-height="0.706cm" fo:margin-left="0cm" fo:margin-right="0cm"/>
    </style:style>
    <style:style style:name="T2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48" style:family="paragraph" style:parent-style-name="表齊">
      <style:paragraph-properties fo:text-align="justify" fo:line-height="0.706cm" fo:margin-left="0.101cm" fo:margin-right="0.101cm"/>
    </style:style>
    <style:style style:name="T24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11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49" style:family="paragraph" style:parent-style-name="表中">
      <style:paragraph-properties fo:text-align="center" fo:line-height="0.706cm" fo:margin-left="0cm" fo:margin-right="0cm"/>
    </style:style>
    <style:style style:name="T24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50" style:family="paragraph" style:parent-style-name="表中">
      <style:paragraph-properties fo:text-align="center" fo:line-height="0.706cm" fo:margin-left="0cm" fo:margin-right="0cm"/>
    </style:style>
    <style:style style:name="T25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5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25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51"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25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52"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25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53"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2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254" style:family="paragraph" style:parent-style-name="表">
      <style:paragraph-properties fo:text-align="justify" fo:line-height="0.706cm" fo:margin-left="0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8" style:family="table-row">
      <style:table-row-properties style:min-row-height="0.82cm" style:use-optimal-row-height="false" fo:keep-together="always"/>
    </style:style>
    <style:style style:name="Cell11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5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5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5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58" style:family="paragraph" style:parent-style-name="表中">
      <style:paragraph-properties fo:text-align="center" fo:line-height="0.706cm" fo:margin-left="0cm" fo:margin-right="0cm"/>
    </style:style>
    <style:style style:name="T2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59" style:family="paragraph" style:parent-style-name="表齊">
      <style:paragraph-properties fo:text-align="justify" fo:line-height="0.706cm" fo:margin-left="0.101cm" fo:margin-right="0.101cm"/>
    </style:style>
    <style:style style:name="T25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259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59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59_4"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59_5"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59_6"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12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60" style:family="paragraph" style:parent-style-name="表中">
      <style:paragraph-properties fo:text-align="center" fo:line-height="0.706cm" fo:margin-left="0cm" fo:margin-right="0cm"/>
    </style:style>
    <style:style style:name="T2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61" style:family="paragraph" style:parent-style-name="表中">
      <style:paragraph-properties fo:text-align="center" fo:line-height="0.706cm" fo:margin-left="0cm" fo:margin-right="0cm"/>
    </style:style>
    <style:style style:name="T2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6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26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6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9" style:family="table-row">
      <style:table-row-properties style:min-row-height="0.926cm" style:use-optimal-row-height="false" fo:keep-together="always"/>
    </style:style>
    <style:style style:name="Cell12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6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6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6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66" style:family="paragraph" style:parent-style-name="表中">
      <style:paragraph-properties fo:text-align="center" fo:line-height="0.706cm" fo:margin-left="0cm" fo:margin-right="0cm"/>
    </style:style>
    <style:style style:name="T26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3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67" style:family="paragraph" style:parent-style-name="表齊">
      <style:paragraph-properties fo:text-align="justify" fo:line-height="0.706cm" fo:margin-left="0.101cm" fo:margin-right="0.101cm"/>
    </style:style>
    <style:style style:name="T26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267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67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67_4"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67_5"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67_6"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13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68" style:family="paragraph" style:parent-style-name="表中">
      <style:paragraph-properties fo:text-align="center" fo:line-height="0.706cm" fo:margin-left="0cm" fo:margin-right="0cm"/>
    </style:style>
    <style:style style:name="T2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3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69" style:family="paragraph" style:parent-style-name="表中">
      <style:paragraph-properties fo:text-align="center" fo:line-height="0.706cm" fo:margin-left="0cm" fo:margin-right="0cm"/>
    </style:style>
    <style:style style:name="T2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6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26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3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70"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20" style:family="table-row">
      <style:table-row-properties style:min-row-height="1.455cm" style:use-optimal-row-height="false" fo:keep-together="always"/>
    </style:style>
    <style:style style:name="Cell13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7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3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7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3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7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3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74" style:family="paragraph" style:parent-style-name="表中">
      <style:paragraph-properties fo:text-align="center" fo:line-height="0.706cm" fo:margin-left="0cm" fo:margin-right="0cm"/>
    </style:style>
    <style:style style:name="T27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3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75" style:family="paragraph" style:parent-style-name="表齊">
      <style:paragraph-properties fo:text-align="justify" fo:line-height="0.706cm" fo:margin-left="0.101cm" fo:margin-right="0.101cm"/>
    </style:style>
    <style:style style:name="T27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275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75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75_4"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13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76" style:family="paragraph" style:parent-style-name="表中">
      <style:paragraph-properties fo:text-align="center" fo:line-height="0.706cm" fo:margin-left="0cm" fo:margin-right="0cm"/>
    </style:style>
    <style:style style:name="T27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4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77" style:family="paragraph" style:parent-style-name="表中">
      <style:paragraph-properties fo:text-align="center" fo:line-height="0.706cm" fo:margin-left="0cm" fo:margin-right="0cm"/>
    </style:style>
    <style:style style:name="T27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7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27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7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21" style:family="table-row">
      <style:table-row-properties style:min-row-height="1.032cm" style:use-optimal-row-height="false" fo:keep-together="always"/>
    </style:style>
    <style:style style:name="Cell14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7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4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8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4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8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4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82" style:family="paragraph" style:parent-style-name="表中">
      <style:paragraph-properties fo:text-align="center" fo:line-height="0.706cm" fo:margin-left="0cm" fo:margin-right="0cm"/>
    </style:style>
    <style:style style:name="T28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4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83" style:family="paragraph" style:parent-style-name="表齊">
      <style:paragraph-properties fo:text-align="justify" fo:line-height="0.706cm" fo:margin-left="0.101cm" fo:margin-right="0.101cm"/>
    </style:style>
    <style:style style:name="T28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283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83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83_4"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83_5"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83_6"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14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84" style:family="paragraph" style:parent-style-name="表中">
      <style:paragraph-properties fo:text-align="center" fo:line-height="0.706cm" fo:margin-left="0cm" fo:margin-right="0cm"/>
    </style:style>
    <style:style style:name="T2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4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85" style:family="paragraph" style:parent-style-name="表中">
      <style:paragraph-properties fo:text-align="center" fo:line-height="0.706cm" fo:margin-left="0cm" fo:margin-right="0cm"/>
    </style:style>
    <style:style style:name="T28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8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28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86"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22" style:family="table-row">
      <style:table-row-properties style:min-row-height="1.138cm" style:use-optimal-row-height="false" fo:keep-together="always"/>
    </style:style>
    <style:style style:name="Cell15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8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5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8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5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8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5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90" style:family="paragraph" style:parent-style-name="表中">
      <style:paragraph-properties fo:text-align="center" fo:line-height="0.706cm" fo:margin-left="0cm" fo:margin-right="0cm"/>
    </style:style>
    <style:style style:name="T29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5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91" style:family="paragraph" style:parent-style-name="表齊">
      <style:paragraph-properties fo:text-align="justify" fo:line-height="0.706cm" fo:margin-left="0.101cm" fo:margin-right="0.101cm"/>
    </style:style>
    <style:style style:name="T29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291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91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91_4"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91_5"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91_6"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15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92" style:family="paragraph" style:parent-style-name="表中">
      <style:paragraph-properties fo:text-align="center" fo:line-height="0.706cm" fo:margin-left="0cm" fo:margin-right="0cm"/>
    </style:style>
    <style:style style:name="T29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5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93" style:family="paragraph" style:parent-style-name="表中">
      <style:paragraph-properties fo:text-align="center" fo:line-height="0.706cm" fo:margin-left="0cm" fo:margin-right="0cm"/>
    </style:style>
    <style:style style:name="T29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29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29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5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94"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23" style:family="table-row">
      <style:table-row-properties style:min-row-height="2.214cm" style:use-optimal-row-height="false" fo:keep-together="always"/>
    </style:style>
    <style:style style:name="Cell15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9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5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9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6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9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6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98" style:family="paragraph" style:parent-style-name="表中">
      <style:paragraph-properties fo:text-align="center" fo:line-height="0.706cm" fo:margin-left="0cm" fo:margin-right="0cm"/>
    </style:style>
    <style:style style:name="T2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6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99" style:family="paragraph" style:parent-style-name="表齊">
      <style:paragraph-properties fo:text-align="justify" fo:line-height="0.706cm" fo:margin-left="0.101cm" fo:margin-right="0.101cm"/>
    </style:style>
    <style:style style:name="T29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299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99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299_4"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16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00" style:family="paragraph" style:parent-style-name="表中">
      <style:paragraph-properties fo:text-align="center" fo:line-height="0.706cm" fo:margin-left="0cm" fo:margin-right="0cm"/>
    </style:style>
    <style:style style:name="T3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6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01" style:family="paragraph" style:parent-style-name="表中">
      <style:paragraph-properties fo:text-align="center" fo:line-height="0.706cm" fo:margin-left="0cm" fo:margin-right="0cm"/>
    </style:style>
    <style:style style:name="T30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0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30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6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0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24" style:family="table-row">
      <style:table-row-properties style:min-row-height="2.32cm" style:use-optimal-row-height="false" fo:keep-together="always"/>
    </style:style>
    <style:style style:name="Cell16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0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6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0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6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0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6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06" style:family="paragraph" style:parent-style-name="表中">
      <style:paragraph-properties fo:text-align="center" fo:line-height="0.706cm" fo:margin-left="0cm" fo:margin-right="0cm"/>
    </style:style>
    <style:style style:name="T3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7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07" style:family="paragraph" style:parent-style-name="表齊">
      <style:paragraph-properties fo:text-align="justify" fo:line-height="0.706cm" fo:margin-left="0.101cm" fo:margin-right="0.101cm"/>
    </style:style>
    <style:style style:name="T30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07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07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07_4"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17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08" style:family="paragraph" style:parent-style-name="表中">
      <style:paragraph-properties fo:text-align="center" fo:line-height="0.706cm" fo:margin-left="0cm" fo:margin-right="0cm"/>
    </style:style>
    <style:style style:name="T30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7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09" style:family="paragraph" style:parent-style-name="表中">
      <style:paragraph-properties fo:text-align="center" fo:line-height="0.706cm" fo:margin-left="0cm" fo:margin-right="0cm"/>
    </style:style>
    <style:style style:name="T30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0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30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7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10"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11" style:family="paragraph" style:parent-style-name="Normal">
      <style:paragraph-properties fo:break-before="page"/>
    </style:style>
    <style:style style:name="Table2" style:family="table">
      <style:table-properties table:align="left" style:width="16.351cm" fo:margin-left="-0.3cm"/>
    </style:style>
    <style:style style:name="Column9" style:family="table-column">
      <style:table-column-properties style:column-width="0.935cm" style:use-optimal-column-width="false"/>
    </style:style>
    <style:style style:name="Column10" style:family="table-column">
      <style:table-column-properties style:column-width="0.663cm" style:use-optimal-column-width="false"/>
    </style:style>
    <style:style style:name="Column11" style:family="table-column">
      <style:table-column-properties style:column-width="0.665cm" style:use-optimal-column-width="false"/>
    </style:style>
    <style:style style:name="Column12" style:family="table-column">
      <style:table-column-properties style:column-width="0.885cm" style:use-optimal-column-width="false"/>
    </style:style>
    <style:style style:name="Column13" style:family="table-column">
      <style:table-column-properties style:column-width="3.452cm" style:use-optimal-column-width="false"/>
    </style:style>
    <style:style style:name="Column14" style:family="table-column">
      <style:table-column-properties style:column-width="0.975cm" style:use-optimal-column-width="false"/>
    </style:style>
    <style:style style:name="Column15" style:family="table-column">
      <style:table-column-properties style:column-width="2.526cm" style:use-optimal-column-width="false"/>
    </style:style>
    <style:style style:name="Column16" style:family="table-column">
      <style:table-column-properties style:column-width="6.249cm" style:use-optimal-column-width="false"/>
    </style:style>
    <style:style style:name="Row25" style:family="table-row">
      <style:table-row-properties style:min-row-height="1.575cm" style:use-optimal-row-height="false" fo:keep-together="always"/>
    </style:style>
    <style:style style:name="Cell17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12" style:family="paragraph" style:parent-style-name="表中">
      <style:paragraph-properties fo:text-align="center" fo:line-height="0.706cm" fo:margin-left="0cm" fo:margin-right="0cm"/>
    </style:style>
    <style:style style:name="T3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7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13" style:family="paragraph" style:parent-style-name="表中">
      <style:paragraph-properties fo:text-align="center" fo:line-height="0.706cm" fo:margin-left="0cm" fo:margin-right="0cm"/>
    </style:style>
    <style:style style:name="T3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1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15" style:family="paragraph" style:parent-style-name="表中">
      <style:paragraph-properties fo:text-align="center" fo:line-height="0.706cm" fo:margin-left="0cm" fo:margin-right="0cm"/>
    </style:style>
    <style:style style:name="T31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16" style:family="paragraph" style:parent-style-name="表中">
      <style:paragraph-properties fo:text-align="center" fo:line-height="0.706cm" fo:margin-left="0cm" fo:margin-right="0cm"/>
    </style:style>
    <style:style style:name="T316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316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17" style:family="paragraph" style:parent-style-name="表中">
      <style:paragraph-properties fo:text-align="center" fo:line-height="0.706cm" fo:margin-left="0cm" fo:margin-right="0cm"/>
    </style:style>
    <style:style style:name="T3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18" style:family="paragraph" style:parent-style-name="表中">
      <style:paragraph-properties fo:text-align="center" fo:line-height="0.706cm" fo:margin-left="0cm" fo:margin-right="0cm"/>
    </style:style>
    <style:style style:name="T318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17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19" style:family="paragraph" style:parent-style-name="表中">
      <style:paragraph-properties fo:text-align="center" fo:line-height="0.706cm" fo:margin-left="0cm" fo:margin-right="0cm"/>
    </style:style>
    <style:style style:name="T31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2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21" style:family="paragraph" style:parent-style-name="表中">
      <style:paragraph-properties fo:text-align="center" fo:line-height="0.706cm" fo:margin-left="0cm" fo:margin-right="0cm"/>
    </style:style>
    <style:style style:name="T32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2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23" style:family="paragraph" style:parent-style-name="表中">
      <style:paragraph-properties fo:text-align="center" fo:line-height="0.706cm" fo:margin-left="0cm" fo:margin-right="0cm"/>
    </style:style>
    <style:style style:name="T32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2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25" style:family="paragraph" style:parent-style-name="表中">
      <style:paragraph-properties fo:text-align="center" fo:line-height="0.706cm" fo:margin-left="0cm" fo:margin-right="0cm"/>
    </style:style>
    <style:style style:name="T3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7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26" style:family="paragraph" style:parent-style-name="表中">
      <style:paragraph-properties fo:text-align="center" fo:line-height="0.706cm" fo:margin-left="0cm" fo:margin-right="0cm"/>
    </style:style>
    <style:style style:name="T3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7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27" style:family="paragraph" style:parent-style-name="表齊">
      <style:paragraph-properties fo:text-align="justify" fo:line-height="0.706cm" fo:margin-left="0.101cm" fo:margin-right="0.101cm"/>
    </style:style>
    <style:style style:name="T32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27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27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27_4"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27_5"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17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28" style:family="paragraph" style:parent-style-name="表中">
      <style:paragraph-properties fo:text-align="center" fo:line-height="0.706cm" fo:margin-left="0cm" fo:margin-right="0cm"/>
    </style:style>
    <style:style style:name="T32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8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29" style:family="paragraph" style:parent-style-name="表中">
      <style:paragraph-properties fo:text-align="center" fo:line-height="0.706cm" fo:margin-left="0cm" fo:margin-right="0cm"/>
    </style:style>
    <style:style style:name="T32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2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32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8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30"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26" style:family="table-row">
      <style:table-row-properties style:min-row-height="0.905cm" style:use-optimal-row-height="false" fo:keep-together="always"/>
    </style:style>
    <style:style style:name="Cell18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3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8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3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8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3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8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34" style:family="paragraph" style:parent-style-name="表中">
      <style:paragraph-properties fo:text-align="center" fo:line-height="0.706cm" fo:margin-left="0cm" fo:margin-right="0cm"/>
    </style:style>
    <style:style style:name="T33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8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35" style:family="paragraph" style:parent-style-name="表齊">
      <style:paragraph-properties fo:text-align="justify" fo:line-height="0.706cm" fo:margin-left="0.101cm" fo:margin-right="0.101cm"/>
    </style:style>
    <style:style style:name="T33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3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18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36" style:family="paragraph" style:parent-style-name="表中">
      <style:paragraph-properties fo:text-align="center" fo:line-height="0.706cm" fo:margin-left="0cm" fo:margin-right="0cm"/>
    </style:style>
    <style:style style:name="T3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8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37" style:family="paragraph" style:parent-style-name="表中">
      <style:paragraph-properties fo:text-align="center" fo:line-height="0.706cm" fo:margin-left="0cm" fo:margin-right="0cm"/>
    </style:style>
    <style:style style:name="T33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3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33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8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3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27" style:family="table-row">
      <style:table-row-properties style:min-row-height="1.877cm" style:use-optimal-row-height="false" fo:keep-together="always"/>
    </style:style>
    <style:style style:name="Cell19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3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9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4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9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4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9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42" style:family="paragraph" style:parent-style-name="表中">
      <style:paragraph-properties fo:text-align="center" fo:line-height="0.706cm" fo:margin-left="0cm" fo:margin-right="0cm"/>
    </style:style>
    <style:style style:name="T34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9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43" style:family="paragraph" style:parent-style-name="表齊">
      <style:paragraph-properties fo:text-align="justify" fo:line-height="0.706cm" fo:margin-left="0.101cm" fo:margin-right="0.101cm"/>
    </style:style>
    <style:style style:name="T34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43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43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43_4"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43_5"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43_6"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43_7"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19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44" style:family="paragraph" style:parent-style-name="表中">
      <style:paragraph-properties fo:text-align="center" fo:line-height="0.706cm" fo:margin-left="0cm" fo:margin-right="0cm"/>
    </style:style>
    <style:style style:name="T3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9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45" style:family="paragraph" style:parent-style-name="表中">
      <style:paragraph-properties fo:text-align="center" fo:line-height="0.706cm" fo:margin-left="0cm" fo:margin-right="0cm"/>
    </style:style>
    <style:style style:name="T34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4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34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9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46"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28" style:family="table-row">
      <style:table-row-properties style:min-row-height="1.882cm" style:use-optimal-row-height="false" fo:keep-together="always"/>
    </style:style>
    <style:style style:name="Cell19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4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9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4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0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4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0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50" style:family="paragraph" style:parent-style-name="表中">
      <style:paragraph-properties fo:text-align="center" fo:line-height="0.706cm" fo:margin-left="0cm" fo:margin-right="0cm"/>
    </style:style>
    <style:style style:name="T35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0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51" style:family="paragraph" style:parent-style-name="表齊">
      <style:paragraph-properties fo:text-align="justify" fo:line-height="0.706cm" fo:margin-left="0.101cm" fo:margin-right="0.101cm"/>
    </style:style>
    <style:style style:name="T35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51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51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51_4"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51_5"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51_6"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51_7"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0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52" style:family="paragraph" style:parent-style-name="表中">
      <style:paragraph-properties fo:text-align="center" fo:line-height="0.706cm" fo:margin-left="0cm" fo:margin-right="0cm"/>
    </style:style>
    <style:style style:name="T35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0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53" style:family="paragraph" style:parent-style-name="表中">
      <style:paragraph-properties fo:text-align="center" fo:line-height="0.706cm" fo:margin-left="0cm" fo:margin-right="0cm"/>
    </style:style>
    <style:style style:name="T3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5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35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0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54"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29" style:family="table-row">
      <style:table-row-properties style:min-row-height="1.72cm" style:use-optimal-row-height="false" fo:keep-together="always"/>
    </style:style>
    <style:style style:name="Cell20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5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0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5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0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5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0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58" style:family="paragraph" style:parent-style-name="表中">
      <style:paragraph-properties fo:text-align="center" fo:line-height="0.706cm" fo:margin-left="0cm" fo:margin-right="0cm"/>
    </style:style>
    <style:style style:name="T3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59" style:family="paragraph" style:parent-style-name="表齊">
      <style:paragraph-properties fo:text-align="justify" fo:line-height="0.706cm" fo:margin-left="0.101cm" fo:margin-right="0.101cm"/>
    </style:style>
    <style:style style:name="T35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59_2"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59_3" style:family="text">
      <style:text-properties fo:letter-spacing="-0.014cm" style:font-name="Times New Roman" fo:font-size="13pt" style:font-name-asian="標楷體" style:font-size-asian="13pt" fo:language="en" fo:language-asian="zh" fo:language-complex="ar" fo:country="US" fo:country-asian="TW" fo:country-complex="SA" style:letter-kerning="true"/>
    </style:style>
    <style:style style:name="T359_4"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59_5"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60" style:family="paragraph" style:parent-style-name="表中">
      <style:paragraph-properties fo:text-align="center" fo:line-height="0.706cm" fo:margin-left="0cm" fo:margin-right="0cm"/>
    </style:style>
    <style:style style:name="T3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1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61" style:family="paragraph" style:parent-style-name="表中">
      <style:paragraph-properties fo:text-align="center" fo:line-height="0.706cm" fo:margin-left="0cm" fo:margin-right="0cm"/>
    </style:style>
    <style:style style:name="T3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6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36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6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30" style:family="table-row">
      <style:table-row-properties style:min-row-height="2.362cm" style:use-optimal-row-height="false" fo:keep-together="always"/>
    </style:style>
    <style:style style:name="Cell21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6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1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6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1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65" style:family="paragraph" style:parent-style-name="表中">
      <style:paragraph-properties fo:text-align="center" fo:line-height="0.706cm" fo:margin-left="0cm" fo:margin-right="0cm"/>
    </style:style>
    <style:style style:name="T3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66" style:family="paragraph" style:parent-style-name="表中">
      <style:paragraph-properties fo:text-align="center" fo:line-height="0.706cm" fo:margin-left="0cm" fo:margin-right="0cm"/>
    </style:style>
    <style:style style:name="T36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67" style:family="paragraph" style:parent-style-name="表中">
      <style:paragraph-properties fo:text-align="center" fo:line-height="0.706cm" fo:margin-left="0cm" fo:margin-right="0cm"/>
    </style:style>
    <style:style style:name="T3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68" style:family="paragraph" style:parent-style-name="表中">
      <style:paragraph-properties fo:text-align="center" fo:line-height="0.706cm" fo:margin-left="0cm" fo:margin-right="0cm"/>
    </style:style>
    <style:style style:name="T3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69" style:family="paragraph" style:parent-style-name="表中">
      <style:paragraph-properties fo:text-align="center" fo:line-height="0.706cm" fo:margin-left="0cm" fo:margin-right="0cm"/>
    </style:style>
    <style:style style:name="T3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1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70" style:family="paragraph" style:parent-style-name="表齊">
      <style:paragraph-properties fo:text-align="justify" fo:line-height="0.706cm" fo:margin-left="0.101cm" fo:margin-right="0.101cm"/>
    </style:style>
    <style:style style:name="T370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70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1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71" style:family="paragraph" style:parent-style-name="表中">
      <style:paragraph-properties fo:text-align="center" fo:line-height="0.706cm" fo:margin-left="0cm" fo:margin-right="0cm"/>
    </style:style>
    <style:style style:name="T3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2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72" style:family="paragraph" style:parent-style-name="表中">
      <style:paragraph-properties fo:text-align="center" fo:line-height="0.706cm" fo:margin-left="0cm" fo:margin-right="0cm"/>
    </style:style>
    <style:style style:name="T37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7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37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73" style:family="paragraph" style:parent-style-name="表">
      <style:paragraph-properties fo:text-align="justify" fo:line-height="0.706cm" fo:margin-left="0.101cm" fo:margin-right="0.101cm"/>
    </style:style>
    <style:style style:name="T37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73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37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73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31" style:family="table-row">
      <style:table-row-properties style:min-row-height="2.387cm" style:use-optimal-row-height="false" fo:keep-together="always"/>
    </style:style>
    <style:style style:name="Cell22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7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2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7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2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7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77" style:family="paragraph" style:parent-style-name="表中">
      <style:paragraph-properties fo:text-align="center" fo:line-height="0.706cm" fo:margin-left="0cm" fo:margin-right="0cm"/>
    </style:style>
    <style:style style:name="T37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2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78" style:family="paragraph" style:parent-style-name="表齊">
      <style:paragraph-properties fo:text-align="justify" fo:line-height="0.706cm" fo:margin-left="0.101cm" fo:margin-right="0.101cm"/>
    </style:style>
    <style:style style:name="T37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7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2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79" style:family="paragraph" style:parent-style-name="表中">
      <style:paragraph-properties fo:text-align="center" fo:line-height="0.706cm" fo:margin-left="0cm" fo:margin-right="0cm"/>
    </style:style>
    <style:style style:name="T37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2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80" style:family="paragraph" style:parent-style-name="表中">
      <style:paragraph-properties fo:text-align="center" fo:line-height="0.706cm" fo:margin-left="0cm" fo:margin-right="0cm"/>
    </style:style>
    <style:style style:name="T38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8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38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81"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32" style:family="table-row">
      <style:table-row-properties style:min-row-height="2.965cm" style:use-optimal-row-height="false" fo:keep-together="always"/>
    </style:style>
    <style:style style:name="Cell23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8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3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8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3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84" style:family="paragraph" style:parent-style-name="表中">
      <style:paragraph-properties fo:text-align="center" fo:line-height="0.706cm" fo:margin-left="0cm" fo:margin-right="0cm"/>
    </style:style>
    <style:style style:name="T3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85" style:family="paragraph" style:parent-style-name="表中">
      <style:paragraph-properties fo:text-align="center" fo:line-height="0.706cm" fo:margin-left="0cm" fo:margin-right="0cm"/>
    </style:style>
    <style:style style:name="T38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86" style:family="paragraph" style:parent-style-name="表中">
      <style:paragraph-properties fo:text-align="center" fo:line-height="0.706cm" fo:margin-left="0cm" fo:margin-right="0cm"/>
    </style:style>
    <style:style style:name="T3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3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87" style:family="paragraph" style:parent-style-name="表中">
      <style:paragraph-properties fo:text-align="center" fo:line-height="0.706cm" fo:margin-left="0cm" fo:margin-right="0cm"/>
    </style:style>
    <style:style style:name="T38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3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88" style:family="paragraph" style:parent-style-name="表齊">
      <style:paragraph-properties fo:text-align="justify" fo:line-height="0.706cm" fo:margin-left="0.101cm" fo:margin-right="0.101cm"/>
    </style:style>
    <style:style style:name="T38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8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3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89" style:family="paragraph" style:parent-style-name="表中">
      <style:paragraph-properties fo:text-align="center" fo:line-height="0.706cm" fo:margin-left="0cm" fo:margin-right="0cm"/>
    </style:style>
    <style:style style:name="T3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3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90" style:family="paragraph" style:parent-style-name="表中">
      <style:paragraph-properties fo:text-align="center" fo:line-height="0.706cm" fo:margin-left="0cm" fo:margin-right="0cm"/>
    </style:style>
    <style:style style:name="T39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39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39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3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91"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3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92"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39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393"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39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33" style:family="table-row">
      <style:table-row-properties style:min-row-height="6.267cm" style:use-optimal-row-height="false" fo:keep-together="always"/>
    </style:style>
    <style:style style:name="Cell23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9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3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9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4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9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97" style:family="paragraph" style:parent-style-name="表中">
      <style:paragraph-properties fo:text-align="center" fo:line-height="0.706cm" fo:margin-left="0cm" fo:margin-right="0cm"/>
    </style:style>
    <style:style style:name="T39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4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98" style:family="paragraph" style:parent-style-name="表齊">
      <style:paragraph-properties fo:text-align="justify" fo:line-height="0.706cm" fo:margin-left="0.101cm" fo:margin-right="0.101cm"/>
    </style:style>
    <style:style style:name="T39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39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4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99" style:family="paragraph" style:parent-style-name="表中">
      <style:paragraph-properties fo:text-align="center" fo:line-height="0.706cm" fo:margin-left="0cm" fo:margin-right="0cm"/>
    </style:style>
    <style:style style:name="T3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4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00" style:family="paragraph" style:parent-style-name="表中">
      <style:paragraph-properties fo:text-align="center" fo:line-height="0.706cm" fo:margin-left="0cm" fo:margin-right="0cm"/>
    </style:style>
    <style:style style:name="T4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0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40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4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01"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34" style:family="table-row">
      <style:table-row-properties style:min-row-height="1.217cm" style:use-optimal-row-height="false" fo:keep-together="always"/>
    </style:style>
    <style:style style:name="Cell24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02" style:family="paragraph" style:parent-style-name="表中">
      <style:paragraph-properties fo:text-align="center" fo:line-height="0.706cm" fo:margin-left="0cm" fo:margin-right="0cm"/>
    </style:style>
    <style:style style:name="T40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4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03" style:family="paragraph" style:parent-style-name="表中">
      <style:paragraph-properties fo:text-align="center" fo:line-height="0.706cm" fo:margin-left="0cm" fo:margin-right="0cm"/>
    </style:style>
    <style:style style:name="T4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04" style:family="paragraph" style:parent-style-name="表中">
      <style:paragraph-properties fo:text-align="center" fo:line-height="0.706cm" fo:margin-left="0cm" fo:margin-right="0cm"/>
    </style:style>
    <style:style style:name="T40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05" style:family="paragraph" style:parent-style-name="表中">
      <style:paragraph-properties fo:text-align="center" fo:line-height="0.706cm" fo:margin-left="0cm" fo:margin-right="0cm"/>
    </style:style>
    <style:style style:name="T405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P406" style:family="paragraph" style:parent-style-name="表中">
      <style:paragraph-properties fo:text-align="center" fo:line-height="0.706cm" fo:margin-left="0cm" fo:margin-right="0cm"/>
    </style:style>
    <style:style style:name="T4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07" style:family="paragraph" style:parent-style-name="表中">
      <style:paragraph-properties fo:text-align="center" fo:line-height="0.706cm" fo:margin-left="0cm" fo:margin-right="0cm"/>
    </style:style>
    <style:style style:name="T40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08" style:family="paragraph" style:parent-style-name="表中">
      <style:paragraph-properties fo:text-align="center" fo:line-height="0.706cm" fo:margin-left="0cm" fo:margin-right="0cm"/>
    </style:style>
    <style:style style:name="T40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09" style:family="paragraph" style:parent-style-name="表中">
      <style:paragraph-properties fo:text-align="center" fo:line-height="0.706cm" fo:margin-left="0cm" fo:margin-right="0cm"/>
    </style:style>
    <style:style style:name="T409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24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10" style:family="paragraph" style:parent-style-name="表行小">
      <style:paragraph-properties fo:text-align="center" fo:line-height="0.529cm" fo:margin-left="0cm" fo:margin-right="0cm"/>
    </style:style>
    <style:style style:name="T4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11" style:family="paragraph" style:parent-style-name="表行小">
      <style:paragraph-properties fo:text-align="center" fo:line-height="0.529cm" fo:margin-left="0cm" fo:margin-right="0cm"/>
    </style:style>
    <style:style style:name="T41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12" style:family="paragraph" style:parent-style-name="表行小">
      <style:paragraph-properties fo:text-align="center" fo:line-height="0.529cm" fo:margin-left="0cm" fo:margin-right="0cm"/>
    </style:style>
    <style:style style:name="T4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13" style:family="paragraph" style:parent-style-name="表行小">
      <style:paragraph-properties fo:text-align="center" fo:line-height="0.529cm" fo:margin-left="0cm" fo:margin-right="0cm"/>
    </style:style>
    <style:style style:name="T4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14" style:family="paragraph" style:parent-style-name="表中">
      <style:paragraph-properties fo:text-align="center" fo:line-height="0.706cm" fo:margin-left="0cm" fo:margin-right="0cm"/>
    </style:style>
    <style:style style:name="T41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5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15" style:family="paragraph" style:parent-style-name="表齊">
      <style:paragraph-properties fo:text-align="justify" fo:line-height="0.706cm" fo:margin-left="0.101cm" fo:margin-right="0.101cm"/>
    </style:style>
    <style:style style:name="T41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41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5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16" style:family="paragraph" style:parent-style-name="表中">
      <style:paragraph-properties fo:text-align="center" fo:line-height="0.706cm" fo:margin-left="0cm" fo:margin-right="0cm"/>
    </style:style>
    <style:style style:name="T41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5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17" style:family="paragraph" style:parent-style-name="表中">
      <style:paragraph-properties fo:text-align="center" fo:line-height="0.706cm" fo:margin-left="0cm" fo:margin-right="0cm"/>
    </style:style>
    <style:style style:name="T4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1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41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5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18" style:family="paragraph" style:parent-style-name="表">
      <style:paragraph-properties fo:text-align="justify" fo:line-height="0.706cm" fo:margin-left="0.101cm" fo:margin-right="0.101cm"/>
    </style:style>
    <style:style style:name="T418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418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18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418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18_5"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418_6"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18_7"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419" style:family="paragraph" style:parent-style-name="表">
      <style:paragraph-properties fo:text-align="justify" fo:line-height="0.706cm" fo:margin-left="0.101cm" fo:margin-right="0.101cm"/>
    </style:style>
    <style:style style:name="T419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419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19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419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19_5"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35" style:family="table-row">
      <style:table-row-properties style:min-row-height="1.058cm" style:use-optimal-row-height="false" fo:keep-together="always"/>
    </style:style>
    <style:style style:name="Cell25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2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5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2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5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22"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5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23" style:family="paragraph" style:parent-style-name="表中">
      <style:paragraph-properties fo:text-align="center" fo:line-height="0.706cm" fo:margin-left="0cm" fo:margin-right="0cm"/>
    </style:style>
    <style:style style:name="T42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5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24" style:family="paragraph" style:parent-style-name="表齊">
      <style:paragraph-properties fo:text-align="justify" fo:line-height="0.706cm" fo:margin-left="0.101cm" fo:margin-right="0.101cm"/>
    </style:style>
    <style:style style:name="T42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424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5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25" style:family="paragraph" style:parent-style-name="表中">
      <style:paragraph-properties fo:text-align="center" fo:line-height="0.706cm" fo:margin-left="0cm" fo:margin-right="0cm"/>
    </style:style>
    <style:style style:name="T4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6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26" style:family="paragraph" style:parent-style-name="表中">
      <style:paragraph-properties fo:text-align="center" fo:line-height="0.706cm" fo:margin-left="0cm" fo:margin-right="0cm"/>
    </style:style>
    <style:style style:name="T4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2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42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6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27"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36" style:family="table-row">
      <style:table-row-properties style:min-row-height="1.058cm" style:use-optimal-row-height="false" fo:keep-together="always"/>
    </style:style>
    <style:style style:name="Cell26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2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6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2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6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30" style:family="paragraph" style:parent-style-name="表行小">
      <style:paragraph-properties fo:text-align="center" fo:line-height="0.529cm" fo:margin-left="0cm" fo:margin-right="0cm"/>
    </style:style>
    <style:style style:name="T43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31" style:family="paragraph" style:parent-style-name="表行小">
      <style:paragraph-properties fo:text-align="center" fo:line-height="0.529cm" fo:margin-left="0cm" fo:margin-right="0cm"/>
    </style:style>
    <style:style style:name="T43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32" style:family="paragraph" style:parent-style-name="表行小">
      <style:paragraph-properties fo:text-align="center" fo:line-height="0.529cm" fo:margin-left="0cm" fo:margin-right="0cm"/>
    </style:style>
    <style:style style:name="T43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33" style:family="paragraph" style:parent-style-name="表行小">
      <style:paragraph-properties fo:text-align="center" fo:line-height="0.529cm" fo:margin-left="0cm" fo:margin-right="0cm"/>
    </style:style>
    <style:style style:name="T4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6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34" style:family="paragraph" style:parent-style-name="表中">
      <style:paragraph-properties fo:text-align="center" fo:line-height="0.706cm" fo:margin-left="0cm" fo:margin-right="0cm"/>
    </style:style>
    <style:style style:name="T43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6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35" style:family="paragraph" style:parent-style-name="表齊">
      <style:paragraph-properties fo:text-align="justify" fo:line-height="0.706cm" fo:margin-left="0.101cm" fo:margin-right="0.101cm"/>
    </style:style>
    <style:style style:name="T43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43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6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36" style:family="paragraph" style:parent-style-name="表中">
      <style:paragraph-properties fo:text-align="center" fo:line-height="0.706cm" fo:margin-left="0cm" fo:margin-right="0cm"/>
    </style:style>
    <style:style style:name="T4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6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37" style:family="paragraph" style:parent-style-name="表中">
      <style:paragraph-properties fo:text-align="center" fo:line-height="0.706cm" fo:margin-left="0cm" fo:margin-right="0cm"/>
    </style:style>
    <style:style style:name="T43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3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43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6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3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37" style:family="table-row">
      <style:table-row-properties style:min-row-height="1.561cm" style:use-optimal-row-height="false" fo:keep-together="always"/>
    </style:style>
    <style:style style:name="Cell27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3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7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4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7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4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7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42" style:family="paragraph" style:parent-style-name="表中">
      <style:paragraph-properties fo:text-align="center" fo:line-height="0.706cm" fo:margin-left="0cm" fo:margin-right="0cm"/>
    </style:style>
    <style:style style:name="T44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7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43" style:family="paragraph" style:parent-style-name="表齊">
      <style:paragraph-properties fo:text-align="justify" fo:line-height="0.706cm" fo:margin-left="0.101cm" fo:margin-right="0.101cm"/>
    </style:style>
    <style:style style:name="T44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443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7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44" style:family="paragraph" style:parent-style-name="表中">
      <style:paragraph-properties fo:text-align="center" fo:line-height="0.706cm" fo:margin-left="0cm" fo:margin-right="0cm"/>
    </style:style>
    <style:style style:name="T4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7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45" style:family="paragraph" style:parent-style-name="表中">
      <style:paragraph-properties fo:text-align="center" fo:line-height="0.706cm" fo:margin-left="0cm" fo:margin-right="0cm"/>
    </style:style>
    <style:style style:name="T44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4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44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7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46"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38" style:family="table-row">
      <style:table-row-properties style:min-row-height="2.963cm" style:use-optimal-row-height="false" fo:keep-together="always"/>
    </style:style>
    <style:style style:name="Cell27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47" style:family="paragraph" style:parent-style-name="表中">
      <style:paragraph-properties fo:text-align="center" fo:line-height="0.706cm" fo:margin-left="0cm" fo:margin-right="0cm"/>
    </style:style>
    <style:style style:name="T4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7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48" style:family="paragraph" style:parent-style-name="表中">
      <style:paragraph-properties fo:text-align="center" fo:line-height="0.706cm" fo:margin-left="0cm" fo:margin-right="0cm"/>
    </style:style>
    <style:style style:name="T44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4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50" style:family="paragraph" style:parent-style-name="表中">
      <style:paragraph-properties fo:text-align="center" fo:line-height="0.706cm" fo:margin-left="0cm" fo:margin-right="0cm"/>
    </style:style>
    <style:style style:name="T45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5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52" style:family="paragraph" style:parent-style-name="表中">
      <style:paragraph-properties fo:text-align="center" fo:line-height="0.706cm" fo:margin-left="0cm" fo:margin-right="0cm"/>
    </style:style>
    <style:style style:name="T452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P453" style:family="paragraph" style:parent-style-name="表中">
      <style:paragraph-properties fo:text-align="center" fo:line-height="0.706cm" fo:margin-left="0cm" fo:margin-right="0cm"/>
    </style:style>
    <style:style style:name="T4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54" style:family="paragraph" style:parent-style-name="表中">
      <style:paragraph-properties fo:text-align="center" fo:line-height="0.706cm" fo:margin-left="0cm" fo:margin-right="0cm"/>
    </style:style>
    <style:style style:name="T45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55" style:family="paragraph" style:parent-style-name="表中">
      <style:paragraph-properties fo:text-align="center" fo:line-height="0.706cm" fo:margin-left="0cm" fo:margin-right="0cm"/>
    </style:style>
    <style:style style:name="T455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28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56" style:family="paragraph" style:parent-style-name="表中">
      <style:paragraph-properties fo:text-align="center" fo:line-height="0.706cm" fo:margin-left="0cm" fo:margin-right="0cm"/>
    </style:style>
    <style:style style:name="T4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57" style:family="paragraph" style:parent-style-name="表中">
      <style:paragraph-properties fo:text-align="center" fo:line-height="0.706cm" fo:margin-left="0cm" fo:margin-right="0cm"/>
    </style:style>
    <style:style style:name="T4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58" style:family="paragraph" style:parent-style-name="表中">
      <style:paragraph-properties fo:text-align="center" fo:line-height="0.706cm" fo:margin-left="0cm" fo:margin-right="0cm"/>
    </style:style>
    <style:style style:name="T4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59" style:family="paragraph" style:parent-style-name="表中">
      <style:paragraph-properties fo:text-align="center" fo:line-height="0.706cm" fo:margin-left="0cm" fo:margin-right="0cm"/>
    </style:style>
    <style:style style:name="T4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8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60" style:family="paragraph" style:parent-style-name="表中">
      <style:paragraph-properties fo:text-align="center" fo:line-height="0.706cm" fo:margin-left="0cm" fo:margin-right="0cm"/>
    </style:style>
    <style:style style:name="T4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8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61" style:family="paragraph" style:parent-style-name="表齊">
      <style:paragraph-properties fo:text-align="justify" fo:line-height="0.706cm" fo:margin-left="0.101cm" fo:margin-right="0.101cm"/>
    </style:style>
    <style:style style:name="T46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461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8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62" style:family="paragraph" style:parent-style-name="表中">
      <style:paragraph-properties fo:text-align="center" fo:line-height="0.706cm" fo:margin-left="0cm" fo:margin-right="0cm"/>
    </style:style>
    <style:style style:name="T4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8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63" style:family="paragraph" style:parent-style-name="表中">
      <style:paragraph-properties fo:text-align="center" fo:line-height="0.706cm" fo:margin-left="0cm" fo:margin-right="0cm"/>
    </style:style>
    <style:style style:name="T4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6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46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8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64"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46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64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46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64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464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64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464_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64_8"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464_9"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64_10"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465"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4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65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6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66"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46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67"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4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39" style:family="table-row">
      <style:table-row-properties style:min-row-height="1.958cm" style:use-optimal-row-height="false" fo:keep-together="always"/>
    </style:style>
    <style:style style:name="Cell28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6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8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6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8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7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8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71" style:family="paragraph" style:parent-style-name="表中">
      <style:paragraph-properties fo:text-align="center" fo:line-height="0.706cm" fo:margin-left="0cm" fo:margin-right="0cm"/>
    </style:style>
    <style:style style:name="T4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9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72" style:family="paragraph" style:parent-style-name="表齊">
      <style:paragraph-properties fo:text-align="justify" fo:line-height="0.706cm" fo:margin-left="0.101cm" fo:margin-right="0.101cm"/>
    </style:style>
    <style:style style:name="T47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472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9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73" style:family="paragraph" style:parent-style-name="表中">
      <style:paragraph-properties fo:text-align="center" fo:line-height="0.706cm" fo:margin-left="0cm" fo:margin-right="0cm"/>
    </style:style>
    <style:style style:name="T47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9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74" style:family="paragraph" style:parent-style-name="表中">
      <style:paragraph-properties fo:text-align="center" fo:line-height="0.706cm" fo:margin-left="0cm" fo:margin-right="0cm"/>
    </style:style>
    <style:style style:name="T47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7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47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9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75"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40" style:family="table-row">
      <style:table-row-properties style:min-row-height="2.09cm" style:use-optimal-row-height="false" fo:keep-together="always"/>
    </style:style>
    <style:style style:name="Cell29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7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9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7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9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78" style:family="paragraph" style:parent-style-name="表中">
      <style:paragraph-properties fo:text-align="center" fo:line-height="0.706cm" fo:margin-left="0cm" fo:margin-right="0cm"/>
    </style:style>
    <style:style style:name="T47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7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80" style:family="paragraph" style:parent-style-name="表中">
      <style:paragraph-properties fo:text-align="center" fo:line-height="0.706cm" fo:margin-left="0cm" fo:margin-right="0cm"/>
    </style:style>
    <style:style style:name="T48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8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82" style:family="paragraph" style:parent-style-name="表中">
      <style:paragraph-properties fo:text-align="center" fo:line-height="0.706cm" fo:margin-left="0cm" fo:margin-right="0cm"/>
    </style:style>
    <style:style style:name="T48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8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84" style:family="paragraph" style:parent-style-name="表中">
      <style:paragraph-properties fo:text-align="center" fo:line-height="0.706cm" fo:margin-left="0cm" fo:margin-right="0cm"/>
    </style:style>
    <style:style style:name="T4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8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486" style:family="paragraph" style:parent-style-name="表中">
      <style:paragraph-properties fo:text-align="center" fo:line-height="0.706cm" fo:margin-left="0cm" fo:margin-right="0cm"/>
    </style:style>
    <style:style style:name="T4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9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87" style:family="paragraph" style:parent-style-name="表中">
      <style:paragraph-properties fo:text-align="center" fo:line-height="0.706cm" fo:margin-left="0cm" fo:margin-right="0cm"/>
    </style:style>
    <style:style style:name="T48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29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88" style:family="paragraph" style:parent-style-name="表齊">
      <style:paragraph-properties fo:text-align="justify" fo:line-height="0.706cm" fo:margin-left="0.101cm" fo:margin-right="0.101cm"/>
    </style:style>
    <style:style style:name="T48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48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29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89" style:family="paragraph" style:parent-style-name="表中">
      <style:paragraph-properties fo:text-align="center" fo:line-height="0.706cm" fo:margin-left="0cm" fo:margin-right="0cm"/>
    </style:style>
    <style:style style:name="T4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0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90" style:family="paragraph" style:parent-style-name="表中">
      <style:paragraph-properties fo:text-align="center" fo:line-height="0.706cm" fo:margin-left="0cm" fo:margin-right="0cm"/>
    </style:style>
    <style:style style:name="T49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9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49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0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91"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41" style:family="table-row">
      <style:table-row-properties style:min-row-height="7.264cm" style:use-optimal-row-height="false" fo:keep-together="always"/>
    </style:style>
    <style:style style:name="Cell30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9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0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9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0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9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0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95" style:family="paragraph" style:parent-style-name="表中">
      <style:paragraph-properties fo:text-align="center" fo:line-height="0.706cm" fo:margin-left="0cm" fo:margin-right="0cm"/>
    </style:style>
    <style:style style:name="T49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0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96" style:family="paragraph" style:parent-style-name="表齊">
      <style:paragraph-properties fo:text-align="justify" fo:line-height="0.706cm" fo:margin-left="0.101cm" fo:margin-right="0.101cm"/>
    </style:style>
    <style:style style:name="T49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496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0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97" style:family="paragraph" style:parent-style-name="表中">
      <style:paragraph-properties fo:text-align="center" fo:line-height="0.706cm" fo:margin-left="0cm" fo:margin-right="0cm"/>
    </style:style>
    <style:style style:name="T49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0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98" style:family="paragraph" style:parent-style-name="表中">
      <style:paragraph-properties fo:text-align="center" fo:line-height="0.706cm" fo:margin-left="0cm" fo:margin-right="0cm"/>
    </style:style>
    <style:style style:name="T4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49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49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0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9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42" style:family="table-row">
      <style:table-row-properties style:min-row-height="4.745cm" style:use-optimal-row-height="false" fo:keep-together="always"/>
    </style:style>
    <style:style style:name="Cell31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00" style:family="paragraph" style:parent-style-name="表中">
      <style:paragraph-properties fo:text-align="center" fo:line-height="0.706cm" fo:margin-left="0cm" fo:margin-right="0cm"/>
    </style:style>
    <style:style style:name="T5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1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01" style:family="paragraph" style:parent-style-name="表行小">
      <style:paragraph-properties fo:text-align="center" fo:line-height="0.529cm" fo:margin-left="0cm" fo:margin-right="0cm"/>
    </style:style>
    <style:style style:name="T50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01_2"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50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01_4"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31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02" style:family="paragraph" style:parent-style-name="表中">
      <style:paragraph-properties fo:text-align="center" fo:line-height="0.706cm" fo:margin-left="0cm" fo:margin-right="0cm"/>
    </style:style>
    <style:style style:name="T50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03" style:family="paragraph" style:parent-style-name="表中">
      <style:paragraph-properties fo:text-align="center" fo:line-height="0.706cm" fo:margin-left="0cm" fo:margin-right="0cm"/>
    </style:style>
    <style:style style:name="T5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1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04" style:family="paragraph" style:parent-style-name="表齊">
      <style:paragraph-properties fo:text-align="justify" fo:line-height="0.706cm" fo:margin-left="0.101cm" fo:margin-right="0.101cm"/>
    </style:style>
    <style:style style:name="T50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04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1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05" style:family="paragraph" style:parent-style-name="表中">
      <style:paragraph-properties fo:text-align="center" fo:line-height="0.706cm" fo:margin-left="0cm" fo:margin-right="0cm"/>
    </style:style>
    <style:style style:name="T5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1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06" style:family="paragraph" style:parent-style-name="表中">
      <style:paragraph-properties fo:text-align="center" fo:line-height="0.706cm" fo:margin-left="0cm" fo:margin-right="0cm"/>
    </style:style>
    <style:style style:name="T5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0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50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07" style:family="paragraph" style:parent-style-name="表">
      <style:paragraph-properties fo:text-align="justify" fo:line-height="0.706cm" fo:margin-left="0.101cm" fo:margin-right="0.101cm"/>
    </style:style>
    <style:style style:name="T507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07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07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07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07_5"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508" style:family="paragraph" style:parent-style-name="表">
      <style:paragraph-properties fo:text-align="justify" fo:line-height="0.706cm" fo:margin-left="0.101cm" fo:margin-right="0.101cm"/>
    </style:style>
    <style:style style:name="T50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08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43" style:family="table-row">
      <style:table-row-properties style:min-row-height="2.362cm" style:use-optimal-row-height="false" fo:keep-together="always"/>
    </style:style>
    <style:style style:name="Cell31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09" style:family="paragraph" style:parent-style-name="表中">
      <style:paragraph-properties fo:text-align="center" fo:line-height="0.706cm" fo:margin-left="0cm" fo:margin-right="0cm"/>
    </style:style>
    <style:style style:name="T50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1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10" style:family="paragraph" style:parent-style-name="表行小">
      <style:paragraph-properties fo:text-align="center" fo:line-height="0.529cm" fo:margin-left="0cm" fo:margin-right="0cm"/>
    </style:style>
    <style:style style:name="T5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11" style:family="paragraph" style:parent-style-name="表行小">
      <style:paragraph-properties fo:text-align="center" fo:line-height="0.529cm" fo:margin-left="0cm" fo:margin-right="0cm"/>
    </style:style>
    <style:style style:name="T51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12" style:family="paragraph" style:parent-style-name="表行小">
      <style:paragraph-properties fo:text-align="center" fo:line-height="0.529cm" fo:margin-left="0cm" fo:margin-right="0cm"/>
    </style:style>
    <style:style style:name="T5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13" style:family="paragraph" style:parent-style-name="表行小">
      <style:paragraph-properties fo:text-align="center" fo:line-height="0.529cm" fo:margin-left="0cm" fo:margin-right="0cm"/>
    </style:style>
    <style:style style:name="T5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14" style:family="paragraph" style:parent-style-name="表行小">
      <style:paragraph-properties fo:text-align="center" fo:line-height="0.529cm" fo:margin-left="0cm" fo:margin-right="0cm"/>
    </style:style>
    <style:style style:name="T51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15" style:family="paragraph" style:parent-style-name="表行小">
      <style:paragraph-properties fo:text-align="center" fo:line-height="0.529cm" fo:margin-left="0cm" fo:margin-right="0cm"/>
    </style:style>
    <style:style style:name="T51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16" style:family="paragraph" style:parent-style-name="表行小">
      <style:paragraph-properties fo:text-align="center" fo:line-height="0.529cm" fo:margin-left="0cm" fo:margin-right="0cm"/>
    </style:style>
    <style:style style:name="T51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2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17" style:family="paragraph" style:parent-style-name="表中">
      <style:paragraph-properties fo:text-align="center" fo:line-height="0.706cm" fo:margin-left="0cm" fo:margin-right="0cm"/>
    </style:style>
    <style:style style:name="T5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18" style:family="paragraph" style:parent-style-name="表齊">
      <style:paragraph-properties fo:text-align="justify" fo:line-height="0.706cm" fo:margin-left="0.101cm" fo:margin-right="0.101cm"/>
    </style:style>
    <style:style style:name="T51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1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2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19" style:family="paragraph" style:parent-style-name="表中">
      <style:paragraph-properties fo:text-align="center" fo:line-height="0.706cm" fo:margin-left="0cm" fo:margin-right="0cm"/>
    </style:style>
    <style:style style:name="T51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2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20" style:family="paragraph" style:parent-style-name="表中">
      <style:paragraph-properties fo:text-align="center" fo:line-height="0.706cm" fo:margin-left="0cm" fo:margin-right="0cm"/>
    </style:style>
    <style:style style:name="T52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2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52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2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21" style:family="paragraph" style:parent-style-name="表">
      <style:paragraph-properties fo:text-align="justify" fo:line-height="0.706cm" fo:margin-left="0.101cm" fo:margin-right="0.101cm"/>
    </style:style>
    <style:style style:name="T521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21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21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21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21_5"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21_6"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21_7"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21_8"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21_9"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21_10"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21_1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21_1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21_1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21_1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21_15"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44" style:family="table-row">
      <style:table-row-properties style:min-row-height="2.341cm" style:use-optimal-row-height="false" fo:keep-together="always"/>
    </style:style>
    <style:style style:name="Cell32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2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2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2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2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24" style:family="paragraph" style:parent-style-name="表中">
      <style:paragraph-properties fo:text-align="center" fo:line-height="0.706cm" fo:margin-left="0cm" fo:margin-right="0cm"/>
    </style:style>
    <style:style style:name="T52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2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25" style:family="paragraph" style:parent-style-name="表齊">
      <style:paragraph-properties fo:text-align="justify" fo:line-height="0.706cm" fo:margin-left="0.101cm" fo:margin-right="0.101cm"/>
    </style:style>
    <style:style style:name="T52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2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26" style:family="paragraph" style:parent-style-name="表中">
      <style:paragraph-properties fo:text-align="center" fo:line-height="0.706cm" fo:margin-left="0cm" fo:margin-right="0cm"/>
    </style:style>
    <style:style style:name="T5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3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27" style:family="paragraph" style:parent-style-name="表中">
      <style:paragraph-properties fo:text-align="center" fo:line-height="0.706cm" fo:margin-left="0cm" fo:margin-right="0cm"/>
    </style:style>
    <style:style style:name="T5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2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52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3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2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45" style:family="table-row">
      <style:table-row-properties style:min-row-height="1.058cm" style:use-optimal-row-height="false" fo:keep-together="always"/>
    </style:style>
    <style:style style:name="Cell33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29" style:family="paragraph" style:parent-style-name="表中">
      <style:paragraph-properties fo:text-align="center" fo:line-height="0.706cm" fo:margin-left="0cm" fo:margin-right="0cm"/>
    </style:style>
    <style:style style:name="T52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3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30" style:family="paragraph" style:parent-style-name="表中">
      <style:paragraph-properties fo:text-align="center" fo:line-height="0.706cm" fo:margin-left="0cm" fo:margin-right="0cm"/>
    </style:style>
    <style:style style:name="T53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31" style:family="paragraph" style:parent-style-name="表中">
      <style:paragraph-properties fo:text-align="center" fo:line-height="0.706cm" fo:margin-left="0cm" fo:margin-right="0cm"/>
    </style:style>
    <style:style style:name="T53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32" style:family="paragraph" style:parent-style-name="表中">
      <style:paragraph-properties fo:text-align="center" fo:line-height="0.706cm" fo:margin-left="0cm" fo:margin-right="0cm"/>
    </style:style>
    <style:style style:name="T53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33" style:family="paragraph" style:parent-style-name="表中">
      <style:paragraph-properties fo:text-align="center" fo:line-height="0.706cm" fo:margin-left="0cm" fo:margin-right="0cm"/>
    </style:style>
    <style:style style:name="T5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34" style:family="paragraph" style:parent-style-name="表中">
      <style:paragraph-properties fo:text-align="center" fo:line-height="0.706cm" fo:margin-left="0cm" fo:margin-right="0cm"/>
    </style:style>
    <style:style style:name="T53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35" style:family="paragraph" style:parent-style-name="表中">
      <style:paragraph-properties fo:text-align="center" fo:line-height="0.706cm" fo:margin-left="0cm" fo:margin-right="0cm"/>
    </style:style>
    <style:style style:name="T53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36" style:family="paragraph" style:parent-style-name="表中">
      <style:paragraph-properties fo:text-align="center" fo:line-height="0.706cm" fo:margin-left="0cm" fo:margin-right="0cm"/>
    </style:style>
    <style:style style:name="T5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37" style:family="paragraph" style:parent-style-name="表中">
      <style:paragraph-properties fo:text-align="center" fo:line-height="0.706cm" fo:margin-left="0cm" fo:margin-right="0cm"/>
    </style:style>
    <style:style style:name="T53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38" style:family="paragraph" style:parent-style-name="表中">
      <style:paragraph-properties fo:text-align="center" fo:line-height="0.706cm" fo:margin-left="0cm" fo:margin-right="0cm"/>
    </style:style>
    <style:style style:name="T53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39" style:family="paragraph" style:parent-style-name="表中">
      <style:paragraph-properties fo:text-align="center" fo:line-height="0.706cm" fo:margin-left="0cm" fo:margin-right="0cm"/>
    </style:style>
    <style:style style:name="T53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40" style:family="paragraph" style:parent-style-name="表中">
      <style:paragraph-properties fo:text-align="center" fo:line-height="0.706cm" fo:margin-left="0cm" fo:margin-right="0cm"/>
    </style:style>
    <style:style style:name="T5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3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41" style:family="paragraph" style:parent-style-name="表中">
      <style:paragraph-properties fo:text-align="center" fo:line-height="0.706cm" fo:margin-left="0cm" fo:margin-right="0cm"/>
    </style:style>
    <style:style style:name="T54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3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42" style:family="paragraph" style:parent-style-name="表齊">
      <style:paragraph-properties fo:text-align="justify" fo:line-height="0.706cm" fo:margin-left="0.101cm" fo:margin-right="0.101cm"/>
    </style:style>
    <style:style style:name="T54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42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542_3"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42_4"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3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43" style:family="paragraph" style:parent-style-name="表中">
      <style:paragraph-properties fo:text-align="center" fo:line-height="0.706cm" fo:margin-left="0cm" fo:margin-right="0cm"/>
    </style:style>
    <style:style style:name="T54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3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44" style:family="paragraph" style:parent-style-name="表中">
      <style:paragraph-properties fo:text-align="center" fo:line-height="0.706cm" fo:margin-left="0cm" fo:margin-right="0cm"/>
    </style:style>
    <style:style style:name="T5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54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3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45"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54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5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4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5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45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5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45_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5_8"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45_9"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5_10"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45_1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5_1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45_1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5_1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45_1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5_1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45_1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5_18"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45_19"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45_20"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45_2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46"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54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46" style:family="table-row">
      <style:table-row-properties style:min-row-height="1.27cm" style:use-optimal-row-height="false" fo:keep-together="always"/>
    </style:style>
    <style:style style:name="Cell33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4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4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4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49" style:family="paragraph" style:parent-style-name="表中">
      <style:paragraph-properties fo:text-align="center" fo:line-height="0.706cm" fo:margin-left="0cm" fo:margin-right="0cm"/>
    </style:style>
    <style:style style:name="T54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4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50" style:family="paragraph" style:parent-style-name="表齊">
      <style:paragraph-properties fo:text-align="justify" fo:line-height="0.706cm" fo:margin-left="0.101cm" fo:margin-right="0.101cm"/>
    </style:style>
    <style:style style:name="T550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50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550_3"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50_4"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4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51" style:family="paragraph" style:parent-style-name="表中">
      <style:paragraph-properties fo:text-align="center" fo:line-height="0.706cm" fo:margin-left="0cm" fo:margin-right="0cm"/>
    </style:style>
    <style:style style:name="T55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4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52" style:family="paragraph" style:parent-style-name="表中">
      <style:paragraph-properties fo:text-align="center" fo:line-height="0.706cm" fo:margin-left="0cm" fo:margin-right="0cm"/>
    </style:style>
    <style:style style:name="T55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5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55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4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53"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47" style:family="table-row">
      <style:table-row-properties style:min-row-height="1.323cm" style:use-optimal-row-height="false" fo:keep-together="always"/>
    </style:style>
    <style:style style:name="Cell34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5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4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5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4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56" style:family="paragraph" style:parent-style-name="表中">
      <style:paragraph-properties fo:text-align="center" fo:line-height="0.706cm" fo:margin-left="0cm" fo:margin-right="0cm"/>
    </style:style>
    <style:style style:name="T5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57" style:family="paragraph" style:parent-style-name="表齊">
      <style:paragraph-properties fo:text-align="justify" fo:line-height="0.706cm" fo:margin-left="0.101cm" fo:margin-right="0.101cm"/>
    </style:style>
    <style:style style:name="T55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57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557_3"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57_4"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5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58" style:family="paragraph" style:parent-style-name="表中">
      <style:paragraph-properties fo:text-align="center" fo:line-height="0.706cm" fo:margin-left="0cm" fo:margin-right="0cm"/>
    </style:style>
    <style:style style:name="T5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5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59" style:family="paragraph" style:parent-style-name="表中">
      <style:paragraph-properties fo:text-align="center" fo:line-height="0.706cm" fo:margin-left="0cm" fo:margin-right="0cm"/>
    </style:style>
    <style:style style:name="T5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5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55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5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60"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48" style:family="table-row">
      <style:table-row-properties style:min-row-height="6.719cm" style:use-optimal-row-height="false" fo:keep-together="always"/>
    </style:style>
    <style:style style:name="Cell353" style:family="table-cell">
      <style:table-cell-properties style:vertical-align="middle" fo:border-top="#000000 0.035cm solid" fo:border-bottom="#000000 0.018cm solid" fo:padding-left="0.049cm" fo:border-left="#000000 0.035cm solid" fo:padding-right="0.049cm" fo:border-right="#000000 0.035cm solid" fo:wrap-option="wrap"/>
    </style:style>
    <style:style style:name="P56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54" style:family="table-cell">
      <style:table-cell-properties style:vertical-align="middle" fo:border-top="#000000 0.035cm solid" fo:border-bottom="#000000 0.018cm solid" fo:padding-left="0.049cm" fo:border-left="#000000 0.035cm solid" fo:padding-right="0.049cm" fo:border-right="#000000 0.035cm solid" fo:wrap-option="wrap"/>
    </style:style>
    <style:style style:name="P56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55" style:family="table-cell">
      <style:table-cell-properties style:vertical-align="top" fo:border-top="#000000 0.035cm solid" fo:border-bottom="#000000 0.018cm solid" fo:padding-left="0.049cm" fo:border-left="#000000 0.035cm solid" fo:padding-right="0.049cm" fo:border-right="#000000 0.035cm solid" fo:wrap-option="wrap"/>
    </style:style>
    <style:style style:name="P563" style:family="paragraph" style:parent-style-name="表中">
      <style:paragraph-properties fo:text-align="center" fo:line-height="0.706cm" fo:margin-left="0cm" fo:margin-right="0cm"/>
    </style:style>
    <style:style style:name="T5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56" style:family="table-cell">
      <style:table-cell-properties style:vertical-align="top" fo:border-top="#000000 0.035cm solid" fo:border-bottom="#000000 0.018cm solid" fo:padding-left="0.049cm" fo:border-left="#000000 0.035cm solid" fo:padding-right="0.049cm" fo:border-right="#000000 0.035cm solid" fo:wrap-option="wrap"/>
    </style:style>
    <style:style style:name="P564" style:family="paragraph" style:parent-style-name="表齊">
      <style:paragraph-properties fo:text-align="justify" fo:line-height="0.706cm" fo:margin-left="0.101cm" fo:margin-right="0.101cm"/>
    </style:style>
    <style:style style:name="T56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64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564_3"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564_4"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57" style:family="table-cell">
      <style:table-cell-properties style:vertical-align="top" fo:border-top="#000000 0.035cm solid" fo:border-bottom="#000000 0.018cm solid" fo:padding-left="0.049cm" fo:border-left="#000000 0.035cm solid" fo:padding-right="0.049cm" fo:border-right="#000000 0.035cm solid" fo:wrap-option="wrap"/>
    </style:style>
    <style:style style:name="P565" style:family="paragraph" style:parent-style-name="表中">
      <style:paragraph-properties fo:text-align="center" fo:line-height="0.706cm" fo:margin-left="0cm" fo:margin-right="0cm"/>
    </style:style>
    <style:style style:name="T5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58" style:family="table-cell">
      <style:table-cell-properties style:vertical-align="top" fo:border-top="#000000 0.035cm solid" fo:border-bottom="#000000 0.018cm solid" fo:padding-left="0.049cm" fo:border-left="#000000 0.035cm solid" fo:padding-right="0.049cm" fo:border-right="#000000 0.035cm solid" fo:wrap-option="wrap"/>
    </style:style>
    <style:style style:name="P566" style:family="paragraph" style:parent-style-name="表中">
      <style:paragraph-properties fo:text-align="center" fo:line-height="0.706cm" fo:margin-left="0cm" fo:margin-right="0cm"/>
    </style:style>
    <style:style style:name="T56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6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56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59" style:family="table-cell">
      <style:table-cell-properties style:vertical-align="top" fo:border-top="#000000 0.035cm solid" fo:border-bottom="#000000 0.018cm solid" fo:padding-left="0.049cm" fo:border-left="#000000 0.035cm solid" fo:padding-right="0.049cm" fo:border-right="#000000 0.035cm solid" fo:wrap-option="wrap"/>
    </style:style>
    <style:style style:name="P567"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68" style:family="paragraph" style:parent-style-name="Normal">
      <style:paragraph-properties fo:break-before="page"/>
    </style:style>
    <style:style style:name="Table3" style:family="table">
      <style:table-properties table:align="left" style:width="16.351cm" fo:margin-left="-0.3cm"/>
    </style:style>
    <style:style style:name="Column17" style:family="table-column">
      <style:table-column-properties style:column-width="0.935cm" style:use-optimal-column-width="false"/>
    </style:style>
    <style:style style:name="Column18" style:family="table-column">
      <style:table-column-properties style:column-width="1.328cm" style:use-optimal-column-width="false"/>
    </style:style>
    <style:style style:name="Column19" style:family="table-column">
      <style:table-column-properties style:column-width="0.885cm" style:use-optimal-column-width="false"/>
    </style:style>
    <style:style style:name="Column20" style:family="table-column">
      <style:table-column-properties style:column-width="3.452cm" style:use-optimal-column-width="false"/>
    </style:style>
    <style:style style:name="Column21" style:family="table-column">
      <style:table-column-properties style:column-width="0.975cm" style:use-optimal-column-width="false"/>
    </style:style>
    <style:style style:name="Column22" style:family="table-column">
      <style:table-column-properties style:column-width="2.526cm" style:use-optimal-column-width="false"/>
    </style:style>
    <style:style style:name="Column23" style:family="table-column">
      <style:table-column-properties style:column-width="6.249cm" style:use-optimal-column-width="false"/>
    </style:style>
    <style:style style:name="Row49" style:family="table-row">
      <style:table-row-properties style:use-optimal-row-height="false" fo:keep-together="always"/>
    </style:style>
    <style:style style:name="Cell36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69" style:family="paragraph" style:parent-style-name="表中">
      <style:paragraph-properties fo:text-align="center" fo:line-height="0.706cm" fo:margin-left="0cm" fo:margin-right="0cm"/>
    </style:style>
    <style:style style:name="T5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6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70" style:family="paragraph" style:parent-style-name="表中">
      <style:paragraph-properties fo:text-align="center" fo:line-height="0.706cm" fo:margin-left="0cm" fo:margin-right="0cm"/>
    </style:style>
    <style:style style:name="T57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71" style:family="paragraph" style:parent-style-name="表中">
      <style:paragraph-properties fo:text-align="center" fo:line-height="0.706cm" fo:margin-left="0cm" fo:margin-right="0cm"/>
    </style:style>
    <style:style style:name="T5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72" style:family="paragraph" style:parent-style-name="表中">
      <style:paragraph-properties fo:text-align="center" fo:line-height="0.706cm" fo:margin-left="0cm" fo:margin-right="0cm"/>
    </style:style>
    <style:style style:name="T57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73" style:family="paragraph" style:parent-style-name="表中">
      <style:paragraph-properties fo:text-align="center" fo:line-height="0.706cm" fo:margin-left="0cm" fo:margin-right="0cm"/>
    </style:style>
    <style:style style:name="T57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74" style:family="paragraph" style:parent-style-name="表中">
      <style:paragraph-properties fo:text-align="center" fo:line-height="0.706cm" fo:margin-left="0cm" fo:margin-right="0cm"/>
    </style:style>
    <style:style style:name="T57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75" style:family="paragraph" style:parent-style-name="表中">
      <style:paragraph-properties fo:text-align="center" fo:line-height="0.706cm" fo:margin-left="0cm" fo:margin-right="0cm"/>
    </style:style>
    <style:style style:name="T57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76" style:family="paragraph" style:parent-style-name="表中">
      <style:paragraph-properties fo:text-align="center" fo:line-height="0.706cm" fo:margin-left="0cm" fo:margin-right="0cm"/>
    </style:style>
    <style:style style:name="T57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77" style:family="paragraph" style:parent-style-name="表中">
      <style:paragraph-properties fo:text-align="center" fo:line-height="0.706cm" fo:margin-left="0cm" fo:margin-right="0cm"/>
    </style:style>
    <style:style style:name="T57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78" style:family="paragraph" style:parent-style-name="表中">
      <style:paragraph-properties fo:text-align="center" fo:line-height="0.706cm" fo:margin-left="0cm" fo:margin-right="0cm"/>
    </style:style>
    <style:style style:name="T57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79" style:family="paragraph" style:parent-style-name="表中">
      <style:paragraph-properties fo:text-align="center" fo:line-height="0.706cm" fo:margin-left="0cm" fo:margin-right="0cm"/>
    </style:style>
    <style:style style:name="T57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80" style:family="paragraph" style:parent-style-name="表中">
      <style:paragraph-properties fo:text-align="center" fo:line-height="0.706cm" fo:margin-left="0cm" fo:margin-right="0cm"/>
    </style:style>
    <style:style style:name="T58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6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8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6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82"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36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8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6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8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6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85"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58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86"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5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586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58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587"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58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88"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58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89" style:family="paragraph" style:parent-style-name="表1">
      <style:paragraph-properties fo:text-align="justify" fo:text-indent="-0.4cm" fo:line-height="0.706cm" fo:margin-left="2.101cm" fo:margin-right="0.101cm" style:snap-to-layout-grid="true">
        <style:tab-stops>
          <style:tab-stop style:type="left" style:leader-style="none" style:position="-1.7cm"/>
        </style:tab-stops>
      </style:paragraph-properties>
    </style:style>
    <style:style style:name="T58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90" style:family="paragraph" style:parent-style-name="表1">
      <style:paragraph-properties fo:text-align="justify" fo:text-indent="-0.4cm" fo:line-height="0.706cm" fo:margin-left="2.101cm" fo:margin-right="0.101cm" style:snap-to-layout-grid="true">
        <style:tab-stops>
          <style:tab-stop style:type="left" style:leader-style="none" style:position="-1.7cm"/>
        </style:tab-stops>
      </style:paragraph-properties>
    </style:style>
    <style:style style:name="T590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91" style:family="paragraph" style:parent-style-name="表1">
      <style:paragraph-properties fo:text-align="justify" fo:text-indent="-0.4cm" fo:line-height="0.706cm" fo:margin-left="2.101cm" fo:margin-right="0.101cm" style:snap-to-layout-grid="true">
        <style:tab-stops>
          <style:tab-stop style:type="left" style:leader-style="none" style:position="-1.7cm"/>
        </style:tab-stops>
      </style:paragraph-properties>
    </style:style>
    <style:style style:name="T59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92" style:family="paragraph" style:parent-style-name="表1">
      <style:paragraph-properties fo:text-align="justify" fo:text-indent="-0.4cm" fo:line-height="0.706cm" fo:margin-left="2.101cm" fo:margin-right="0.101cm" style:snap-to-layout-grid="true">
        <style:tab-stops>
          <style:tab-stop style:type="left" style:leader-style="none" style:position="-1.7cm"/>
        </style:tab-stops>
      </style:paragraph-properties>
    </style:style>
    <style:style style:name="T59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93" style:family="paragraph" style:parent-style-name="表1">
      <style:paragraph-properties fo:text-align="justify" fo:text-indent="-0.4cm" fo:line-height="0.706cm" fo:margin-left="2.101cm" fo:margin-right="0.101cm" style:snap-to-layout-grid="true">
        <style:tab-stops>
          <style:tab-stop style:type="left" style:leader-style="none" style:position="-1.7cm"/>
        </style:tab-stops>
      </style:paragraph-properties>
    </style:style>
    <style:style style:name="T59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94" style:family="paragraph" style:parent-style-name="表1">
      <style:paragraph-properties fo:text-align="justify" fo:text-indent="-0.4cm" fo:line-height="0.706cm" fo:margin-left="2.101cm" fo:margin-right="0.101cm" style:snap-to-layout-grid="true">
        <style:tab-stops>
          <style:tab-stop style:type="left" style:leader-style="none" style:position="-1.7cm"/>
        </style:tab-stops>
      </style:paragraph-properties>
    </style:style>
    <style:style style:name="T59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95" style:family="paragraph" style:parent-style-name="表1">
      <style:paragraph-properties fo:text-align="justify" fo:text-indent="-0.4cm" fo:line-height="0.706cm" fo:margin-left="2.101cm" fo:margin-right="0.101cm" style:snap-to-layout-grid="true">
        <style:tab-stops>
          <style:tab-stop style:type="left" style:leader-style="none" style:position="-1.7cm"/>
        </style:tab-stops>
      </style:paragraph-properties>
    </style:style>
    <style:style style:name="T59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96" style:family="paragraph" style:parent-style-name="表1">
      <style:paragraph-properties fo:text-align="justify" fo:text-indent="-0.4cm" fo:line-height="0.706cm" fo:margin-left="2.101cm" fo:margin-right="0.101cm" style:snap-to-layout-grid="true">
        <style:tab-stops>
          <style:tab-stop style:type="left" style:leader-style="none" style:position="-1.7cm"/>
        </style:tab-stops>
      </style:paragraph-properties>
    </style:style>
    <style:style style:name="T59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597" style:family="paragraph" style:parent-style-name="表1">
      <style:paragraph-properties fo:text-align="justify" fo:text-indent="-0.4cm" fo:line-height="0.706cm" fo:margin-left="2.101cm" fo:margin-right="0.101cm" style:snap-to-layout-grid="true">
        <style:tab-stops>
          <style:tab-stop style:type="left" style:leader-style="none" style:position="-1.7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50" style:family="table-row">
      <style:table-row-properties style:use-optimal-row-height="false" fo:keep-together="always"/>
    </style:style>
    <style:style style:name="Cell36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98" style:family="paragraph" style:parent-style-name="表中">
      <style:paragraph-properties fo:text-align="center" fo:line-height="0.706cm" fo:margin-left="0cm" fo:margin-right="0cm"/>
    </style:style>
    <style:style style:name="T5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6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99" style:family="paragraph" style:parent-style-name="表中">
      <style:paragraph-properties fo:text-align="center" fo:line-height="0.706cm" fo:margin-left="0cm" fo:margin-right="0cm"/>
    </style:style>
    <style:style style:name="T5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00" style:family="paragraph" style:parent-style-name="表中">
      <style:paragraph-properties fo:text-align="center" fo:line-height="0.706cm" fo:margin-left="0cm" fo:margin-right="0cm"/>
    </style:style>
    <style:style style:name="T6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01" style:family="paragraph" style:parent-style-name="表中">
      <style:paragraph-properties fo:text-align="center" fo:line-height="0.706cm" fo:margin-left="0cm" fo:margin-right="0cm"/>
    </style:style>
    <style:style style:name="T60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02" style:family="paragraph" style:parent-style-name="表中">
      <style:paragraph-properties fo:text-align="center" fo:line-height="0.706cm" fo:margin-left="0cm" fo:margin-right="0cm"/>
    </style:style>
    <style:style style:name="T60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03" style:family="paragraph" style:parent-style-name="表中">
      <style:paragraph-properties fo:text-align="center" fo:line-height="0.706cm" fo:margin-left="0cm" fo:margin-right="0cm"/>
    </style:style>
    <style:style style:name="T6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04" style:family="paragraph" style:parent-style-name="表中">
      <style:paragraph-properties fo:text-align="center" fo:line-height="0.706cm" fo:margin-left="0cm" fo:margin-right="0cm"/>
    </style:style>
    <style:style style:name="T60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05" style:family="paragraph" style:parent-style-name="表中">
      <style:paragraph-properties fo:text-align="center" fo:line-height="0.706cm" fo:margin-left="0cm" fo:margin-right="0cm"/>
    </style:style>
    <style:style style:name="T6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06" style:family="paragraph" style:parent-style-name="表中">
      <style:paragraph-properties fo:text-align="center" fo:line-height="0.706cm" fo:margin-left="0cm" fo:margin-right="0cm"/>
    </style:style>
    <style:style style:name="T6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07" style:family="paragraph" style:parent-style-name="表中">
      <style:paragraph-properties fo:text-align="center" fo:line-height="0.706cm" fo:margin-left="0cm" fo:margin-right="0cm"/>
    </style:style>
    <style:style style:name="T60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08" style:family="paragraph" style:parent-style-name="表中">
      <style:paragraph-properties fo:text-align="center" fo:line-height="0.706cm" fo:margin-left="0cm" fo:margin-right="0cm"/>
    </style:style>
    <style:style style:name="T60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09" style:family="paragraph" style:parent-style-name="表中">
      <style:paragraph-properties fo:text-align="center" fo:line-height="0.706cm" fo:margin-left="0cm" fo:margin-right="0cm"/>
    </style:style>
    <style:style style:name="T60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6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1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7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11"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37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1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7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1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7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14" style:family="paragraph" style:parent-style-name="表1">
      <style:paragraph-properties fo:text-align="justify" fo:text-indent="-0.4cm" fo:line-height="0.635cm" fo:margin-left="2.101cm" fo:margin-right="0.101cm" style:snap-to-layout-grid="true">
        <style:tab-stops>
          <style:tab-stop style:type="left" style:leader-style="none" style:position="-1.7cm"/>
        </style:tab-stops>
      </style:paragraph-properties>
    </style:style>
    <style:style style:name="T61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615" style:family="paragraph" style:parent-style-name="表1">
      <style:paragraph-properties fo:text-align="justify" fo:text-indent="-0.4cm" fo:line-height="0.635cm" fo:margin-left="2.101cm" fo:margin-right="0.101cm" style:snap-to-layout-grid="true">
        <style:tab-stops>
          <style:tab-stop style:type="left" style:leader-style="none" style:position="-1.7cm"/>
        </style:tab-stops>
      </style:paragraph-properties>
    </style:style>
    <style:style style:name="T61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616" style:family="paragraph" style:parent-style-name="表1">
      <style:paragraph-properties fo:text-align="justify" fo:text-indent="-0.4cm" fo:line-height="0.635cm" fo:margin-left="2.101cm" fo:margin-right="0.101cm" style:snap-to-layout-grid="true">
        <style:tab-stops>
          <style:tab-stop style:type="left" style:leader-style="none" style:position="-1.7cm"/>
        </style:tab-stops>
      </style:paragraph-properties>
    </style:style>
    <style:style style:name="T61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617" style:family="paragraph" style:parent-style-name="表1">
      <style:paragraph-properties fo:text-align="justify" fo:text-indent="-0.4cm" fo:line-height="0.635cm" fo:margin-left="2.101cm" fo:margin-right="0.101cm" style:snap-to-layout-grid="true">
        <style:tab-stops>
          <style:tab-stop style:type="left" style:leader-style="none" style:position="-1.7cm"/>
        </style:tab-stops>
      </style:paragraph-properties>
    </style:style>
    <style:style style:name="T61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618" style:family="paragraph" style:parent-style-name="表1">
      <style:paragraph-properties fo:text-align="justify" fo:text-indent="-0.4cm" fo:line-height="0.635cm" fo:margin-left="2.101cm" fo:margin-right="0.101cm" style:snap-to-layout-grid="true">
        <style:tab-stops>
          <style:tab-stop style:type="left" style:leader-style="none" style:position="-1.7cm"/>
        </style:tab-stops>
      </style:paragraph-properties>
    </style:style>
    <style:style style:name="T61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619" style:family="paragraph" style:parent-style-name="表1">
      <style:paragraph-properties fo:text-align="justify" fo:text-indent="-0.4cm" fo:line-height="0.635cm" fo:margin-left="2.101cm" fo:margin-right="0.101cm" style:snap-to-layout-grid="true">
        <style:tab-stops>
          <style:tab-stop style:type="left" style:leader-style="none" style:position="-1.7cm"/>
        </style:tab-stops>
      </style:paragraph-properties>
    </style:style>
    <style:style style:name="T61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620"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62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20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62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20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620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20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620_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20_8"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621"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62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21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62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21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621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21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621_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21_8"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621_9"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21_10"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51" style:family="table-row">
      <style:table-row-properties style:min-row-height="2.247cm" style:use-optimal-row-height="false" fo:keep-together="always"/>
    </style:style>
    <style:style style:name="Cell37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2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7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23" style:family="paragraph" style:parent-style-name="表中">
      <style:paragraph-properties fo:text-align="center" fo:line-height="0.706cm" fo:margin-left="0cm" fo:margin-right="0cm"/>
    </style:style>
    <style:style style:name="T62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24" style:family="paragraph" style:parent-style-name="表中">
      <style:paragraph-properties fo:text-align="center" fo:line-height="0.706cm" fo:margin-left="0cm" fo:margin-right="0cm"/>
    </style:style>
    <style:style style:name="T62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25" style:family="paragraph" style:parent-style-name="表中">
      <style:paragraph-properties fo:text-align="center" fo:line-height="0.706cm" fo:margin-left="0cm" fo:margin-right="0cm"/>
    </style:style>
    <style:style style:name="T6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26" style:family="paragraph" style:parent-style-name="表中">
      <style:paragraph-properties fo:text-align="center" fo:line-height="0.706cm" fo:margin-left="0cm" fo:margin-right="0cm"/>
    </style:style>
    <style:style style:name="T6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7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27" style:family="paragraph" style:parent-style-name="表中">
      <style:paragraph-properties fo:text-align="center" fo:line-height="0.706cm" fo:margin-left="0cm" fo:margin-right="0cm"/>
    </style:style>
    <style:style style:name="T6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7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28" style:family="paragraph" style:parent-style-name="表齊">
      <style:paragraph-properties fo:text-align="justify" fo:line-height="0.706cm" fo:margin-left="0.101cm" fo:margin-right="0.101cm"/>
    </style:style>
    <style:style style:name="T62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62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7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29" style:family="paragraph" style:parent-style-name="表中">
      <style:paragraph-properties fo:text-align="center" fo:line-height="0.706cm" fo:margin-left="0cm" fo:margin-right="0cm"/>
    </style:style>
    <style:style style:name="T62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7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30" style:family="paragraph" style:parent-style-name="表中">
      <style:paragraph-properties fo:text-align="center" fo:line-height="0.706cm" fo:margin-left="0cm" fo:margin-right="0cm"/>
    </style:style>
    <style:style style:name="T63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3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63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8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31"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63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32"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63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52" style:family="table-row">
      <style:table-row-properties style:min-row-height="3.298cm" style:use-optimal-row-height="false" fo:keep-together="always"/>
    </style:style>
    <style:style style:name="Cell38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3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8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3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8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35" style:family="paragraph" style:parent-style-name="表中">
      <style:paragraph-properties fo:text-align="center" fo:line-height="0.706cm" fo:margin-left="0cm" fo:margin-right="0cm"/>
    </style:style>
    <style:style style:name="T63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8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36" style:family="paragraph" style:parent-style-name="表齊">
      <style:paragraph-properties fo:text-align="justify" fo:line-height="0.706cm" fo:margin-left="0.101cm" fo:margin-right="0.101cm"/>
    </style:style>
    <style:style style:name="T63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636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8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37" style:family="paragraph" style:parent-style-name="表中">
      <style:paragraph-properties fo:text-align="center" fo:line-height="0.706cm" fo:margin-left="0cm" fo:margin-right="0cm"/>
    </style:style>
    <style:style style:name="T63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8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38" style:family="paragraph" style:parent-style-name="表中">
      <style:paragraph-properties fo:text-align="center" fo:line-height="0.706cm" fo:margin-left="0cm" fo:margin-right="0cm"/>
    </style:style>
    <style:style style:name="T63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3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63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8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39"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53" style:family="table-row">
      <style:table-row-properties style:min-row-height="6.133cm" style:use-optimal-row-height="false" fo:keep-together="always"/>
    </style:style>
    <style:style style:name="Cell38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40" style:family="paragraph" style:parent-style-name="表中">
      <style:paragraph-properties fo:text-align="center" fo:line-height="0.706cm" fo:margin-left="0cm" fo:margin-right="0cm"/>
    </style:style>
    <style:style style:name="T6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41" style:family="paragraph" style:parent-style-name="表中">
      <style:paragraph-properties fo:text-align="center" fo:line-height="0.706cm" fo:margin-left="0cm" fo:margin-right="0cm"/>
    </style:style>
    <style:style style:name="T64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42" style:family="paragraph" style:parent-style-name="表中">
      <style:paragraph-properties fo:text-align="center" fo:line-height="0.706cm" fo:margin-left="0cm" fo:margin-right="0cm"/>
    </style:style>
    <style:style style:name="T64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43" style:family="paragraph" style:parent-style-name="表中">
      <style:paragraph-properties fo:text-align="center" fo:line-height="0.706cm" fo:margin-left="0cm" fo:margin-right="0cm"/>
    </style:style>
    <style:style style:name="T64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44" style:family="paragraph" style:parent-style-name="表中">
      <style:paragraph-properties fo:text-align="center" fo:line-height="0.706cm" fo:margin-left="0cm" fo:margin-right="0cm"/>
    </style:style>
    <style:style style:name="T6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8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45" style:family="paragraph" style:parent-style-name="表行小">
      <style:paragraph-properties fo:text-align="center" fo:line-height="0.529cm" fo:margin-left="0cm" fo:margin-right="0cm"/>
    </style:style>
    <style:style style:name="T64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46" style:family="paragraph" style:parent-style-name="表行小">
      <style:paragraph-properties fo:text-align="center" fo:line-height="0.529cm" fo:margin-left="0cm" fo:margin-right="0cm"/>
    </style:style>
    <style:style style:name="T6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47" style:family="paragraph" style:parent-style-name="表行小">
      <style:paragraph-properties fo:text-align="center" fo:line-height="0.529cm" fo:margin-left="0cm" fo:margin-right="0cm"/>
    </style:style>
    <style:style style:name="T6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48" style:family="paragraph" style:parent-style-name="表行小">
      <style:paragraph-properties fo:text-align="center" fo:line-height="0.529cm" fo:margin-left="0cm" fo:margin-right="0cm"/>
    </style:style>
    <style:style style:name="T64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49" style:family="paragraph" style:parent-style-name="表行小">
      <style:paragraph-properties fo:text-align="center" fo:line-height="0.529cm" fo:margin-left="0cm" fo:margin-right="0cm"/>
    </style:style>
    <style:style style:name="T64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50" style:family="paragraph" style:parent-style-name="表行小">
      <style:paragraph-properties fo:text-align="center" fo:line-height="0.529cm" fo:margin-left="0cm" fo:margin-right="0cm"/>
    </style:style>
    <style:style style:name="T65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51" style:family="paragraph" style:parent-style-name="表行小">
      <style:paragraph-properties fo:text-align="center" fo:line-height="0.529cm" fo:margin-left="0cm" fo:margin-right="0cm"/>
    </style:style>
    <style:style style:name="T65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9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52" style:family="paragraph" style:parent-style-name="表中">
      <style:paragraph-properties fo:text-align="center" fo:line-height="0.706cm" fo:margin-left="0cm" fo:margin-right="0cm"/>
    </style:style>
    <style:style style:name="T65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9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53" style:family="paragraph" style:parent-style-name="表齊">
      <style:paragraph-properties fo:text-align="justify" fo:line-height="0.706cm" fo:margin-left="0cm" fo:margin-right="0.101cm"/>
    </style:style>
    <style:style style:name="T65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653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9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54" style:family="paragraph" style:parent-style-name="表中">
      <style:paragraph-properties fo:text-align="center" fo:line-height="0.706cm" fo:margin-left="0cm" fo:margin-right="0cm"/>
    </style:style>
    <style:style style:name="T65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9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55" style:family="paragraph" style:parent-style-name="表中">
      <style:paragraph-properties fo:text-align="center" fo:line-height="0.706cm" fo:margin-left="0cm" fo:margin-right="0cm"/>
    </style:style>
    <style:style style:name="T65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5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65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9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56" style:family="paragraph" style:parent-style-name="表">
      <style:paragraph-properties fo:text-align="justify" fo:line-height="0.635cm" fo:margin-left="0.101cm" fo:margin-right="0.101cm"/>
    </style:style>
    <style:style style:name="T6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56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65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57" style:family="paragraph" style:parent-style-name="表_28_一_29_">
      <style:paragraph-properties fo:text-align="justify" fo:text-indent="-0.9cm" fo:line-height="0.635cm" fo:margin-left="1.799cm" fo:margin-right="0.101cm" style:snap-to-layout-grid="true">
        <style:tab-stops>
          <style:tab-stop style:type="left" style:leader-style="none" style:position="-0.998cm"/>
        </style:tab-stops>
      </style:paragraph-properties>
    </style:style>
    <style:style style:name="T65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658"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65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54" style:family="table-row">
      <style:table-row-properties style:min-row-height="1.244cm" style:use-optimal-row-height="false" fo:keep-together="always"/>
    </style:style>
    <style:style style:name="Cell39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59" style:family="paragraph" style:parent-style-name="表中">
      <style:paragraph-properties fo:text-align="center" fo:line-height="0.706cm" fo:margin-left="0cm" fo:margin-right="0cm"/>
    </style:style>
    <style:style style:name="T6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60" style:family="paragraph" style:parent-style-name="表中">
      <style:paragraph-properties fo:text-align="center" fo:line-height="0.706cm" fo:margin-left="0cm" fo:margin-right="0cm"/>
    </style:style>
    <style:style style:name="T6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61" style:family="paragraph" style:parent-style-name="表中">
      <style:paragraph-properties fo:text-align="center" fo:line-height="0.706cm" fo:margin-left="0cm" fo:margin-right="0cm"/>
    </style:style>
    <style:style style:name="T6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62" style:family="paragraph" style:parent-style-name="表中">
      <style:paragraph-properties fo:text-align="center" fo:line-height="0.706cm" fo:margin-left="0cm" fo:margin-right="0cm"/>
    </style:style>
    <style:style style:name="T6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63" style:family="paragraph" style:parent-style-name="表中">
      <style:paragraph-properties fo:text-align="center" fo:line-height="0.706cm" fo:margin-left="0cm" fo:margin-right="0cm"/>
    </style:style>
    <style:style style:name="T6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64" style:family="paragraph" style:parent-style-name="表中">
      <style:paragraph-properties fo:text-align="center" fo:line-height="0.706cm" fo:margin-left="0cm" fo:margin-right="0cm"/>
    </style:style>
    <style:style style:name="T664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P665" style:family="paragraph" style:parent-style-name="表中">
      <style:paragraph-properties fo:text-align="center" fo:line-height="0.706cm" fo:margin-left="0cm" fo:margin-right="0cm"/>
    </style:style>
    <style:style style:name="T6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66" style:family="paragraph" style:parent-style-name="表中">
      <style:paragraph-properties fo:text-align="center" fo:line-height="0.706cm" fo:margin-left="0cm" fo:margin-right="0cm"/>
    </style:style>
    <style:style style:name="T66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67" style:family="paragraph" style:parent-style-name="表中">
      <style:paragraph-properties fo:text-align="center" fo:line-height="0.706cm" fo:margin-left="0cm" fo:margin-right="0cm"/>
    </style:style>
    <style:style style:name="T6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68" style:family="paragraph" style:parent-style-name="表中">
      <style:paragraph-properties fo:text-align="center" fo:line-height="0.706cm" fo:margin-left="0cm" fo:margin-right="0cm"/>
    </style:style>
    <style:style style:name="T6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69" style:family="paragraph" style:parent-style-name="表中">
      <style:paragraph-properties fo:text-align="center" fo:line-height="0.706cm" fo:margin-left="0cm" fo:margin-right="0cm"/>
    </style:style>
    <style:style style:name="T6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70" style:family="paragraph" style:parent-style-name="表中">
      <style:paragraph-properties fo:text-align="center" fo:line-height="0.706cm" fo:margin-left="0cm" fo:margin-right="0cm"/>
    </style:style>
    <style:style style:name="T670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39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71" style:family="paragraph" style:parent-style-name="表行小">
      <style:paragraph-properties fo:text-align="center" fo:line-height="0.529cm" fo:margin-left="0cm" fo:margin-right="0cm"/>
    </style:style>
    <style:style style:name="T6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72"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73" style:family="paragraph" style:parent-style-name="表行小">
      <style:paragraph-properties fo:text-align="center" fo:line-height="0.529cm" fo:margin-left="0cm" fo:margin-right="0cm"/>
    </style:style>
    <style:style style:name="T67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74"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75" style:family="paragraph" style:parent-style-name="表行小">
      <style:paragraph-properties fo:text-align="center" fo:line-height="0.529cm" fo:margin-left="0cm" fo:margin-right="0cm"/>
    </style:style>
    <style:style style:name="T67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76"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77" style:family="paragraph" style:parent-style-name="表行小">
      <style:paragraph-properties fo:text-align="center" fo:line-height="0.529cm" fo:margin-left="0cm" fo:margin-right="0cm"/>
    </style:style>
    <style:style style:name="T67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78"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79" style:family="paragraph" style:parent-style-name="表行小">
      <style:paragraph-properties fo:text-align="center" fo:line-height="0.529cm" fo:margin-left="0cm" fo:margin-right="0cm"/>
    </style:style>
    <style:style style:name="T67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80"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81" style:family="paragraph" style:parent-style-name="表行小">
      <style:paragraph-properties fo:text-align="center" fo:line-height="0.529cm" fo:margin-left="0cm" fo:margin-right="0cm"/>
    </style:style>
    <style:style style:name="T68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82"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83" style:family="paragraph" style:parent-style-name="表中">
      <style:paragraph-properties fo:text-align="center" fo:line-height="0.706cm" fo:margin-left="0cm" fo:margin-right="0cm"/>
    </style:style>
    <style:style style:name="T68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9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84" style:family="paragraph" style:parent-style-name="表中">
      <style:paragraph-properties fo:text-align="center" fo:line-height="0.706cm" fo:margin-left="0cm" fo:margin-right="0cm"/>
    </style:style>
    <style:style style:name="T6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39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85" style:family="paragraph" style:parent-style-name="表齊">
      <style:paragraph-properties fo:text-align="justify" fo:line-height="0.706cm" fo:margin-left="0.101cm" fo:margin-right="0.101cm"/>
    </style:style>
    <style:style style:name="T68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68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39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86" style:family="paragraph" style:parent-style-name="表中">
      <style:paragraph-properties fo:text-align="center" fo:line-height="0.706cm" fo:margin-left="0cm" fo:margin-right="0cm"/>
    </style:style>
    <style:style style:name="T6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0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87" style:family="paragraph" style:parent-style-name="表中">
      <style:paragraph-properties fo:text-align="center" fo:line-height="0.706cm" fo:margin-left="0cm" fo:margin-right="0cm"/>
    </style:style>
    <style:style style:name="T68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8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68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0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88"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68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689"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68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690"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69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90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69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691"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6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691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692"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692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693"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693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694"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694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695"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69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55" style:family="table-row">
      <style:table-row-properties style:min-row-height="2.434cm" style:use-optimal-row-height="false" fo:keep-together="always"/>
    </style:style>
    <style:style style:name="Cell40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9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0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9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0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98" style:family="paragraph" style:parent-style-name="表中">
      <style:paragraph-properties fo:text-align="center" fo:line-height="0.706cm" fo:margin-left="0cm" fo:margin-right="0cm"/>
    </style:style>
    <style:style style:name="T6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0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99" style:family="paragraph" style:parent-style-name="表齊">
      <style:paragraph-properties fo:text-align="justify" fo:line-height="0.706cm" fo:margin-left="0.101cm" fo:margin-right="0.101cm"/>
    </style:style>
    <style:style style:name="T69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699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0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00" style:family="paragraph" style:parent-style-name="表中">
      <style:paragraph-properties fo:text-align="center" fo:line-height="0.706cm" fo:margin-left="0cm" fo:margin-right="0cm"/>
    </style:style>
    <style:style style:name="T7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0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01" style:family="paragraph" style:parent-style-name="表中">
      <style:paragraph-properties fo:text-align="center" fo:line-height="0.706cm" fo:margin-left="0cm" fo:margin-right="0cm"/>
    </style:style>
    <style:style style:name="T70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70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70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0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02"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56" style:family="table-row">
      <style:table-row-properties style:min-row-height="1.852cm" style:use-optimal-row-height="false" fo:keep-together="always"/>
    </style:style>
    <style:style style:name="Cell40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0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1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0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05" style:family="paragraph" style:parent-style-name="表中">
      <style:paragraph-properties fo:text-align="center" fo:line-height="0.706cm" fo:margin-left="0cm" fo:margin-right="0cm"/>
    </style:style>
    <style:style style:name="T7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1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06" style:family="paragraph" style:parent-style-name="表齊">
      <style:paragraph-properties fo:text-align="justify" fo:line-height="0.706cm" fo:margin-left="0.101cm" fo:margin-right="0.101cm"/>
    </style:style>
    <style:style style:name="T70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706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07" style:family="paragraph" style:parent-style-name="表中">
      <style:paragraph-properties fo:text-align="center" fo:line-height="0.706cm" fo:margin-left="0cm" fo:margin-right="0cm"/>
    </style:style>
    <style:style style:name="T70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1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08" style:family="paragraph" style:parent-style-name="表中">
      <style:paragraph-properties fo:text-align="center" fo:line-height="0.706cm" fo:margin-left="0cm" fo:margin-right="0cm"/>
    </style:style>
    <style:style style:name="T70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70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70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1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09"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57" style:family="table-row">
      <style:table-row-properties style:min-row-height="1.058cm" style:use-optimal-row-height="false" fo:keep-together="always"/>
    </style:style>
    <style:style style:name="Cell41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1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1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1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1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12" style:family="paragraph" style:parent-style-name="表中">
      <style:paragraph-properties fo:text-align="center" fo:line-height="0.706cm" fo:margin-left="0cm" fo:margin-right="0cm"/>
    </style:style>
    <style:style style:name="T7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1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13" style:family="paragraph" style:parent-style-name="表齊">
      <style:paragraph-properties fo:text-align="justify" fo:line-height="0.706cm" fo:margin-left="0.101cm" fo:margin-right="0.101cm"/>
    </style:style>
    <style:style style:name="T71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713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2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14" style:family="paragraph" style:parent-style-name="表中">
      <style:paragraph-properties fo:text-align="center" fo:line-height="0.706cm" fo:margin-left="0cm" fo:margin-right="0cm"/>
    </style:style>
    <style:style style:name="T71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15" style:family="paragraph" style:parent-style-name="表中">
      <style:paragraph-properties fo:text-align="center" fo:line-height="0.706cm" fo:margin-left="0cm" fo:margin-right="0cm"/>
    </style:style>
    <style:style style:name="T71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71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71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2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16"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58" style:family="table-row">
      <style:table-row-properties style:min-row-height="1.349cm" style:use-optimal-row-height="false" fo:keep-together="always"/>
    </style:style>
    <style:style style:name="Cell42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1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2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1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19" style:family="paragraph" style:parent-style-name="表中">
      <style:paragraph-properties fo:text-align="center" fo:line-height="0.706cm" fo:margin-left="0cm" fo:margin-right="0cm"/>
    </style:style>
    <style:style style:name="T71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2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20" style:family="paragraph" style:parent-style-name="表齊">
      <style:paragraph-properties fo:text-align="justify" fo:line-height="0.706cm" fo:margin-left="0.101cm" fo:margin-right="0.101cm"/>
    </style:style>
    <style:style style:name="T720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720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2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21" style:family="paragraph" style:parent-style-name="表中">
      <style:paragraph-properties fo:text-align="center" fo:line-height="0.706cm" fo:margin-left="0cm" fo:margin-right="0cm"/>
    </style:style>
    <style:style style:name="T72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2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22" style:family="paragraph" style:parent-style-name="表中">
      <style:paragraph-properties fo:text-align="center" fo:line-height="0.706cm" fo:margin-left="0cm" fo:margin-right="0cm"/>
    </style:style>
    <style:style style:name="T72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72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72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23"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59" style:family="table-row">
      <style:table-row-properties style:min-row-height="1.244cm" style:use-optimal-row-height="false" fo:keep-together="always"/>
    </style:style>
    <style:style style:name="Cell43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2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3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2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3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26" style:family="paragraph" style:parent-style-name="表中">
      <style:paragraph-properties fo:text-align="center" fo:line-height="0.706cm" fo:margin-left="0cm" fo:margin-right="0cm"/>
    </style:style>
    <style:style style:name="T7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3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27" style:family="paragraph" style:parent-style-name="表齊">
      <style:paragraph-properties fo:text-align="justify" fo:line-height="0.706cm" fo:margin-left="0.101cm" fo:margin-right="0.101cm"/>
    </style:style>
    <style:style style:name="T72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727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727_3"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727_4"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3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28" style:family="paragraph" style:parent-style-name="表中">
      <style:paragraph-properties fo:text-align="center" fo:line-height="0.706cm" fo:margin-left="0cm" fo:margin-right="0cm"/>
    </style:style>
    <style:style style:name="T72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3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29" style:family="paragraph" style:parent-style-name="表中">
      <style:paragraph-properties fo:text-align="center" fo:line-height="0.706cm" fo:margin-left="0cm" fo:margin-right="0cm"/>
    </style:style>
    <style:style style:name="T72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72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72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3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30"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60" style:family="table-row">
      <style:table-row-properties style:min-row-height="0.344cm" style:use-optimal-row-height="false" fo:keep-together="always"/>
    </style:style>
    <style:style style:name="Cell43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3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3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3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3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33" style:family="paragraph" style:parent-style-name="表中">
      <style:paragraph-properties fo:text-align="center" fo:line-height="0.706cm" fo:margin-left="0cm" fo:margin-right="0cm"/>
    </style:style>
    <style:style style:name="T7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4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34" style:family="paragraph" style:parent-style-name="表齊">
      <style:paragraph-properties fo:text-align="justify" fo:line-height="0.706cm" fo:margin-left="0.101cm" fo:margin-right="0.101cm"/>
    </style:style>
    <style:style style:name="T73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734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35" style:family="paragraph" style:parent-style-name="表中">
      <style:paragraph-properties fo:text-align="center" fo:line-height="0.706cm" fo:margin-left="0cm" fo:margin-right="0cm"/>
    </style:style>
    <style:style style:name="T73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4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36" style:family="paragraph" style:parent-style-name="表中">
      <style:paragraph-properties fo:text-align="center" fo:line-height="0.706cm" fo:margin-left="0cm" fo:margin-right="0cm"/>
    </style:style>
    <style:style style:name="T7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73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73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4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37"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61" style:family="table-row">
      <style:table-row-properties style:min-row-height="7.336cm" style:use-optimal-row-height="false" fo:keep-together="always"/>
    </style:style>
    <style:style style:name="Cell44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3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4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3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4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40" style:family="paragraph" style:parent-style-name="表中">
      <style:paragraph-properties fo:text-align="center" fo:line-height="0.706cm" fo:margin-left="0cm" fo:margin-right="0cm"/>
    </style:style>
    <style:style style:name="T7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4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41" style:family="paragraph" style:parent-style-name="表齊">
      <style:paragraph-properties fo:text-align="justify" fo:line-height="0.706cm" fo:margin-left="0.101cm" fo:margin-right="0.101cm"/>
    </style:style>
    <style:style style:name="T74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741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4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42" style:family="paragraph" style:parent-style-name="表中">
      <style:paragraph-properties fo:text-align="center" fo:line-height="0.706cm" fo:margin-left="0cm" fo:margin-right="0cm"/>
    </style:style>
    <style:style style:name="T74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43" style:family="paragraph" style:parent-style-name="表中">
      <style:paragraph-properties fo:text-align="center" fo:line-height="0.706cm" fo:margin-left="0cm" fo:margin-right="0cm"/>
    </style:style>
    <style:style style:name="T74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74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74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5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44"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62" style:family="table-row">
      <style:table-row-properties style:min-row-height="22.334cm" style:use-optimal-row-height="false" fo:keep-together="always"/>
    </style:style>
    <style:style style:name="Cell45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45" style:family="paragraph" style:parent-style-name="表中">
      <style:paragraph-properties fo:text-align="center" fo:line-height="0.706cm" fo:margin-left="0cm" fo:margin-right="0cm"/>
    </style:style>
    <style:style style:name="T74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46" style:family="paragraph" style:parent-style-name="表中">
      <style:paragraph-properties fo:text-align="center" fo:line-height="0.706cm" fo:margin-left="0cm" fo:margin-right="0cm"/>
    </style:style>
    <style:style style:name="T7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47" style:family="paragraph" style:parent-style-name="表中">
      <style:paragraph-properties fo:text-align="center" fo:line-height="0.706cm" fo:margin-left="0cm" fo:margin-right="0cm"/>
    </style:style>
    <style:style style:name="T7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48" style:family="paragraph" style:parent-style-name="表中">
      <style:paragraph-properties fo:text-align="center" fo:line-height="0.706cm" fo:margin-left="0cm" fo:margin-right="0cm"/>
    </style:style>
    <style:style style:name="T74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49" style:family="paragraph" style:parent-style-name="表中">
      <style:paragraph-properties fo:text-align="center" fo:line-height="0.706cm" fo:margin-left="0cm" fo:margin-right="0cm"/>
    </style:style>
    <style:style style:name="T74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50" style:family="paragraph" style:parent-style-name="表中">
      <style:paragraph-properties fo:text-align="center" fo:line-height="0.706cm" fo:margin-left="0cm" fo:margin-right="0cm"/>
    </style:style>
    <style:style style:name="T750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P751" style:family="paragraph" style:parent-style-name="表中">
      <style:paragraph-properties fo:text-align="center" fo:line-height="0.706cm" fo:margin-left="0cm" fo:margin-right="0cm"/>
    </style:style>
    <style:style style:name="T75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52" style:family="paragraph" style:parent-style-name="表中">
      <style:paragraph-properties fo:text-align="center" fo:line-height="0.706cm" fo:margin-left="0cm" fo:margin-right="0cm"/>
    </style:style>
    <style:style style:name="T75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53" style:family="paragraph" style:parent-style-name="表中">
      <style:paragraph-properties fo:text-align="center" fo:line-height="0.706cm" fo:margin-left="0cm" fo:margin-right="0cm"/>
    </style:style>
    <style:style style:name="T7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54" style:family="paragraph" style:parent-style-name="表中">
      <style:paragraph-properties fo:text-align="center" fo:line-height="0.706cm" fo:margin-left="0cm" fo:margin-right="0cm"/>
    </style:style>
    <style:style style:name="T75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55" style:family="paragraph" style:parent-style-name="表中">
      <style:paragraph-properties fo:text-align="center" fo:line-height="0.706cm" fo:margin-left="0cm" fo:margin-right="0cm"/>
    </style:style>
    <style:style style:name="T75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56" style:family="paragraph" style:parent-style-name="表中">
      <style:paragraph-properties fo:text-align="center" fo:line-height="0.706cm" fo:margin-left="0cm" fo:margin-right="0cm"/>
    </style:style>
    <style:style style:name="T756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45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57" style:family="paragraph" style:parent-style-name="表行小">
      <style:paragraph-properties fo:text-align="center" fo:line-height="0.529cm" fo:margin-left="0cm" fo:margin-right="0cm"/>
    </style:style>
    <style:style style:name="T7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58"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59" style:family="paragraph" style:parent-style-name="表行小">
      <style:paragraph-properties fo:text-align="center" fo:line-height="0.529cm" fo:margin-left="0cm" fo:margin-right="0cm"/>
    </style:style>
    <style:style style:name="T7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0"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1" style:family="paragraph" style:parent-style-name="表行小">
      <style:paragraph-properties fo:text-align="center" fo:line-height="0.529cm" fo:margin-left="0cm" fo:margin-right="0cm"/>
    </style:style>
    <style:style style:name="T7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2"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3" style:family="paragraph" style:parent-style-name="表行小">
      <style:paragraph-properties fo:text-align="center" fo:line-height="0.529cm" fo:margin-left="0cm" fo:margin-right="0cm"/>
    </style:style>
    <style:style style:name="T7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4"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5" style:family="paragraph" style:parent-style-name="表行小">
      <style:paragraph-properties fo:text-align="center" fo:line-height="0.529cm" fo:margin-left="0cm" fo:margin-right="0cm"/>
    </style:style>
    <style:style style:name="T7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6"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7" style:family="paragraph" style:parent-style-name="表行小">
      <style:paragraph-properties fo:text-align="center" fo:line-height="0.529cm" fo:margin-left="0cm" fo:margin-right="0cm"/>
    </style:style>
    <style:style style:name="T7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8"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69" style:family="paragraph" style:parent-style-name="表中">
      <style:paragraph-properties fo:text-align="center" fo:line-height="0.706cm" fo:margin-left="0cm" fo:margin-right="0cm"/>
    </style:style>
    <style:style style:name="T7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5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7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5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71"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45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7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5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7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5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774"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77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775"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77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776"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77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777"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77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778"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77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77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77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779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780"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781"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63" style:family="table-row">
      <style:table-row-properties style:min-row-height="1.058cm" style:use-optimal-row-height="false" fo:keep-together="always"/>
    </style:style>
    <style:style style:name="Cell45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82" style:family="paragraph" style:parent-style-name="表中">
      <style:paragraph-properties fo:text-align="center" fo:line-height="0.706cm" fo:margin-left="0cm" fo:margin-right="0cm"/>
    </style:style>
    <style:style style:name="T78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8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8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8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8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8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8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8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90" style:family="paragraph" style:parent-style-name="表中">
      <style:paragraph-properties fo:text-align="center" fo:line-height="0.706cm" fo:margin-left="0cm" fo:margin-right="0cm"/>
    </style:style>
    <style:style style:name="T79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5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91" style:family="paragraph" style:parent-style-name="表中">
      <style:paragraph-properties fo:text-align="center" fo:line-height="0.706cm" fo:margin-left="0cm" fo:margin-right="0cm"/>
    </style:style>
    <style:style style:name="T7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92" style:family="paragraph" style:parent-style-name="表中">
      <style:paragraph-properties fo:text-align="center" fo:line-height="0.706cm" fo:margin-left="0cm" fo:margin-right="0cm"/>
    </style:style>
    <style:style style:name="T79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93" style:family="paragraph" style:parent-style-name="表中">
      <style:paragraph-properties fo:text-align="center" fo:line-height="0.706cm" fo:margin-left="0cm" fo:margin-right="0cm"/>
    </style:style>
    <style:style style:name="T79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94" style:family="paragraph" style:parent-style-name="表中">
      <style:paragraph-properties fo:text-align="center" fo:line-height="0.706cm" fo:margin-left="0cm" fo:margin-right="0cm"/>
    </style:style>
    <style:style style:name="T79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95" style:family="paragraph" style:parent-style-name="表中">
      <style:paragraph-properties fo:text-align="center" fo:line-height="0.706cm" fo:margin-left="0cm" fo:margin-right="0cm"/>
    </style:style>
    <style:style style:name="T79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96" style:family="paragraph" style:parent-style-name="表中">
      <style:paragraph-properties fo:text-align="center" fo:line-height="0.706cm" fo:margin-left="0cm" fo:margin-right="0cm"/>
    </style:style>
    <style:style style:name="T79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97" style:family="paragraph" style:parent-style-name="表中">
      <style:paragraph-properties fo:text-align="center" fo:line-height="0.706cm" fo:margin-left="0cm" fo:margin-right="0cm"/>
    </style:style>
    <style:style style:name="T79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98" style:family="paragraph" style:parent-style-name="表中">
      <style:paragraph-properties fo:text-align="center" fo:line-height="0.706cm" fo:margin-left="0cm" fo:margin-right="0cm"/>
    </style:style>
    <style:style style:name="T7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799" style:family="paragraph" style:parent-style-name="表中">
      <style:paragraph-properties fo:text-align="center" fo:line-height="0.706cm" fo:margin-left="0cm" fo:margin-right="0cm"/>
    </style:style>
    <style:style style:name="T7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6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00" style:family="paragraph" style:parent-style-name="表中">
      <style:paragraph-properties fo:text-align="center" fo:line-height="0.706cm" fo:margin-left="0cm" fo:margin-right="0cm"/>
    </style:style>
    <style:style style:name="T8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6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01" style:family="paragraph" style:parent-style-name="表齊">
      <style:paragraph-properties fo:text-align="justify" fo:line-height="0.706cm" fo:margin-left="0.101cm" fo:margin-right="0.101cm"/>
    </style:style>
    <style:style style:name="T80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801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6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02" style:family="paragraph" style:parent-style-name="表中">
      <style:paragraph-properties fo:text-align="center" fo:line-height="0.706cm" fo:margin-left="0cm" fo:margin-right="0cm"/>
    </style:style>
    <style:style style:name="T80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6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03" style:family="paragraph" style:parent-style-name="表中">
      <style:paragraph-properties fo:text-align="center" fo:line-height="0.706cm" fo:margin-left="0cm" fo:margin-right="0cm"/>
    </style:style>
    <style:style style:name="T8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0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80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6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04"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80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04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0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04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805"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8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05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0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06"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80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807"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80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808"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80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80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80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09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0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09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09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09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810"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8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10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811"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81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812"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64" style:family="table-row">
      <style:table-row-properties style:min-row-height="1.217cm" style:use-optimal-row-height="false" fo:keep-together="always"/>
    </style:style>
    <style:style style:name="Cell46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1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6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1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6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15" style:family="paragraph" style:parent-style-name="表中">
      <style:paragraph-properties fo:text-align="center" fo:line-height="0.706cm" fo:margin-left="0cm" fo:margin-right="0cm"/>
    </style:style>
    <style:style style:name="T81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6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16" style:family="paragraph" style:parent-style-name="表齊">
      <style:paragraph-properties fo:text-align="justify" fo:line-height="0.706cm" fo:margin-left="0.101cm" fo:margin-right="0.101cm"/>
    </style:style>
    <style:style style:name="T81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816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6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17" style:family="paragraph" style:parent-style-name="表中">
      <style:paragraph-properties fo:text-align="center" fo:line-height="0.706cm" fo:margin-left="0cm" fo:margin-right="0cm"/>
    </style:style>
    <style:style style:name="T8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7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18" style:family="paragraph" style:parent-style-name="表中">
      <style:paragraph-properties fo:text-align="center" fo:line-height="0.706cm" fo:margin-left="0cm" fo:margin-right="0cm"/>
    </style:style>
    <style:style style:name="T81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1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81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7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1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65" style:family="table-row">
      <style:table-row-properties style:min-row-height="4.048cm" style:use-optimal-row-height="false" fo:keep-together="always"/>
    </style:style>
    <style:style style:name="Cell47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2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7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2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7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22" style:family="paragraph" style:parent-style-name="表中">
      <style:paragraph-properties fo:text-align="center" fo:line-height="0.706cm" fo:margin-left="0cm" fo:margin-right="0cm"/>
    </style:style>
    <style:style style:name="T82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7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23" style:family="paragraph" style:parent-style-name="表齊">
      <style:paragraph-properties fo:text-align="justify" fo:line-height="0.706cm" fo:margin-left="0.101cm" fo:margin-right="0.101cm"/>
    </style:style>
    <style:style style:name="T82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823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7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24" style:family="paragraph" style:parent-style-name="表中">
      <style:paragraph-properties fo:text-align="center" fo:line-height="0.706cm" fo:margin-left="0cm" fo:margin-right="0cm"/>
    </style:style>
    <style:style style:name="T824_1"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824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7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25" style:family="paragraph" style:parent-style-name="表中">
      <style:paragraph-properties fo:text-align="center" fo:line-height="0.706cm" fo:margin-left="0cm" fo:margin-right="0cm"/>
    </style:style>
    <style:style style:name="T8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2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82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7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26"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66" style:family="table-row">
      <style:table-row-properties style:min-row-height="11.876cm" style:use-optimal-row-height="false" fo:keep-together="always"/>
    </style:style>
    <style:style style:name="Cell47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27" style:family="paragraph" style:parent-style-name="表中">
      <style:paragraph-properties fo:text-align="center" fo:line-height="0.706cm" fo:margin-left="0cm" fo:margin-right="0cm"/>
    </style:style>
    <style:style style:name="T8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2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2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3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3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3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3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3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35" style:family="paragraph" style:parent-style-name="表中">
      <style:paragraph-properties fo:text-align="center" fo:line-height="0.706cm" fo:margin-left="0cm" fo:margin-right="0cm"/>
    </style:style>
    <style:style style:name="T83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8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36" style:family="paragraph" style:parent-style-name="表中">
      <style:paragraph-properties fo:text-align="center" fo:line-height="0.706cm" fo:margin-left="0cm" fo:margin-right="0cm"/>
    </style:style>
    <style:style style:name="T8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37" style:family="paragraph" style:parent-style-name="表中">
      <style:paragraph-properties fo:text-align="center" fo:line-height="0.706cm" fo:margin-left="0cm" fo:margin-right="0cm"/>
    </style:style>
    <style:style style:name="T83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38" style:family="paragraph" style:parent-style-name="表中">
      <style:paragraph-properties fo:text-align="center" fo:line-height="0.706cm" fo:margin-left="0cm" fo:margin-right="0cm"/>
    </style:style>
    <style:style style:name="T83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39" style:family="paragraph" style:parent-style-name="表中">
      <style:paragraph-properties fo:text-align="center" fo:line-height="0.706cm" fo:margin-left="0cm" fo:margin-right="0cm"/>
    </style:style>
    <style:style style:name="T83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40" style:family="paragraph" style:parent-style-name="表中">
      <style:paragraph-properties fo:text-align="center" fo:line-height="0.706cm" fo:margin-left="0cm" fo:margin-right="0cm"/>
    </style:style>
    <style:style style:name="T8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41" style:family="paragraph" style:parent-style-name="表中">
      <style:paragraph-properties fo:text-align="center" fo:line-height="0.706cm" fo:margin-left="0cm" fo:margin-right="0cm"/>
    </style:style>
    <style:style style:name="T84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42" style:family="paragraph" style:parent-style-name="表中">
      <style:paragraph-properties fo:text-align="center" fo:line-height="0.706cm" fo:margin-left="0cm" fo:margin-right="0cm"/>
    </style:style>
    <style:style style:name="T84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43" style:family="paragraph" style:parent-style-name="表中">
      <style:paragraph-properties fo:text-align="center" fo:line-height="0.706cm" fo:margin-left="0cm" fo:margin-right="0cm"/>
    </style:style>
    <style:style style:name="T84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44" style:family="paragraph" style:parent-style-name="表中">
      <style:paragraph-properties fo:text-align="center" fo:line-height="0.706cm" fo:margin-left="0cm" fo:margin-right="0cm"/>
    </style:style>
    <style:style style:name="T8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8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4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8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46"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48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4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8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4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8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49" style:family="paragraph" style:parent-style-name="表_28_一_29_">
      <style:paragraph-properties fo:text-align="justify" fo:text-indent="-1cm" fo:line-height="0.706cm" fo:margin-left="1.9cm" fo:margin-right="0.101cm" style:snap-to-layout-grid="true">
        <style:tab-stops>
          <style:tab-stop style:type="left" style:leader-style="none" style:position="-1.099cm"/>
        </style:tab-stops>
      </style:paragraph-properties>
    </style:style>
    <style:style style:name="T84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850" style:family="paragraph" style:parent-style-name="表_28_一_29_">
      <style:paragraph-properties fo:text-align="justify" fo:text-indent="-1cm" fo:line-height="0.706cm" fo:margin-left="1.9cm" fo:margin-right="0.101cm" style:snap-to-layout-grid="true">
        <style:tab-stops>
          <style:tab-stop style:type="left" style:leader-style="none" style:position="-1.099cm"/>
        </style:tab-stops>
      </style:paragraph-properties>
    </style:style>
    <style:style style:name="T850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851"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85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51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5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51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51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52" style:family="paragraph" style:parent-style-name="表_28_一_29_">
      <style:paragraph-properties fo:text-align="justify" fo:text-indent="-1cm" fo:line-height="0.706cm" fo:margin-left="1.9cm" fo:margin-right="0.101cm" style:snap-to-layout-grid="true">
        <style:tab-stops>
          <style:tab-stop style:type="left" style:leader-style="none" style:position="-1.099cm"/>
        </style:tab-stops>
      </style:paragraph-properties>
    </style:style>
    <style:style style:name="T85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853" style:family="paragraph" style:parent-style-name="表_28_一_29_">
      <style:paragraph-properties fo:text-align="justify" fo:text-indent="-1cm" fo:line-height="0.706cm" fo:margin-left="1.9cm" fo:margin-right="0.101cm" style:snap-to-layout-grid="true">
        <style:tab-stops>
          <style:tab-stop style:type="left" style:leader-style="none" style:position="-1.099cm"/>
        </style:tab-stops>
      </style:paragraph-properties>
    </style:style>
    <style:style style:name="T85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67" style:family="table-row">
      <style:table-row-properties style:min-row-height="10.426cm" style:use-optimal-row-height="false" fo:keep-together="always"/>
    </style:style>
    <style:style style:name="Cell48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5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8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55" style:family="paragraph" style:parent-style-name="表行小">
      <style:paragraph-properties fo:text-align="center" fo:line-height="0.529cm" fo:margin-left="0cm" fo:margin-right="0cm"/>
    </style:style>
    <style:style style:name="T85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56" style:family="paragraph" style:parent-style-name="表行小">
      <style:paragraph-properties fo:text-align="center" fo:line-height="0.529cm" fo:margin-left="0cm" fo:margin-right="0cm"/>
    </style:style>
    <style:style style:name="T8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57" style:family="paragraph" style:parent-style-name="表行小">
      <style:paragraph-properties fo:text-align="center" fo:line-height="0.529cm" fo:margin-left="0cm" fo:margin-right="0cm"/>
    </style:style>
    <style:style style:name="T8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58" style:family="paragraph" style:parent-style-name="表行小">
      <style:paragraph-properties fo:text-align="center" fo:line-height="0.529cm" fo:margin-left="0cm" fo:margin-right="0cm"/>
    </style:style>
    <style:style style:name="T8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59" style:family="paragraph" style:parent-style-name="表行小">
      <style:paragraph-properties fo:text-align="center" fo:line-height="0.529cm" fo:margin-left="0cm" fo:margin-right="0cm"/>
    </style:style>
    <style:style style:name="T8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60" style:family="paragraph" style:parent-style-name="表行小">
      <style:paragraph-properties fo:text-align="center" fo:line-height="0.529cm" fo:margin-left="0cm" fo:margin-right="0cm"/>
    </style:style>
    <style:style style:name="T8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61" style:family="paragraph" style:parent-style-name="表行小">
      <style:paragraph-properties fo:text-align="center" fo:line-height="0.529cm" fo:margin-left="0cm" fo:margin-right="0cm"/>
    </style:style>
    <style:style style:name="T8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62" style:family="paragraph" style:parent-style-name="表行小">
      <style:paragraph-properties fo:text-align="center" fo:line-height="0.529cm" fo:margin-left="0cm" fo:margin-right="0cm"/>
    </style:style>
    <style:style style:name="T8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63" style:family="paragraph" style:parent-style-name="表行小">
      <style:paragraph-properties fo:text-align="center" fo:line-height="0.529cm" fo:margin-left="0cm" fo:margin-right="0cm"/>
    </style:style>
    <style:style style:name="T8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8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64" style:family="paragraph" style:parent-style-name="表中">
      <style:paragraph-properties fo:text-align="center" fo:line-height="0.706cm" fo:margin-left="0cm" fo:margin-right="0cm"/>
    </style:style>
    <style:style style:name="T86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8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65" style:family="paragraph" style:parent-style-name="表齊">
      <style:paragraph-properties fo:text-align="justify" fo:line-height="0.706cm" fo:margin-left="0.101cm" fo:margin-right="0.101cm"/>
    </style:style>
    <style:style style:name="T86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86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865_3"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865_4"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865_5"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865_6"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865_7"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865_8"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9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66" style:family="paragraph" style:parent-style-name="表中">
      <style:paragraph-properties fo:text-align="center" fo:line-height="0.706cm" fo:margin-left="0cm" fo:margin-right="0cm"/>
    </style:style>
    <style:style style:name="T86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9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67" style:family="paragraph" style:parent-style-name="表中">
      <style:paragraph-properties fo:text-align="center" fo:line-height="0.706cm" fo:margin-left="0cm" fo:margin-right="0cm"/>
    </style:style>
    <style:style style:name="T8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6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86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9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68"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8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6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8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69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6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69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870" style:family="paragraph" style:parent-style-name="表一">
      <style:paragraph-properties fo:text-align="justify" fo:text-indent="-0.7cm" fo:line-height="0.706cm" fo:margin-left="0.801cm" fo:margin-right="0.101cm" style:snap-to-layout-grid="true">
        <style:tab-stops>
          <style:tab-stop style:type="left" style:leader-style="none" style:position="0cm"/>
        </style:tab-stops>
      </style:paragraph-properties>
    </style:style>
    <style:style style:name="T87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70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7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70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68" style:family="table-row">
      <style:table-row-properties style:min-row-height="15.718cm" style:use-optimal-row-height="false" fo:keep-together="always"/>
    </style:style>
    <style:style style:name="Cell49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71" style:family="paragraph" style:parent-style-name="表中">
      <style:paragraph-properties fo:text-align="center" fo:line-height="0.706cm" fo:margin-left="0cm" fo:margin-right="0cm"/>
    </style:style>
    <style:style style:name="T8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72" style:family="paragraph" style:parent-style-name="表中">
      <style:paragraph-properties fo:text-align="center" fo:line-height="0.706cm" fo:margin-left="0cm" fo:margin-right="0cm"/>
    </style:style>
    <style:style style:name="T872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873" style:family="paragraph" style:parent-style-name="表中">
      <style:paragraph-properties fo:text-align="center" fo:line-height="0.706cm" fo:margin-left="0cm" fo:margin-right="0cm"/>
    </style:style>
    <style:style style:name="T87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74" style:family="paragraph" style:parent-style-name="表中">
      <style:paragraph-properties fo:text-align="center" fo:line-height="0.706cm" fo:margin-left="0cm" fo:margin-right="0cm"/>
    </style:style>
    <style:style style:name="T874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875" style:family="paragraph" style:parent-style-name="表中">
      <style:paragraph-properties fo:text-align="center" fo:line-height="0.706cm" fo:margin-left="0cm" fo:margin-right="0cm"/>
    </style:style>
    <style:style style:name="T875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Cell49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76" style:family="paragraph" style:parent-style-name="表中">
      <style:paragraph-properties fo:text-align="center" fo:line-height="0.706cm" fo:margin-left="0cm" fo:margin-right="0cm"/>
    </style:style>
    <style:style style:name="T87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77" style:family="paragraph" style:parent-style-name="表中">
      <style:paragraph-properties fo:text-align="center" fo:line-height="0.706cm" fo:margin-left="0cm" fo:margin-right="0cm"/>
    </style:style>
    <style:style style:name="T877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878" style:family="paragraph" style:parent-style-name="表中">
      <style:paragraph-properties fo:text-align="center" fo:line-height="0.706cm" fo:margin-left="0cm" fo:margin-right="0cm"/>
    </style:style>
    <style:style style:name="T87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79" style:family="paragraph" style:parent-style-name="表中">
      <style:paragraph-properties fo:text-align="center" fo:line-height="0.706cm" fo:margin-left="0cm" fo:margin-right="0cm"/>
    </style:style>
    <style:style style:name="T879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880" style:family="paragraph" style:parent-style-name="表中">
      <style:paragraph-properties fo:text-align="center" fo:line-height="0.706cm" fo:margin-left="0cm" fo:margin-right="0cm"/>
    </style:style>
    <style:style style:name="T88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81" style:family="paragraph" style:parent-style-name="表中">
      <style:paragraph-properties fo:text-align="center" fo:line-height="0.706cm" fo:margin-left="0cm" fo:margin-right="0cm"/>
    </style:style>
    <style:style style:name="T88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82" style:family="paragraph" style:parent-style-name="表中">
      <style:paragraph-properties fo:text-align="center" fo:line-height="0.706cm" fo:margin-left="0cm" fo:margin-right="0cm"/>
    </style:style>
    <style:style style:name="T88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83" style:family="paragraph" style:parent-style-name="表中">
      <style:paragraph-properties fo:text-align="center" fo:line-height="0.706cm" fo:margin-left="0cm" fo:margin-right="0cm"/>
    </style:style>
    <style:style style:name="T88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9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84" style:family="paragraph" style:parent-style-name="表中">
      <style:paragraph-properties fo:text-align="center" fo:line-height="0.706cm" fo:margin-left="0cm" fo:margin-right="0cm"/>
    </style:style>
    <style:style style:name="T8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9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85" style:family="paragraph" style:parent-style-name="表齊">
      <style:paragraph-properties fo:text-align="justify" fo:line-height="0.706cm" fo:margin-left="0.101cm" fo:margin-right="0.101cm"/>
    </style:style>
    <style:style style:name="T88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88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885_3"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885_4"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49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86" style:family="paragraph" style:parent-style-name="表中">
      <style:paragraph-properties fo:text-align="center" fo:line-height="0.706cm" fo:margin-left="0cm" fo:margin-right="0cm"/>
    </style:style>
    <style:style style:name="T8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9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87" style:family="paragraph" style:parent-style-name="表中">
      <style:paragraph-properties fo:text-align="center" fo:line-height="0.706cm" fo:margin-left="0cm" fo:margin-right="0cm"/>
    </style:style>
    <style:style style:name="T88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8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88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49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88"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88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88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8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88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88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88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88_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88_8"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88_9"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88_10"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88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8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89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8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89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889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90"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890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891"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89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892"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89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893"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89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69" style:family="table-row">
      <style:table-row-properties style:min-row-height="1.871cm" style:use-optimal-row-height="false" fo:keep-together="always"/>
    </style:style>
    <style:style style:name="Cell50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94" style:family="paragraph" style:parent-style-name="表中">
      <style:paragraph-properties fo:text-align="center" fo:line-height="0.706cm" fo:margin-left="0cm" fo:margin-right="0cm"/>
    </style:style>
    <style:style style:name="T89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9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96" style:family="paragraph" style:parent-style-name="表中">
      <style:paragraph-properties fo:text-align="center" fo:line-height="0.706cm" fo:margin-left="0cm" fo:margin-right="0cm"/>
    </style:style>
    <style:style style:name="T89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96_2"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89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896_4"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50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897" style:family="paragraph" style:parent-style-name="表中">
      <style:paragraph-properties fo:text-align="center" fo:line-height="0.706cm" fo:margin-left="0cm" fo:margin-right="0cm"/>
    </style:style>
    <style:style style:name="T89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98" style:family="paragraph" style:parent-style-name="表中">
      <style:paragraph-properties fo:text-align="center" fo:line-height="0.706cm" fo:margin-left="0cm" fo:margin-right="0cm"/>
    </style:style>
    <style:style style:name="T8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899" style:family="paragraph" style:parent-style-name="表中">
      <style:paragraph-properties fo:text-align="center" fo:line-height="0.706cm" fo:margin-left="0cm" fo:margin-right="0cm"/>
    </style:style>
    <style:style style:name="T8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00" style:family="paragraph" style:parent-style-name="表中">
      <style:paragraph-properties fo:text-align="center" fo:line-height="0.706cm" fo:margin-left="0cm" fo:margin-right="0cm"/>
    </style:style>
    <style:style style:name="T9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01" style:family="paragraph" style:parent-style-name="表中">
      <style:paragraph-properties fo:text-align="center" fo:line-height="0.706cm" fo:margin-left="0cm" fo:margin-right="0cm"/>
    </style:style>
    <style:style style:name="T90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02" style:family="paragraph" style:parent-style-name="表中">
      <style:paragraph-properties fo:text-align="center" fo:line-height="0.706cm" fo:margin-left="0cm" fo:margin-right="0cm"/>
    </style:style>
    <style:style style:name="T90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0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03" style:family="paragraph" style:parent-style-name="表中">
      <style:paragraph-properties fo:text-align="center" fo:line-height="0.706cm" fo:margin-left="0cm" fo:margin-right="0cm"/>
    </style:style>
    <style:style style:name="T9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0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04" style:family="paragraph" style:parent-style-name="表齊">
      <style:paragraph-properties fo:text-align="justify" fo:line-height="0.706cm" fo:margin-left="0.101cm" fo:margin-right="0.101cm"/>
    </style:style>
    <style:style style:name="T90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904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50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05" style:family="paragraph" style:parent-style-name="表中">
      <style:paragraph-properties fo:text-align="center" fo:line-height="0.706cm" fo:margin-left="0cm" fo:margin-right="0cm"/>
    </style:style>
    <style:style style:name="T9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0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06" style:family="paragraph" style:parent-style-name="表中">
      <style:paragraph-properties fo:text-align="center" fo:line-height="0.706cm" fo:margin-left="0cm" fo:margin-right="0cm"/>
    </style:style>
    <style:style style:name="T9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0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90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0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07"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70" style:family="table-row">
      <style:table-row-properties style:min-row-height="1.891cm" style:use-optimal-row-height="false" fo:keep-together="always"/>
    </style:style>
    <style:style style:name="Cell50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0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0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0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0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10" style:family="paragraph" style:parent-style-name="表中">
      <style:paragraph-properties fo:text-align="center" fo:line-height="0.706cm" fo:margin-left="0cm" fo:margin-right="0cm"/>
    </style:style>
    <style:style style:name="T9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11" style:family="paragraph" style:parent-style-name="表齊">
      <style:paragraph-properties fo:text-align="justify" fo:line-height="0.706cm" fo:margin-left="0.101cm" fo:margin-right="0.101cm"/>
    </style:style>
    <style:style style:name="T91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911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5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12" style:family="paragraph" style:parent-style-name="表中">
      <style:paragraph-properties fo:text-align="center" fo:line-height="0.706cm" fo:margin-left="0cm" fo:margin-right="0cm"/>
    </style:style>
    <style:style style:name="T9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1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13" style:family="paragraph" style:parent-style-name="表中">
      <style:paragraph-properties fo:text-align="center" fo:line-height="0.706cm" fo:margin-left="0cm" fo:margin-right="0cm"/>
    </style:style>
    <style:style style:name="T9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1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91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14"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71" style:family="table-row">
      <style:table-row-properties style:min-row-height="1.87cm" style:use-optimal-row-height="false" fo:keep-together="always"/>
    </style:style>
    <style:style style:name="Cell51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1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1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1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1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17" style:family="paragraph" style:parent-style-name="表中">
      <style:paragraph-properties fo:text-align="center" fo:line-height="0.706cm" fo:margin-left="0cm" fo:margin-right="0cm"/>
    </style:style>
    <style:style style:name="T9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18" style:family="paragraph" style:parent-style-name="表齊">
      <style:paragraph-properties fo:text-align="justify" fo:line-height="0.706cm" fo:margin-left="0.101cm" fo:margin-right="0.101cm"/>
    </style:style>
    <style:style style:name="T91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91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51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19" style:family="paragraph" style:parent-style-name="表中">
      <style:paragraph-properties fo:text-align="center" fo:line-height="0.706cm" fo:margin-left="0cm" fo:margin-right="0cm"/>
    </style:style>
    <style:style style:name="T91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1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20" style:family="paragraph" style:parent-style-name="表中">
      <style:paragraph-properties fo:text-align="center" fo:line-height="0.706cm" fo:margin-left="0cm" fo:margin-right="0cm"/>
    </style:style>
    <style:style style:name="T92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2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92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2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21"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72" style:family="table-row">
      <style:table-row-properties style:min-row-height="1.395cm" style:use-optimal-row-height="false" fo:keep-together="always"/>
    </style:style>
    <style:style style:name="Cell52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2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2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2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2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24" style:family="paragraph" style:parent-style-name="表中">
      <style:paragraph-properties fo:text-align="center" fo:line-height="0.706cm" fo:margin-left="0cm" fo:margin-right="0cm"/>
    </style:style>
    <style:style style:name="T92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24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2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25" style:family="paragraph" style:parent-style-name="表齊">
      <style:paragraph-properties fo:text-align="justify" fo:line-height="0.706cm" fo:margin-left="0.101cm" fo:margin-right="0.101cm"/>
    </style:style>
    <style:style style:name="T92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92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5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26" style:family="paragraph" style:parent-style-name="表中">
      <style:paragraph-properties fo:text-align="center" fo:line-height="0.706cm" fo:margin-left="0cm" fo:margin-right="0cm"/>
    </style:style>
    <style:style style:name="T9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2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27" style:family="paragraph" style:parent-style-name="表中">
      <style:paragraph-properties fo:text-align="center" fo:line-height="0.706cm" fo:margin-left="0cm" fo:margin-right="0cm"/>
    </style:style>
    <style:style style:name="T9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2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92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2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2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73" style:family="table-row">
      <style:table-row-properties style:min-row-height="0.706cm" style:use-optimal-row-height="false" fo:keep-together="always"/>
    </style:style>
    <style:style style:name="Cell52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2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2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3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3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3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3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32"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53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3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3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3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3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35"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74" style:family="table-row">
      <style:table-row-properties style:min-row-height="0.794cm" style:use-optimal-row-height="false" fo:keep-together="always"/>
    </style:style>
    <style:style style:name="Cell53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36" style:family="paragraph" style:parent-style-name="表中">
      <style:paragraph-properties fo:text-align="center" fo:line-height="0.706cm" fo:margin-left="0cm" fo:margin-right="0cm"/>
    </style:style>
    <style:style style:name="T9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3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3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3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4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41" style:family="paragraph" style:parent-style-name="表中">
      <style:paragraph-properties fo:text-align="center" fo:line-height="0.706cm" fo:margin-left="0cm" fo:margin-right="0cm"/>
    </style:style>
    <style:style style:name="T94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41_2"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94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41_4"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53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42" style:family="paragraph" style:parent-style-name="表中">
      <style:paragraph-properties fo:text-align="center" fo:line-height="0.706cm" fo:margin-left="0cm" fo:margin-right="0cm"/>
    </style:style>
    <style:style style:name="T94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4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44" style:family="paragraph" style:parent-style-name="表中">
      <style:paragraph-properties fo:text-align="center" fo:line-height="0.706cm" fo:margin-left="0cm" fo:margin-right="0cm"/>
    </style:style>
    <style:style style:name="T9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4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46" style:family="paragraph" style:parent-style-name="表中">
      <style:paragraph-properties fo:text-align="center" fo:line-height="0.706cm" fo:margin-left="0cm" fo:margin-right="0cm"/>
    </style:style>
    <style:style style:name="T9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4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48" style:family="paragraph" style:parent-style-name="表中">
      <style:paragraph-properties fo:text-align="center" fo:line-height="0.706cm" fo:margin-left="0cm" fo:margin-right="0cm"/>
    </style:style>
    <style:style style:name="T94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4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50" style:family="paragraph" style:parent-style-name="表中">
      <style:paragraph-properties fo:text-align="center" fo:line-height="0.706cm" fo:margin-left="0cm" fo:margin-right="0cm"/>
    </style:style>
    <style:style style:name="T95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5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52" style:family="paragraph" style:parent-style-name="表中">
      <style:paragraph-properties fo:text-align="center" fo:line-height="0.706cm" fo:margin-left="0cm" fo:margin-right="0cm"/>
    </style:style>
    <style:style style:name="T95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3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53" style:family="paragraph" style:parent-style-name="表中">
      <style:paragraph-properties fo:text-align="center" fo:line-height="0.706cm" fo:margin-left="0cm" fo:margin-right="0cm"/>
    </style:style>
    <style:style style:name="T9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3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54" style:family="paragraph" style:parent-style-name="表齊">
      <style:paragraph-properties fo:text-align="justify" fo:line-height="0.706cm" fo:margin-left="0.101cm" fo:margin-right="0.101cm"/>
    </style:style>
    <style:style style:name="T954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954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53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55" style:family="paragraph" style:parent-style-name="表中">
      <style:paragraph-properties fo:text-align="center" fo:line-height="0.706cm" fo:margin-left="0cm" fo:margin-right="0cm"/>
    </style:style>
    <style:style style:name="T95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4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56" style:family="paragraph" style:parent-style-name="表中">
      <style:paragraph-properties fo:text-align="center" fo:line-height="0.706cm" fo:margin-left="0cm" fo:margin-right="0cm"/>
    </style:style>
    <style:style style:name="T9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5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95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57" style:family="paragraph" style:parent-style-name="表">
      <style:paragraph-properties fo:text-align="justify" fo:line-height="0.706cm" fo:margin-left="0.101cm" fo:margin-right="0.101cm"/>
    </style:style>
    <style:style style:name="T957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957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57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957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958"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9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58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95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9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59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75" style:family="table-row">
      <style:table-row-properties style:min-row-height="0.635cm" style:use-optimal-row-height="false" fo:keep-together="always"/>
    </style:style>
    <style:style style:name="Cell54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6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4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6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4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62" style:family="paragraph" style:parent-style-name="表中">
      <style:paragraph-properties fo:text-align="center" fo:line-height="0.706cm" fo:margin-left="0cm" fo:margin-right="0cm"/>
    </style:style>
    <style:style style:name="T9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4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63" style:family="paragraph" style:parent-style-name="表齊">
      <style:paragraph-properties fo:text-align="justify" fo:line-height="0.706cm" fo:margin-left="0.101cm" fo:margin-right="0.101cm"/>
    </style:style>
    <style:style style:name="T963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963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54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64" style:family="paragraph" style:parent-style-name="表中">
      <style:paragraph-properties fo:text-align="center" fo:line-height="0.706cm" fo:margin-left="0cm" fo:margin-right="0cm"/>
    </style:style>
    <style:style style:name="T96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4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65" style:family="paragraph" style:parent-style-name="表中">
      <style:paragraph-properties fo:text-align="center" fo:line-height="0.706cm" fo:margin-left="0cm" fo:margin-right="0cm"/>
    </style:style>
    <style:style style:name="T9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6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96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4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66"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76" style:family="table-row">
      <style:table-row-properties style:min-row-height="0.582cm" style:use-optimal-row-height="false" fo:keep-together="always"/>
    </style:style>
    <style:style style:name="Cell54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6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5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6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5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69" style:family="paragraph" style:parent-style-name="表中">
      <style:paragraph-properties fo:text-align="center" fo:line-height="0.706cm" fo:margin-left="0cm" fo:margin-right="0cm"/>
    </style:style>
    <style:style style:name="T9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5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70" style:family="paragraph" style:parent-style-name="表齊">
      <style:paragraph-properties fo:text-align="justify" fo:line-height="0.706cm" fo:margin-left="0.101cm" fo:margin-right="0.101cm"/>
    </style:style>
    <style:style style:name="T970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970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55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71" style:family="paragraph" style:parent-style-name="表中">
      <style:paragraph-properties fo:text-align="center" fo:line-height="0.706cm" fo:margin-left="0cm" fo:margin-right="0cm"/>
    </style:style>
    <style:style style:name="T9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5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72" style:family="paragraph" style:parent-style-name="表中">
      <style:paragraph-properties fo:text-align="center" fo:line-height="0.706cm" fo:margin-left="0cm" fo:margin-right="0cm"/>
    </style:style>
    <style:style style:name="T97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7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97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5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73"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77" style:family="table-row">
      <style:table-row-properties style:min-row-height="0.741cm" style:use-optimal-row-height="false" fo:keep-together="always"/>
    </style:style>
    <style:style style:name="Cell55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7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5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7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5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76" style:family="paragraph" style:parent-style-name="表中">
      <style:paragraph-properties fo:text-align="center" fo:line-height="0.706cm" fo:margin-left="0cm" fo:margin-right="0cm"/>
    </style:style>
    <style:style style:name="T97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5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77" style:family="paragraph" style:parent-style-name="表齊">
      <style:paragraph-properties fo:text-align="justify" fo:line-height="0.706cm" fo:margin-left="0.101cm" fo:margin-right="0.101cm"/>
    </style:style>
    <style:style style:name="T977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977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56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78" style:family="paragraph" style:parent-style-name="表中">
      <style:paragraph-properties fo:text-align="center" fo:line-height="0.706cm" fo:margin-left="0cm" fo:margin-right="0cm"/>
    </style:style>
    <style:style style:name="T97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6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79" style:family="paragraph" style:parent-style-name="表中">
      <style:paragraph-properties fo:text-align="center" fo:line-height="0.706cm" fo:margin-left="0cm" fo:margin-right="0cm"/>
    </style:style>
    <style:style style:name="T97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7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97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6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80"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78" style:family="table-row">
      <style:table-row-properties style:min-row-height="0.661cm" style:use-optimal-row-height="false" fo:keep-together="always"/>
    </style:style>
    <style:style style:name="Cell56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8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6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8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6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83" style:family="paragraph" style:parent-style-name="表中">
      <style:paragraph-properties fo:text-align="center" fo:line-height="0.706cm" fo:margin-left="0cm" fo:margin-right="0cm"/>
    </style:style>
    <style:style style:name="T98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6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84" style:family="paragraph" style:parent-style-name="表齊">
      <style:paragraph-properties fo:text-align="justify" fo:line-height="0.706cm" fo:margin-left="0.101cm" fo:margin-right="0.101cm"/>
    </style:style>
    <style:style style:name="T984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984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56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85" style:family="paragraph" style:parent-style-name="表中">
      <style:paragraph-properties fo:text-align="center" fo:line-height="0.706cm" fo:margin-left="0cm" fo:margin-right="0cm"/>
    </style:style>
    <style:style style:name="T98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6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86" style:family="paragraph" style:parent-style-name="表中">
      <style:paragraph-properties fo:text-align="center" fo:line-height="0.706cm" fo:margin-left="0cm" fo:margin-right="0cm"/>
    </style:style>
    <style:style style:name="T9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8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98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6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87"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79" style:family="table-row">
      <style:table-row-properties style:min-row-height="0.37cm" style:use-optimal-row-height="false" fo:keep-together="always"/>
    </style:style>
    <style:style style:name="Cell57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8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7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8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7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90" style:family="paragraph" style:parent-style-name="表中">
      <style:paragraph-properties fo:text-align="center" fo:line-height="0.706cm" fo:margin-left="0cm" fo:margin-right="0cm"/>
    </style:style>
    <style:style style:name="T99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7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91" style:family="paragraph" style:parent-style-name="表齊">
      <style:paragraph-properties fo:text-align="justify" fo:line-height="0.706cm" fo:margin-left="0.101cm" fo:margin-right="0.101cm"/>
    </style:style>
    <style:style style:name="T991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991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57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92" style:family="paragraph" style:parent-style-name="表中">
      <style:paragraph-properties fo:text-align="center" fo:line-height="0.706cm" fo:margin-left="0cm" fo:margin-right="0cm"/>
    </style:style>
    <style:style style:name="T99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7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93" style:family="paragraph" style:parent-style-name="表中">
      <style:paragraph-properties fo:text-align="center" fo:line-height="0.706cm" fo:margin-left="0cm" fo:margin-right="0cm"/>
    </style:style>
    <style:style style:name="T99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99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99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7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94"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80" style:family="table-row">
      <style:table-row-properties style:min-row-height="0.82cm" style:use-optimal-row-height="false" fo:keep-together="always"/>
    </style:style>
    <style:style style:name="Cell57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9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7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9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7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97" style:family="paragraph" style:parent-style-name="表中">
      <style:paragraph-properties fo:text-align="center" fo:line-height="0.706cm" fo:margin-left="0cm" fo:margin-right="0cm"/>
    </style:style>
    <style:style style:name="T99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8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98" style:family="paragraph" style:parent-style-name="表齊">
      <style:paragraph-properties fo:text-align="justify" fo:line-height="0.706cm" fo:margin-left="0.101cm" fo:margin-right="0.101cm"/>
    </style:style>
    <style:style style:name="T998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998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58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99" style:family="paragraph" style:parent-style-name="表中">
      <style:paragraph-properties fo:text-align="center" fo:line-height="0.706cm" fo:margin-left="0cm" fo:margin-right="0cm"/>
    </style:style>
    <style:style style:name="T9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8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00" style:family="paragraph" style:parent-style-name="表中">
      <style:paragraph-properties fo:text-align="center" fo:line-height="0.706cm" fo:margin-left="0cm" fo:margin-right="0cm"/>
    </style:style>
    <style:style style:name="T10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0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0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8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01"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81" style:family="table-row">
      <style:table-row-properties style:min-row-height="0.37cm" style:use-optimal-row-height="false" fo:keep-together="always"/>
    </style:style>
    <style:style style:name="Cell58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0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8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0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8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04" style:family="paragraph" style:parent-style-name="表中">
      <style:paragraph-properties fo:text-align="center" fo:line-height="0.706cm" fo:margin-left="0cm" fo:margin-right="0cm"/>
    </style:style>
    <style:style style:name="T100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8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05" style:family="paragraph" style:parent-style-name="表齊">
      <style:paragraph-properties fo:text-align="justify" fo:line-height="0.706cm" fo:margin-left="0.101cm" fo:margin-right="0.101cm"/>
    </style:style>
    <style:style style:name="T1005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005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T1005_3"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005_4"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58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06" style:family="paragraph" style:parent-style-name="表中">
      <style:paragraph-properties fo:text-align="center" fo:line-height="0.706cm" fo:margin-left="0cm" fo:margin-right="0cm"/>
    </style:style>
    <style:style style:name="T10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8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07" style:family="paragraph" style:parent-style-name="表中">
      <style:paragraph-properties fo:text-align="center" fo:line-height="0.706cm" fo:margin-left="0cm" fo:margin-right="0cm"/>
    </style:style>
    <style:style style:name="T100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0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0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9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0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82" style:family="table-row">
      <style:table-row-properties style:min-row-height="0.344cm" style:use-optimal-row-height="false" fo:keep-together="always"/>
    </style:style>
    <style:style style:name="Cell59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0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9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1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9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11" style:family="paragraph" style:parent-style-name="表中">
      <style:paragraph-properties fo:text-align="center" fo:line-height="0.706cm" fo:margin-left="0cm" fo:margin-right="0cm"/>
    </style:style>
    <style:style style:name="T101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9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12" style:family="paragraph" style:parent-style-name="表齊">
      <style:paragraph-properties fo:text-align="justify" fo:line-height="0.706cm" fo:margin-left="0.101cm" fo:margin-right="0.101cm"/>
    </style:style>
    <style:style style:name="T1012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012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59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13" style:family="paragraph" style:parent-style-name="表中">
      <style:paragraph-properties fo:text-align="center" fo:line-height="0.706cm" fo:margin-left="0cm" fo:margin-right="0cm"/>
    </style:style>
    <style:style style:name="T10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9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14" style:family="paragraph" style:parent-style-name="表中">
      <style:paragraph-properties fo:text-align="center" fo:line-height="0.706cm" fo:margin-left="0cm" fo:margin-right="0cm"/>
    </style:style>
    <style:style style:name="T101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1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1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9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15"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83" style:family="table-row">
      <style:table-row-properties style:min-row-height="2.117cm" style:use-optimal-row-height="false" fo:keep-together="always"/>
    </style:style>
    <style:style style:name="Cell59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1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59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1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0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18" style:family="paragraph" style:parent-style-name="表中">
      <style:paragraph-properties fo:text-align="center" fo:line-height="0.706cm" fo:margin-left="0cm" fo:margin-right="0cm"/>
    </style:style>
    <style:style style:name="T101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0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19" style:family="paragraph" style:parent-style-name="表齊">
      <style:paragraph-properties fo:text-align="justify" fo:line-height="0.706cm" fo:margin-left="0.101cm" fo:margin-right="0.101cm"/>
    </style:style>
    <style:style style:name="T1019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019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60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20" style:family="paragraph" style:parent-style-name="表中">
      <style:paragraph-properties fo:text-align="center" fo:line-height="0.706cm" fo:margin-left="0cm" fo:margin-right="0cm"/>
    </style:style>
    <style:style style:name="T102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0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21" style:family="paragraph" style:parent-style-name="表中">
      <style:paragraph-properties fo:text-align="center" fo:line-height="0.706cm" fo:margin-left="0cm" fo:margin-right="0cm"/>
    </style:style>
    <style:style style:name="T102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2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2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0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2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84" style:family="table-row">
      <style:table-row-properties style:min-row-height="0.265cm" style:use-optimal-row-height="false" fo:keep-together="always"/>
    </style:style>
    <style:style style:name="Cell60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2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0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2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0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25" style:family="paragraph" style:parent-style-name="表中">
      <style:paragraph-properties fo:text-align="center" fo:line-height="0.706cm" fo:margin-left="0cm" fo:margin-right="0cm"/>
    </style:style>
    <style:style style:name="T10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0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26" style:family="paragraph" style:parent-style-name="表齊">
      <style:paragraph-properties fo:text-align="justify" fo:line-height="0.706cm" fo:margin-left="0.101cm" fo:margin-right="0.101cm"/>
    </style:style>
    <style:style style:name="T1026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026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60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27" style:family="paragraph" style:parent-style-name="表中">
      <style:paragraph-properties fo:text-align="center" fo:line-height="0.706cm" fo:margin-left="0cm" fo:margin-right="0cm"/>
    </style:style>
    <style:style style:name="T10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28" style:family="paragraph" style:parent-style-name="表中">
      <style:paragraph-properties fo:text-align="center" fo:line-height="0.706cm" fo:margin-left="0cm" fo:margin-right="0cm"/>
    </style:style>
    <style:style style:name="T102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2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2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29"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85" style:family="table-row">
      <style:table-row-properties style:min-row-height="0.423cm" style:use-optimal-row-height="false" fo:keep-together="always"/>
    </style:style>
    <style:style style:name="Cell61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3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1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3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1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32" style:family="paragraph" style:parent-style-name="表中">
      <style:paragraph-properties fo:text-align="center" fo:line-height="0.706cm" fo:margin-left="0cm" fo:margin-right="0cm"/>
    </style:style>
    <style:style style:name="T103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1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33" style:family="paragraph" style:parent-style-name="表齊">
      <style:paragraph-properties fo:text-align="justify" fo:line-height="0.706cm" fo:margin-left="0.101cm" fo:margin-right="0.101cm"/>
    </style:style>
    <style:style style:name="T1033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033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61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34" style:family="paragraph" style:parent-style-name="表中">
      <style:paragraph-properties fo:text-align="center" fo:line-height="0.706cm" fo:margin-left="0cm" fo:margin-right="0cm"/>
    </style:style>
    <style:style style:name="T103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35" style:family="paragraph" style:parent-style-name="表中">
      <style:paragraph-properties fo:text-align="center" fo:line-height="0.706cm" fo:margin-left="0cm" fo:margin-right="0cm"/>
    </style:style>
    <style:style style:name="T103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3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3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1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36"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86" style:family="table-row">
      <style:table-row-properties style:min-row-height="0.344cm" style:use-optimal-row-height="false" fo:keep-together="always"/>
    </style:style>
    <style:style style:name="Cell61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3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2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3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39" style:family="paragraph" style:parent-style-name="表中">
      <style:paragraph-properties fo:text-align="center" fo:line-height="0.706cm" fo:margin-left="0cm" fo:margin-right="0cm"/>
    </style:style>
    <style:style style:name="T103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2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40" style:family="paragraph" style:parent-style-name="表齊">
      <style:paragraph-properties fo:text-align="justify" fo:line-height="0.706cm" fo:margin-left="0.101cm" fo:margin-right="0.101cm"/>
    </style:style>
    <style:style style:name="T1040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040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T1040_3"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040_4"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62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41" style:family="paragraph" style:parent-style-name="表中">
      <style:paragraph-properties fo:text-align="center" fo:line-height="0.706cm" fo:margin-left="0cm" fo:margin-right="0cm"/>
    </style:style>
    <style:style style:name="T104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2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42" style:family="paragraph" style:parent-style-name="表中">
      <style:paragraph-properties fo:text-align="center" fo:line-height="0.706cm" fo:margin-left="0cm" fo:margin-right="0cm"/>
    </style:style>
    <style:style style:name="T104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4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4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43"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87" style:family="table-row">
      <style:table-row-properties style:min-row-height="2.302cm" style:use-optimal-row-height="false" fo:keep-together="always"/>
    </style:style>
    <style:style style:name="Cell62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4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2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4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2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46" style:family="paragraph" style:parent-style-name="表中">
      <style:paragraph-properties fo:text-align="center" fo:line-height="0.706cm" fo:margin-left="0cm" fo:margin-right="0cm"/>
    </style:style>
    <style:style style:name="T10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47" style:family="paragraph" style:parent-style-name="表齊">
      <style:paragraph-properties fo:text-align="justify" fo:line-height="0.706cm" fo:margin-left="0.101cm" fo:margin-right="0.101cm"/>
    </style:style>
    <style:style style:name="T104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047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3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48" style:family="paragraph" style:parent-style-name="表中">
      <style:paragraph-properties fo:text-align="center" fo:line-height="0.706cm" fo:margin-left="0cm" fo:margin-right="0cm"/>
    </style:style>
    <style:style style:name="T104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3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49" style:family="paragraph" style:parent-style-name="表中">
      <style:paragraph-properties fo:text-align="center" fo:line-height="0.706cm" fo:margin-left="0cm" fo:margin-right="0cm"/>
    </style:style>
    <style:style style:name="T104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4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4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3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50"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51" style:family="paragraph" style:parent-style-name="Normal">
      <style:paragraph-properties fo:break-before="page"/>
    </style:style>
    <style:style style:name="Table4" style:family="table">
      <style:table-properties table:align="left" style:width="16.351cm" fo:margin-left="-0.3cm"/>
    </style:style>
    <style:style style:name="Column24" style:family="table-column">
      <style:table-column-properties style:column-width="0.935cm" style:use-optimal-column-width="false"/>
    </style:style>
    <style:style style:name="Column25" style:family="table-column">
      <style:table-column-properties style:column-width="1.328cm" style:use-optimal-column-width="false"/>
    </style:style>
    <style:style style:name="Column26" style:family="table-column">
      <style:table-column-properties style:column-width="0.885cm" style:use-optimal-column-width="false"/>
    </style:style>
    <style:style style:name="Column27" style:family="table-column">
      <style:table-column-properties style:column-width="3.452cm" style:use-optimal-column-width="false"/>
    </style:style>
    <style:style style:name="Column28" style:family="table-column">
      <style:table-column-properties style:column-width="1cm" style:use-optimal-column-width="false"/>
    </style:style>
    <style:style style:name="Column29" style:family="table-column">
      <style:table-column-properties style:column-width="2.501cm" style:use-optimal-column-width="false"/>
    </style:style>
    <style:style style:name="Column30" style:family="table-column">
      <style:table-column-properties style:column-width="6.249cm" style:use-optimal-column-width="false"/>
    </style:style>
    <style:style style:name="Row88" style:family="table-row">
      <style:table-row-properties style:min-row-height="1.085cm" style:use-optimal-row-height="false" fo:keep-together="always"/>
    </style:style>
    <style:style style:name="Cell63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52" style:family="paragraph" style:parent-style-name="表中">
      <style:paragraph-properties fo:text-align="center" fo:line-height="0.706cm" fo:margin-left="0cm" fo:margin-right="0cm"/>
    </style:style>
    <style:style style:name="T105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5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5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5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5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57" style:family="paragraph" style:parent-style-name="表中">
      <style:paragraph-properties fo:text-align="center" fo:line-height="0.706cm" fo:margin-left="0cm" fo:margin-right="0cm"/>
    </style:style>
    <style:style style:name="T10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57_2"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05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57_4"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63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58" style:family="paragraph" style:parent-style-name="表中">
      <style:paragraph-properties fo:text-align="center" fo:line-height="0.706cm" fo:margin-left="0cm" fo:margin-right="0cm"/>
    </style:style>
    <style:style style:name="T10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59" style:family="paragraph" style:parent-style-name="表中">
      <style:paragraph-properties fo:text-align="center" fo:line-height="0.706cm" fo:margin-left="0cm" fo:margin-right="0cm"/>
    </style:style>
    <style:style style:name="T10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60" style:family="paragraph" style:parent-style-name="表中">
      <style:paragraph-properties fo:text-align="center" fo:line-height="0.706cm" fo:margin-left="0cm" fo:margin-right="0cm"/>
    </style:style>
    <style:style style:name="T10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61" style:family="paragraph" style:parent-style-name="表中">
      <style:paragraph-properties fo:text-align="center" fo:line-height="0.706cm" fo:margin-left="0cm" fo:margin-right="0cm"/>
    </style:style>
    <style:style style:name="T10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62" style:family="paragraph" style:parent-style-name="表中">
      <style:paragraph-properties fo:text-align="center" fo:line-height="0.706cm" fo:margin-left="0cm" fo:margin-right="0cm"/>
    </style:style>
    <style:style style:name="T10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63" style:family="paragraph" style:parent-style-name="表中">
      <style:paragraph-properties fo:text-align="center" fo:line-height="0.706cm" fo:margin-left="0cm" fo:margin-right="0cm"/>
    </style:style>
    <style:style style:name="T10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3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64" style:family="paragraph" style:parent-style-name="表中">
      <style:paragraph-properties fo:text-align="center" fo:line-height="0.706cm" fo:margin-left="0cm" fo:margin-right="0cm"/>
    </style:style>
    <style:style style:name="T106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3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65" style:family="paragraph" style:parent-style-name="表齊">
      <style:paragraph-properties fo:text-align="justify" fo:line-height="0.706cm" fo:margin-left="0.101cm" fo:margin-right="0.101cm"/>
    </style:style>
    <style:style style:name="T106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06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3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66" style:family="paragraph" style:parent-style-name="表中">
      <style:paragraph-properties fo:text-align="center" fo:line-height="0.706cm" fo:margin-left="0cm" fo:margin-right="0cm"/>
    </style:style>
    <style:style style:name="T106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3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67" style:family="paragraph" style:parent-style-name="表中">
      <style:paragraph-properties fo:text-align="center" fo:line-height="0.706cm" fo:margin-left="0cm" fo:margin-right="0cm"/>
    </style:style>
    <style:style style:name="T10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6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6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3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68" style:family="paragraph" style:parent-style-name="表">
      <style:paragraph-properties fo:text-align="justify" fo:line-height="0.706cm" fo:margin-left="0.101cm" fo:margin-right="0.101cm"/>
    </style:style>
    <style:style style:name="T1068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068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68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068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68_5"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89" style:family="table-row">
      <style:table-row-properties style:min-row-height="1.429cm" style:use-optimal-row-height="false" fo:keep-together="always"/>
    </style:style>
    <style:style style:name="Cell64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6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4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7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4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71" style:family="paragraph" style:parent-style-name="表中">
      <style:paragraph-properties fo:text-align="center" fo:line-height="0.706cm" fo:margin-left="0cm" fo:margin-right="0cm"/>
    </style:style>
    <style:style style:name="T10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4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72" style:family="paragraph" style:parent-style-name="表齊">
      <style:paragraph-properties fo:text-align="justify" fo:line-height="0.706cm" fo:margin-left="0.101cm" fo:margin-right="0.101cm"/>
    </style:style>
    <style:style style:name="T107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072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4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73" style:family="paragraph" style:parent-style-name="表中">
      <style:paragraph-properties fo:text-align="center" fo:line-height="0.706cm" fo:margin-left="0cm" fo:margin-right="0cm"/>
    </style:style>
    <style:style style:name="T107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4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74" style:family="paragraph" style:parent-style-name="表中">
      <style:paragraph-properties fo:text-align="center" fo:line-height="0.706cm" fo:margin-left="0cm" fo:margin-right="0cm"/>
    </style:style>
    <style:style style:name="T107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7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7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4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75"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90" style:family="table-row">
      <style:table-row-properties style:min-row-height="0.423cm" style:use-optimal-row-height="false" fo:keep-together="always"/>
    </style:style>
    <style:style style:name="Cell64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7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4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7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78" style:family="paragraph" style:parent-style-name="表中">
      <style:paragraph-properties fo:text-align="center" fo:line-height="0.706cm" fo:margin-left="0cm" fo:margin-right="0cm"/>
    </style:style>
    <style:style style:name="T107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5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79" style:family="paragraph" style:parent-style-name="表齊">
      <style:paragraph-properties fo:text-align="justify" fo:line-height="0.706cm" fo:margin-left="0.101cm" fo:margin-right="0.101cm"/>
    </style:style>
    <style:style style:name="T107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079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1079_3"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079_4"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5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80" style:family="paragraph" style:parent-style-name="表中">
      <style:paragraph-properties fo:text-align="center" fo:line-height="0.706cm" fo:margin-left="0cm" fo:margin-right="0cm"/>
    </style:style>
    <style:style style:name="T108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5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81" style:family="paragraph" style:parent-style-name="表中">
      <style:paragraph-properties fo:text-align="center" fo:line-height="0.706cm" fo:margin-left="0cm" fo:margin-right="0cm"/>
    </style:style>
    <style:style style:name="T108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8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8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5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8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91" style:family="table-row">
      <style:table-row-properties style:min-row-height="0.688cm" style:use-optimal-row-height="false" fo:keep-together="always"/>
    </style:style>
    <style:style style:name="Cell65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8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5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84" style:family="paragraph" style:parent-style-name="表中">
      <style:paragraph-properties fo:text-align="center" fo:line-height="0.706cm" fo:margin-left="0cm" fo:margin-right="0cm"/>
    </style:style>
    <style:style style:name="T10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8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86" style:family="paragraph" style:parent-style-name="表中">
      <style:paragraph-properties fo:text-align="center" fo:line-height="0.706cm" fo:margin-left="0cm" fo:margin-right="0cm"/>
    </style:style>
    <style:style style:name="T10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8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88" style:family="paragraph" style:parent-style-name="表中">
      <style:paragraph-properties fo:text-align="center" fo:line-height="0.706cm" fo:margin-left="0cm" fo:margin-right="0cm"/>
    </style:style>
    <style:style style:name="T108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8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90" style:family="paragraph" style:parent-style-name="表中">
      <style:paragraph-properties fo:text-align="center" fo:line-height="0.706cm" fo:margin-left="0cm" fo:margin-right="0cm"/>
    </style:style>
    <style:style style:name="T109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9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92" style:family="paragraph" style:parent-style-name="表中">
      <style:paragraph-properties fo:text-align="center" fo:line-height="0.706cm" fo:margin-left="0cm" fo:margin-right="0cm"/>
    </style:style>
    <style:style style:name="T109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9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094" style:family="paragraph" style:parent-style-name="表中">
      <style:paragraph-properties fo:text-align="center" fo:line-height="0.706cm" fo:margin-left="0cm" fo:margin-right="0cm"/>
    </style:style>
    <style:style style:name="T109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5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95" style:family="paragraph" style:parent-style-name="表中">
      <style:paragraph-properties fo:text-align="center" fo:line-height="0.706cm" fo:margin-left="0cm" fo:margin-right="0cm"/>
    </style:style>
    <style:style style:name="T109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5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96" style:family="paragraph" style:parent-style-name="表齊">
      <style:paragraph-properties fo:text-align="justify" fo:line-height="0.706cm" fo:margin-left="0.101cm" fo:margin-right="0.101cm"/>
    </style:style>
    <style:style style:name="T109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096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5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97" style:family="paragraph" style:parent-style-name="表中">
      <style:paragraph-properties fo:text-align="center" fo:line-height="0.706cm" fo:margin-left="0cm" fo:margin-right="0cm"/>
    </style:style>
    <style:style style:name="T109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5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98" style:family="paragraph" style:parent-style-name="表中">
      <style:paragraph-properties fo:text-align="center" fo:line-height="0.706cm" fo:margin-left="0cm" fo:margin-right="0cm"/>
    </style:style>
    <style:style style:name="T10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09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09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6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9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0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00"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1100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01"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110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02"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110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03"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1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03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10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03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103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04"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110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05"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110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06"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1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06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10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07"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110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92" style:family="table-row">
      <style:table-row-properties style:min-row-height="0.609cm" style:use-optimal-row-height="false" fo:keep-together="always"/>
    </style:style>
    <style:style style:name="Cell66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0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6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0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6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10" style:family="paragraph" style:parent-style-name="表中">
      <style:paragraph-properties fo:text-align="center" fo:line-height="0.706cm" fo:margin-left="0cm" fo:margin-right="0cm"/>
    </style:style>
    <style:style style:name="T11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6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11" style:family="paragraph" style:parent-style-name="表齊">
      <style:paragraph-properties fo:text-align="justify" fo:line-height="0.706cm" fo:margin-left="0.101cm" fo:margin-right="0.101cm"/>
    </style:style>
    <style:style style:name="T111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11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6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12" style:family="paragraph" style:parent-style-name="表中">
      <style:paragraph-properties fo:text-align="center" fo:line-height="0.706cm" fo:margin-left="0cm" fo:margin-right="0cm"/>
    </style:style>
    <style:style style:name="T11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6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13" style:family="paragraph" style:parent-style-name="表中">
      <style:paragraph-properties fo:text-align="center" fo:line-height="0.706cm" fo:margin-left="0cm" fo:margin-right="0cm"/>
    </style:style>
    <style:style style:name="T11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1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11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6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14"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93" style:family="table-row">
      <style:table-row-properties style:min-row-height="0.265cm" style:use-optimal-row-height="false" fo:keep-together="always"/>
    </style:style>
    <style:style style:name="Cell66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1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6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1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7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17" style:family="paragraph" style:parent-style-name="表中">
      <style:paragraph-properties fo:text-align="center" fo:line-height="0.706cm" fo:margin-left="0cm" fo:margin-right="0cm"/>
    </style:style>
    <style:style style:name="T11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7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18" style:family="paragraph" style:parent-style-name="表齊">
      <style:paragraph-properties fo:text-align="justify" fo:line-height="0.706cm" fo:margin-left="0.101cm" fo:margin-right="0.101cm"/>
    </style:style>
    <style:style style:name="T111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1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7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19" style:family="paragraph" style:parent-style-name="表中">
      <style:paragraph-properties fo:text-align="center" fo:line-height="0.706cm" fo:margin-left="0cm" fo:margin-right="0cm"/>
    </style:style>
    <style:style style:name="T111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7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20" style:family="paragraph" style:parent-style-name="表中">
      <style:paragraph-properties fo:text-align="center" fo:line-height="0.706cm" fo:margin-left="0cm" fo:margin-right="0cm"/>
    </style:style>
    <style:style style:name="T112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2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12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7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21"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94" style:family="table-row">
      <style:table-row-properties style:min-row-height="1.058cm" style:use-optimal-row-height="false" fo:keep-together="always"/>
    </style:style>
    <style:style style:name="Cell67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2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7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2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7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24" style:family="paragraph" style:parent-style-name="表中">
      <style:paragraph-properties fo:text-align="center" fo:line-height="0.706cm" fo:margin-left="0cm" fo:margin-right="0cm"/>
    </style:style>
    <style:style style:name="T112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7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25" style:family="paragraph" style:parent-style-name="表齊">
      <style:paragraph-properties fo:text-align="justify" fo:line-height="0.706cm" fo:margin-left="0.101cm" fo:margin-right="0.101cm"/>
    </style:style>
    <style:style style:name="T112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2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7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26" style:family="paragraph" style:parent-style-name="表中">
      <style:paragraph-properties fo:text-align="center" fo:line-height="0.706cm" fo:margin-left="0cm" fo:margin-right="0cm"/>
    </style:style>
    <style:style style:name="T11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8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27" style:family="paragraph" style:parent-style-name="表中">
      <style:paragraph-properties fo:text-align="center" fo:line-height="0.706cm" fo:margin-left="0cm" fo:margin-right="0cm"/>
    </style:style>
    <style:style style:name="T11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2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12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8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2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95" style:family="table-row">
      <style:table-row-properties style:min-row-height="0.423cm" style:use-optimal-row-height="false" fo:keep-together="always"/>
    </style:style>
    <style:style style:name="Cell68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2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8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3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8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31" style:family="paragraph" style:parent-style-name="表中">
      <style:paragraph-properties fo:text-align="center" fo:line-height="0.706cm" fo:margin-left="0cm" fo:margin-right="0cm"/>
    </style:style>
    <style:style style:name="T113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8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32" style:family="paragraph" style:parent-style-name="表齊">
      <style:paragraph-properties fo:text-align="justify" fo:line-height="0.706cm" fo:margin-left="0.101cm" fo:margin-right="0.101cm"/>
    </style:style>
    <style:style style:name="T113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32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8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33" style:family="paragraph" style:parent-style-name="表中">
      <style:paragraph-properties fo:text-align="center" fo:line-height="0.706cm" fo:margin-left="0cm" fo:margin-right="0cm"/>
    </style:style>
    <style:style style:name="T11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8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34" style:family="paragraph" style:parent-style-name="表中">
      <style:paragraph-properties fo:text-align="center" fo:line-height="0.706cm" fo:margin-left="0cm" fo:margin-right="0cm"/>
    </style:style>
    <style:style style:name="T113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3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13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8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35"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96" style:family="table-row">
      <style:table-row-properties style:min-row-height="0.318cm" style:use-optimal-row-height="false" fo:keep-together="always"/>
    </style:style>
    <style:style style:name="Cell68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3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9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3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9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38" style:family="paragraph" style:parent-style-name="表中">
      <style:paragraph-properties fo:text-align="center" fo:line-height="0.706cm" fo:margin-left="0cm" fo:margin-right="0cm"/>
    </style:style>
    <style:style style:name="T113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9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39" style:family="paragraph" style:parent-style-name="表齊">
      <style:paragraph-properties fo:text-align="justify" fo:line-height="0.706cm" fo:margin-left="0.101cm" fo:margin-right="0.101cm"/>
    </style:style>
    <style:style style:name="T113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39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69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40" style:family="paragraph" style:parent-style-name="表中">
      <style:paragraph-properties fo:text-align="center" fo:line-height="0.706cm" fo:margin-left="0cm" fo:margin-right="0cm"/>
    </style:style>
    <style:style style:name="T11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9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41" style:family="paragraph" style:parent-style-name="表中">
      <style:paragraph-properties fo:text-align="center" fo:line-height="0.706cm" fo:margin-left="0cm" fo:margin-right="0cm"/>
    </style:style>
    <style:style style:name="T114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4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14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9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4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97" style:family="table-row">
      <style:table-row-properties style:min-row-height="1.508cm" style:use-optimal-row-height="false" fo:keep-together="always"/>
    </style:style>
    <style:style style:name="Cell69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4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9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4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9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45" style:family="paragraph" style:parent-style-name="表中">
      <style:paragraph-properties fo:text-align="center" fo:line-height="0.706cm" fo:margin-left="0cm" fo:margin-right="0cm"/>
    </style:style>
    <style:style style:name="T114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69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46" style:family="paragraph" style:parent-style-name="表齊">
      <style:paragraph-properties fo:text-align="justify" fo:line-height="0.706cm" fo:margin-left="0.101cm" fo:margin-right="0.101cm"/>
    </style:style>
    <style:style style:name="T114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46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0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47" style:family="paragraph" style:parent-style-name="表中">
      <style:paragraph-properties fo:text-align="center" fo:line-height="0.706cm" fo:margin-left="0cm" fo:margin-right="0cm"/>
    </style:style>
    <style:style style:name="T11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0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48" style:family="paragraph" style:parent-style-name="表中">
      <style:paragraph-properties fo:text-align="center" fo:line-height="0.706cm" fo:margin-left="0cm" fo:margin-right="0cm"/>
    </style:style>
    <style:style style:name="T114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4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14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0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49"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98" style:family="table-row">
      <style:table-row-properties style:min-row-height="4.733cm" style:use-optimal-row-height="false" fo:keep-together="always"/>
    </style:style>
    <style:style style:name="Cell70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5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0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5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0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52" style:family="paragraph" style:parent-style-name="表中">
      <style:paragraph-properties fo:text-align="center" fo:line-height="0.706cm" fo:margin-left="0cm" fo:margin-right="0cm"/>
    </style:style>
    <style:style style:name="T115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0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53" style:family="paragraph" style:parent-style-name="表齊">
      <style:paragraph-properties fo:text-align="justify" fo:line-height="0.706cm" fo:margin-left="0.101cm" fo:margin-right="0.101cm"/>
    </style:style>
    <style:style style:name="T115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53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0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54" style:family="paragraph" style:parent-style-name="表中">
      <style:paragraph-properties fo:text-align="center" fo:line-height="0.706cm" fo:margin-left="0cm" fo:margin-right="0cm"/>
    </style:style>
    <style:style style:name="T115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0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55" style:family="paragraph" style:parent-style-name="表中">
      <style:paragraph-properties fo:text-align="center" fo:line-height="0.706cm" fo:margin-left="0cm" fo:margin-right="0cm"/>
    </style:style>
    <style:style style:name="T115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5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15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0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56"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99" style:family="table-row">
      <style:table-row-properties style:min-row-height="0.318cm" style:use-optimal-row-height="false" fo:keep-together="always"/>
    </style:style>
    <style:style style:name="Cell71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57" style:family="paragraph" style:parent-style-name="表中">
      <style:paragraph-properties fo:text-align="center" fo:line-height="0.706cm" fo:margin-left="0cm" fo:margin-right="0cm"/>
    </style:style>
    <style:style style:name="T11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5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5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6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6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62" style:family="paragraph" style:parent-style-name="表中">
      <style:paragraph-properties fo:text-align="center" fo:line-height="0.706cm" fo:margin-left="0cm" fo:margin-right="0cm"/>
    </style:style>
    <style:style style:name="T11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62_2"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16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62_4"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71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63" style:family="paragraph" style:parent-style-name="表中">
      <style:paragraph-properties fo:text-align="center" fo:line-height="0.706cm" fo:margin-left="0cm" fo:margin-right="0cm"/>
    </style:style>
    <style:style style:name="T11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6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65" style:family="paragraph" style:parent-style-name="表中">
      <style:paragraph-properties fo:text-align="center" fo:line-height="0.706cm" fo:margin-left="0cm" fo:margin-right="0cm"/>
    </style:style>
    <style:style style:name="T11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6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67" style:family="paragraph" style:parent-style-name="表中">
      <style:paragraph-properties fo:text-align="center" fo:line-height="0.706cm" fo:margin-left="0cm" fo:margin-right="0cm"/>
    </style:style>
    <style:style style:name="T11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6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69" style:family="paragraph" style:parent-style-name="表中">
      <style:paragraph-properties fo:text-align="center" fo:line-height="0.706cm" fo:margin-left="0cm" fo:margin-right="0cm"/>
    </style:style>
    <style:style style:name="T11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7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71" style:family="paragraph" style:parent-style-name="表中">
      <style:paragraph-properties fo:text-align="center" fo:line-height="0.706cm" fo:margin-left="0cm" fo:margin-right="0cm"/>
    </style:style>
    <style:style style:name="T11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7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73" style:family="paragraph" style:parent-style-name="表中">
      <style:paragraph-properties fo:text-align="center" fo:line-height="0.706cm" fo:margin-left="0cm" fo:margin-right="0cm"/>
    </style:style>
    <style:style style:name="T117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1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74" style:family="paragraph" style:parent-style-name="表中">
      <style:paragraph-properties fo:text-align="center" fo:line-height="0.706cm" fo:margin-left="0cm" fo:margin-right="0cm"/>
    </style:style>
    <style:style style:name="T117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75" style:family="paragraph" style:parent-style-name="表齊">
      <style:paragraph-properties fo:text-align="justify" fo:line-height="0.706cm" fo:margin-left="0.101cm" fo:margin-right="0.101cm"/>
    </style:style>
    <style:style style:name="T117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7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1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76" style:family="paragraph" style:parent-style-name="表中">
      <style:paragraph-properties fo:text-align="center" fo:line-height="0.706cm" fo:margin-left="0cm" fo:margin-right="0cm"/>
    </style:style>
    <style:style style:name="T117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76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1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77" style:family="paragraph" style:parent-style-name="表中">
      <style:paragraph-properties fo:text-align="center" fo:line-height="0.706cm" fo:margin-left="0cm" fo:margin-right="0cm"/>
    </style:style>
    <style:style style:name="T117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7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17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1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78"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17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79"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17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80"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180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81"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118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81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18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82" style:family="paragraph" style:parent-style-name="表_28_一_29_">
      <style:paragraph-properties fo:text-align="justify" fo:text-indent="-0.9cm" fo:line-height="0.635cm" fo:margin-left="1.799cm" fo:margin-right="0.101cm" style:snap-to-layout-grid="true">
        <style:tab-stops>
          <style:tab-stop style:type="left" style:leader-style="none" style:position="-0.998cm"/>
        </style:tab-stops>
      </style:paragraph-properties>
    </style:style>
    <style:style style:name="T118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83" style:family="paragraph" style:parent-style-name="表_28_一_29_">
      <style:paragraph-properties fo:text-align="justify" fo:text-indent="-0.9cm" fo:line-height="0.635cm" fo:margin-left="1.799cm" fo:margin-right="0.101cm" style:snap-to-layout-grid="true">
        <style:tab-stops>
          <style:tab-stop style:type="left" style:leader-style="none" style:position="-0.998cm"/>
        </style:tab-stops>
      </style:paragraph-properties>
    </style:style>
    <style:style style:name="T118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84"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11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84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18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185" style:family="paragraph" style:parent-style-name="表_28_一_29_">
      <style:paragraph-properties fo:text-align="justify" fo:text-indent="-0.9cm" fo:line-height="0.635cm" fo:margin-left="1.799cm" fo:margin-right="0.101cm" style:snap-to-layout-grid="true">
        <style:tab-stops>
          <style:tab-stop style:type="left" style:leader-style="none" style:position="-0.998cm"/>
        </style:tab-stops>
      </style:paragraph-properties>
    </style:style>
    <style:style style:name="T118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186" style:family="paragraph" style:parent-style-name="表_28_一_29_">
      <style:paragraph-properties fo:text-align="justify" fo:text-indent="-0.801cm" fo:line-height="0.635cm" fo:margin-left="1.7cm" fo:margin-right="0.101cm" style:snap-to-layout-grid="true">
        <style:tab-stops>
          <style:tab-stop style:type="left" style:leader-style="none" style:position="-0.9cm"/>
        </style:tab-stops>
      </style:paragraph-properties>
    </style:style>
    <style:style style:name="T118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00" style:family="table-row">
      <style:table-row-properties style:min-row-height="1.355cm" style:use-optimal-row-height="false" fo:keep-together="always"/>
    </style:style>
    <style:style style:name="Cell71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8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1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8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1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89" style:family="paragraph" style:parent-style-name="表中">
      <style:paragraph-properties fo:text-align="center" fo:line-height="0.706cm" fo:margin-left="0cm" fo:margin-right="0cm"/>
    </style:style>
    <style:style style:name="T11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2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90" style:family="paragraph" style:parent-style-name="表齊">
      <style:paragraph-properties fo:text-align="justify" fo:line-height="0.706cm" fo:margin-left="0.101cm" fo:margin-right="0.101cm"/>
    </style:style>
    <style:style style:name="T1190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90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91" style:family="paragraph" style:parent-style-name="表中">
      <style:paragraph-properties fo:text-align="center" fo:line-height="0.706cm" fo:margin-left="0cm" fo:margin-right="0cm"/>
    </style:style>
    <style:style style:name="T11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2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92" style:family="paragraph" style:parent-style-name="表中">
      <style:paragraph-properties fo:text-align="center" fo:line-height="0.706cm" fo:margin-left="0cm" fo:margin-right="0cm"/>
    </style:style>
    <style:style style:name="T119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9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19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2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93"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01" style:family="table-row">
      <style:table-row-properties style:min-row-height="1.296cm" style:use-optimal-row-height="false" fo:keep-together="always"/>
    </style:style>
    <style:style style:name="Cell72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9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2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9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2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96" style:family="paragraph" style:parent-style-name="表中">
      <style:paragraph-properties fo:text-align="center" fo:line-height="0.706cm" fo:margin-left="0cm" fo:margin-right="0cm"/>
    </style:style>
    <style:style style:name="T119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2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97" style:family="paragraph" style:parent-style-name="表齊">
      <style:paragraph-properties fo:text-align="justify" fo:line-height="0.706cm" fo:margin-left="0.101cm" fo:margin-right="0.101cm"/>
    </style:style>
    <style:style style:name="T119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197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2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98" style:family="paragraph" style:parent-style-name="表中">
      <style:paragraph-properties fo:text-align="center" fo:line-height="0.706cm" fo:margin-left="0cm" fo:margin-right="0cm"/>
    </style:style>
    <style:style style:name="T11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99" style:family="paragraph" style:parent-style-name="表中">
      <style:paragraph-properties fo:text-align="center" fo:line-height="0.706cm" fo:margin-left="0cm" fo:margin-right="0cm"/>
    </style:style>
    <style:style style:name="T11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19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19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3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00"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02" style:family="table-row">
      <style:table-row-properties style:min-row-height="1.296cm" style:use-optimal-row-height="false" fo:keep-together="always"/>
    </style:style>
    <style:style style:name="Cell73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0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3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0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3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03" style:family="paragraph" style:parent-style-name="表中">
      <style:paragraph-properties fo:text-align="center" fo:line-height="0.706cm" fo:margin-left="0cm" fo:margin-right="0cm"/>
    </style:style>
    <style:style style:name="T12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3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04" style:family="paragraph" style:parent-style-name="表齊">
      <style:paragraph-properties fo:text-align="justify" fo:line-height="0.706cm" fo:margin-left="0.101cm" fo:margin-right="0.101cm"/>
    </style:style>
    <style:style style:name="T120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204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3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05" style:family="paragraph" style:parent-style-name="表中">
      <style:paragraph-properties fo:text-align="center" fo:line-height="0.706cm" fo:margin-left="0cm" fo:margin-right="0cm"/>
    </style:style>
    <style:style style:name="T12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3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06" style:family="paragraph" style:parent-style-name="表中">
      <style:paragraph-properties fo:text-align="center" fo:line-height="0.706cm" fo:margin-left="0cm" fo:margin-right="0cm"/>
    </style:style>
    <style:style style:name="T12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0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20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3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07"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03" style:family="table-row">
      <style:table-row-properties style:min-row-height="1.614cm" style:use-optimal-row-height="false" fo:keep-together="always"/>
    </style:style>
    <style:style style:name="Cell73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0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3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0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4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10" style:family="paragraph" style:parent-style-name="表中">
      <style:paragraph-properties fo:text-align="center" fo:line-height="0.706cm" fo:margin-left="0cm" fo:margin-right="0cm"/>
    </style:style>
    <style:style style:name="T12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11" style:family="paragraph" style:parent-style-name="表齊">
      <style:paragraph-properties fo:text-align="justify" fo:line-height="0.706cm" fo:margin-left="0.101cm" fo:margin-right="0.101cm"/>
    </style:style>
    <style:style style:name="T121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211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4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12" style:family="paragraph" style:parent-style-name="表中">
      <style:paragraph-properties fo:text-align="center" fo:line-height="0.706cm" fo:margin-left="0cm" fo:margin-right="0cm"/>
    </style:style>
    <style:style style:name="T12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4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13" style:family="paragraph" style:parent-style-name="表中">
      <style:paragraph-properties fo:text-align="center" fo:line-height="0.706cm" fo:margin-left="0cm" fo:margin-right="0cm"/>
    </style:style>
    <style:style style:name="T12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1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21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4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14"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04" style:family="table-row">
      <style:table-row-properties style:min-row-height="1.556cm" style:use-optimal-row-height="false" fo:keep-together="always"/>
    </style:style>
    <style:style style:name="Cell74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1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4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1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4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17" style:family="paragraph" style:parent-style-name="表中">
      <style:paragraph-properties fo:text-align="center" fo:line-height="0.706cm" fo:margin-left="0cm" fo:margin-right="0cm"/>
    </style:style>
    <style:style style:name="T12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4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18" style:family="paragraph" style:parent-style-name="表齊">
      <style:paragraph-properties fo:text-align="justify" fo:line-height="0.706cm" fo:margin-left="0.101cm" fo:margin-right="0.101cm"/>
    </style:style>
    <style:style style:name="T121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218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19" style:family="paragraph" style:parent-style-name="表中">
      <style:paragraph-properties fo:text-align="center" fo:line-height="0.706cm" fo:margin-left="0cm" fo:margin-right="0cm"/>
    </style:style>
    <style:style style:name="T121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5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20" style:family="paragraph" style:parent-style-name="表中">
      <style:paragraph-properties fo:text-align="center" fo:line-height="0.706cm" fo:margin-left="0cm" fo:margin-right="0cm"/>
    </style:style>
    <style:style style:name="T122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2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22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5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21"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05" style:family="table-row">
      <style:table-row-properties style:min-row-height="1.191cm" style:use-optimal-row-height="false" fo:keep-together="always"/>
    </style:style>
    <style:style style:name="Cell75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2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5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2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5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24" style:family="paragraph" style:parent-style-name="表中">
      <style:paragraph-properties fo:text-align="center" fo:line-height="0.706cm" fo:margin-left="0cm" fo:margin-right="0cm"/>
    </style:style>
    <style:style style:name="T122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5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25" style:family="paragraph" style:parent-style-name="表齊">
      <style:paragraph-properties fo:text-align="justify" fo:line-height="0.706cm" fo:margin-left="0.101cm" fo:margin-right="0.101cm"/>
    </style:style>
    <style:style style:name="T122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225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5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26" style:family="paragraph" style:parent-style-name="表中">
      <style:paragraph-properties fo:text-align="center" fo:line-height="0.706cm" fo:margin-left="0cm" fo:margin-right="0cm"/>
    </style:style>
    <style:style style:name="T12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5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27" style:family="paragraph" style:parent-style-name="表中">
      <style:paragraph-properties fo:text-align="center" fo:line-height="0.706cm" fo:margin-left="0cm" fo:margin-right="0cm"/>
    </style:style>
    <style:style style:name="T12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2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22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5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28"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06" style:family="table-row">
      <style:table-row-properties style:min-row-height="1.508cm" style:use-optimal-row-height="false" fo:keep-together="always"/>
    </style:style>
    <style:style style:name="Cell75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2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6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3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6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31" style:family="paragraph" style:parent-style-name="表中">
      <style:paragraph-properties fo:text-align="center" fo:line-height="0.706cm" fo:margin-left="0cm" fo:margin-right="0cm"/>
    </style:style>
    <style:style style:name="T123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6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32" style:family="paragraph" style:parent-style-name="表齊">
      <style:paragraph-properties fo:text-align="justify" fo:line-height="0.706cm" fo:margin-left="0.101cm" fo:margin-right="0.101cm"/>
    </style:style>
    <style:style style:name="T123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232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6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33" style:family="paragraph" style:parent-style-name="表中">
      <style:paragraph-properties fo:text-align="center" fo:line-height="0.706cm" fo:margin-left="0cm" fo:margin-right="0cm"/>
    </style:style>
    <style:style style:name="T12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6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34" style:family="paragraph" style:parent-style-name="表中">
      <style:paragraph-properties fo:text-align="center" fo:line-height="0.706cm" fo:margin-left="0cm" fo:margin-right="0cm"/>
    </style:style>
    <style:style style:name="T123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3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23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6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35"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07" style:family="table-row">
      <style:table-row-properties style:min-row-height="2.355cm" style:use-optimal-row-height="false" fo:keep-together="always"/>
    </style:style>
    <style:style style:name="Cell76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3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6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3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6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38" style:family="paragraph" style:parent-style-name="表中">
      <style:paragraph-properties fo:text-align="center" fo:line-height="0.706cm" fo:margin-left="0cm" fo:margin-right="0cm"/>
    </style:style>
    <style:style style:name="T123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6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39" style:family="paragraph" style:parent-style-name="表齊">
      <style:paragraph-properties fo:text-align="justify" fo:line-height="0.706cm" fo:margin-left="0.101cm" fo:margin-right="0.101cm"/>
    </style:style>
    <style:style style:name="T1239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239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7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40" style:family="paragraph" style:parent-style-name="表中">
      <style:paragraph-properties fo:text-align="center" fo:line-height="0.706cm" fo:margin-left="0cm" fo:margin-right="0cm"/>
    </style:style>
    <style:style style:name="T12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7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41" style:family="paragraph" style:parent-style-name="表中">
      <style:paragraph-properties fo:text-align="center" fo:line-height="0.706cm" fo:margin-left="0cm" fo:margin-right="0cm"/>
    </style:style>
    <style:style style:name="T124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4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24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7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42"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08" style:family="table-row">
      <style:table-row-properties style:min-row-height="1.64cm" style:use-optimal-row-height="false" fo:keep-together="always"/>
    </style:style>
    <style:style style:name="Cell77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4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7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4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7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45" style:family="paragraph" style:parent-style-name="表中">
      <style:paragraph-properties fo:text-align="center" fo:line-height="0.706cm" fo:margin-left="0cm" fo:margin-right="0cm"/>
    </style:style>
    <style:style style:name="T124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7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46" style:family="paragraph" style:parent-style-name="表齊">
      <style:paragraph-properties fo:text-align="justify" fo:line-height="0.706cm" fo:margin-left="0.101cm" fo:margin-right="0.101cm"/>
    </style:style>
    <style:style style:name="T124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246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77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47" style:family="paragraph" style:parent-style-name="表中">
      <style:paragraph-properties fo:text-align="center" fo:line-height="0.706cm" fo:margin-left="0cm" fo:margin-right="0cm"/>
    </style:style>
    <style:style style:name="T12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7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48" style:family="paragraph" style:parent-style-name="表中">
      <style:paragraph-properties fo:text-align="center" fo:line-height="0.706cm" fo:margin-left="0cm" fo:margin-right="0cm"/>
    </style:style>
    <style:style style:name="T124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4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24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7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49"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09" style:family="table-row">
      <style:table-row-properties style:min-row-height="23.707cm" style:use-optimal-row-height="false" fo:keep-together="always"/>
    </style:style>
    <style:style style:name="Cell78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50" style:family="paragraph" style:parent-style-name="表中">
      <style:paragraph-properties fo:text-align="center" fo:break-before="page" fo:line-height="0.706cm" fo:margin-left="0cm" fo:margin-right="0cm"/>
    </style:style>
    <style:style style:name="P1251" style:family="paragraph" style:parent-style-name="表中">
      <style:paragraph-properties fo:text-align="center" fo:break-before="page" fo:line-height="0.706cm" fo:margin-left="0cm" fo:margin-right="0cm"/>
    </style:style>
    <style:style style:name="T125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5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5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5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5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56" style:family="paragraph" style:parent-style-name="表中">
      <style:paragraph-properties fo:text-align="center" fo:line-height="0.706cm" fo:margin-left="0cm" fo:margin-right="0cm"/>
    </style:style>
    <style:style style:name="T12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56_2"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25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56_4"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78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57" style:family="paragraph" style:parent-style-name="表中">
      <style:paragraph-properties fo:text-align="center" fo:line-height="0.706cm" fo:margin-left="0cm" fo:margin-right="0cm"/>
    </style:style>
    <style:style style:name="T12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5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59" style:family="paragraph" style:parent-style-name="表中">
      <style:paragraph-properties fo:text-align="center" fo:line-height="0.706cm" fo:margin-left="0cm" fo:margin-right="0cm"/>
    </style:style>
    <style:style style:name="T12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6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61" style:family="paragraph" style:parent-style-name="表中">
      <style:paragraph-properties fo:text-align="center" fo:line-height="0.706cm" fo:margin-left="0cm" fo:margin-right="0cm"/>
    </style:style>
    <style:style style:name="T12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6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63" style:family="paragraph" style:parent-style-name="表中">
      <style:paragraph-properties fo:text-align="center" fo:line-height="0.706cm" fo:margin-left="0cm" fo:margin-right="0cm"/>
    </style:style>
    <style:style style:name="T12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6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65" style:family="paragraph" style:parent-style-name="表中">
      <style:paragraph-properties fo:text-align="center" fo:line-height="0.706cm" fo:margin-left="0cm" fo:margin-right="0cm"/>
    </style:style>
    <style:style style:name="T12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6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67" style:family="paragraph" style:parent-style-name="表中">
      <style:paragraph-properties fo:text-align="center" fo:line-height="0.706cm" fo:margin-left="0cm" fo:margin-right="0cm"/>
    </style:style>
    <style:style style:name="T12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8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6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8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69"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78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7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8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7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8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72"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127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273"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127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274" style:family="paragraph" style:parent-style-name="表一">
      <style:paragraph-properties fo:text-align="justify" fo:text-indent="-0.9cm" fo:line-height="0.706cm" fo:margin-left="1cm" fo:margin-right="0.101cm" style:snap-to-layout-grid="true">
        <style:tab-stops>
          <style:tab-stop style:type="left" style:leader-style="none" style:position="-0.199cm"/>
        </style:tab-stops>
      </style:paragraph-properties>
    </style:style>
    <style:style style:name="T127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74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27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74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274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74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274_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75"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127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276"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1276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277"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27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77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27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78" style:family="paragraph" style:parent-style-name="表_28_一_29_">
      <style:paragraph-properties fo:text-align="justify" fo:text-indent="0cm" fo:line-height="0.706cm" fo:margin-left="0.9cm" fo:margin-right="0.101cm" style:snap-to-layout-grid="true">
        <style:tab-stops>
          <style:tab-stop style:type="left" style:leader-style="none" style:position="-0.099cm"/>
        </style:tab-stops>
      </style:paragraph-properties>
    </style:style>
    <style:style style:name="T1278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10" style:family="table-row">
      <style:table-row-properties style:min-row-height="23.719cm" style:use-optimal-row-height="false" fo:keep-together="always"/>
    </style:style>
    <style:style style:name="Cell78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79" style:family="paragraph" style:parent-style-name="表中">
      <style:paragraph-properties fo:text-align="center" fo:line-height="0.706cm" fo:margin-left="0cm" fo:margin-right="0cm"/>
    </style:style>
    <style:style style:name="T127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8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8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8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8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84" style:family="paragraph" style:parent-style-name="表中">
      <style:paragraph-properties fo:text-align="center" fo:line-height="0.706cm" fo:margin-left="0cm" fo:margin-right="0cm"/>
    </style:style>
    <style:style style:name="T12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84_2"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28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284_4"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78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85" style:family="paragraph" style:parent-style-name="表中">
      <style:paragraph-properties fo:text-align="center" fo:line-height="0.706cm" fo:margin-left="0cm" fo:margin-right="0cm"/>
    </style:style>
    <style:style style:name="T128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8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87" style:family="paragraph" style:parent-style-name="表中">
      <style:paragraph-properties fo:text-align="center" fo:line-height="0.706cm" fo:margin-left="0cm" fo:margin-right="0cm"/>
    </style:style>
    <style:style style:name="T128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8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89" style:family="paragraph" style:parent-style-name="表中">
      <style:paragraph-properties fo:text-align="center" fo:line-height="0.706cm" fo:margin-left="0cm" fo:margin-right="0cm"/>
    </style:style>
    <style:style style:name="T12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9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91" style:family="paragraph" style:parent-style-name="表中">
      <style:paragraph-properties fo:text-align="center" fo:line-height="0.706cm" fo:margin-left="0cm" fo:margin-right="0cm"/>
    </style:style>
    <style:style style:name="T12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9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93" style:family="paragraph" style:parent-style-name="表中">
      <style:paragraph-properties fo:text-align="center" fo:line-height="0.706cm" fo:margin-left="0cm" fo:margin-right="0cm"/>
    </style:style>
    <style:style style:name="T129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9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295" style:family="paragraph" style:parent-style-name="表中">
      <style:paragraph-properties fo:text-align="center" fo:line-height="0.706cm" fo:margin-left="0cm" fo:margin-right="0cm"/>
    </style:style>
    <style:style style:name="T129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8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96" style:family="paragraph" style:parent-style-name="表中">
      <style:paragraph-properties fo:text-align="center" fo:line-height="0.67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9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97" style:family="paragraph" style:parent-style-name="表齊">
      <style:paragraph-properties fo:text-align="justify" fo:line-height="0.67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79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98" style:family="paragraph" style:parent-style-name="表中">
      <style:paragraph-properties fo:text-align="center" fo:line-height="0.67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9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99" style:family="paragraph" style:parent-style-name="表中">
      <style:paragraph-properties fo:text-align="center" fo:line-height="0.67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9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00" style:family="paragraph" style:parent-style-name="表一">
      <style:paragraph-properties fo:text-align="justify" fo:text-indent="0cm" fo:line-height="0.653cm" fo:margin-left="0.9cm" fo:margin-right="0.101cm" style:snap-to-layout-grid="true">
        <style:tab-stops>
          <style:tab-stop style:type="left" style:leader-style="none" style:position="-0.099cm"/>
        </style:tab-stops>
      </style:paragraph-properties>
    </style:style>
    <style:style style:name="T13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00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0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01" style:family="paragraph" style:parent-style-name="表_28_一_29_">
      <style:paragraph-properties fo:text-align="justify" fo:text-indent="-0.9cm" fo:line-height="0.653cm" fo:margin-left="1.799cm" fo:margin-right="0.101cm" style:snap-to-layout-grid="true">
        <style:tab-stops>
          <style:tab-stop style:type="left" style:leader-style="none" style:position="-0.998cm"/>
        </style:tab-stops>
      </style:paragraph-properties>
    </style:style>
    <style:style style:name="T130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302" style:family="paragraph" style:parent-style-name="表_28_一_29_">
      <style:paragraph-properties fo:text-align="justify" fo:text-indent="-0.9cm" fo:line-height="0.653cm" fo:margin-left="1.799cm" fo:margin-right="0.101cm" style:snap-to-layout-grid="true">
        <style:tab-stops>
          <style:tab-stop style:type="left" style:leader-style="none" style:position="-0.998cm"/>
        </style:tab-stops>
      </style:paragraph-properties>
    </style:style>
    <style:style style:name="T130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303" style:family="paragraph" style:parent-style-name="表一">
      <style:paragraph-properties fo:text-align="justify" fo:text-indent="-0.801cm" fo:line-height="0.653cm" fo:margin-left="0.901cm" fo:margin-right="0.101cm" style:snap-to-layout-grid="true">
        <style:tab-stops>
          <style:tab-stop style:type="left" style:leader-style="none" style:position="-0.101cm"/>
        </style:tab-stops>
      </style:paragraph-properties>
    </style:style>
    <style:style style:name="T13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03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0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04" style:family="paragraph" style:parent-style-name="表一">
      <style:paragraph-properties fo:text-align="justify" fo:text-indent="0cm" fo:line-height="0.653cm" fo:margin-left="0.9cm" fo:margin-right="0.101cm" style:snap-to-layout-grid="true">
        <style:tab-stops>
          <style:tab-stop style:type="left" style:leader-style="none" style:position="-0.099cm"/>
        </style:tab-stops>
      </style:paragraph-properties>
    </style:style>
    <style:style style:name="T130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04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305" style:family="paragraph" style:parent-style-name="表一">
      <style:paragraph-properties fo:text-align="justify" fo:text-indent="0cm" fo:line-height="0.653cm" fo:margin-left="0.9cm" fo:margin-right="0.101cm" style:snap-to-layout-grid="true">
        <style:tab-stops>
          <style:tab-stop style:type="left" style:leader-style="none" style:position="-0.099cm"/>
        </style:tab-stops>
      </style:paragraph-properties>
    </style:style>
    <style:style style:name="T13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05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0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11" style:family="table-row">
      <style:table-row-properties style:use-optimal-row-height="false" fo:keep-together="always"/>
    </style:style>
    <style:style style:name="Cell79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06" style:family="paragraph" style:parent-style-name="表中">
      <style:paragraph-properties fo:text-align="center" fo:line-height="0.706cm" fo:margin-left="0cm" fo:margin-right="0cm"/>
    </style:style>
    <style:style style:name="T13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0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0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0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1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11" style:family="paragraph" style:parent-style-name="表中">
      <style:paragraph-properties fo:text-align="center" fo:line-height="0.706cm" fo:margin-left="0cm" fo:margin-right="0cm"/>
    </style:style>
    <style:style style:name="T131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11_2"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31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11_4"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79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12" style:family="paragraph" style:parent-style-name="表中">
      <style:paragraph-properties fo:text-align="center" fo:line-height="0.706cm" fo:margin-left="0cm" fo:margin-right="0cm"/>
    </style:style>
    <style:style style:name="T13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13" style:family="paragraph" style:parent-style-name="表中">
      <style:paragraph-properties fo:text-align="center" fo:line-height="0.706cm" fo:margin-left="0cm" fo:margin-right="0cm"/>
    </style:style>
    <style:style style:name="T13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14" style:family="paragraph" style:parent-style-name="表中">
      <style:paragraph-properties fo:text-align="center" fo:line-height="0.706cm" fo:margin-left="0cm" fo:margin-right="0cm"/>
    </style:style>
    <style:style style:name="T131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15" style:family="paragraph" style:parent-style-name="表中">
      <style:paragraph-properties fo:text-align="center" fo:line-height="0.706cm" fo:margin-left="0cm" fo:margin-right="0cm"/>
    </style:style>
    <style:style style:name="T131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16" style:family="paragraph" style:parent-style-name="表中">
      <style:paragraph-properties fo:text-align="center" fo:line-height="0.706cm" fo:margin-left="0cm" fo:margin-right="0cm"/>
    </style:style>
    <style:style style:name="T131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17" style:family="paragraph" style:parent-style-name="表中">
      <style:paragraph-properties fo:text-align="center" fo:line-height="0.706cm" fo:margin-left="0cm" fo:margin-right="0cm"/>
    </style:style>
    <style:style style:name="T13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9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1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9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19" style:family="paragraph" style:parent-style-name="表齊">
      <style:paragraph-properties fo:text-align="justify" fo:line-height="0.706cm" fo:margin-left="0.101cm" fo:margin-right="0.101cm"/>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Cell79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2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79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2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0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22"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32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22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2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22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323"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132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324"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1324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325"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3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25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2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25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25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25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112" style:family="table-row">
      <style:table-row-properties style:min-row-height="0.9cm" style:use-optimal-row-height="false" fo:keep-together="always"/>
    </style:style>
    <style:style style:name="Cell80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2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0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27" style:family="paragraph" style:parent-style-name="表行小">
      <style:paragraph-properties fo:text-align="center" fo:line-height="0.529cm" fo:margin-left="0cm" fo:margin-right="0cm"/>
    </style:style>
    <style:style style:name="T13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28" style:family="paragraph" style:parent-style-name="表行小">
      <style:paragraph-properties fo:text-align="center" fo:line-height="0.529cm" fo:margin-left="0cm" fo:margin-right="0cm"/>
    </style:style>
    <style:style style:name="T132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29" style:family="paragraph" style:parent-style-name="表行小">
      <style:paragraph-properties fo:text-align="center" fo:line-height="0.529cm" fo:margin-left="0cm" fo:margin-right="0cm"/>
    </style:style>
    <style:style style:name="T132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30" style:family="paragraph" style:parent-style-name="表行小">
      <style:paragraph-properties fo:text-align="center" fo:line-height="0.529cm" fo:margin-left="0cm" fo:margin-right="0cm"/>
    </style:style>
    <style:style style:name="T133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31" style:family="paragraph" style:parent-style-name="表行小">
      <style:paragraph-properties fo:text-align="center" fo:line-height="0.529cm" fo:margin-left="0cm" fo:margin-right="0cm"/>
    </style:style>
    <style:style style:name="T1331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P1332" style:family="paragraph" style:parent-style-name="表行小">
      <style:paragraph-properties fo:text-align="center" fo:line-height="0.529cm" fo:margin-left="0cm" fo:margin-right="0cm"/>
    </style:style>
    <style:style style:name="T133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33" style:family="paragraph" style:parent-style-name="表行小">
      <style:paragraph-properties fo:text-align="center" fo:line-height="0.529cm" fo:margin-left="0cm" fo:margin-right="0cm"/>
    </style:style>
    <style:style style:name="T13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34" style:family="paragraph" style:parent-style-name="表行小">
      <style:paragraph-properties fo:text-align="center" fo:line-height="0.529cm" fo:margin-left="0cm" fo:margin-right="0cm"/>
    </style:style>
    <style:style style:name="T133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35" style:family="paragraph" style:parent-style-name="表行小">
      <style:paragraph-properties fo:text-align="center" fo:line-height="0.529cm" fo:margin-left="0cm" fo:margin-right="0cm"/>
    </style:style>
    <style:style style:name="T133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36" style:family="paragraph" style:parent-style-name="表行小">
      <style:paragraph-properties fo:text-align="center" fo:line-height="0.529cm" fo:margin-left="0cm" fo:margin-right="0cm"/>
    </style:style>
    <style:style style:name="T13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37" style:family="paragraph" style:parent-style-name="表行小">
      <style:paragraph-properties fo:text-align="center" fo:line-height="0.529cm" fo:margin-left="0cm" fo:margin-right="0cm"/>
    </style:style>
    <style:style style:name="T133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38" style:family="paragraph" style:parent-style-name="表行小">
      <style:paragraph-properties fo:text-align="center" fo:line-height="0.529cm" fo:margin-left="0cm" fo:margin-right="0cm"/>
    </style:style>
    <style:style style:name="T133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39" style:family="paragraph" style:parent-style-name="表行小">
      <style:paragraph-properties fo:text-align="center" fo:line-height="0.529cm" fo:margin-left="0cm" fo:margin-right="0cm"/>
    </style:style>
    <style:style style:name="T1339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80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40" style:family="paragraph" style:parent-style-name="表中">
      <style:paragraph-properties fo:text-align="center" fo:line-height="0.706cm" fo:margin-left="0cm" fo:margin-right="0cm"/>
    </style:style>
    <style:style style:name="T13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0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41" style:family="paragraph" style:parent-style-name="表齊">
      <style:paragraph-properties fo:text-align="justify" fo:line-height="0.706cm" fo:margin-left="0.101cm" fo:margin-right="0.101cm"/>
    </style:style>
    <style:style style:name="T134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341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80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42" style:family="paragraph" style:parent-style-name="表中">
      <style:paragraph-properties fo:text-align="center" fo:line-height="0.706cm" fo:margin-left="0cm" fo:margin-right="0cm"/>
    </style:style>
    <style:style style:name="T134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0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43" style:family="paragraph" style:parent-style-name="表中">
      <style:paragraph-properties fo:text-align="center" fo:line-height="0.706cm" fo:margin-left="0cm" fo:margin-right="0cm"/>
    </style:style>
    <style:style style:name="T134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4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34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0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44" style:family="paragraph" style:parent-style-name="表">
      <style:paragraph-properties fo:text-align="justify" fo:line-height="0.706cm" fo:margin-left="0.101cm" fo:margin-right="0.101cm"/>
    </style:style>
    <style:style style:name="T1344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44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44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44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45"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34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46"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3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47" style:family="paragraph" style:parent-style-name="表">
      <style:paragraph-properties fo:text-align="justify" fo:line-height="0.706cm" fo:margin-left="0.101cm" fo:margin-right="0.101cm"/>
    </style:style>
    <style:style style:name="T13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47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4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47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113" style:family="table-row">
      <style:table-row-properties style:min-row-height="5.953cm" style:use-optimal-row-height="false" fo:keep-together="always"/>
    </style:style>
    <style:style style:name="Cell80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4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0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49"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50" style:family="paragraph" style:parent-style-name="表中">
      <style:paragraph-properties fo:text-align="center" fo:line-height="0.706cm" fo:margin-left="0cm" fo:margin-right="0cm"/>
    </style:style>
    <style:style style:name="T135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51" style:family="paragraph" style:parent-style-name="表齊">
      <style:paragraph-properties fo:text-align="justify" fo:line-height="0.706cm" fo:margin-left="0.101cm" fo:margin-right="0.101cm"/>
    </style:style>
    <style:style style:name="T135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351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81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52" style:family="paragraph" style:parent-style-name="表中">
      <style:paragraph-properties fo:text-align="center" fo:line-height="0.706cm" fo:margin-left="0cm" fo:margin-right="0cm"/>
    </style:style>
    <style:style style:name="T135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53" style:family="paragraph" style:parent-style-name="表中">
      <style:paragraph-properties fo:text-align="center" fo:line-height="0.706cm" fo:margin-left="0cm" fo:margin-right="0cm"/>
    </style:style>
    <style:style style:name="T13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5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35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1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54"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14" style:family="table-row">
      <style:table-row-properties style:min-row-height="1.542cm" style:use-optimal-row-height="false" fo:keep-together="always"/>
    </style:style>
    <style:style style:name="Cell81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5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1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56" style:family="paragraph" style:parent-style-name="表行小">
      <style:paragraph-properties fo:text-align="center" fo:line-height="0.529cm" fo:margin-left="0cm" fo:margin-right="0cm"/>
    </style:style>
    <style:style style:name="T13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57" style:family="paragraph" style:parent-style-name="表行小">
      <style:paragraph-properties fo:text-align="center" fo:line-height="0.529cm" fo:margin-left="0cm" fo:margin-right="0cm"/>
    </style:style>
    <style:style style:name="T13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58" style:family="paragraph" style:parent-style-name="表行小">
      <style:paragraph-properties fo:text-align="center" fo:line-height="0.529cm" fo:margin-left="0cm" fo:margin-right="0cm"/>
    </style:style>
    <style:style style:name="T13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59" style:family="paragraph" style:parent-style-name="表行小">
      <style:paragraph-properties fo:text-align="center" fo:line-height="0.529cm" fo:margin-left="0cm" fo:margin-right="0cm"/>
    </style:style>
    <style:style style:name="T13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60" style:family="paragraph" style:parent-style-name="表行小">
      <style:paragraph-properties fo:text-align="center" fo:line-height="0.529cm" fo:margin-left="0cm" fo:margin-right="0cm"/>
    </style:style>
    <style:style style:name="T13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61" style:family="paragraph" style:parent-style-name="表行小">
      <style:paragraph-properties fo:text-align="center" fo:line-height="0.529cm" fo:margin-left="0cm" fo:margin-right="0cm"/>
    </style:style>
    <style:style style:name="T13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62" style:family="paragraph" style:parent-style-name="表中">
      <style:paragraph-properties fo:text-align="center" fo:line-height="0.706cm" fo:margin-left="0cm" fo:margin-right="0cm"/>
    </style:style>
    <style:style style:name="T13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1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63" style:family="paragraph" style:parent-style-name="表齊">
      <style:paragraph-properties fo:text-align="justify" fo:line-height="0.706cm" fo:margin-left="0.101cm" fo:margin-right="0.101cm"/>
    </style:style>
    <style:style style:name="T136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363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81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64" style:family="paragraph" style:parent-style-name="表中">
      <style:paragraph-properties fo:text-align="center" fo:line-height="0.706cm" fo:margin-left="0cm" fo:margin-right="0cm"/>
    </style:style>
    <style:style style:name="T136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2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65" style:family="paragraph" style:parent-style-name="表中">
      <style:paragraph-properties fo:text-align="center" fo:line-height="0.706cm" fo:margin-left="0cm" fo:margin-right="0cm"/>
    </style:style>
    <style:style style:name="T13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6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36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66" style:family="paragraph" style:parent-style-name="表">
      <style:paragraph-properties fo:text-align="justify" fo:line-height="0.706cm" fo:margin-left="0.101cm" fo:margin-right="0.101cm"/>
    </style:style>
    <style:style style:name="T1366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66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66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366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67"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3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67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368" style:family="paragraph" style:parent-style-name="表一">
      <style:paragraph-properties fo:text-align="justify" fo:text-indent="-0.9cm" fo:line-height="0.706cm" fo:margin-left="1cm" fo:margin-right="0.101cm" style:snap-to-layout-grid="true">
        <style:tab-stops>
          <style:tab-stop style:type="left" style:leader-style="none" style:position="-0.199cm"/>
        </style:tab-stops>
      </style:paragraph-properties>
    </style:style>
    <style:style style:name="T13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68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369" style:family="paragraph" style:parent-style-name="表一">
      <style:paragraph-properties fo:text-align="justify" fo:text-indent="-0.9cm" fo:line-height="0.706cm" fo:margin-left="1cm" fo:margin-right="0.101cm" style:snap-to-layout-grid="true">
        <style:tab-stops>
          <style:tab-stop style:type="left" style:leader-style="none" style:position="-0.199cm"/>
        </style:tab-stops>
      </style:paragraph-properties>
    </style:style>
    <style:style style:name="T1369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115" style:family="table-row">
      <style:table-row-properties style:min-row-height="1.464cm" style:use-optimal-row-height="false" fo:keep-together="always"/>
    </style:style>
    <style:style style:name="Cell82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7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2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71"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2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72" style:family="paragraph" style:parent-style-name="表中">
      <style:paragraph-properties fo:text-align="center" fo:line-height="0.706cm" fo:margin-left="0cm" fo:margin-right="0cm"/>
    </style:style>
    <style:style style:name="T137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73" style:family="paragraph" style:parent-style-name="表齊">
      <style:paragraph-properties fo:text-align="justify" fo:line-height="0.706cm" fo:margin-left="0.101cm" fo:margin-right="0.101cm"/>
    </style:style>
    <style:style style:name="T137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373_2"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Cell82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74" style:family="paragraph" style:parent-style-name="表中">
      <style:paragraph-properties fo:text-align="center" fo:line-height="0.706cm" fo:margin-left="0cm" fo:margin-right="0cm"/>
    </style:style>
    <style:style style:name="T137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2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75" style:family="paragraph" style:parent-style-name="表中">
      <style:paragraph-properties fo:text-align="center" fo:line-height="0.706cm" fo:margin-left="0cm" fo:margin-right="0cm"/>
    </style:style>
    <style:style style:name="T137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7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37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2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76"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16" style:family="table-row">
      <style:table-row-properties style:min-row-height="1.402cm" style:use-optimal-row-height="false" fo:keep-together="always"/>
    </style:style>
    <style:style style:name="Cell82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7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3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78"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3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79" style:family="paragraph" style:parent-style-name="表中">
      <style:paragraph-properties fo:text-align="center" fo:line-height="0.706cm" fo:margin-left="0cm" fo:margin-right="0cm"/>
    </style:style>
    <style:style style:name="T137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3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80" style:family="paragraph" style:parent-style-name="表齊">
      <style:paragraph-properties fo:text-align="justify" fo:line-height="0.706cm" fo:margin-left="0.101cm" fo:margin-right="0.101cm"/>
    </style:style>
    <style:style style:name="T1380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380_2"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Cell83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81" style:family="paragraph" style:parent-style-name="表中">
      <style:paragraph-properties fo:text-align="center" fo:line-height="0.706cm" fo:margin-left="0cm" fo:margin-right="0cm"/>
    </style:style>
    <style:style style:name="T138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3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82" style:family="paragraph" style:parent-style-name="表中">
      <style:paragraph-properties fo:text-align="center" fo:line-height="0.706cm" fo:margin-left="0cm" fo:margin-right="0cm"/>
    </style:style>
    <style:style style:name="T138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8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38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3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83"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17" style:family="table-row">
      <style:table-row-properties style:min-row-height="1.482cm" style:use-optimal-row-height="false" fo:keep-together="always"/>
    </style:style>
    <style:style style:name="Cell83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8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3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85"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3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86" style:family="paragraph" style:parent-style-name="表中">
      <style:paragraph-properties fo:text-align="center" fo:line-height="0.706cm" fo:margin-left="0cm" fo:margin-right="0cm"/>
    </style:style>
    <style:style style:name="T13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3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87" style:family="paragraph" style:parent-style-name="表齊">
      <style:paragraph-properties fo:text-align="justify" fo:line-height="0.706cm" fo:margin-left="0.101cm" fo:margin-right="0.101cm"/>
    </style:style>
    <style:style style:name="T1387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387_2"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Cell84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88" style:family="paragraph" style:parent-style-name="表中">
      <style:paragraph-properties fo:text-align="center" fo:line-height="0.706cm" fo:margin-left="0cm" fo:margin-right="0cm"/>
    </style:style>
    <style:style style:name="T138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89" style:family="paragraph" style:parent-style-name="表中">
      <style:paragraph-properties fo:text-align="center" fo:line-height="0.706cm" fo:margin-left="0cm" fo:margin-right="0cm"/>
    </style:style>
    <style:style style:name="T13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8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38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4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90"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18" style:family="table-row">
      <style:table-row-properties style:min-row-height="1.598cm" style:use-optimal-row-height="false" fo:keep-together="always"/>
    </style:style>
    <style:style style:name="Cell84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9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4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92"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4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93" style:family="paragraph" style:parent-style-name="表中">
      <style:paragraph-properties fo:text-align="center" fo:line-height="0.706cm" fo:margin-left="0cm" fo:margin-right="0cm"/>
    </style:style>
    <style:style style:name="T139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4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94" style:family="paragraph" style:parent-style-name="表齊">
      <style:paragraph-properties fo:text-align="justify" fo:line-height="0.706cm" fo:margin-left="0.101cm" fo:margin-right="0.101cm"/>
    </style:style>
    <style:style style:name="T1394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394_2"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Cell84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95" style:family="paragraph" style:parent-style-name="表中">
      <style:paragraph-properties fo:text-align="center" fo:line-height="0.706cm" fo:margin-left="0cm" fo:margin-right="0cm"/>
    </style:style>
    <style:style style:name="T139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4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96" style:family="paragraph" style:parent-style-name="表中">
      <style:paragraph-properties fo:text-align="center" fo:line-height="0.706cm" fo:margin-left="0cm" fo:margin-right="0cm"/>
    </style:style>
    <style:style style:name="T139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39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39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97"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19" style:family="table-row">
      <style:table-row-properties style:min-row-height="1.466cm" style:use-optimal-row-height="false" fo:keep-together="always"/>
    </style:style>
    <style:style style:name="Cell85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98" style:family="paragraph" style:parent-style-name="表中">
      <style:paragraph-properties fo:text-align="center" fo:line-height="0.706cm" fo:margin-left="0cm" fo:margin-right="0cm"/>
    </style:style>
    <style:style style:name="T13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39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0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01" style:family="paragraph" style:parent-style-name="表中">
      <style:paragraph-properties fo:text-align="center" fo:line-height="0.706cm" fo:margin-left="0cm" fo:margin-right="0cm"/>
    </style:style>
    <style:style style:name="T140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02" style:family="paragraph" style:parent-style-name="表中">
      <style:paragraph-properties fo:text-align="center" fo:line-height="0.706cm" fo:margin-left="0cm" fo:margin-right="0cm"/>
    </style:style>
    <style:style style:name="T1402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402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02_3"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85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03" style:family="paragraph" style:parent-style-name="表行小">
      <style:paragraph-properties fo:text-align="center" fo:line-height="0.529cm" fo:margin-left="0cm" fo:margin-right="0cm"/>
    </style:style>
    <style:style style:name="T14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04"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05" style:family="paragraph" style:parent-style-name="表行小">
      <style:paragraph-properties fo:text-align="center" fo:line-height="0.529cm" fo:margin-left="0cm" fo:margin-right="0cm"/>
    </style:style>
    <style:style style:name="T14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06"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07" style:family="paragraph" style:parent-style-name="表行小">
      <style:paragraph-properties fo:text-align="center" fo:line-height="0.529cm" fo:margin-left="0cm" fo:margin-right="0cm"/>
    </style:style>
    <style:style style:name="T140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08"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09" style:family="paragraph" style:parent-style-name="表行小">
      <style:paragraph-properties fo:text-align="center" fo:line-height="0.529cm" fo:margin-left="0cm" fo:margin-right="0cm"/>
    </style:style>
    <style:style style:name="T140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10"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11" style:family="paragraph" style:parent-style-name="表行小">
      <style:paragraph-properties fo:text-align="center" fo:line-height="0.529cm" fo:margin-left="0cm" fo:margin-right="0cm"/>
    </style:style>
    <style:style style:name="T141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12"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13" style:family="paragraph" style:parent-style-name="表中">
      <style:paragraph-properties fo:text-align="center" fo:line-height="0.706cm" fo:margin-left="0cm" fo:margin-right="0cm"/>
    </style:style>
    <style:style style:name="T14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5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14" style:family="paragraph" style:parent-style-name="表中">
      <style:paragraph-properties fo:text-align="center" fo:line-height="0.67cm" fo:margin-left="0cm" fo:margin-right="0cm"/>
    </style:style>
    <style:style style:name="T141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5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15" style:family="paragraph" style:parent-style-name="表齊">
      <style:paragraph-properties fo:text-align="justify" fo:line-height="0.67cm" fo:margin-left="0.101cm" fo:margin-right="0.101cm"/>
    </style:style>
    <style:style style:name="T1415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415_2"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Cell85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16" style:family="paragraph" style:parent-style-name="表中">
      <style:paragraph-properties fo:text-align="center" fo:line-height="0.67cm" fo:margin-left="0cm" fo:margin-right="0cm"/>
    </style:style>
    <style:style style:name="T141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5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17" style:family="paragraph" style:parent-style-name="表中">
      <style:paragraph-properties fo:text-align="center" fo:line-height="0.67cm" fo:margin-left="0cm" fo:margin-right="0cm"/>
    </style:style>
    <style:style style:name="T14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1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41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5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18"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style>
    <style:style style:name="T141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19"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style>
    <style:style style:name="T1419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420"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21"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22"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23"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24"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25"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26"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27"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28"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29"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30"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31"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32"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33"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34"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35"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36"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37"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38"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39"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40"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41"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42" style:family="paragraph" style:parent-style-name="表一">
      <style:paragraph-properties fo:text-align="justify" fo:text-indent="-0.801cm" fo:line-height="0.67cm" fo:margin-top="0.318cm" fo:margin-left="0.901cm" fo:margin-right="0.101cm" style:snap-to-layout-grid="true">
        <style:tab-stops>
          <style:tab-stop style:type="left" style:leader-style="none" style:position="-0.101cm"/>
        </style:tab-stops>
      </style:paragraph-properties>
    </style:style>
    <style:style style:name="T1442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442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42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442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443"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style>
    <style:style style:name="T144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43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444"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style>
    <style:style style:name="T14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44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120" style:family="table-row">
      <style:table-row-properties style:min-row-height="1.466cm" style:use-optimal-row-height="false" fo:keep-together="always"/>
    </style:style>
    <style:style style:name="Cell85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4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5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4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5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47" style:family="paragraph" style:parent-style-name="表中">
      <style:paragraph-properties fo:text-align="center" fo:line-height="0.67cm" fo:margin-left="0cm" fo:margin-right="0cm"/>
    </style:style>
    <style:style style:name="T14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6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48" style:family="paragraph" style:parent-style-name="表齊">
      <style:paragraph-properties fo:text-align="justify" fo:line-height="0.67cm" fo:margin-left="0.101cm" fo:margin-right="0.101cm"/>
    </style:style>
    <style:style style:name="T1448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448_2"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Cell86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49" style:family="paragraph" style:parent-style-name="表中">
      <style:paragraph-properties fo:text-align="center" fo:line-height="0.67cm" fo:margin-left="0cm" fo:margin-right="0cm"/>
    </style:style>
    <style:style style:name="T144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6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50" style:family="paragraph" style:parent-style-name="表中">
      <style:paragraph-properties fo:text-align="center" fo:line-height="0.67cm" fo:margin-left="0cm" fo:margin-right="0cm"/>
    </style:style>
    <style:style style:name="T145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5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45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6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51"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21" style:family="table-row">
      <style:table-row-properties style:min-row-height="2.963cm" style:use-optimal-row-height="false" fo:keep-together="always"/>
    </style:style>
    <style:style style:name="Cell86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5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6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5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6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54" style:family="paragraph" style:parent-style-name="表中">
      <style:paragraph-properties fo:text-align="center" fo:line-height="0.67cm" fo:margin-left="0cm" fo:margin-right="0cm"/>
    </style:style>
    <style:style style:name="T145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6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55" style:family="paragraph" style:parent-style-name="表齊">
      <style:paragraph-properties fo:text-align="justify" fo:line-height="0.67cm" fo:margin-left="0.101cm" fo:margin-right="0.101cm"/>
    </style:style>
    <style:style style:name="T1455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455_2"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T1455_3"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455_4"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Cell86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56" style:family="paragraph" style:parent-style-name="表中">
      <style:paragraph-properties fo:text-align="center" fo:line-height="0.67cm" fo:margin-left="0cm" fo:margin-right="0cm"/>
    </style:style>
    <style:style style:name="T14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6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57" style:family="paragraph" style:parent-style-name="表中">
      <style:paragraph-properties fo:text-align="center" fo:line-height="0.67cm" fo:margin-left="0cm" fo:margin-right="0cm"/>
    </style:style>
    <style:style style:name="T14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5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45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7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58"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22" style:family="table-row">
      <style:table-row-properties style:min-row-height="1.45cm" style:use-optimal-row-height="false" fo:keep-together="always"/>
    </style:style>
    <style:style style:name="Cell87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5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7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6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7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61" style:family="paragraph" style:parent-style-name="表中">
      <style:paragraph-properties fo:text-align="center" fo:line-height="0.67cm" fo:margin-left="0cm" fo:margin-right="0cm"/>
    </style:style>
    <style:style style:name="T14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7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62" style:family="paragraph" style:parent-style-name="表齊">
      <style:paragraph-properties fo:text-align="justify" fo:line-height="0.67cm" fo:margin-left="0.101cm" fo:margin-right="0.101cm"/>
    </style:style>
    <style:style style:name="T1462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462_2"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Cell87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63" style:family="paragraph" style:parent-style-name="表中">
      <style:paragraph-properties fo:text-align="center" fo:line-height="0.67cm" fo:margin-left="0cm" fo:margin-right="0cm"/>
    </style:style>
    <style:style style:name="T14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7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64" style:family="paragraph" style:parent-style-name="表中">
      <style:paragraph-properties fo:text-align="center" fo:line-height="0.67cm" fo:margin-left="0cm" fo:margin-right="0cm"/>
    </style:style>
    <style:style style:name="T146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6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46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7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65"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23" style:family="table-row">
      <style:table-row-properties style:min-row-height="2.956cm" style:use-optimal-row-height="false" fo:keep-together="always"/>
    </style:style>
    <style:style style:name="Cell87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6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7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6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8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68" style:family="paragraph" style:parent-style-name="表中">
      <style:paragraph-properties fo:text-align="center" fo:line-height="0.67cm" fo:margin-left="0cm" fo:margin-right="0cm"/>
    </style:style>
    <style:style style:name="T14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8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69" style:family="paragraph" style:parent-style-name="表齊">
      <style:paragraph-properties fo:text-align="justify" fo:line-height="0.67cm" fo:margin-left="0.101cm" fo:margin-right="0.101cm"/>
    </style:style>
    <style:style style:name="T1469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469_2"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Cell88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70" style:family="paragraph" style:parent-style-name="表中">
      <style:paragraph-properties fo:text-align="center" fo:line-height="0.67cm" fo:margin-left="0cm" fo:margin-right="0cm"/>
    </style:style>
    <style:style style:name="T147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8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71" style:family="paragraph" style:parent-style-name="表中">
      <style:paragraph-properties fo:text-align="center" fo:line-height="0.67cm" fo:margin-left="0cm" fo:margin-right="0cm"/>
    </style:style>
    <style:style style:name="T14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7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47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8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72"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24" style:family="table-row">
      <style:table-row-properties style:min-row-height="2.224cm" style:use-optimal-row-height="false" fo:keep-together="always"/>
    </style:style>
    <style:style style:name="Cell88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7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8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7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8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75" style:family="paragraph" style:parent-style-name="表中">
      <style:paragraph-properties fo:text-align="center" fo:line-height="0.67cm" fo:margin-left="0cm" fo:margin-right="0cm"/>
    </style:style>
    <style:style style:name="T147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8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76" style:family="paragraph" style:parent-style-name="表齊">
      <style:paragraph-properties fo:text-align="justify" fo:line-height="0.67cm" fo:margin-left="0.101cm" fo:margin-right="0.101cm"/>
    </style:style>
    <style:style style:name="T1476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476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88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77" style:family="paragraph" style:parent-style-name="表中">
      <style:paragraph-properties fo:text-align="center" fo:line-height="0.67cm" fo:margin-left="0cm" fo:margin-right="0cm"/>
    </style:style>
    <style:style style:name="T147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9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78" style:family="paragraph" style:parent-style-name="表中">
      <style:paragraph-properties fo:text-align="center" fo:line-height="0.67cm" fo:margin-left="0cm" fo:margin-right="0cm"/>
    </style:style>
    <style:style style:name="T147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7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47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9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79"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25" style:family="table-row">
      <style:table-row-properties style:min-row-height="2.231cm" style:use-optimal-row-height="false" fo:keep-together="always"/>
    </style:style>
    <style:style style:name="Cell89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8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9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8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9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82" style:family="paragraph" style:parent-style-name="表中">
      <style:paragraph-properties fo:text-align="center" fo:line-height="0.67cm" fo:margin-left="0cm" fo:margin-right="0cm"/>
    </style:style>
    <style:style style:name="T148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9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83" style:family="paragraph" style:parent-style-name="表齊">
      <style:paragraph-properties fo:text-align="justify" fo:line-height="0.67cm" fo:margin-left="0.101cm" fo:margin-right="0.101cm"/>
    </style:style>
    <style:style style:name="T1483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483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89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84" style:family="paragraph" style:parent-style-name="表中">
      <style:paragraph-properties fo:text-align="center" fo:line-height="0.67cm" fo:margin-left="0cm" fo:margin-right="0cm"/>
    </style:style>
    <style:style style:name="T14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9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85" style:family="paragraph" style:parent-style-name="表中">
      <style:paragraph-properties fo:text-align="center" fo:line-height="0.67cm" fo:margin-left="0cm" fo:margin-right="0cm"/>
    </style:style>
    <style:style style:name="T148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8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48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89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86"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26" style:family="table-row">
      <style:table-row-properties style:min-row-height="0.238cm" style:use-optimal-row-height="false" fo:keep-together="always"/>
    </style:style>
    <style:style style:name="Cell89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8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0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8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0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89" style:family="paragraph" style:parent-style-name="表中">
      <style:paragraph-properties fo:text-align="center" fo:line-height="0.67cm" fo:margin-left="0cm" fo:margin-right="0cm"/>
    </style:style>
    <style:style style:name="T14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0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90" style:family="paragraph" style:parent-style-name="表齊">
      <style:paragraph-properties fo:text-align="justify" fo:line-height="0.67cm" fo:margin-left="0.101cm" fo:margin-right="0.101cm"/>
    </style:style>
    <style:style style:name="T1490_1"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490_2"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T1490_3" style:family="text">
      <style:text-properties fo:letter-spacing="-0.018cm" style:font-name="標楷體" fo:font-size="13pt" style:font-name-asian="標楷體" style:font-size-asian="13pt" fo:language="en" fo:language-asian="zh" fo:language-complex="ar" fo:country="US" fo:country-asian="TW" fo:country-complex="SA" style:letter-kerning="true"/>
    </style:style>
    <style:style style:name="T1490_4" style:family="text">
      <style:text-properties fo:letter-spacing="-0.018cm" style:font-name="全真楷書" fo:font-size="13pt" style:font-name-asian="全真楷書" style:font-size-asian="13pt" fo:language="en" fo:language-asian="zh" fo:language-complex="ar" fo:country="US" fo:country-asian="TW" fo:country-complex="SA" style:letter-kerning="true"/>
    </style:style>
    <style:style style:name="Cell90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91" style:family="paragraph" style:parent-style-name="表中">
      <style:paragraph-properties fo:text-align="center" fo:line-height="0.67cm" fo:margin-left="0cm" fo:margin-right="0cm"/>
    </style:style>
    <style:style style:name="T14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0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92" style:family="paragraph" style:parent-style-name="表中">
      <style:paragraph-properties fo:text-align="center" fo:line-height="0.67cm" fo:margin-left="0cm" fo:margin-right="0cm"/>
    </style:style>
    <style:style style:name="T149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9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49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0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93"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27" style:family="table-row">
      <style:table-row-properties style:min-row-height="2.514cm" style:use-optimal-row-height="false" fo:keep-together="always"/>
    </style:style>
    <style:style style:name="Cell90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9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0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9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0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96" style:family="paragraph" style:parent-style-name="表中">
      <style:paragraph-properties fo:text-align="center" fo:line-height="0.67cm" fo:margin-left="0cm" fo:margin-right="0cm"/>
    </style:style>
    <style:style style:name="T149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0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97" style:family="paragraph" style:parent-style-name="表齊">
      <style:paragraph-properties fo:text-align="justify" fo:line-height="0.67cm" fo:margin-left="0.101cm" fo:margin-right="0.101cm"/>
    </style:style>
    <style:style style:name="T1497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497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98" style:family="paragraph" style:parent-style-name="表中">
      <style:paragraph-properties fo:text-align="center" fo:line-height="0.67cm" fo:margin-left="0cm" fo:margin-right="0cm"/>
    </style:style>
    <style:style style:name="T14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499" style:family="paragraph" style:parent-style-name="表中">
      <style:paragraph-properties fo:text-align="center" fo:line-height="0.67cm" fo:margin-left="0cm" fo:margin-right="0cm"/>
    </style:style>
    <style:style style:name="T14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49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49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1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00" style:family="paragraph" style:parent-style-name="表一">
      <style:paragraph-properties fo:text-align="justify" fo:text-indent="-0.801cm" fo:line-height="0.67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28" style:family="table-row">
      <style:table-row-properties style:min-row-height="0.291cm" style:use-optimal-row-height="false" fo:keep-together="always"/>
    </style:style>
    <style:style style:name="Cell91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0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1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02"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1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03" style:family="paragraph" style:parent-style-name="表中">
      <style:paragraph-properties fo:text-align="center" fo:line-height="0.706cm" fo:margin-left="0cm" fo:margin-right="0cm"/>
    </style:style>
    <style:style style:name="T15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1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04" style:family="paragraph" style:parent-style-name="表齊">
      <style:paragraph-properties fo:text-align="justify" fo:line-height="0.706cm" fo:margin-left="0.101cm" fo:margin-right="0.101cm"/>
    </style:style>
    <style:style style:name="T1504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504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05" style:family="paragraph" style:parent-style-name="表中">
      <style:paragraph-properties fo:text-align="center" fo:line-height="0.706cm" fo:margin-left="0cm" fo:margin-right="0cm"/>
    </style:style>
    <style:style style:name="T15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1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06" style:family="paragraph" style:parent-style-name="表中">
      <style:paragraph-properties fo:text-align="center" fo:line-height="0.706cm" fo:margin-left="0cm" fo:margin-right="0cm"/>
    </style:style>
    <style:style style:name="T150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0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50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1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07"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29" style:family="table-row">
      <style:table-row-properties style:min-row-height="0.397cm" style:use-optimal-row-height="false" fo:keep-together="always"/>
    </style:style>
    <style:style style:name="Cell92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0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2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09"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2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10" style:family="paragraph" style:parent-style-name="表中">
      <style:paragraph-properties fo:text-align="center" fo:line-height="0.706cm" fo:margin-left="0cm" fo:margin-right="0cm"/>
    </style:style>
    <style:style style:name="T15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2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11" style:family="paragraph" style:parent-style-name="表齊">
      <style:paragraph-properties fo:text-align="justify" fo:line-height="0.706cm" fo:margin-left="0.101cm" fo:margin-right="0.101cm"/>
    </style:style>
    <style:style style:name="T1511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511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2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12" style:family="paragraph" style:parent-style-name="表中">
      <style:paragraph-properties fo:text-align="center" fo:line-height="0.706cm" fo:margin-left="0cm" fo:margin-right="0cm"/>
    </style:style>
    <style:style style:name="T15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13" style:family="paragraph" style:parent-style-name="表中">
      <style:paragraph-properties fo:text-align="center" fo:line-height="0.706cm" fo:margin-left="0cm" fo:margin-right="0cm"/>
    </style:style>
    <style:style style:name="T151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1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51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2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14"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30" style:family="table-row">
      <style:table-row-properties style:min-row-height="1.402cm" style:use-optimal-row-height="false" fo:keep-together="always"/>
    </style:style>
    <style:style style:name="Cell92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15" style:family="paragraph" style:parent-style-name="表中">
      <style:paragraph-properties fo:text-align="center" fo:line-height="0.706cm" fo:margin-left="0cm" fo:margin-right="0cm"/>
    </style:style>
    <style:style style:name="T151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1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1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18" style:family="paragraph" style:parent-style-name="表中">
      <style:paragraph-properties fo:text-align="center" fo:line-height="0.706cm" fo:margin-left="0cm" fo:margin-right="0cm"/>
    </style:style>
    <style:style style:name="T151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19" style:family="paragraph" style:parent-style-name="表中">
      <style:paragraph-properties fo:text-align="center" fo:line-height="0.706cm" fo:margin-left="0cm" fo:margin-right="0cm"/>
    </style:style>
    <style:style style:name="T1519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519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19_3"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92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20" style:family="paragraph" style:parent-style-name="表中">
      <style:paragraph-properties fo:text-align="center" fo:line-height="0.706cm" fo:margin-left="0cm" fo:margin-right="0cm"/>
    </style:style>
    <style:style style:name="T152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21" style:family="paragraph" style:parent-style-name="表中">
      <style:paragraph-properties fo:text-align="center" fo:line-height="0.706cm" fo:margin-left="0cm" fo:margin-right="0cm"/>
    </style:style>
    <style:style style:name="T152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22" style:family="paragraph" style:parent-style-name="表中">
      <style:paragraph-properties fo:text-align="center" fo:line-height="0.706cm" fo:margin-left="0cm" fo:margin-right="0cm"/>
    </style:style>
    <style:style style:name="T152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23" style:family="paragraph" style:parent-style-name="表中">
      <style:paragraph-properties fo:text-align="center" fo:line-height="0.706cm" fo:margin-left="0cm" fo:margin-right="0cm"/>
    </style:style>
    <style:style style:name="T152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24" style:family="paragraph" style:parent-style-name="表中">
      <style:paragraph-properties fo:text-align="center" fo:line-height="0.706cm" fo:margin-left="0cm" fo:margin-right="0cm"/>
    </style:style>
    <style:style style:name="T152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25" style:family="paragraph" style:parent-style-name="表中">
      <style:paragraph-properties fo:text-align="center" fo:line-height="0.706cm" fo:margin-left="0cm" fo:margin-right="0cm"/>
    </style:style>
    <style:style style:name="T15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26" style:family="paragraph" style:parent-style-name="表中">
      <style:paragraph-properties fo:text-align="center" fo:line-height="0.706cm" fo:margin-left="0cm" fo:margin-right="0cm"/>
    </style:style>
    <style:style style:name="T15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3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27" style:family="paragraph" style:parent-style-name="表齊">
      <style:paragraph-properties fo:text-align="justify" fo:line-height="0.706cm" fo:margin-left="0.101cm" fo:margin-right="0.101cm"/>
    </style:style>
    <style:style style:name="T1527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527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3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28" style:family="paragraph" style:parent-style-name="表中">
      <style:paragraph-properties fo:text-align="center" fo:line-height="0.706cm" fo:margin-left="0cm" fo:margin-right="0cm"/>
    </style:style>
    <style:style style:name="T152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3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29" style:family="paragraph" style:parent-style-name="表中">
      <style:paragraph-properties fo:text-align="center" fo:line-height="0.706cm" fo:margin-left="0cm" fo:margin-right="0cm"/>
    </style:style>
    <style:style style:name="T152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2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52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3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30"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31"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3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33"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34" style:family="paragraph" style:parent-style-name="表">
      <style:paragraph-properties fo:text-align="justify" fo:line-height="0.706cm" fo:margin-left="0.101cm" fo:margin-right="0.101cm"/>
    </style:style>
    <style:style style:name="T1534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534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34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534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35"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53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35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536"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5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36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537"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3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39"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40"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41"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31" style:family="table-row">
      <style:table-row-properties style:min-row-height="1.402cm" style:use-optimal-row-height="false" fo:keep-together="always"/>
    </style:style>
    <style:style style:name="Cell93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4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3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4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3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44" style:family="paragraph" style:parent-style-name="表中">
      <style:paragraph-properties fo:text-align="center" fo:line-height="0.706cm" fo:margin-left="0cm" fo:margin-right="0cm"/>
    </style:style>
    <style:style style:name="T15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3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45" style:family="paragraph" style:parent-style-name="表齊">
      <style:paragraph-properties fo:text-align="justify" fo:line-height="0.706cm" fo:margin-left="0.101cm" fo:margin-right="0.101cm"/>
    </style:style>
    <style:style style:name="T1545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545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3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46" style:family="paragraph" style:parent-style-name="表中">
      <style:paragraph-properties fo:text-align="center" fo:line-height="0.706cm" fo:margin-left="0cm" fo:margin-right="0cm"/>
    </style:style>
    <style:style style:name="T15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3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47" style:family="paragraph" style:parent-style-name="表中">
      <style:paragraph-properties fo:text-align="center" fo:line-height="0.706cm" fo:margin-left="0cm" fo:margin-right="0cm"/>
    </style:style>
    <style:style style:name="T15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4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54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4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4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32" style:family="table-row">
      <style:table-row-properties style:min-row-height="1.561cm" style:use-optimal-row-height="false" fo:keep-together="always"/>
    </style:style>
    <style:style style:name="Cell94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4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4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5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4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51" style:family="paragraph" style:parent-style-name="表中">
      <style:paragraph-properties fo:text-align="center" fo:line-height="0.706cm" fo:margin-left="0cm" fo:margin-right="0cm"/>
    </style:style>
    <style:style style:name="T155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4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52" style:family="paragraph" style:parent-style-name="表齊">
      <style:paragraph-properties fo:text-align="justify" fo:line-height="0.706cm" fo:margin-left="0.101cm" fo:margin-right="0.101cm"/>
    </style:style>
    <style:style style:name="T1552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552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4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53" style:family="paragraph" style:parent-style-name="表中">
      <style:paragraph-properties fo:text-align="center" fo:line-height="0.706cm" fo:margin-left="0cm" fo:margin-right="0cm"/>
    </style:style>
    <style:style style:name="T15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4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54" style:family="paragraph" style:parent-style-name="表中">
      <style:paragraph-properties fo:text-align="center" fo:line-height="0.706cm" fo:margin-left="0cm" fo:margin-right="0cm"/>
    </style:style>
    <style:style style:name="T155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5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55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4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55"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33" style:family="table-row">
      <style:table-row-properties style:min-row-height="0.714cm" style:use-optimal-row-height="false" fo:keep-together="always"/>
    </style:style>
    <style:style style:name="Cell94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5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4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5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5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58" style:family="paragraph" style:parent-style-name="表中">
      <style:paragraph-properties fo:text-align="center" fo:line-height="0.706cm" fo:margin-left="0cm" fo:margin-right="0cm"/>
    </style:style>
    <style:style style:name="T15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5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59" style:family="paragraph" style:parent-style-name="表齊">
      <style:paragraph-properties fo:text-align="justify" fo:line-height="0.706cm" fo:margin-left="0.101cm" fo:margin-right="0.101cm"/>
    </style:style>
    <style:style style:name="T1559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559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5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60" style:family="paragraph" style:parent-style-name="表中">
      <style:paragraph-properties fo:text-align="center" fo:line-height="0.706cm" fo:margin-left="0cm" fo:margin-right="0cm"/>
    </style:style>
    <style:style style:name="T15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5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61" style:family="paragraph" style:parent-style-name="表中">
      <style:paragraph-properties fo:text-align="center" fo:line-height="0.706cm" fo:margin-left="0cm" fo:margin-right="0cm"/>
    </style:style>
    <style:style style:name="T15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6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56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5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62"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34" style:family="table-row">
      <style:table-row-properties style:min-row-height="1.085cm" style:use-optimal-row-height="false" fo:keep-together="always"/>
    </style:style>
    <style:style style:name="Cell95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6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5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6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5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65" style:family="paragraph" style:parent-style-name="表中">
      <style:paragraph-properties fo:text-align="center" fo:line-height="0.706cm" fo:margin-left="0cm" fo:margin-right="0cm"/>
    </style:style>
    <style:style style:name="T15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5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66" style:family="paragraph" style:parent-style-name="表齊">
      <style:paragraph-properties fo:text-align="justify" fo:line-height="0.706cm" fo:margin-left="0.101cm" fo:margin-right="0.101cm"/>
    </style:style>
    <style:style style:name="T1566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566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5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67" style:family="paragraph" style:parent-style-name="表中">
      <style:paragraph-properties fo:text-align="center" fo:line-height="0.706cm" fo:margin-left="0cm" fo:margin-right="0cm"/>
    </style:style>
    <style:style style:name="T15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6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68" style:family="paragraph" style:parent-style-name="表中">
      <style:paragraph-properties fo:text-align="center" fo:line-height="0.706cm" fo:margin-left="0cm" fo:margin-right="0cm"/>
    </style:style>
    <style:style style:name="T15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6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56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6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69"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35" style:family="table-row">
      <style:table-row-properties style:min-row-height="0.291cm" style:use-optimal-row-height="false" fo:keep-together="always"/>
    </style:style>
    <style:style style:name="Cell96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7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6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7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6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72" style:family="paragraph" style:parent-style-name="表中">
      <style:paragraph-properties fo:text-align="center" fo:line-height="0.706cm" fo:margin-left="0cm" fo:margin-right="0cm"/>
    </style:style>
    <style:style style:name="T157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6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73" style:family="paragraph" style:parent-style-name="表齊">
      <style:paragraph-properties fo:text-align="justify" fo:line-height="0.706cm" fo:margin-left="0.101cm" fo:margin-right="0.101cm"/>
    </style:style>
    <style:style style:name="T1573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573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6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74" style:family="paragraph" style:parent-style-name="表中">
      <style:paragraph-properties fo:text-align="center" fo:line-height="0.706cm" fo:margin-left="0cm" fo:margin-right="0cm"/>
    </style:style>
    <style:style style:name="T157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6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75" style:family="paragraph" style:parent-style-name="表中">
      <style:paragraph-properties fo:text-align="center" fo:line-height="0.706cm" fo:margin-left="0cm" fo:margin-right="0cm"/>
    </style:style>
    <style:style style:name="T157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7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57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6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76"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36" style:family="table-row">
      <style:table-row-properties style:min-row-height="0.318cm" style:use-optimal-row-height="false" fo:keep-together="always"/>
    </style:style>
    <style:style style:name="Cell96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7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7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78" style:family="paragraph" style:parent-style-name="表行小">
      <style:paragraph-properties fo:text-align="center" fo:line-height="0.529cm" fo:margin-left="0cm" fo:margin-right="0cm"/>
    </style:style>
    <style:style style:name="T157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79" style:family="paragraph" style:parent-style-name="表行小">
      <style:paragraph-properties fo:text-align="center" fo:line-height="0.529cm" fo:margin-left="0cm" fo:margin-right="0cm"/>
    </style:style>
    <style:style style:name="T157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80" style:family="paragraph" style:parent-style-name="表行小">
      <style:paragraph-properties fo:text-align="center" fo:line-height="0.529cm" fo:margin-left="0cm" fo:margin-right="0cm"/>
    </style:style>
    <style:style style:name="T158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81" style:family="paragraph" style:parent-style-name="表行小">
      <style:paragraph-properties fo:text-align="center" fo:line-height="0.529cm" fo:margin-left="0cm" fo:margin-right="0cm"/>
    </style:style>
    <style:style style:name="T158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7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82" style:family="paragraph" style:parent-style-name="表中">
      <style:paragraph-properties fo:text-align="center" fo:line-height="0.706cm" fo:margin-left="0cm" fo:margin-right="0cm"/>
    </style:style>
    <style:style style:name="T158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7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83" style:family="paragraph" style:parent-style-name="表齊">
      <style:paragraph-properties fo:text-align="justify" fo:line-height="0.706cm" fo:margin-left="0.101cm" fo:margin-right="0.101cm"/>
    </style:style>
    <style:style style:name="T1583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583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7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84" style:family="paragraph" style:parent-style-name="表中">
      <style:paragraph-properties fo:text-align="center" fo:line-height="0.706cm" fo:margin-left="0cm" fo:margin-right="0cm"/>
    </style:style>
    <style:style style:name="T15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7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85" style:family="paragraph" style:parent-style-name="表中">
      <style:paragraph-properties fo:text-align="center" fo:line-height="0.706cm" fo:margin-left="0cm" fo:margin-right="0cm"/>
    </style:style>
    <style:style style:name="T158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8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58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7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86" style:family="paragraph" style:parent-style-name="表">
      <style:paragraph-properties fo:text-align="justify" fo:line-height="0.706cm" fo:margin-left="0.101cm" fo:margin-right="0.101cm"/>
    </style:style>
    <style:style style:name="T15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86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137" style:family="table-row">
      <style:table-row-properties style:min-row-height="0.37cm" style:use-optimal-row-height="false" fo:keep-together="always"/>
    </style:style>
    <style:style style:name="Cell97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8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7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8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7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89" style:family="paragraph" style:parent-style-name="表中">
      <style:paragraph-properties fo:text-align="center" fo:line-height="0.706cm" fo:margin-left="0cm" fo:margin-right="0cm"/>
    </style:style>
    <style:style style:name="T15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7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90" style:family="paragraph" style:parent-style-name="表齊">
      <style:paragraph-properties fo:text-align="justify" fo:line-height="0.706cm" fo:margin-left="0.101cm" fo:margin-right="0.101cm"/>
    </style:style>
    <style:style style:name="T1590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590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8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91" style:family="paragraph" style:parent-style-name="表中">
      <style:paragraph-properties fo:text-align="center" fo:line-height="0.706cm" fo:margin-left="0cm" fo:margin-right="0cm"/>
    </style:style>
    <style:style style:name="T15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8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92" style:family="paragraph" style:parent-style-name="表中">
      <style:paragraph-properties fo:text-align="center" fo:line-height="0.706cm" fo:margin-left="0cm" fo:margin-right="0cm"/>
    </style:style>
    <style:style style:name="T159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59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59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8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593"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38" style:family="table-row">
      <style:table-row-properties style:min-row-height="1.455cm" style:use-optimal-row-height="false" fo:keep-together="always"/>
    </style:style>
    <style:style style:name="Cell98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9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8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595" style:family="paragraph" style:parent-style-name="表行小">
      <style:paragraph-properties fo:text-align="center" fo:line-height="0.529cm" fo:margin-left="0cm" fo:margin-right="0cm"/>
    </style:style>
    <style:style style:name="T159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96" style:family="paragraph" style:parent-style-name="表行小">
      <style:paragraph-properties fo:text-align="center" fo:line-height="0.529cm" fo:margin-left="0cm" fo:margin-right="0cm"/>
    </style:style>
    <style:style style:name="T159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97" style:family="paragraph" style:parent-style-name="表行小">
      <style:paragraph-properties fo:text-align="center" fo:line-height="0.529cm" fo:margin-left="0cm" fo:margin-right="0cm"/>
    </style:style>
    <style:style style:name="T159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98" style:family="paragraph" style:parent-style-name="表行小">
      <style:paragraph-properties fo:text-align="center" fo:line-height="0.529cm" fo:margin-left="0cm" fo:margin-right="0cm"/>
    </style:style>
    <style:style style:name="T15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599" style:family="paragraph" style:parent-style-name="表行小">
      <style:paragraph-properties fo:text-align="center" fo:line-height="0.529cm" fo:margin-left="0cm" fo:margin-right="0cm"/>
    </style:style>
    <style:style style:name="T15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00" style:family="paragraph" style:parent-style-name="表行小">
      <style:paragraph-properties fo:text-align="center" fo:line-height="0.529cm" fo:margin-left="0cm" fo:margin-right="0cm"/>
    </style:style>
    <style:style style:name="T16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8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01" style:family="paragraph" style:parent-style-name="表中">
      <style:paragraph-properties fo:text-align="center" fo:line-height="0.706cm" fo:margin-left="0cm" fo:margin-right="0cm"/>
    </style:style>
    <style:style style:name="T160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8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02" style:family="paragraph" style:parent-style-name="表齊">
      <style:paragraph-properties fo:text-align="justify" fo:line-height="0.706cm" fo:margin-left="0.101cm" fo:margin-right="0.101cm"/>
    </style:style>
    <style:style style:name="T1602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602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8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03" style:family="paragraph" style:parent-style-name="表中">
      <style:paragraph-properties fo:text-align="center" fo:line-height="0.706cm" fo:margin-left="0cm" fo:margin-right="0cm"/>
    </style:style>
    <style:style style:name="T16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8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04" style:family="paragraph" style:parent-style-name="表中">
      <style:paragraph-properties fo:text-align="center" fo:line-height="0.706cm" fo:margin-left="0cm" fo:margin-right="0cm"/>
    </style:style>
    <style:style style:name="T160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0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60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8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05" style:family="paragraph" style:parent-style-name="表">
      <style:paragraph-properties fo:text-align="justify" fo:line-height="0.706cm" fo:margin-left="0.101cm" fo:margin-right="0.101cm"/>
    </style:style>
    <style:style style:name="T1605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05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05_3"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05_4"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05_5"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139" style:family="table-row">
      <style:table-row-properties style:min-row-height="0.979cm" style:use-optimal-row-height="false" fo:keep-together="always"/>
    </style:style>
    <style:style style:name="Cell99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0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9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07"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9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08" style:family="paragraph" style:parent-style-name="表中">
      <style:paragraph-properties fo:text-align="center" fo:line-height="0.706cm" fo:margin-left="0cm" fo:margin-right="0cm"/>
    </style:style>
    <style:style style:name="T160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9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09" style:family="paragraph" style:parent-style-name="表齊">
      <style:paragraph-properties fo:text-align="justify" fo:line-height="0.706cm" fo:margin-left="0.101cm" fo:margin-right="0.101cm"/>
    </style:style>
    <style:style style:name="T1609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609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99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10" style:family="paragraph" style:parent-style-name="表中">
      <style:paragraph-properties fo:text-align="center" fo:line-height="0.706cm" fo:margin-left="0cm" fo:margin-right="0cm"/>
    </style:style>
    <style:style style:name="T16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9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11" style:family="paragraph" style:parent-style-name="表中">
      <style:paragraph-properties fo:text-align="center" fo:line-height="0.706cm" fo:margin-left="0cm" fo:margin-right="0cm"/>
    </style:style>
    <style:style style:name="T161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1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61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9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12" style:family="paragraph" style:parent-style-name="表">
      <style:paragraph-properties fo:text-align="justify" fo:line-height="0.706cm" fo:margin-left="0.101cm" fo:margin-right="0.101cm"/>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140" style:family="table-row">
      <style:table-row-properties style:min-row-height="0.688cm" style:use-optimal-row-height="false" fo:keep-together="always"/>
    </style:style>
    <style:style style:name="Cell99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1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9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14" style:family="paragraph" style:parent-style-name="表行小">
      <style:paragraph-properties fo:text-align="center" fo:line-height="0.529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99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15" style:family="paragraph" style:parent-style-name="表中">
      <style:paragraph-properties fo:text-align="center" fo:line-height="0.706cm" fo:margin-left="0cm" fo:margin-right="0cm"/>
    </style:style>
    <style:style style:name="T161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0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16" style:family="paragraph" style:parent-style-name="表齊">
      <style:paragraph-properties fo:text-align="justify" fo:line-height="0.706cm" fo:margin-left="0.101cm" fo:margin-right="0.101cm"/>
    </style:style>
    <style:style style:name="T1616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616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0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17" style:family="paragraph" style:parent-style-name="表中">
      <style:paragraph-properties fo:text-align="center" fo:line-height="0.706cm" fo:margin-left="0cm" fo:margin-right="0cm"/>
    </style:style>
    <style:style style:name="T16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0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18" style:family="paragraph" style:parent-style-name="表中">
      <style:paragraph-properties fo:text-align="center" fo:line-height="0.706cm" fo:margin-left="0cm" fo:margin-right="0cm"/>
    </style:style>
    <style:style style:name="T161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1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61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0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19" style:family="paragraph" style:parent-style-name="表">
      <style:paragraph-properties fo:text-align="justify" fo:line-height="0.706cm" fo:margin-left="0.101cm" fo:margin-right="0.101cm"/>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141" style:family="table-row">
      <style:table-row-properties style:min-row-height="0.979cm" style:use-optimal-row-height="false" fo:keep-together="always"/>
    </style:style>
    <style:style style:name="Cell100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20" style:family="paragraph" style:parent-style-name="表中">
      <style:paragraph-properties fo:text-align="center" fo:line-height="0.706cm" fo:margin-left="0cm" fo:margin-right="0cm"/>
    </style:style>
    <style:style style:name="T162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2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22" style:family="paragraph" style:parent-style-name="表中">
      <style:paragraph-properties fo:text-align="center" fo:line-height="0.706cm" fo:margin-left="0cm" fo:margin-right="0cm"/>
    </style:style>
    <style:style style:name="T162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23" style:family="paragraph" style:parent-style-name="表中">
      <style:paragraph-properties fo:text-align="center" fo:line-height="0.706cm" fo:margin-left="0cm" fo:margin-right="0cm"/>
    </style:style>
    <style:style style:name="T1623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623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23_3"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100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24" style:family="paragraph" style:parent-style-name="表中">
      <style:paragraph-properties fo:text-align="center" fo:line-height="0.706cm" fo:margin-left="0cm" fo:margin-right="0cm"/>
    </style:style>
    <style:style style:name="T162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25" style:family="paragraph" style:parent-style-name="表中">
      <style:paragraph-properties fo:text-align="center" fo:line-height="0.706cm" fo:margin-left="0cm" fo:margin-right="0cm"/>
    </style:style>
    <style:style style:name="T16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26" style:family="paragraph" style:parent-style-name="表中">
      <style:paragraph-properties fo:text-align="center" fo:line-height="0.706cm" fo:margin-left="0cm" fo:margin-right="0cm"/>
    </style:style>
    <style:style style:name="T16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27" style:family="paragraph" style:parent-style-name="表中">
      <style:paragraph-properties fo:text-align="center" fo:line-height="0.706cm" fo:margin-left="0cm" fo:margin-right="0cm"/>
    </style:style>
    <style:style style:name="T16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28" style:family="paragraph" style:parent-style-name="表中">
      <style:paragraph-properties fo:text-align="center" fo:line-height="0.706cm" fo:margin-left="0cm" fo:margin-right="0cm"/>
    </style:style>
    <style:style style:name="T162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29" style:family="paragraph" style:parent-style-name="表中">
      <style:paragraph-properties fo:text-align="center" fo:line-height="0.706cm" fo:margin-left="0cm" fo:margin-right="0cm"/>
    </style:style>
    <style:style style:name="T162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0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30" style:family="paragraph" style:parent-style-name="表中">
      <style:paragraph-properties fo:text-align="center" fo:line-height="0.706cm" fo:margin-left="0cm" fo:margin-right="0cm"/>
    </style:style>
    <style:style style:name="T163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0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31" style:family="paragraph" style:parent-style-name="表齊">
      <style:paragraph-properties fo:text-align="justify" fo:line-height="0.706cm" fo:margin-left="0.101cm" fo:margin-right="0.101cm"/>
    </style:style>
    <style:style style:name="T1631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631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0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32" style:family="paragraph" style:parent-style-name="表中">
      <style:paragraph-properties fo:text-align="center" fo:line-height="0.706cm" fo:margin-left="0cm" fo:margin-right="0cm"/>
    </style:style>
    <style:style style:name="T163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0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33" style:family="paragraph" style:parent-style-name="表中">
      <style:paragraph-properties fo:text-align="center" fo:line-height="0.706cm" fo:margin-left="0cm" fo:margin-right="0cm"/>
    </style:style>
    <style:style style:name="T16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3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63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34"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42" style:family="table-row">
      <style:table-row-properties style:min-row-height="0.423cm" style:use-optimal-row-height="false" fo:keep-together="always"/>
    </style:style>
    <style:style style:name="Cell101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3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1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3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37" style:family="paragraph" style:parent-style-name="表中">
      <style:paragraph-properties fo:text-align="center" fo:line-height="0.706cm" fo:margin-left="0cm" fo:margin-right="0cm"/>
    </style:style>
    <style:style style:name="T163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1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38" style:family="paragraph" style:parent-style-name="表齊">
      <style:paragraph-properties fo:text-align="justify" fo:line-height="0.706cm" fo:margin-left="0.101cm" fo:margin-right="0.101cm"/>
    </style:style>
    <style:style style:name="T1638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638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1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39" style:family="paragraph" style:parent-style-name="表中">
      <style:paragraph-properties fo:text-align="center" fo:line-height="0.706cm" fo:margin-left="0cm" fo:margin-right="0cm"/>
    </style:style>
    <style:style style:name="T163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1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40" style:family="paragraph" style:parent-style-name="表中">
      <style:paragraph-properties fo:text-align="center" fo:line-height="0.706cm" fo:margin-left="0cm" fo:margin-right="0cm"/>
    </style:style>
    <style:style style:name="T16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4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64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41"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43" style:family="table-row">
      <style:table-row-properties style:min-row-height="2.365cm" style:use-optimal-row-height="false" fo:keep-together="always"/>
    </style:style>
    <style:style style:name="Cell101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4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1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4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2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44" style:family="paragraph" style:parent-style-name="表中">
      <style:paragraph-properties fo:text-align="center" fo:line-height="0.706cm" fo:margin-left="0cm" fo:margin-right="0cm"/>
    </style:style>
    <style:style style:name="T16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45" style:family="paragraph" style:parent-style-name="表齊">
      <style:paragraph-properties fo:text-align="justify" fo:line-height="0.706cm" fo:margin-left="0.101cm" fo:margin-right="0.101cm"/>
    </style:style>
    <style:style style:name="T1645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645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2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46" style:family="paragraph" style:parent-style-name="表中">
      <style:paragraph-properties fo:text-align="center" fo:line-height="0.706cm" fo:margin-left="0cm" fo:margin-right="0cm"/>
    </style:style>
    <style:style style:name="T16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2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47" style:family="paragraph" style:parent-style-name="表中">
      <style:paragraph-properties fo:text-align="center" fo:line-height="0.706cm" fo:margin-left="0cm" fo:margin-right="0cm"/>
    </style:style>
    <style:style style:name="T16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4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64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2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4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44" style:family="table-row">
      <style:table-row-properties style:min-row-height="0.397cm" style:use-optimal-row-height="false" fo:keep-together="always"/>
    </style:style>
    <style:style style:name="Cell102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49" style:family="paragraph" style:parent-style-name="表中">
      <style:paragraph-properties fo:text-align="center" fo:break-before="page" fo:line-height="0.706cm" fo:margin-left="0cm" fo:margin-right="0cm"/>
    </style:style>
    <style:style style:name="T164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5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5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52" style:family="paragraph" style:parent-style-name="表中">
      <style:paragraph-properties fo:text-align="center" fo:line-height="0.706cm" fo:margin-left="0cm" fo:margin-right="0cm"/>
    </style:style>
    <style:style style:name="T165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53" style:family="paragraph" style:parent-style-name="表中">
      <style:paragraph-properties fo:text-align="center" fo:line-height="0.706cm" fo:margin-left="0cm" fo:margin-right="0cm"/>
    </style:style>
    <style:style style:name="T1653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653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53_3"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102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54" style:family="paragraph" style:parent-style-name="表中">
      <style:paragraph-properties fo:text-align="center" fo:line-height="0.706cm" fo:margin-left="0cm" fo:margin-right="0cm"/>
    </style:style>
    <style:style style:name="T165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55" style:family="paragraph" style:parent-style-name="表中">
      <style:paragraph-properties fo:text-align="center" fo:line-height="0.706cm" fo:margin-left="0cm" fo:margin-right="0cm"/>
    </style:style>
    <style:style style:name="T165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56" style:family="paragraph" style:parent-style-name="表中">
      <style:paragraph-properties fo:text-align="center" fo:line-height="0.706cm" fo:margin-left="0cm" fo:margin-right="0cm"/>
    </style:style>
    <style:style style:name="T16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57" style:family="paragraph" style:parent-style-name="表中">
      <style:paragraph-properties fo:text-align="center" fo:line-height="0.706cm" fo:margin-left="0cm" fo:margin-right="0cm"/>
    </style:style>
    <style:style style:name="T16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58" style:family="paragraph" style:parent-style-name="表中">
      <style:paragraph-properties fo:text-align="center" fo:line-height="0.706cm" fo:margin-left="0cm" fo:margin-right="0cm"/>
    </style:style>
    <style:style style:name="T16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59" style:family="paragraph" style:parent-style-name="表中">
      <style:paragraph-properties fo:text-align="center" fo:line-height="0.706cm" fo:margin-left="0cm" fo:margin-right="0cm"/>
    </style:style>
    <style:style style:name="T165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2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60" style:family="paragraph" style:parent-style-name="表中">
      <style:paragraph-properties fo:text-align="center" fo:line-height="0.67cm" fo:margin-left="0cm" fo:margin-right="0cm"/>
    </style:style>
    <style:style style:name="T16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2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61" style:family="paragraph" style:parent-style-name="表齊">
      <style:paragraph-properties fo:text-align="justify" fo:line-height="0.67cm" fo:margin-left="0.101cm" fo:margin-right="0.101cm"/>
    </style:style>
    <style:style style:name="T1661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661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62" style:family="paragraph" style:parent-style-name="表中">
      <style:paragraph-properties fo:text-align="center" fo:line-height="0.67cm" fo:margin-left="0cm" fo:margin-right="0cm"/>
    </style:style>
    <style:style style:name="T16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3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63" style:family="paragraph" style:parent-style-name="表中">
      <style:paragraph-properties fo:text-align="center" fo:line-height="0.67cm" fo:margin-left="0cm" fo:margin-right="0cm"/>
    </style:style>
    <style:style style:name="T16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6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66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3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64"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45" style:family="table-row">
      <style:table-row-properties style:min-row-height="0.344cm" style:use-optimal-row-height="false" fo:keep-together="always"/>
    </style:style>
    <style:style style:name="Cell103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6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3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6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3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67" style:family="paragraph" style:parent-style-name="表中">
      <style:paragraph-properties fo:text-align="center" fo:line-height="0.67cm" fo:margin-left="0cm" fo:margin-right="0cm"/>
    </style:style>
    <style:style style:name="T166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3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68" style:family="paragraph" style:parent-style-name="表齊">
      <style:paragraph-properties fo:text-align="justify" fo:line-height="0.67cm" fo:margin-left="0.101cm" fo:margin-right="0.101cm"/>
    </style:style>
    <style:style style:name="T1668_1" style:family="text">
      <style:text-properties fo:letter-spacing="-0.025cm" style:font-name="標楷體" fo:font-size="13pt" style:font-name-asian="標楷體" style:font-size-asian="13pt" fo:language="en" fo:language-asian="zh" fo:language-complex="ar" fo:country="US" fo:country-asian="TW" fo:country-complex="SA" style:letter-kerning="true"/>
    </style:style>
    <style:style style:name="T1668_2" style:family="text">
      <style:text-properties fo:letter-spacing="-0.025cm" style:font-name="全真楷書" fo:font-size="13pt" style:font-name-asian="全真楷書" style:font-size-asian="13pt" fo:language="en" fo:language-asian="zh" fo:language-complex="ar" fo:country="US" fo:country-asian="TW" fo:country-complex="SA" style:letter-kerning="true"/>
    </style:style>
    <style:style style:name="T1668_3" style:family="text">
      <style:text-properties fo:letter-spacing="-0.025cm" style:font-name="標楷體" fo:font-size="13pt" style:font-name-asian="標楷體" style:font-size-asian="13pt" fo:language="en" fo:language-asian="zh" fo:language-complex="ar" fo:country="US" fo:country-asian="TW" fo:country-complex="SA" style:letter-kerning="true"/>
    </style:style>
    <style:style style:name="T1668_4" style:family="text">
      <style:text-properties fo:letter-spacing="-0.025cm" style:font-name="全真楷書" fo:font-size="13pt" style:font-name-asian="全真楷書" style:font-size-asian="13pt" fo:language="en" fo:language-asian="zh" fo:language-complex="ar" fo:country="US" fo:country-asian="TW" fo:country-complex="SA" style:letter-kerning="true"/>
    </style:style>
    <style:style style:name="Cell103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69" style:family="paragraph" style:parent-style-name="表中">
      <style:paragraph-properties fo:text-align="center" fo:line-height="0.67cm" fo:margin-left="0cm" fo:margin-right="0cm"/>
    </style:style>
    <style:style style:name="T16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3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70" style:family="paragraph" style:parent-style-name="表中">
      <style:paragraph-properties fo:text-align="center" fo:line-height="0.67cm" fo:margin-left="0cm" fo:margin-right="0cm"/>
    </style:style>
    <style:style style:name="T167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7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67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3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71"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46" style:family="table-row">
      <style:table-row-properties style:min-row-height="0.344cm" style:use-optimal-row-height="false" fo:keep-together="always"/>
    </style:style>
    <style:style style:name="Cell103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7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4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7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74" style:family="paragraph" style:parent-style-name="表中">
      <style:paragraph-properties fo:text-align="center" fo:line-height="0.67cm" fo:margin-left="0cm" fo:margin-right="0cm"/>
    </style:style>
    <style:style style:name="T167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4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75" style:family="paragraph" style:parent-style-name="表齊">
      <style:paragraph-properties fo:text-align="justify" fo:line-height="0.67cm" fo:margin-left="0.101cm" fo:margin-right="0.101cm"/>
    </style:style>
    <style:style style:name="T1675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675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4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76" style:family="paragraph" style:parent-style-name="表中">
      <style:paragraph-properties fo:text-align="center" fo:line-height="0.67cm" fo:margin-left="0cm" fo:margin-right="0cm"/>
    </style:style>
    <style:style style:name="T167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4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77" style:family="paragraph" style:parent-style-name="表中">
      <style:paragraph-properties fo:text-align="center" fo:line-height="0.67cm" fo:margin-left="0cm" fo:margin-right="0cm"/>
    </style:style>
    <style:style style:name="T167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7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67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4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7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47" style:family="table-row">
      <style:table-row-properties style:min-row-height="1.662cm" style:use-optimal-row-height="false" fo:keep-together="always"/>
    </style:style>
    <style:style style:name="Cell104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7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4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680" style:family="paragraph" style:parent-style-name="表中">
      <style:paragraph-properties fo:text-align="center" fo:line-height="0.706cm" fo:margin-left="0cm" fo:margin-right="0cm"/>
    </style:style>
    <style:style style:name="T168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8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82" style:family="paragraph" style:parent-style-name="表中">
      <style:paragraph-properties fo:text-align="center" fo:line-height="0.706cm" fo:margin-left="0cm" fo:margin-right="0cm"/>
    </style:style>
    <style:style style:name="T168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8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84" style:family="paragraph" style:parent-style-name="表中">
      <style:paragraph-properties fo:text-align="center" fo:line-height="0.706cm" fo:margin-left="0cm" fo:margin-right="0cm"/>
    </style:style>
    <style:style style:name="T16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8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86" style:family="paragraph" style:parent-style-name="表中">
      <style:paragraph-properties fo:text-align="center" fo:line-height="0.706cm" fo:margin-left="0cm" fo:margin-right="0cm"/>
    </style:style>
    <style:style style:name="T168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8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88" style:family="paragraph" style:parent-style-name="表中">
      <style:paragraph-properties fo:text-align="center" fo:line-height="0.706cm" fo:margin-left="0cm" fo:margin-right="0cm"/>
    </style:style>
    <style:style style:name="T168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8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90" style:family="paragraph" style:parent-style-name="表中">
      <style:paragraph-properties fo:text-align="center" fo:line-height="0.706cm" fo:margin-left="0cm" fo:margin-right="0cm"/>
    </style:style>
    <style:style style:name="T169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4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91" style:family="paragraph" style:parent-style-name="表中">
      <style:paragraph-properties fo:text-align="center" fo:line-height="0.706cm" fo:margin-left="0cm" fo:margin-right="0cm"/>
    </style:style>
    <style:style style:name="T16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92" style:family="paragraph" style:parent-style-name="表齊">
      <style:paragraph-properties fo:text-align="justify" fo:line-height="0.706cm" fo:margin-left="0.101cm" fo:margin-right="0.101cm"/>
    </style:style>
    <style:style style:name="T1692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692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5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93" style:family="paragraph" style:parent-style-name="表中">
      <style:paragraph-properties fo:text-align="center" fo:line-height="0.706cm" fo:margin-left="0cm" fo:margin-right="0cm"/>
    </style:style>
    <style:style style:name="T169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5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94" style:family="paragraph" style:parent-style-name="表中">
      <style:paragraph-properties fo:text-align="center" fo:line-height="0.706cm" fo:margin-left="0cm" fo:margin-right="0cm"/>
    </style:style>
    <style:style style:name="T169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69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5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95"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69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5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9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5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95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696"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1696_1" style:family="text">
      <style:text-properties fo:letter-spacing="-0.025cm" style:font-name="標楷體" fo:font-size="13pt" style:font-name-asian="標楷體" style:font-size-asian="13pt" fo:language="en" fo:language-asian="zh" fo:language-complex="ar" fo:country="US" fo:country-asian="TW" fo:country-complex="SA" style:letter-kerning="true"/>
    </style:style>
    <style:style style:name="P1697"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1697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698"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6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8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9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8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98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8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98_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8_8"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98_9"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8_10"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98_1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8_1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98_1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8_1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69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6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9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69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699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700"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70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00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0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00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701"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70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01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0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02"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170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Row148" style:family="table-row">
      <style:table-row-properties style:min-row-height="2.207cm" style:use-optimal-row-height="false" fo:keep-together="always"/>
    </style:style>
    <style:style style:name="Cell105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0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5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0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5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05" style:family="paragraph" style:parent-style-name="表中">
      <style:paragraph-properties fo:text-align="center" fo:line-height="0.706cm" fo:margin-left="0cm" fo:margin-right="0cm"/>
    </style:style>
    <style:style style:name="T17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5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06" style:family="paragraph" style:parent-style-name="表齊">
      <style:paragraph-properties fo:text-align="justify" fo:line-height="0.706cm" fo:margin-left="0.101cm" fo:margin-right="0.101cm"/>
    </style:style>
    <style:style style:name="T1706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706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5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07" style:family="paragraph" style:parent-style-name="表中">
      <style:paragraph-properties fo:text-align="center" fo:line-height="0.706cm" fo:margin-left="0cm" fo:margin-right="0cm"/>
    </style:style>
    <style:style style:name="T170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5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08" style:family="paragraph" style:parent-style-name="表中">
      <style:paragraph-properties fo:text-align="center" fo:line-height="0.706cm" fo:margin-left="0cm" fo:margin-right="0cm"/>
    </style:style>
    <style:style style:name="T170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0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0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5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09" style:family="paragraph" style:parent-style-name="表一">
      <style:paragraph-properties fo:text-align="justify" fo:text-indent="-0.801cm" fo:line-height="0.635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49" style:family="table-row">
      <style:table-row-properties style:min-row-height="2.214cm" style:use-optimal-row-height="false" fo:keep-together="always"/>
    </style:style>
    <style:style style:name="Cell106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1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6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1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6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12" style:family="paragraph" style:parent-style-name="表中">
      <style:paragraph-properties fo:text-align="center" fo:line-height="0.706cm" fo:margin-left="0cm" fo:margin-right="0cm"/>
    </style:style>
    <style:style style:name="T17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6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13" style:family="paragraph" style:parent-style-name="表齊">
      <style:paragraph-properties fo:text-align="justify" fo:line-height="0.706cm" fo:margin-left="0.101cm" fo:margin-right="0.101cm"/>
    </style:style>
    <style:style style:name="T1713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713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6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14" style:family="paragraph" style:parent-style-name="表中">
      <style:paragraph-properties fo:text-align="center" fo:line-height="0.706cm" fo:margin-left="0cm" fo:margin-right="0cm"/>
    </style:style>
    <style:style style:name="T171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6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15" style:family="paragraph" style:parent-style-name="表中">
      <style:paragraph-properties fo:text-align="center" fo:line-height="0.706cm" fo:margin-left="0cm" fo:margin-right="0cm"/>
    </style:style>
    <style:style style:name="T171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1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1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6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16" style:family="paragraph" style:parent-style-name="表一">
      <style:paragraph-properties fo:text-align="justify" fo:text-indent="-0.801cm" fo:line-height="0.635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50" style:family="table-row">
      <style:table-row-properties style:min-row-height="1.471cm" style:use-optimal-row-height="false" fo:keep-together="always"/>
    </style:style>
    <style:style style:name="Cell106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1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6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1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6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19" style:family="paragraph" style:parent-style-name="表中">
      <style:paragraph-properties fo:text-align="center" fo:line-height="0.706cm" fo:margin-left="0cm" fo:margin-right="0cm"/>
    </style:style>
    <style:style style:name="T171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7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20" style:family="paragraph" style:parent-style-name="表齊">
      <style:paragraph-properties fo:text-align="justify" fo:line-height="0.706cm" fo:margin-left="0.101cm" fo:margin-right="0.101cm"/>
    </style:style>
    <style:style style:name="T1720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720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7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21" style:family="paragraph" style:parent-style-name="表中">
      <style:paragraph-properties fo:text-align="center" fo:line-height="0.706cm" fo:margin-left="0cm" fo:margin-right="0cm"/>
    </style:style>
    <style:style style:name="T172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7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22" style:family="paragraph" style:parent-style-name="表中">
      <style:paragraph-properties fo:text-align="center" fo:line-height="0.706cm" fo:margin-left="0cm" fo:margin-right="0cm"/>
    </style:style>
    <style:style style:name="T172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2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2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7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23" style:family="paragraph" style:parent-style-name="表一">
      <style:paragraph-properties fo:text-align="justify" fo:text-indent="-0.801cm" fo:line-height="0.635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51" style:family="table-row">
      <style:table-row-properties style:min-row-height="2.203cm" style:use-optimal-row-height="false" fo:keep-together="always"/>
    </style:style>
    <style:style style:name="Cell107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2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7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2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7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26" style:family="paragraph" style:parent-style-name="表中">
      <style:paragraph-properties fo:text-align="center" fo:line-height="0.706cm" fo:margin-left="0cm" fo:margin-right="0cm"/>
    </style:style>
    <style:style style:name="T17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7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27" style:family="paragraph" style:parent-style-name="表齊">
      <style:paragraph-properties fo:text-align="justify" fo:line-height="0.706cm" fo:margin-left="0.101cm" fo:margin-right="0.101cm"/>
    </style:style>
    <style:style style:name="T1727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727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7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28" style:family="paragraph" style:parent-style-name="表中">
      <style:paragraph-properties fo:text-align="center" fo:line-height="0.706cm" fo:margin-left="0cm" fo:margin-right="0cm"/>
    </style:style>
    <style:style style:name="T172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7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29" style:family="paragraph" style:parent-style-name="表中">
      <style:paragraph-properties fo:text-align="center" fo:line-height="0.706cm" fo:margin-left="0cm" fo:margin-right="0cm"/>
    </style:style>
    <style:style style:name="T172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2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2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8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30" style:family="paragraph" style:parent-style-name="表一">
      <style:paragraph-properties fo:text-align="justify" fo:text-indent="-0.801cm" fo:line-height="0.635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52" style:family="table-row">
      <style:table-row-properties style:min-row-height="2.205cm" style:use-optimal-row-height="false" fo:keep-together="always"/>
    </style:style>
    <style:style style:name="Cell108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3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8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3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8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33" style:family="paragraph" style:parent-style-name="表中">
      <style:paragraph-properties fo:text-align="center" fo:line-height="0.706cm" fo:margin-left="0cm" fo:margin-right="0cm"/>
    </style:style>
    <style:style style:name="T17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8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34" style:family="paragraph" style:parent-style-name="表齊">
      <style:paragraph-properties fo:text-align="justify" fo:line-height="0.706cm" fo:margin-left="0.101cm" fo:margin-right="0.101cm"/>
    </style:style>
    <style:style style:name="T1734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734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8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35" style:family="paragraph" style:parent-style-name="表中">
      <style:paragraph-properties fo:text-align="center" fo:line-height="0.706cm" fo:margin-left="0cm" fo:margin-right="0cm"/>
    </style:style>
    <style:style style:name="T173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8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36" style:family="paragraph" style:parent-style-name="表中">
      <style:paragraph-properties fo:text-align="center" fo:line-height="0.706cm" fo:margin-left="0cm" fo:margin-right="0cm"/>
    </style:style>
    <style:style style:name="T173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3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3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8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37" style:family="paragraph" style:parent-style-name="表一">
      <style:paragraph-properties fo:text-align="justify" fo:text-indent="-0.801cm" fo:line-height="0.635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53" style:family="table-row">
      <style:table-row-properties style:min-row-height="1.485cm" style:use-optimal-row-height="false" fo:keep-together="always"/>
    </style:style>
    <style:style style:name="Cell108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3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8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3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9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40" style:family="paragraph" style:parent-style-name="表中">
      <style:paragraph-properties fo:text-align="center" fo:line-height="0.706cm" fo:margin-left="0cm" fo:margin-right="0cm"/>
    </style:style>
    <style:style style:name="T17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9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41" style:family="paragraph" style:parent-style-name="表齊">
      <style:paragraph-properties fo:text-align="justify" fo:line-height="0.706cm" fo:margin-left="0.101cm" fo:margin-right="0.101cm"/>
    </style:style>
    <style:style style:name="T1741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741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9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42" style:family="paragraph" style:parent-style-name="表中">
      <style:paragraph-properties fo:text-align="center" fo:line-height="0.706cm" fo:margin-left="0cm" fo:margin-right="0cm"/>
    </style:style>
    <style:style style:name="T174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9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43" style:family="paragraph" style:parent-style-name="表中">
      <style:paragraph-properties fo:text-align="center" fo:line-height="0.706cm" fo:margin-left="0cm" fo:margin-right="0cm"/>
    </style:style>
    <style:style style:name="T174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4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4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9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44" style:family="paragraph" style:parent-style-name="表一">
      <style:paragraph-properties fo:text-align="justify" fo:text-indent="-0.801cm" fo:line-height="0.635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54" style:family="table-row">
      <style:table-row-properties style:min-row-height="3.482cm" style:use-optimal-row-height="false" fo:keep-together="always"/>
    </style:style>
    <style:style style:name="Cell109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4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9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4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9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47" style:family="paragraph" style:parent-style-name="表中">
      <style:paragraph-properties fo:text-align="center" fo:line-height="0.706cm" fo:margin-left="0cm" fo:margin-right="0cm"/>
    </style:style>
    <style:style style:name="T17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09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48" style:family="paragraph" style:parent-style-name="表齊">
      <style:paragraph-properties fo:text-align="justify" fo:line-height="0.706cm" fo:margin-left="0.101cm" fo:margin-right="0.101cm"/>
    </style:style>
    <style:style style:name="T1748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748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09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49" style:family="paragraph" style:parent-style-name="表中">
      <style:paragraph-properties fo:text-align="center" fo:line-height="0.706cm" fo:margin-left="0cm" fo:margin-right="0cm"/>
    </style:style>
    <style:style style:name="T174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0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50" style:family="paragraph" style:parent-style-name="表中">
      <style:paragraph-properties fo:text-align="center" fo:line-height="0.706cm" fo:margin-left="0cm" fo:margin-right="0cm"/>
    </style:style>
    <style:style style:name="T175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5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5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0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51" style:family="paragraph" style:parent-style-name="表一">
      <style:paragraph-properties fo:text-align="justify" fo:text-indent="-0.801cm" fo:line-height="0.635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55" style:family="table-row">
      <style:table-row-properties style:min-row-height="2.856cm" style:use-optimal-row-height="false" fo:keep-together="always"/>
    </style:style>
    <style:style style:name="Cell110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52" style:family="paragraph" style:parent-style-name="表中">
      <style:paragraph-properties fo:text-align="center" fo:break-before="page" fo:line-height="0.706cm" fo:margin-left="0cm" fo:margin-right="0cm"/>
    </style:style>
    <style:style style:name="P1753" style:family="paragraph" style:parent-style-name="表中">
      <style:paragraph-properties fo:text-align="center" fo:break-before="page" fo:line-height="0.706cm" fo:margin-left="0cm" fo:margin-right="0cm"/>
    </style:style>
    <style:style style:name="T17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5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5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56" style:family="paragraph" style:parent-style-name="表中">
      <style:paragraph-properties fo:text-align="center" fo:line-height="0.706cm" fo:margin-left="0cm" fo:margin-right="0cm"/>
    </style:style>
    <style:style style:name="T17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57" style:family="paragraph" style:parent-style-name="表中">
      <style:paragraph-properties fo:text-align="center" fo:line-height="0.706cm" fo:margin-left="0cm" fo:margin-right="0cm"/>
    </style:style>
    <style:style style:name="T1757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757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57_3"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110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58" style:family="paragraph" style:parent-style-name="表中">
      <style:paragraph-properties fo:text-align="center" fo:line-height="0.706cm" fo:margin-left="0cm" fo:margin-right="0cm"/>
    </style:style>
    <style:style style:name="T17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5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60" style:family="paragraph" style:parent-style-name="表中">
      <style:paragraph-properties fo:text-align="center" fo:line-height="0.706cm" fo:margin-left="0cm" fo:margin-right="0cm"/>
    </style:style>
    <style:style style:name="T17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6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62" style:family="paragraph" style:parent-style-name="表中">
      <style:paragraph-properties fo:text-align="center" fo:line-height="0.706cm" fo:margin-left="0cm" fo:margin-right="0cm"/>
    </style:style>
    <style:style style:name="T17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6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64" style:family="paragraph" style:parent-style-name="表中">
      <style:paragraph-properties fo:text-align="center" fo:line-height="0.706cm" fo:margin-left="0cm" fo:margin-right="0cm"/>
    </style:style>
    <style:style style:name="T176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6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66" style:family="paragraph" style:parent-style-name="表中">
      <style:paragraph-properties fo:text-align="center" fo:line-height="0.706cm" fo:margin-left="0cm" fo:margin-right="0cm"/>
    </style:style>
    <style:style style:name="T176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6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68" style:family="paragraph" style:parent-style-name="表中">
      <style:paragraph-properties fo:text-align="center" fo:line-height="0.706cm" fo:margin-left="0cm" fo:margin-right="0cm"/>
    </style:style>
    <style:style style:name="T17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0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69" style:family="paragraph" style:parent-style-name="表中">
      <style:paragraph-properties fo:text-align="center" fo:line-height="0.67cm" fo:margin-left="0cm" fo:margin-right="0cm"/>
    </style:style>
    <style:style style:name="T176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0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70" style:family="paragraph" style:parent-style-name="表齊">
      <style:paragraph-properties fo:text-align="justify" fo:line-height="0.67cm" fo:margin-left="0.101cm" fo:margin-right="0.101cm"/>
    </style:style>
    <style:style style:name="T1770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770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0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71" style:family="paragraph" style:parent-style-name="表中">
      <style:paragraph-properties fo:text-align="center" fo:line-height="0.67cm" fo:margin-left="0cm" fo:margin-right="0cm"/>
    </style:style>
    <style:style style:name="T17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0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72" style:family="paragraph" style:parent-style-name="表中">
      <style:paragraph-properties fo:text-align="center" fo:line-height="0.67cm" fo:margin-left="0cm" fo:margin-right="0cm"/>
    </style:style>
    <style:style style:name="T177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7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7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0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73" style:family="paragraph" style:parent-style-name="表_28_一_29_">
      <style:paragraph-properties fo:text-align="justify" fo:text-indent="-0.801cm" fo:line-height="0.706cm" fo:margin-left="1.7cm" fo:margin-right="0.101cm" style:snap-to-layout-grid="true">
        <style:tab-stops>
          <style:tab-stop style:type="left" style:leader-style="none" style:position="-0.9cm"/>
        </style:tab-stops>
      </style:paragraph-properties>
    </style:style>
    <style:style style:name="T1773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774"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77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74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7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74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775"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77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75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7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75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75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75_6"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75_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75_8"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75_9"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75_10"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75_1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75_1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776"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77"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78"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79"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80" style:family="paragraph" style:parent-style-name="表一">
      <style:paragraph-properties fo:text-align="justify" fo:text-indent="-0.801cm" fo:line-height="0.706cm" fo:margin-left="0.901cm" fo:margin-right="0.101cm" style:snap-to-layout-grid="true">
        <style:tab-stops>
          <style:tab-stop style:type="left" style:leader-style="none" style:position="-0.101cm"/>
        </style:tab-stops>
      </style:paragraph-properties>
    </style:style>
    <style:style style:name="T178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80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8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80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80_5"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81"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1781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782" style:family="paragraph" style:parent-style-name="表_28_一_29_">
      <style:paragraph-properties fo:text-align="justify" fo:text-indent="-0.9cm" fo:line-height="0.706cm" fo:margin-left="1.799cm" fo:margin-right="0.101cm" style:snap-to-layout-grid="true">
        <style:tab-stops>
          <style:tab-stop style:type="left" style:leader-style="none" style:position="-0.998cm"/>
        </style:tab-stops>
      </style:paragraph-properties>
    </style:style>
    <style:style style:name="T1782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783" style:family="paragraph" style:parent-style-name="表一">
      <style:paragraph-properties fo:text-align="justify" fo:text-indent="-0.801cm" fo:line-height="0.706cm" fo:margin-top="0.444cm" fo:margin-left="0.901cm" fo:margin-right="0.101cm" style:snap-to-layout-grid="true">
        <style:tab-stops>
          <style:tab-stop style:type="left" style:leader-style="none" style:position="-0.101cm"/>
        </style:tab-stops>
      </style:paragraph-properties>
    </style:style>
    <style:style style:name="T178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83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784" style:family="paragraph" style:parent-style-name="表一">
      <style:paragraph-properties fo:text-align="justify" fo:text-indent="-0.801cm" fo:line-height="0.706cm" fo:margin-top="0.318cm" fo:margin-left="0.901cm" fo:margin-right="0.101cm" style:snap-to-layout-grid="true">
        <style:tab-stops>
          <style:tab-stop style:type="left" style:leader-style="none" style:position="-0.101cm"/>
        </style:tab-stops>
      </style:paragraph-properties>
    </style:style>
    <style:style style:name="T178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784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784_3"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1784_4"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784_5" style:family="text">
      <style:text-properties fo:letter-spacing="-0.014cm" style:font-name="全真楷書" fo:font-size="13pt" style:font-name-asian="全真楷書" style:font-size-asian="13pt" fo:language="en" fo:language-asian="zh" fo:language-complex="ar" fo:country="US" fo:country-asian="TW" fo:country-complex="SA" style:letter-kerning="true"/>
    </style:style>
    <style:style style:name="T1784_6"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T1784_7"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785" style:family="paragraph" style:parent-style-name="表_28_一_29_">
      <style:paragraph-properties fo:text-align="justify" fo:text-indent="-0.801cm" fo:line-height="0.706cm" fo:margin-left="1.602cm" fo:margin-right="0.101cm" style:snap-to-layout-grid="true">
        <style:tab-stops>
          <style:tab-stop style:type="left" style:leader-style="none" style:position="-0.801cm"/>
        </style:tab-stops>
      </style:paragraph-properties>
    </style:style>
    <style:style style:name="T1785_1" style:family="text">
      <style:text-properties fo:letter-spacing="-0.014cm" style:font-name="標楷體" fo:font-size="13pt" style:font-name-asian="標楷體" style:font-size-asian="13pt" fo:language="en" fo:language-asian="zh" fo:language-complex="ar" fo:country="US" fo:country-asian="TW" fo:country-complex="SA" style:letter-kerning="true"/>
    </style:style>
    <style:style style:name="P1786" style:family="paragraph" style:parent-style-name="表一">
      <style:paragraph-properties fo:text-align="justify" fo:text-indent="0cm" fo:line-height="0.706cm" fo:margin-left="0.847cm" fo:margin-right="0.101cm" style:snap-to-layout-grid="true">
        <style:tab-stops>
          <style:tab-stop style:type="left" style:leader-style="none" style:position="-0.046cm"/>
        </style:tab-stops>
      </style:paragraph-properties>
    </style:style>
    <style:style style:name="T1786_1" style:family="text">
      <style:text-properties fo:letter-spacing="-0.028cm" style:font-name="標楷體" fo:font-size="13pt" style:font-name-asian="標楷體" style:font-size-asian="13pt" fo:language="en" fo:language-asian="zh" fo:language-complex="ar" fo:country="US" fo:country-asian="TW" fo:country-complex="SA" style:letter-kerning="true"/>
    </style:style>
    <style:style style:name="Row156" style:family="table-row">
      <style:table-row-properties style:min-row-height="1.471cm" style:use-optimal-row-height="false" fo:keep-together="always"/>
    </style:style>
    <style:style style:name="Cell110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8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1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8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89" style:family="paragraph" style:parent-style-name="表中">
      <style:paragraph-properties fo:text-align="center" fo:line-height="0.67cm" fo:margin-left="0cm" fo:margin-right="0cm"/>
    </style:style>
    <style:style style:name="T17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1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90" style:family="paragraph" style:parent-style-name="表齊">
      <style:paragraph-properties fo:text-align="justify" fo:line-height="0.67cm" fo:margin-left="0.101cm" fo:margin-right="0.101cm"/>
    </style:style>
    <style:style style:name="T1790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790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91" style:family="paragraph" style:parent-style-name="表中">
      <style:paragraph-properties fo:text-align="center" fo:line-height="0.67cm" fo:margin-left="0cm" fo:margin-right="0cm"/>
    </style:style>
    <style:style style:name="T17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1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92" style:family="paragraph" style:parent-style-name="表中">
      <style:paragraph-properties fo:text-align="center" fo:line-height="0.67cm" fo:margin-left="0cm" fo:margin-right="0cm"/>
    </style:style>
    <style:style style:name="T1792_1"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9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9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1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93" style:family="paragraph" style:parent-style-name="表一">
      <style:paragraph-properties fo:text-align="justify" fo:text-indent="-0.801cm" fo:line-height="0.67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57" style:family="table-row">
      <style:table-row-properties style:min-row-height="2.778cm" style:use-optimal-row-height="false" fo:keep-together="always"/>
    </style:style>
    <style:style style:name="Cell111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9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1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9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1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96" style:family="paragraph" style:parent-style-name="表中">
      <style:paragraph-properties fo:text-align="center" fo:line-height="0.67cm" fo:margin-left="0cm" fo:margin-right="0cm"/>
    </style:style>
    <style:style style:name="T179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1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97" style:family="paragraph" style:parent-style-name="表齊">
      <style:paragraph-properties fo:text-align="justify" fo:line-height="0.67cm" fo:margin-left="0.101cm" fo:margin-right="0.101cm"/>
    </style:style>
    <style:style style:name="T1797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797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2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98" style:family="paragraph" style:parent-style-name="表中">
      <style:paragraph-properties fo:text-align="center" fo:line-height="0.67cm" fo:margin-left="0cm" fo:margin-right="0cm"/>
    </style:style>
    <style:style style:name="T17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99" style:family="paragraph" style:parent-style-name="表中">
      <style:paragraph-properties fo:text-align="center" fo:line-height="0.67cm" fo:margin-left="0cm" fo:margin-right="0cm"/>
    </style:style>
    <style:style style:name="T1799_1"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9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79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2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00" style:family="paragraph" style:parent-style-name="表一">
      <style:paragraph-properties fo:text-align="justify" fo:text-indent="-0.801cm" fo:line-height="0.67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58" style:family="table-row">
      <style:table-row-properties style:min-row-height="3.016cm" style:use-optimal-row-height="false" fo:keep-together="always"/>
    </style:style>
    <style:style style:name="Cell112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0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2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0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03" style:family="paragraph" style:parent-style-name="表中">
      <style:paragraph-properties fo:text-align="center" fo:line-height="0.67cm" fo:margin-left="0cm" fo:margin-right="0cm"/>
    </style:style>
    <style:style style:name="T180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2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04" style:family="paragraph" style:parent-style-name="表齊">
      <style:paragraph-properties fo:text-align="justify" fo:line-height="0.67cm" fo:margin-left="0.101cm" fo:margin-right="0.101cm"/>
    </style:style>
    <style:style style:name="T1804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804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2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05" style:family="paragraph" style:parent-style-name="表中">
      <style:paragraph-properties fo:text-align="center" fo:line-height="0.67cm" fo:margin-left="0cm" fo:margin-right="0cm"/>
    </style:style>
    <style:style style:name="T18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2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06" style:family="paragraph" style:parent-style-name="表中">
      <style:paragraph-properties fo:text-align="center" fo:line-height="0.67cm" fo:margin-left="0cm" fo:margin-right="0cm"/>
    </style:style>
    <style:style style:name="T1806_1"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0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0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07" style:family="paragraph" style:parent-style-name="表一">
      <style:paragraph-properties fo:text-align="justify" fo:text-indent="-0.801cm" fo:line-height="0.67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59" style:family="table-row">
      <style:table-row-properties style:min-row-height="1.556cm" style:use-optimal-row-height="false" fo:keep-together="always"/>
    </style:style>
    <style:style style:name="Cell113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0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3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0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3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10" style:family="paragraph" style:parent-style-name="表中">
      <style:paragraph-properties fo:text-align="center" fo:line-height="0.67cm" fo:margin-left="0cm" fo:margin-right="0cm"/>
    </style:style>
    <style:style style:name="T181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3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11" style:family="paragraph" style:parent-style-name="表齊">
      <style:paragraph-properties fo:text-align="justify" fo:line-height="0.67cm" fo:margin-left="0.101cm" fo:margin-right="0.101cm"/>
    </style:style>
    <style:style style:name="T1811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811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3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12" style:family="paragraph" style:parent-style-name="表中">
      <style:paragraph-properties fo:text-align="center" fo:line-height="0.67cm" fo:margin-left="0cm" fo:margin-right="0cm"/>
    </style:style>
    <style:style style:name="T18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3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13" style:family="paragraph" style:parent-style-name="表中">
      <style:paragraph-properties fo:text-align="center" fo:line-height="0.67cm" fo:margin-left="0cm" fo:margin-right="0cm"/>
    </style:style>
    <style:style style:name="T1813_1"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1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1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3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14" style:family="paragraph" style:parent-style-name="表一">
      <style:paragraph-properties fo:text-align="justify" fo:text-indent="-0.801cm" fo:line-height="0.67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60" style:family="table-row">
      <style:table-row-properties style:min-row-height="1.526cm" style:use-optimal-row-height="false" fo:keep-together="always"/>
    </style:style>
    <style:style style:name="Cell113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1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3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1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3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17" style:family="paragraph" style:parent-style-name="表中">
      <style:paragraph-properties fo:text-align="center" fo:line-height="0.67cm" fo:margin-left="0cm" fo:margin-right="0cm"/>
    </style:style>
    <style:style style:name="T181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4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18" style:family="paragraph" style:parent-style-name="表齊">
      <style:paragraph-properties fo:text-align="justify" fo:line-height="0.67cm" fo:margin-left="0.101cm" fo:margin-right="0.101cm"/>
    </style:style>
    <style:style style:name="T1818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818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19" style:family="paragraph" style:parent-style-name="表中">
      <style:paragraph-properties fo:text-align="center" fo:line-height="0.67cm" fo:margin-left="0cm" fo:margin-right="0cm"/>
    </style:style>
    <style:style style:name="T181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4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20" style:family="paragraph" style:parent-style-name="表中">
      <style:paragraph-properties fo:text-align="center" fo:line-height="0.67cm" fo:margin-left="0cm" fo:margin-right="0cm"/>
    </style:style>
    <style:style style:name="T182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2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2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4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21" style:family="paragraph" style:parent-style-name="表一">
      <style:paragraph-properties fo:text-align="justify" fo:text-indent="-0.801cm" fo:line-height="0.67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61" style:family="table-row">
      <style:table-row-properties style:min-row-height="1.826cm" style:use-optimal-row-height="false" fo:keep-together="always"/>
    </style:style>
    <style:style style:name="Cell114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2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4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2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4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24" style:family="paragraph" style:parent-style-name="表中">
      <style:paragraph-properties fo:text-align="center" fo:line-height="0.706cm" fo:margin-left="0cm" fo:margin-right="0cm"/>
    </style:style>
    <style:style style:name="T182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4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25" style:family="paragraph" style:parent-style-name="表齊">
      <style:paragraph-properties fo:text-align="justify" fo:line-height="0.706cm" fo:margin-left="0.101cm" fo:margin-right="0.101cm"/>
    </style:style>
    <style:style style:name="T1825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825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4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26" style:family="paragraph" style:parent-style-name="表中">
      <style:paragraph-properties fo:text-align="center" fo:line-height="0.706cm" fo:margin-left="0cm" fo:margin-right="0cm"/>
    </style:style>
    <style:style style:name="T18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27" style:family="paragraph" style:parent-style-name="表中">
      <style:paragraph-properties fo:text-align="center" fo:line-height="0.706cm" fo:margin-left="0cm" fo:margin-right="0cm"/>
    </style:style>
    <style:style style:name="T182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2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2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5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28" style:family="paragraph" style:parent-style-name="表一">
      <style:paragraph-properties fo:text-align="justify" fo:text-indent="-0.801cm" fo:line-height="0.67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62" style:family="table-row">
      <style:table-row-properties style:min-row-height="2.429cm" style:use-optimal-row-height="false" fo:keep-together="always"/>
    </style:style>
    <style:style style:name="Cell115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2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5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3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5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31" style:family="paragraph" style:parent-style-name="表中">
      <style:paragraph-properties fo:text-align="center" fo:line-height="0.706cm" fo:margin-left="0cm" fo:margin-right="0cm"/>
    </style:style>
    <style:style style:name="T183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5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32" style:family="paragraph" style:parent-style-name="表齊">
      <style:paragraph-properties fo:text-align="justify" fo:line-height="0.706cm" fo:margin-left="0.101cm" fo:margin-right="0.101cm"/>
    </style:style>
    <style:style style:name="T1832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832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5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33" style:family="paragraph" style:parent-style-name="表中">
      <style:paragraph-properties fo:text-align="center" fo:line-height="0.706cm" fo:margin-left="0cm" fo:margin-right="0cm"/>
    </style:style>
    <style:style style:name="T18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5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34" style:family="paragraph" style:parent-style-name="表中">
      <style:paragraph-properties fo:text-align="center" fo:line-height="0.706cm" fo:margin-left="0cm" fo:margin-right="0cm"/>
    </style:style>
    <style:style style:name="T183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3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3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5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35" style:family="paragraph" style:parent-style-name="表一">
      <style:paragraph-properties fo:text-align="justify" fo:text-indent="-0.801cm" fo:line-height="0.67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63" style:family="table-row">
      <style:table-row-properties style:min-row-height="2.462cm" style:use-optimal-row-height="false" fo:keep-together="always"/>
    </style:style>
    <style:style style:name="Cell115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3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5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3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6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38" style:family="paragraph" style:parent-style-name="表中">
      <style:paragraph-properties fo:text-align="center" fo:line-height="0.706cm" fo:margin-left="0cm" fo:margin-right="0cm"/>
    </style:style>
    <style:style style:name="T183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6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39" style:family="paragraph" style:parent-style-name="表齊">
      <style:paragraph-properties fo:text-align="justify" fo:line-height="0.706cm" fo:margin-left="0.101cm" fo:margin-right="0.101cm"/>
    </style:style>
    <style:style style:name="T1839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839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6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40" style:family="paragraph" style:parent-style-name="表中">
      <style:paragraph-properties fo:text-align="center" fo:line-height="0.706cm" fo:margin-left="0cm" fo:margin-right="0cm"/>
    </style:style>
    <style:style style:name="T18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6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41" style:family="paragraph" style:parent-style-name="表中">
      <style:paragraph-properties fo:text-align="center" fo:line-height="0.706cm" fo:margin-left="0cm" fo:margin-right="0cm"/>
    </style:style>
    <style:style style:name="T184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4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4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6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42" style:family="paragraph" style:parent-style-name="表一">
      <style:paragraph-properties fo:text-align="justify" fo:text-indent="-0.801cm" fo:line-height="0.67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64" style:family="table-row">
      <style:table-row-properties style:min-row-height="3.182cm" style:use-optimal-row-height="false" fo:keep-together="always"/>
    </style:style>
    <style:style style:name="Cell116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4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6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4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6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45" style:family="paragraph" style:parent-style-name="表中">
      <style:paragraph-properties fo:text-align="center" fo:line-height="0.706cm" fo:margin-left="0cm" fo:margin-right="0cm"/>
    </style:style>
    <style:style style:name="T184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6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46" style:family="paragraph" style:parent-style-name="表齊">
      <style:paragraph-properties fo:text-align="justify" fo:line-height="0.706cm" fo:margin-left="0.101cm" fo:margin-right="0.101cm"/>
    </style:style>
    <style:style style:name="T1846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846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6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47" style:family="paragraph" style:parent-style-name="表中">
      <style:paragraph-properties fo:text-align="center" fo:line-height="0.706cm" fo:margin-left="0cm" fo:margin-right="0cm"/>
    </style:style>
    <style:style style:name="T18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7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48" style:family="paragraph" style:parent-style-name="表中">
      <style:paragraph-properties fo:text-align="center" fo:line-height="0.706cm" fo:margin-left="0cm" fo:margin-right="0cm"/>
    </style:style>
    <style:style style:name="T184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4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4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7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49" style:family="paragraph" style:parent-style-name="表一">
      <style:paragraph-properties fo:text-align="justify" fo:text-indent="-0.801cm" fo:line-height="0.67cm" fo:margin-left="0.101cm" fo:margin-right="0.101cm" style:snap-to-layout-grid="true">
        <style:tab-stops>
          <style:tab-stop style:type="left" style:leader-style="none" style:position="0.7cm"/>
        </style:tab-stops>
      </style:paragraph-properties>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65" style:family="table-row">
      <style:table-row-properties style:min-row-height="2.215cm" style:use-optimal-row-height="false" fo:keep-together="always"/>
    </style:style>
    <style:style style:name="Cell117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50" style:family="paragraph" style:parent-style-name="表中">
      <style:paragraph-properties fo:text-align="center" fo:break-before="page" fo:line-height="0.706cm" fo:margin-left="0cm" fo:margin-right="0cm"/>
    </style:style>
    <style:style style:name="T185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5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5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53" style:family="paragraph" style:parent-style-name="表中">
      <style:paragraph-properties fo:text-align="center" fo:line-height="0.706cm" fo:margin-left="0cm" fo:margin-right="0cm"/>
    </style:style>
    <style:style style:name="T18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54" style:family="paragraph" style:parent-style-name="表中">
      <style:paragraph-properties fo:text-align="center" fo:line-height="0.706cm" fo:margin-left="0cm" fo:margin-right="0cm"/>
    </style:style>
    <style:style style:name="T1854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T1854_2"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54_3"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117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55" style:family="paragraph" style:parent-style-name="表行小">
      <style:paragraph-properties fo:text-align="center" fo:line-height="0.388cm" fo:margin-left="0cm" fo:margin-right="0cm"/>
    </style:style>
    <style:style style:name="T185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56" style:family="paragraph" style:parent-style-name="表行小">
      <style:paragraph-properties fo:text-align="center" fo:line-height="0.388cm" fo:margin-left="0cm" fo:margin-right="0cm"/>
    </style:style>
    <style:style style:name="T185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57" style:family="paragraph" style:parent-style-name="表行小">
      <style:paragraph-properties fo:text-align="center" fo:line-height="0.388cm" fo:margin-left="0cm" fo:margin-right="0cm"/>
    </style:style>
    <style:style style:name="T185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58" style:family="paragraph" style:parent-style-name="表行小">
      <style:paragraph-properties fo:text-align="center" fo:line-height="0.388cm" fo:margin-left="0cm" fo:margin-right="0cm"/>
    </style:style>
    <style:style style:name="T185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59" style:family="paragraph" style:parent-style-name="表行小">
      <style:paragraph-properties fo:text-align="center" fo:line-height="0.388cm" fo:margin-left="0cm" fo:margin-right="0cm"/>
    </style:style>
    <style:style style:name="T1859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P1860" style:family="paragraph" style:parent-style-name="表行小">
      <style:paragraph-properties fo:text-align="center" fo:line-height="0.388cm" fo:margin-left="0cm" fo:margin-right="0cm"/>
    </style:style>
    <style:style style:name="T186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61" style:family="paragraph" style:parent-style-name="表行小">
      <style:paragraph-properties fo:text-align="center" fo:line-height="0.388cm" fo:margin-left="0cm" fo:margin-right="0cm"/>
    </style:style>
    <style:style style:name="T186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62" style:family="paragraph" style:parent-style-name="表行小">
      <style:paragraph-properties fo:text-align="center" fo:line-height="0.388cm" fo:margin-left="0cm" fo:margin-right="0cm"/>
    </style:style>
    <style:style style:name="T186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63" style:family="paragraph" style:parent-style-name="表行小">
      <style:paragraph-properties fo:text-align="center" fo:line-height="0.388cm" fo:margin-left="0cm" fo:margin-right="0cm"/>
    </style:style>
    <style:style style:name="T186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64" style:family="paragraph" style:parent-style-name="表行小">
      <style:paragraph-properties fo:text-align="center" fo:line-height="0.388cm" fo:margin-left="0cm" fo:margin-right="0cm"/>
    </style:style>
    <style:style style:name="T186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65" style:family="paragraph" style:parent-style-name="表行小">
      <style:paragraph-properties fo:text-align="center" fo:line-height="0.388cm" fo:margin-left="0cm" fo:margin-right="0cm"/>
    </style:style>
    <style:style style:name="T186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66" style:family="paragraph" style:parent-style-name="表行小">
      <style:paragraph-properties fo:text-align="center" fo:line-height="0.388cm" fo:margin-left="0cm" fo:margin-right="0cm"/>
    </style:style>
    <style:style style:name="T186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67" style:family="paragraph" style:parent-style-name="表行小">
      <style:paragraph-properties fo:text-align="center" fo:line-height="0.388cm" fo:margin-left="0cm" fo:margin-right="0cm"/>
    </style:style>
    <style:style style:name="T1867_1" style:family="text">
      <style:text-properties fo:letter-spacing="-0.011cm" style:font-name="全真中明體" fo:font-size="13pt" style:font-name-asian="全真中明體" style:font-size-asian="13pt" fo:language="en" fo:language-asian="zh" fo:language-complex="ar" fo:country="US" fo:country-asian="TW" fo:country-complex="SA" style:letter-kerning="true"/>
    </style:style>
    <style:style style:name="Cell117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68" style:family="paragraph" style:parent-style-name="表中">
      <style:paragraph-properties fo:text-align="center" fo:line-height="0.706cm" fo:margin-left="0cm" fo:margin-right="0cm"/>
    </style:style>
    <style:style style:name="T186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7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69" style:family="paragraph" style:parent-style-name="表齊">
      <style:paragraph-properties fo:text-align="justify" fo:line-height="0.706cm" fo:margin-left="0.101cm" fo:margin-right="0.101cm"/>
    </style:style>
    <style:style style:name="T1869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869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7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70" style:family="paragraph" style:parent-style-name="表中">
      <style:paragraph-properties fo:text-align="center" fo:line-height="0.706cm" fo:margin-left="0cm" fo:margin-right="0cm"/>
    </style:style>
    <style:style style:name="T187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7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71" style:family="paragraph" style:parent-style-name="表中">
      <style:paragraph-properties fo:text-align="center" fo:line-height="0.706cm" fo:margin-left="0cm" fo:margin-right="0cm"/>
    </style:style>
    <style:style style:name="T187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71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71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7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72" style:family="paragraph" style:parent-style-name="表">
      <style:paragraph-properties fo:text-align="justify" fo:line-height="0.706cm" fo:margin-left="0.101cm" fo:margin-right="0.101cm"/>
    </style:style>
    <style:style style:name="T187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72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Row166" style:family="table-row">
      <style:table-row-properties style:min-row-height="1.441cm" style:use-optimal-row-height="false" fo:keep-together="always"/>
    </style:style>
    <style:style style:name="Cell117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7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8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74" style:family="paragraph" style:parent-style-name="表中">
      <style:paragraph-properties fo:text-align="center" fo:line-height="0.388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8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75" style:family="paragraph" style:parent-style-name="表中">
      <style:paragraph-properties fo:text-align="center" fo:line-height="0.706cm" fo:margin-left="0cm" fo:margin-right="0cm"/>
    </style:style>
    <style:style style:name="T187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8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76" style:family="paragraph" style:parent-style-name="表齊">
      <style:paragraph-properties fo:text-align="justify" fo:line-height="0.706cm" fo:margin-left="0.101cm" fo:margin-right="0.101cm"/>
    </style:style>
    <style:style style:name="T1876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876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8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77" style:family="paragraph" style:parent-style-name="表中">
      <style:paragraph-properties fo:text-align="center" fo:line-height="0.706cm" fo:margin-left="0cm" fo:margin-right="0cm"/>
    </style:style>
    <style:style style:name="T187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8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78" style:family="paragraph" style:parent-style-name="表中">
      <style:paragraph-properties fo:text-align="center" fo:line-height="0.706cm" fo:margin-left="0cm" fo:margin-right="0cm"/>
    </style:style>
    <style:style style:name="T187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78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7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8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79"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67" style:family="table-row">
      <style:table-row-properties style:min-row-height="1.356cm" style:use-optimal-row-height="false" fo:keep-together="always"/>
    </style:style>
    <style:style style:name="Cell118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8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8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81" style:family="paragraph" style:parent-style-name="表中">
      <style:paragraph-properties fo:text-align="center" fo:line-height="0.388cm" fo:margin-left="0cm" fo:margin-right="0cm"/>
    </style:style>
    <style:style style:name="T188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82" style:family="paragraph" style:parent-style-name="表中">
      <style:paragraph-properties fo:text-align="center" fo:line-height="0.388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83" style:family="paragraph" style:parent-style-name="表中">
      <style:paragraph-properties fo:text-align="center" fo:line-height="0.388cm" fo:margin-left="0cm" fo:margin-right="0cm"/>
    </style:style>
    <style:style style:name="T188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84" style:family="paragraph" style:parent-style-name="表中">
      <style:paragraph-properties fo:text-align="center" fo:line-height="0.388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85" style:family="paragraph" style:parent-style-name="表中">
      <style:paragraph-properties fo:text-align="center" fo:line-height="0.388cm" fo:margin-left="0cm" fo:margin-right="0cm"/>
    </style:style>
    <style:style style:name="T188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86" style:family="paragraph" style:parent-style-name="表中">
      <style:paragraph-properties fo:text-align="center" fo:line-height="0.388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87" style:family="paragraph" style:parent-style-name="表中">
      <style:paragraph-properties fo:text-align="center" fo:line-height="0.388cm" fo:margin-left="0cm" fo:margin-right="0cm"/>
    </style:style>
    <style:style style:name="T188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88" style:family="paragraph" style:parent-style-name="表中">
      <style:paragraph-properties fo:text-align="center" fo:line-height="0.388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89" style:family="paragraph" style:parent-style-name="表中">
      <style:paragraph-properties fo:text-align="center" fo:line-height="0.388cm" fo:margin-left="0cm" fo:margin-right="0cm"/>
    </style:style>
    <style:style style:name="T188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90" style:family="paragraph" style:parent-style-name="表中">
      <style:paragraph-properties fo:text-align="center" fo:line-height="0.388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891" style:family="paragraph" style:parent-style-name="表中">
      <style:paragraph-properties fo:text-align="center" fo:line-height="0.388cm" fo:margin-left="0cm" fo:margin-right="0cm"/>
    </style:style>
    <style:style style:name="T189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8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92" style:family="paragraph" style:parent-style-name="表中">
      <style:paragraph-properties fo:text-align="center" fo:line-height="0.635cm" fo:margin-left="0cm" fo:margin-right="0cm"/>
    </style:style>
    <style:style style:name="T189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8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93" style:family="paragraph" style:parent-style-name="表齊">
      <style:paragraph-properties fo:text-align="justify" fo:line-height="0.635cm" fo:margin-left="0.101cm" fo:margin-right="0.101cm"/>
    </style:style>
    <style:style style:name="T1893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893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9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94" style:family="paragraph" style:parent-style-name="表中">
      <style:paragraph-properties fo:text-align="center" fo:line-height="0.635cm" fo:margin-left="0cm" fo:margin-right="0cm"/>
    </style:style>
    <style:style style:name="T189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9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95" style:family="paragraph" style:parent-style-name="表中">
      <style:paragraph-properties fo:text-align="center" fo:line-height="0.635cm" fo:margin-left="0cm" fo:margin-right="0cm"/>
    </style:style>
    <style:style style:name="T189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9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89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9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96" style:family="paragraph" style:parent-style-name="表">
      <style:paragraph-properties fo:text-align="justify" fo:line-height="0.635cm" fo:margin-left="0.101cm" fo:margin-right="0.101cm"/>
    </style:style>
    <style:style style:name="T1896_1"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897" style:family="paragraph" style:parent-style-name="表一">
      <style:paragraph-properties fo:text-align="justify" fo:text-indent="-0.7cm" fo:line-height="0.635cm" fo:margin-left="0.801cm" fo:margin-right="0.101cm" style:snap-to-layout-grid="true">
        <style:tab-stops>
          <style:tab-stop style:type="left" style:leader-style="none" style:position="0cm"/>
        </style:tab-stops>
      </style:paragraph-properties>
    </style:style>
    <style:style style:name="T189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97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89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97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898"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189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98_2"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T1898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898_4" style:family="text">
      <style:text-properties fo:letter-spacing="-0.011cm" style:font-name="全真楷書" fo:font-size="13pt" style:font-name-asian="全真楷書" style:font-size-asian="13pt" fo:language="en" fo:language-asian="zh" fo:language-complex="ar" fo:country="US" fo:country-asian="TW" fo:country-complex="SA" style:letter-kerning="true"/>
    </style:style>
    <style:style style:name="P1899" style:family="paragraph" style:parent-style-name="表一">
      <style:paragraph-properties fo:text-align="justify" fo:text-indent="-0.801cm" fo:line-height="0.635cm" fo:margin-left="0.901cm" fo:margin-right="0.101cm" style:snap-to-layout-grid="true">
        <style:tab-stops>
          <style:tab-stop style:type="left" style:leader-style="none" style:position="-0.101cm"/>
        </style:tab-stops>
      </style:paragraph-properties>
    </style:style>
    <style:style style:name="T189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68" style:family="table-row">
      <style:table-row-properties style:min-row-height="1.224cm" style:use-optimal-row-height="false" fo:keep-together="always"/>
    </style:style>
    <style:style style:name="Cell119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0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9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0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9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02" style:family="paragraph" style:parent-style-name="表中">
      <style:paragraph-properties fo:text-align="center" fo:line-height="0.635cm" fo:margin-left="0cm" fo:margin-right="0cm"/>
    </style:style>
    <style:style style:name="T190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9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03" style:family="paragraph" style:parent-style-name="表齊">
      <style:paragraph-properties fo:text-align="justify" fo:line-height="0.635cm" fo:margin-left="0.101cm" fo:margin-right="0.101cm"/>
    </style:style>
    <style:style style:name="T1903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903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19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04" style:family="paragraph" style:parent-style-name="表中">
      <style:paragraph-properties fo:text-align="center" fo:line-height="0.635cm" fo:margin-left="0cm" fo:margin-right="0cm"/>
    </style:style>
    <style:style style:name="T190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9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05" style:family="paragraph" style:parent-style-name="表中">
      <style:paragraph-properties fo:text-align="center" fo:line-height="0.635cm" fo:margin-left="0cm" fo:margin-right="0cm"/>
    </style:style>
    <style:style style:name="T190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905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905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19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06"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69" style:family="table-row">
      <style:table-row-properties style:min-row-height="1.917cm" style:use-optimal-row-height="false" fo:keep-together="always"/>
    </style:style>
    <style:style style:name="Cell120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07"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0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0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0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09" style:family="paragraph" style:parent-style-name="表中">
      <style:paragraph-properties fo:text-align="center" fo:line-height="0.635cm" fo:margin-left="0cm" fo:margin-right="0cm"/>
    </style:style>
    <style:style style:name="T190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0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10" style:family="paragraph" style:parent-style-name="表齊">
      <style:paragraph-properties fo:text-align="justify" fo:line-height="0.635cm" fo:margin-left="0.101cm" fo:margin-right="0.101cm"/>
    </style:style>
    <style:style style:name="T1910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910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20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11" style:family="paragraph" style:parent-style-name="表中">
      <style:paragraph-properties fo:text-align="center" fo:line-height="0.635cm" fo:margin-left="0cm" fo:margin-right="0cm"/>
    </style:style>
    <style:style style:name="T191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0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12" style:family="paragraph" style:parent-style-name="表中">
      <style:paragraph-properties fo:text-align="center" fo:line-height="0.635cm" fo:margin-left="0cm" fo:margin-right="0cm"/>
    </style:style>
    <style:style style:name="T191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912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912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0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13"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70" style:family="table-row">
      <style:table-row-properties style:min-row-height="1.196cm" style:use-optimal-row-height="false" fo:keep-together="always"/>
    </style:style>
    <style:style style:name="Cell120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14"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0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1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0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16" style:family="paragraph" style:parent-style-name="表中">
      <style:paragraph-properties fo:text-align="center" fo:line-height="0.635cm" fo:margin-left="0cm" fo:margin-right="0cm"/>
    </style:style>
    <style:style style:name="T191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17" style:family="paragraph" style:parent-style-name="表齊">
      <style:paragraph-properties fo:text-align="justify" fo:line-height="0.635cm" fo:margin-left="0.101cm" fo:margin-right="0.101cm"/>
    </style:style>
    <style:style style:name="T1917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917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2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18" style:family="paragraph" style:parent-style-name="表中">
      <style:paragraph-properties fo:text-align="center" fo:line-height="0.635cm" fo:margin-left="0cm" fo:margin-right="0cm"/>
    </style:style>
    <style:style style:name="T1918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1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19" style:family="paragraph" style:parent-style-name="表中">
      <style:paragraph-properties fo:text-align="center" fo:line-height="0.635cm" fo:margin-left="0cm" fo:margin-right="0cm"/>
    </style:style>
    <style:style style:name="T191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919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919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20"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71" style:family="table-row">
      <style:table-row-properties style:min-row-height="2.641cm" style:use-optimal-row-height="false" fo:keep-together="always"/>
    </style:style>
    <style:style style:name="Cell121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21"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1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2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1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23" style:family="paragraph" style:parent-style-name="表中">
      <style:paragraph-properties fo:text-align="center" fo:line-height="0.635cm" fo:margin-left="0cm" fo:margin-right="0cm"/>
    </style:style>
    <style:style style:name="T192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24" style:family="paragraph" style:parent-style-name="表齊">
      <style:paragraph-properties fo:text-align="justify" fo:line-height="0.635cm" fo:margin-left="0.101cm" fo:margin-right="0.101cm"/>
    </style:style>
    <style:style style:name="T1924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924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21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25" style:family="paragraph" style:parent-style-name="表中">
      <style:paragraph-properties fo:text-align="center" fo:line-height="0.635cm" fo:margin-left="0cm" fo:margin-right="0cm"/>
    </style:style>
    <style:style style:name="T1925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1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26" style:family="paragraph" style:parent-style-name="表中">
      <style:paragraph-properties fo:text-align="center" fo:line-height="0.635cm" fo:margin-left="0cm" fo:margin-right="0cm"/>
    </style:style>
    <style:style style:name="T192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926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926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2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27"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72" style:family="table-row">
      <style:table-row-properties style:min-row-height="2.478cm" style:use-optimal-row-height="false" fo:keep-together="always"/>
    </style:style>
    <style:style style:name="Cell122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28"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2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2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2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30" style:family="paragraph" style:parent-style-name="表中">
      <style:paragraph-properties fo:text-align="center" fo:line-height="0.635cm" fo:margin-left="0cm" fo:margin-right="0cm"/>
    </style:style>
    <style:style style:name="T193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2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31" style:family="paragraph" style:parent-style-name="表齊">
      <style:paragraph-properties fo:text-align="justify" fo:line-height="0.635cm" fo:margin-left="0.101cm" fo:margin-right="0.101cm"/>
    </style:style>
    <style:style style:name="T1931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931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2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32" style:family="paragraph" style:parent-style-name="表中">
      <style:paragraph-properties fo:text-align="center" fo:line-height="0.635cm" fo:margin-left="0cm" fo:margin-right="0cm"/>
    </style:style>
    <style:style style:name="T1932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2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33" style:family="paragraph" style:parent-style-name="表中">
      <style:paragraph-properties fo:text-align="center" fo:line-height="0.635cm" fo:margin-left="0cm" fo:margin-right="0cm"/>
    </style:style>
    <style:style style:name="T193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933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933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2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34"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73" style:family="table-row">
      <style:table-row-properties style:min-row-height="2.665cm" style:use-optimal-row-height="false" fo:keep-together="always"/>
    </style:style>
    <style:style style:name="Cell122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35"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2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36"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3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37" style:family="paragraph" style:parent-style-name="表中">
      <style:paragraph-properties fo:text-align="center" fo:line-height="0.635cm" fo:margin-left="0cm" fo:margin-right="0cm"/>
    </style:style>
    <style:style style:name="T193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3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38" style:family="paragraph" style:parent-style-name="表齊">
      <style:paragraph-properties fo:text-align="justify" fo:line-height="0.635cm" fo:margin-left="0.101cm" fo:margin-right="0.101cm"/>
    </style:style>
    <style:style style:name="T1938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938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23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39" style:family="paragraph" style:parent-style-name="表中">
      <style:paragraph-properties fo:text-align="center" fo:line-height="0.635cm" fo:margin-left="0cm" fo:margin-right="0cm"/>
    </style:style>
    <style:style style:name="T1939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3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40" style:family="paragraph" style:parent-style-name="表中">
      <style:paragraph-properties fo:text-align="center" fo:line-height="0.635cm" fo:margin-left="0cm" fo:margin-right="0cm"/>
    </style:style>
    <style:style style:name="T1940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940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940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3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41"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74" style:family="table-row">
      <style:table-row-properties style:min-row-height="1.946cm" style:use-optimal-row-height="false" fo:keep-together="always"/>
    </style:style>
    <style:style style:name="Cell123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42"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3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43"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3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44" style:family="paragraph" style:parent-style-name="表中">
      <style:paragraph-properties fo:text-align="center" fo:line-height="0.635cm" fo:margin-left="0cm" fo:margin-right="0cm"/>
    </style:style>
    <style:style style:name="T194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3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45" style:family="paragraph" style:parent-style-name="表齊">
      <style:paragraph-properties fo:text-align="justify" fo:line-height="0.635cm" fo:margin-left="0.101cm" fo:margin-right="0.101cm"/>
    </style:style>
    <style:style style:name="T1945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945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T1945_3"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945_4"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23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46" style:family="paragraph" style:parent-style-name="表中">
      <style:paragraph-properties fo:text-align="center" fo:line-height="0.635cm" fo:margin-left="0cm" fo:margin-right="0cm"/>
    </style:style>
    <style:style style:name="T1946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4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47" style:family="paragraph" style:parent-style-name="表中">
      <style:paragraph-properties fo:text-align="center" fo:line-height="0.635cm" fo:margin-left="0cm" fo:margin-right="0cm"/>
    </style:style>
    <style:style style:name="T1947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947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947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48"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Row175" style:family="table-row">
      <style:table-row-properties style:min-row-height="2.73cm" style:use-optimal-row-height="false" fo:keep-together="always"/>
    </style:style>
    <style:style style:name="Cell124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49"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4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50" style:family="paragraph" style:parent-style-name="表中">
      <style:paragraph-properties fo:text-align="center" fo:line-height="0.706cm" fo:margin-left="0cm" fo:margin-right="0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4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51" style:family="paragraph" style:parent-style-name="表中">
      <style:paragraph-properties fo:text-align="center" fo:line-height="0.635cm" fo:margin-left="0cm" fo:margin-right="0cm"/>
    </style:style>
    <style:style style:name="T1951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4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52" style:family="paragraph" style:parent-style-name="表齊">
      <style:paragraph-properties fo:text-align="justify" fo:line-height="0.635cm" fo:margin-left="0.101cm" fo:margin-right="0.101cm"/>
    </style:style>
    <style:style style:name="T1952_1" style:family="text">
      <style:text-properties fo:letter-spacing="-0.021cm" style:font-name="標楷體" fo:font-size="13pt" style:font-name-asian="標楷體" style:font-size-asian="13pt" fo:language="en" fo:language-asian="zh" fo:language-complex="ar" fo:country="US" fo:country-asian="TW" fo:country-complex="SA" style:letter-kerning="true"/>
    </style:style>
    <style:style style:name="T1952_2" style:family="text">
      <style:text-properties fo:letter-spacing="-0.021cm" style:font-name="全真楷書" fo:font-size="13pt" style:font-name-asian="全真楷書" style:font-size-asian="13pt" fo:language="en" fo:language-asian="zh" fo:language-complex="ar" fo:country="US" fo:country-asian="TW" fo:country-complex="SA" style:letter-kerning="true"/>
    </style:style>
    <style:style style:name="Cell124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53" style:family="paragraph" style:parent-style-name="表中">
      <style:paragraph-properties fo:text-align="center" fo:line-height="0.635cm" fo:margin-left="0cm" fo:margin-right="0cm"/>
    </style:style>
    <style:style style:name="T1953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4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54" style:family="paragraph" style:parent-style-name="表中">
      <style:paragraph-properties fo:text-align="center" fo:line-height="0.635cm" fo:margin-left="0cm" fo:margin-right="0cm"/>
    </style:style>
    <style:style style:name="T1954_1"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T1954_2" style:family="text">
      <style:text-properties fo:letter-spacing="-0.011cm" style:font-name="Times New Roman" fo:font-size="13pt" style:font-name-asian="標楷體" style:font-size-asian="13pt" fo:language="en" fo:language-asian="zh" fo:language-complex="ar" fo:country="US" fo:country-asian="TW" fo:country-complex="SA" style:letter-kerning="true"/>
    </style:style>
    <style:style style:name="T1954_3" style:family="text">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Cell124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55" style:family="paragraph" style:parent-style-name="表">
      <style:paragraph-properties fo:text-align="justify" fo:line-height="0.706cm" fo:margin-left="0.101cm" fo:margin-right="0.101cm"/>
      <style:text-properties fo:letter-spacing="-0.011cm" style:font-name="標楷體" fo:font-size="13pt" style:font-name-asian="標楷體" style:font-size-asian="13pt" fo:language="en" fo:language-asian="zh" fo:language-complex="ar" fo:country="US" fo:country-asian="TW" fo:country-complex="SA" style:letter-kerning="true"/>
    </style:style>
    <style:style style:name="P1956" style:family="paragraph" style:parent-style-name="Normal"/>
    <style:style style:name="P1957" style:family="paragraph" style:parent-style-name="Normal">
      <style:paragraph-properties fo:text-align="center" fo:break-before="page"/>
    </style:style>
    <style:style style:name="P1958" style:family="paragraph" style:parent-style-name="Normal">
      <style:paragraph-properties fo:text-align="center"/>
    </style:style>
    <style:style style:name="P1959" style:family="paragraph" style:parent-style-name="Normal">
      <style:paragraph-properties fo:text-align="center" fo:margin-bottom="0.318cm"/>
    </style:style>
    <style:style style:name="T1959_1" style:family="text">
      <style:text-properties style:font-name="標楷體" fo:font-size="26pt" style:font-name-asian="標楷體" style:font-size-asian="26pt"/>
    </style:style>
    <style:style style:name="Table5" style:family="table">
      <style:table-properties table:align="left" style:width="12.501cm" fo:margin-left="1.801cm"/>
    </style:style>
    <style:style style:name="Column31" style:family="table-column">
      <style:table-column-properties style:column-width="3cm" style:use-optimal-column-width="false"/>
    </style:style>
    <style:style style:name="Column32" style:family="table-column">
      <style:table-column-properties style:column-width="4.75cm" style:use-optimal-column-width="false"/>
    </style:style>
    <style:style style:name="Column33" style:family="table-column">
      <style:table-column-properties style:column-width="4.75cm" style:use-optimal-column-width="false"/>
    </style:style>
    <style:style style:name="Row176" style:family="table-row">
      <style:table-row-properties style:min-row-height="1.229cm" style:use-optimal-row-height="false"/>
    </style:style>
    <style:style style:name="Cell124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60" style:family="paragraph" style:parent-style-name="Normal">
      <style:paragraph-properties fo:text-align="center"/>
    </style:style>
    <style:style style:name="T196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5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61" style:family="paragraph" style:parent-style-name="Normal">
      <style:paragraph-properties fo:text-align="center"/>
    </style:style>
    <style:style style:name="T196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5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62" style:family="paragraph" style:parent-style-name="Normal">
      <style:paragraph-properties fo:text-align="center"/>
    </style:style>
    <style:style style:name="T196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77" style:family="table-row">
      <style:table-row-properties style:min-row-height="0.725cm" style:use-optimal-row-height="false"/>
    </style:style>
    <style:style style:name="Cell125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63" style:family="paragraph" style:parent-style-name="Normal">
      <style:paragraph-properties fo:text-align="center" fo:margin-top="0.064cm" fo:margin-bottom="0.064cm"/>
    </style:style>
    <style:style style:name="T196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5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64" style:family="paragraph" style:parent-style-name="Normal">
      <style:paragraph-properties fo:text-align="right" fo:margin-top="0.064cm" fo:margin-bottom="0.064cm" fo:margin-right="1cm"/>
    </style:style>
    <style:style style:name="T196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5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65" style:family="paragraph" style:parent-style-name="Normal">
      <style:paragraph-properties fo:text-align="right" fo:margin-top="0.064cm" fo:margin-bottom="0.064cm" fo:margin-right="1cm"/>
    </style:style>
    <style:style style:name="T196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78" style:family="table-row">
      <style:table-row-properties style:min-row-height="0.725cm" style:use-optimal-row-height="false"/>
    </style:style>
    <style:style style:name="Cell125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66" style:family="paragraph" style:parent-style-name="Normal">
      <style:paragraph-properties fo:text-align="center" fo:margin-top="0.064cm" fo:margin-bottom="0.064cm"/>
    </style:style>
    <style:style style:name="T196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5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67" style:family="paragraph" style:parent-style-name="Normal">
      <style:paragraph-properties fo:text-align="right" fo:margin-top="0.064cm" fo:margin-bottom="0.064cm" fo:margin-right="1cm"/>
    </style:style>
    <style:style style:name="T196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5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68" style:family="paragraph" style:parent-style-name="Normal">
      <style:paragraph-properties fo:text-align="right" fo:margin-top="0.064cm" fo:margin-bottom="0.064cm" fo:margin-right="1cm"/>
    </style:style>
    <style:style style:name="T196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79" style:family="table-row">
      <style:table-row-properties style:min-row-height="0.727cm" style:use-optimal-row-height="false"/>
    </style:style>
    <style:style style:name="Cell125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69" style:family="paragraph" style:parent-style-name="Normal">
      <style:paragraph-properties fo:text-align="center" fo:margin-top="0.064cm" fo:margin-bottom="0.064cm"/>
    </style:style>
    <style:style style:name="T196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5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70" style:family="paragraph" style:parent-style-name="Normal">
      <style:paragraph-properties fo:text-align="right" fo:margin-top="0.064cm" fo:margin-bottom="0.064cm" fo:margin-right="1cm"/>
    </style:style>
    <style:style style:name="T197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6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71" style:family="paragraph" style:parent-style-name="Normal">
      <style:paragraph-properties fo:text-align="right" fo:margin-top="0.064cm" fo:margin-bottom="0.064cm" fo:margin-right="1cm"/>
    </style:style>
    <style:style style:name="T197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80" style:family="table-row">
      <style:table-row-properties style:min-row-height="0.725cm" style:use-optimal-row-height="false"/>
    </style:style>
    <style:style style:name="Cell126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72" style:family="paragraph" style:parent-style-name="Normal">
      <style:paragraph-properties fo:text-align="center" fo:margin-top="0.064cm" fo:margin-bottom="0.064cm"/>
    </style:style>
    <style:style style:name="T197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6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73" style:family="paragraph" style:parent-style-name="Normal">
      <style:paragraph-properties fo:text-align="right" fo:margin-top="0.064cm" fo:margin-bottom="0.064cm" fo:margin-right="1cm"/>
    </style:style>
    <style:style style:name="T197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6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74" style:family="paragraph" style:parent-style-name="Normal">
      <style:paragraph-properties fo:text-align="right" fo:margin-top="0.064cm" fo:margin-bottom="0.064cm" fo:margin-right="1cm"/>
    </style:style>
    <style:style style:name="T197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81" style:family="table-row">
      <style:table-row-properties style:min-row-height="0.727cm" style:use-optimal-row-height="false"/>
    </style:style>
    <style:style style:name="Cell126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75" style:family="paragraph" style:parent-style-name="Normal">
      <style:paragraph-properties fo:text-align="center" fo:margin-top="0.064cm" fo:margin-bottom="0.064cm"/>
    </style:style>
    <style:style style:name="T197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6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76" style:family="paragraph" style:parent-style-name="Normal">
      <style:paragraph-properties fo:text-align="right" fo:margin-top="0.064cm" fo:margin-bottom="0.064cm" fo:margin-right="1cm"/>
    </style:style>
    <style:style style:name="T197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6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77" style:family="paragraph" style:parent-style-name="Normal">
      <style:paragraph-properties fo:text-align="right" fo:margin-top="0.064cm" fo:margin-bottom="0.064cm" fo:margin-right="1cm"/>
    </style:style>
    <style:style style:name="T197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82" style:family="table-row">
      <style:table-row-properties style:min-row-height="0.725cm" style:use-optimal-row-height="false"/>
    </style:style>
    <style:style style:name="Cell126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78" style:family="paragraph" style:parent-style-name="Normal">
      <style:paragraph-properties fo:text-align="center" fo:margin-top="0.064cm" fo:margin-bottom="0.064cm"/>
    </style:style>
    <style:style style:name="T197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6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79" style:family="paragraph" style:parent-style-name="Normal">
      <style:paragraph-properties fo:text-align="right" fo:margin-top="0.064cm" fo:margin-bottom="0.064cm" fo:margin-right="1cm"/>
    </style:style>
    <style:style style:name="T197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6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80" style:family="paragraph" style:parent-style-name="Normal">
      <style:paragraph-properties fo:text-align="right" fo:margin-top="0.064cm" fo:margin-bottom="0.064cm" fo:margin-right="1cm"/>
    </style:style>
    <style:style style:name="T198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83" style:family="table-row">
      <style:table-row-properties style:min-row-height="0.725cm" style:use-optimal-row-height="false"/>
    </style:style>
    <style:style style:name="Cell127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81" style:family="paragraph" style:parent-style-name="Normal">
      <style:paragraph-properties fo:text-align="center" fo:margin-top="0.064cm" fo:margin-bottom="0.064cm"/>
    </style:style>
    <style:style style:name="T198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7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82" style:family="paragraph" style:parent-style-name="Normal">
      <style:paragraph-properties fo:text-align="right" fo:margin-top="0.064cm" fo:margin-bottom="0.064cm" fo:margin-right="1cm"/>
    </style:style>
    <style:style style:name="T198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7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83" style:family="paragraph" style:parent-style-name="Normal">
      <style:paragraph-properties fo:text-align="right" fo:margin-top="0.064cm" fo:margin-bottom="0.064cm" fo:margin-right="1cm"/>
    </style:style>
    <style:style style:name="T198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84" style:family="table-row">
      <style:table-row-properties style:min-row-height="0.33cm" style:use-optimal-row-height="false"/>
    </style:style>
    <style:style style:name="Cell127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84" style:family="paragraph" style:parent-style-name="Normal">
      <style:paragraph-properties fo:text-align="center" fo:margin-top="0.064cm" fo:margin-bottom="0.064cm"/>
    </style:style>
    <style:style style:name="T198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7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85" style:family="paragraph" style:parent-style-name="Normal">
      <style:paragraph-properties fo:text-align="right" fo:margin-top="0.064cm" fo:margin-bottom="0.064cm" fo:margin-right="1cm"/>
    </style:style>
    <style:style style:name="T198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7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86" style:family="paragraph" style:parent-style-name="Normal">
      <style:paragraph-properties fo:text-align="right" fo:margin-top="0.064cm" fo:margin-bottom="0.064cm" fo:margin-right="1cm"/>
    </style:style>
    <style:style style:name="T198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85" style:family="table-row">
      <style:table-row-properties style:min-row-height="0.725cm" style:use-optimal-row-height="false"/>
    </style:style>
    <style:style style:name="Cell127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87" style:family="paragraph" style:parent-style-name="Normal">
      <style:paragraph-properties fo:text-align="center" fo:margin-top="0.064cm" fo:margin-bottom="0.064cm"/>
    </style:style>
    <style:style style:name="T198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7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88" style:family="paragraph" style:parent-style-name="Normal">
      <style:paragraph-properties fo:text-align="right" fo:margin-top="0.064cm" fo:margin-bottom="0.064cm" fo:margin-right="1cm"/>
    </style:style>
    <style:style style:name="T198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7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89" style:family="paragraph" style:parent-style-name="Normal">
      <style:paragraph-properties fo:text-align="right" fo:margin-top="0.064cm" fo:margin-bottom="0.064cm" fo:margin-right="1cm"/>
    </style:style>
    <style:style style:name="T198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86" style:family="table-row">
      <style:table-row-properties style:min-row-height="0.727cm" style:use-optimal-row-height="false"/>
    </style:style>
    <style:style style:name="Cell127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90" style:family="paragraph" style:parent-style-name="Normal">
      <style:paragraph-properties fo:text-align="center" fo:margin-top="0.064cm" fo:margin-bottom="0.064cm"/>
    </style:style>
    <style:style style:name="T199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8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91" style:family="paragraph" style:parent-style-name="Normal">
      <style:paragraph-properties fo:text-align="right" fo:margin-top="0.064cm" fo:margin-bottom="0.064cm" fo:margin-right="1cm"/>
    </style:style>
    <style:style style:name="T199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8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92" style:family="paragraph" style:parent-style-name="Normal">
      <style:paragraph-properties fo:text-align="right" fo:margin-top="0.064cm" fo:margin-bottom="0.064cm" fo:margin-right="1cm"/>
    </style:style>
    <style:style style:name="T199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87" style:family="table-row">
      <style:table-row-properties style:min-row-height="0.725cm" style:use-optimal-row-height="false"/>
    </style:style>
    <style:style style:name="Cell128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93" style:family="paragraph" style:parent-style-name="Normal">
      <style:paragraph-properties fo:text-align="center" fo:margin-top="0.064cm" fo:margin-bottom="0.064cm"/>
    </style:style>
    <style:style style:name="T199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8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94" style:family="paragraph" style:parent-style-name="Normal">
      <style:paragraph-properties fo:text-align="right" fo:margin-top="0.064cm" fo:margin-bottom="0.064cm" fo:margin-right="1cm"/>
    </style:style>
    <style:style style:name="T199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8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95" style:family="paragraph" style:parent-style-name="Normal">
      <style:paragraph-properties fo:text-align="right" fo:margin-top="0.064cm" fo:margin-bottom="0.064cm" fo:margin-right="1cm"/>
    </style:style>
    <style:style style:name="T199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88" style:family="table-row">
      <style:table-row-properties style:min-row-height="0.725cm" style:use-optimal-row-height="false"/>
    </style:style>
    <style:style style:name="Cell128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96" style:family="paragraph" style:parent-style-name="Normal">
      <style:paragraph-properties fo:text-align="center" fo:margin-top="0.064cm" fo:margin-bottom="0.064cm"/>
    </style:style>
    <style:style style:name="T199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8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97" style:family="paragraph" style:parent-style-name="Normal">
      <style:paragraph-properties fo:text-align="right" fo:margin-top="0.064cm" fo:margin-bottom="0.064cm" fo:margin-right="1cm"/>
    </style:style>
    <style:style style:name="T199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8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98" style:family="paragraph" style:parent-style-name="Normal">
      <style:paragraph-properties fo:text-align="right" fo:margin-top="0.064cm" fo:margin-bottom="0.064cm" fo:margin-right="1cm"/>
    </style:style>
    <style:style style:name="T1998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89" style:family="table-row">
      <style:table-row-properties style:min-row-height="0.727cm" style:use-optimal-row-height="false"/>
    </style:style>
    <style:style style:name="Cell128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99" style:family="paragraph" style:parent-style-name="Normal">
      <style:paragraph-properties fo:text-align="center" fo:margin-top="0.064cm" fo:margin-bottom="0.064cm"/>
    </style:style>
    <style:style style:name="T1999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8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00" style:family="paragraph" style:parent-style-name="Normal">
      <style:paragraph-properties fo:text-align="right" fo:margin-top="0.064cm" fo:margin-bottom="0.064cm" fo:margin-right="1cm"/>
    </style:style>
    <style:style style:name="T2000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9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01" style:family="paragraph" style:parent-style-name="Normal">
      <style:paragraph-properties fo:text-align="right" fo:margin-top="0.064cm" fo:margin-bottom="0.064cm" fo:margin-right="1cm"/>
    </style:style>
    <style:style style:name="T2001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90" style:family="table-row">
      <style:table-row-properties style:min-row-height="0.725cm" style:use-optimal-row-height="false"/>
    </style:style>
    <style:style style:name="Cell129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02" style:family="paragraph" style:parent-style-name="Normal">
      <style:paragraph-properties fo:text-align="center" fo:margin-top="0.064cm" fo:margin-bottom="0.064cm"/>
    </style:style>
    <style:style style:name="T2002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9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03" style:family="paragraph" style:parent-style-name="Normal">
      <style:paragraph-properties fo:text-align="right" fo:margin-top="0.064cm" fo:margin-bottom="0.064cm" fo:margin-right="1cm"/>
    </style:style>
    <style:style style:name="T2003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9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04" style:family="paragraph" style:parent-style-name="Normal">
      <style:paragraph-properties fo:text-align="right" fo:margin-top="0.064cm" fo:margin-bottom="0.064cm" fo:margin-right="1cm"/>
    </style:style>
    <style:style style:name="T2004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Row191" style:family="table-row">
      <style:table-row-properties style:min-row-height="0.727cm" style:use-optimal-row-height="false"/>
    </style:style>
    <style:style style:name="Cell129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05" style:family="paragraph" style:parent-style-name="Normal">
      <style:paragraph-properties fo:text-align="center" fo:margin-top="0.064cm" fo:margin-bottom="0.064cm"/>
    </style:style>
    <style:style style:name="T2005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9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06" style:family="paragraph" style:parent-style-name="Normal">
      <style:paragraph-properties fo:text-align="right" fo:margin-top="0.064cm" fo:margin-bottom="0.064cm" fo:margin-right="1cm"/>
    </style:style>
    <style:style style:name="T2006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Cell129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007" style:family="paragraph" style:parent-style-name="Normal">
      <style:paragraph-properties fo:text-align="right" fo:margin-top="0.064cm" fo:margin-bottom="0.064cm" fo:margin-right="1cm"/>
    </style:style>
    <style:style style:name="T2007_1" style:family="text">
      <style:text-properties style:font-name="標楷體" fo:font-size="16pt" style:font-name-asian="標楷體" style:font-size-asian="16pt" fo:language="en" fo:language-asian="zh" fo:language-complex="ar" fo:country="US" fo:country-asian="TW" fo:country-complex="SA" style:letter-kerning="true"/>
    </style:style>
    <style:style style:name="P2008" style:family="paragraph" style:parent-style-name="Normal">
      <style:text-properties style:font-name="標楷體" fo:font-size="16pt" style:font-name-asian="標楷體" style:font-size-asian="16pt"/>
    </style:style>
    <style:style style:name="P2009" style:family="paragraph" style:parent-style-name="Normal">
      <style:text-properties style:font-name="標楷體" fo:font-size="14pt" style:font-name-asian="標楷體" style:font-size-asian="14pt"/>
    </style:style>
  </office:automatic-styles>
  <office:body>
    <office:text>
      <text:p text:style-name="P1"><text:span text:style-name="T1_1">附表二</text:span></text:p>
      <text:p text:style-name="P2"><text:span text:style-name="T2_1">勞工保險殘廢給付標準表<text:s/></text:span></text:p>
      <text:p text:style-name="P3"><text:span text:style-name="T3_1">(勞工保險條例第五十三條附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header-rows>
          <table:table-row table:style-name="Row1">
            <table:table-cell table:style-name="Cell1" table:number-columns-spanned="3" table:number-rows-spanned="2">
              <text:p text:style-name="P4"><text:span text:style-name="T4_1">身<text:s/>體</text:span></text:p>
              <text:p text:style-name="P5"><text:span text:style-name="T5_1">障<text:s/>害</text:span></text:p>
              <text:p text:style-name="P6"><text:span text:style-name="T6_1">系<text:s/>列</text:span></text:p>
            </table:table-cell>
            <table:covered-table-cell/>
            <table:covered-table-cell/>
            <table:table-cell table:style-name="Cell2" table:number-rows-spanned="2">
              <text:p text:style-name="P7"><text:span text:style-name="T7_1">障害項目</text:span></text:p>
            </table:table-cell>
            <table:table-cell table:style-name="Cell3" table:number-rows-spanned="2">
              <text:p text:style-name="P8"><text:span text:style-name="T8_1">身體障害之狀態</text:span></text:p>
            </table:table-cell>
            <table:table-cell table:style-name="Cell4" table:number-columns-spanned="2">
              <text:p text:style-name="P9"><text:span text:style-name="T9_1">身體障害</text:span></text:p>
              <text:p text:style-name="P10"><text:span text:style-name="T10_1">序　　列</text:span></text:p>
            </table:table-cell>
            <table:covered-table-cell/>
            <table:table-cell table:style-name="Cell5" table:number-rows-spanned="2">
              <text:p text:style-name="P11"><text:span text:style-name="T11_1">附　　　　　註</text:span></text:p>
            </table:table-cell>
          </table:table-row>
        </table:table-header-rows>
        <table:table-header-rows>
          <table:table-row table:style-name="Row2">
            <table:covered-table-cell table:style-name="Cell6">
              <text:p text:style-name="P12"/>
            </table:covered-table-cell>
            <table:covered-table-cell/>
            <table:covered-table-cell/>
            <table:covered-table-cell table:style-name="Cell7">
              <text:p text:style-name="P13"/>
            </table:covered-table-cell>
            <table:covered-table-cell table:style-name="Cell8">
              <text:p text:style-name="P14"/>
            </table:covered-table-cell>
            <table:table-cell table:style-name="Cell9">
              <text:p text:style-name="P15"><text:span text:style-name="T15_1">殘廢</text:span></text:p>
              <text:p text:style-name="P16"><text:span text:style-name="T16_1">等級</text:span></text:p>
            </table:table-cell>
            <table:table-cell table:style-name="Cell10">
              <text:p text:style-name="P17"><text:span text:style-name="T17_1">給<text:s/>付</text:span></text:p>
              <text:p text:style-name="P18"><text:span text:style-name="T18_1">標<text:s/>準</text:span></text:p>
            </table:table-cell>
            <table:covered-table-cell table:style-name="Cell11">
              <text:p text:style-name="P19"/>
            </table:covered-table-cell>
          </table:table-row>
        </table:table-header-rows>
        <table:table-header-rows>
          <table:table-row table:style-name="Row3">
            <table:table-cell table:style-name="Cell12" table:number-rows-spanned="5">
              <text:p text:style-name="P20"><text:span text:style-name="T20_1">精</text:span></text:p>
              <text:p text:style-name="P21"/>
              <text:p text:style-name="P22"><text:span text:style-name="T22_1">　　　　神</text:span></text:p>
              <text:p text:style-name="P23"/>
              <text:p text:style-name="P24"><text:span text:style-name="T24_1">　　　　神</text:span></text:p>
              <text:p text:style-name="P25"/>
              <text:p text:style-name="P26"><text:span text:style-name="T26_1">　　　　經</text:span></text:p>
            </table:table-cell>
            <table:table-cell table:style-name="Cell13" table:number-columns-spanned="2" table:number-rows-spanned="4">
              <text:p text:style-name="P27"><text:span text:style-name="T27_1">精</text:span></text:p>
              <text:p text:style-name="P28"/>
              <text:p text:style-name="P29"><text:span text:style-name="T29_1">　　　神</text:span></text:p>
              <text:p text:style-name="P30"/>
              <text:p text:style-name="P31"><text:span text:style-name="T31_1">　　　障</text:span></text:p>
              <text:p text:style-name="P32"/>
              <text:p text:style-name="P33"><text:span text:style-name="T33_1">　　　害</text:span></text:p>
            </table:table-cell>
            <table:covered-table-cell/>
            <table:table-cell table:style-name="Cell14">
              <text:p text:style-name="P34"><text:span text:style-name="T34_1">1</text:span></text:p>
            </table:table-cell>
            <table:table-cell table:style-name="Cell15">
              <text:p text:style-name="P35"><text:span text:style-name="T35_1">精神遺存極度障害，終身不能從事任何工作，經常需醫療護理及專人週密監護者</text:span><text:span text:style-name="T35_2">。</text:span></text:p>
            </table:table-cell>
            <table:table-cell table:style-name="Cell16">
              <text:p text:style-name="P36"><text:span text:style-name="T36_1">一</text:span><text:span text:style-name="T36_2"><text:s/></text:span></text:p>
            </table:table-cell>
            <table:table-cell table:style-name="Cell17">
              <text:p text:style-name="P37"><text:span text:style-name="T37_1">一二</text:span><text:span text:style-name="T37_2">○○</text:span><text:span text:style-name="T37_3">日</text:span></text:p>
            </table:table-cell>
            <table:table-cell table:style-name="Cell18" table:number-rows-spanned="5">
              <text:p text:style-name="P38"><text:span text:style-name="T38_1">一、「精神、神經障害等級」之審定基本原則：綜合其病灶症狀，對於永久喪失勞動能力與影響日常生活或社會生活活動狀態及需他人扶助之情況依左列各項狀況定其等級。於審定時，須有精神科</text:span><text:span text:style-name="T38_2">、</text:span><text:span text:style-name="T38_3">神經科</text:span><text:span text:style-name="T38_4">、</text:span><text:span text:style-name="T38_5">神經外科等專門醫師診斷證明資料為依據</text:span><text:span text:style-name="T38_6">。</text:span></text:p>
              <text:p text:style-name="P39"><text:span text:style-name="T39_1">(一)因重度精神、神經障害，為維持生命必要之日常生活活動，全須他人扶助者：適用第一級。</text:span></text:p>
              <text:p text:style-name="P40"><text:span text:style-name="T40_1">(二)因高度精神、神經障害，為維持生命必要之日常生活活動之一部須他人扶助者：適用第</text:span><text:span text:style-name="T40_2">二</text:span><text:span text:style-name="T40_3">級。</text:span></text:p>
              <text:p text:style-name="P41"><text:span text:style-name="T41_1">(三)為維持生命必要之日常生活活動尚可自理，但因精神、神經障害高度，終身不能從事工作者：適用第三級。</text:span></text:p>
            </table:table-cell>
          </table:table-row>
        </table:table-header-rows>
        <table:table-header-rows>
          <table:table-row table:style-name="Row4">
            <table:covered-table-cell table:style-name="Cell19">
              <text:p text:style-name="P42"/>
            </table:covered-table-cell>
            <table:covered-table-cell table:style-name="Cell20">
              <text:p text:style-name="P43"/>
            </table:covered-table-cell>
            <table:covered-table-cell/>
            <table:table-cell table:style-name="Cell21">
              <text:p text:style-name="P44"><text:span text:style-name="T44_1">2</text:span></text:p>
            </table:table-cell>
            <table:table-cell table:style-name="Cell22">
              <text:p text:style-name="P45"><text:span text:style-name="T45_1">精神遺存高度障害，終身不能從事任何工作，日常生活需人扶助者</text:span><text:span text:style-name="T45_2">。</text:span></text:p>
            </table:table-cell>
            <table:table-cell table:style-name="Cell23">
              <text:p text:style-name="P46"><text:span text:style-name="T46_1">二</text:span></text:p>
            </table:table-cell>
            <table:table-cell table:style-name="Cell24">
              <text:p text:style-name="P47"><text:span text:style-name="T47_1">一</text:span><text:span text:style-name="T47_2">○○○</text:span><text:span text:style-name="T47_3">日</text:span></text:p>
            </table:table-cell>
            <table:covered-table-cell table:style-name="Cell25">
              <text:p text:style-name="P48"/>
            </table:covered-table-cell>
          </table:table-row>
        </table:table-header-rows>
        <table:table-header-rows>
          <table:table-row table:style-name="Row5">
            <table:covered-table-cell table:style-name="Cell26">
              <text:p text:style-name="P49"/>
            </table:covered-table-cell>
            <table:covered-table-cell table:style-name="Cell27">
              <text:p text:style-name="P50"/>
            </table:covered-table-cell>
            <table:covered-table-cell/>
            <table:table-cell table:style-name="Cell28">
              <text:p text:style-name="P51"><text:span text:style-name="T51_1">3</text:span></text:p>
            </table:table-cell>
            <table:table-cell table:style-name="Cell29">
              <text:p text:style-name="P52"><text:span text:style-name="T52_1">精神遺存顯著障害，終身不能從事工作者</text:span><text:span text:style-name="T52_2">。</text:span></text:p>
            </table:table-cell>
            <table:table-cell table:style-name="Cell30">
              <text:p text:style-name="P53"><text:span text:style-name="T53_1">三</text:span></text:p>
            </table:table-cell>
            <table:table-cell table:style-name="Cell31">
              <text:p text:style-name="P54"><text:span text:style-name="T54_1">八四</text:span><text:span text:style-name="T54_2">○</text:span><text:span text:style-name="T54_3">日</text:span></text:p>
            </table:table-cell>
            <table:covered-table-cell table:style-name="Cell32">
              <text:p text:style-name="P55"/>
            </table:covered-table-cell>
          </table:table-row>
        </table:table-header-rows>
        <table:table-header-rows>
          <table:table-row table:style-name="Row6">
            <table:covered-table-cell table:style-name="Cell33">
              <text:p text:style-name="P56"/>
            </table:covered-table-cell>
            <table:covered-table-cell table:style-name="Cell34">
              <text:p text:style-name="P57"/>
            </table:covered-table-cell>
            <table:covered-table-cell/>
            <table:table-cell table:style-name="Cell35">
              <text:p text:style-name="P58"><text:span text:style-name="T58_1">4</text:span></text:p>
            </table:table-cell>
            <table:table-cell table:style-name="Cell36">
              <text:p text:style-name="P59"><text:span text:style-name="T59_1">精神遺存顯著障害，終身祇能從事輕便工作者</text:span><text:span text:style-name="T59_2">。</text:span></text:p>
            </table:table-cell>
            <table:table-cell table:style-name="Cell37">
              <text:p text:style-name="P60"><text:span text:style-name="T60_1">七</text:span></text:p>
            </table:table-cell>
            <table:table-cell table:style-name="Cell38">
              <text:p text:style-name="P61"><text:span text:style-name="T61_1">四四</text:span><text:span text:style-name="T61_2">○</text:span><text:span text:style-name="T61_3">日</text:span></text:p>
            </table:table-cell>
            <table:covered-table-cell table:style-name="Cell39">
              <text:p text:style-name="P62"/>
            </table:covered-table-cell>
          </table:table-row>
        </table:table-header-rows>
        <table:table-header-rows>
          <table:table-row table:style-name="Row7">
            <table:covered-table-cell table:style-name="Cell40">
              <text:p text:style-name="P63"/>
            </table:covered-table-cell>
            <table:table-cell table:style-name="Cell41" table:number-columns-spanned="2">
              <text:p text:style-name="P64"><text:span text:style-name="T64_1">神</text:span></text:p>
              <text:p text:style-name="P65"><text:span text:style-name="T65_1">精</text:span></text:p>
              <text:p text:style-name="P66"><text:span text:style-name="T66_1">障</text:span></text:p>
              <text:p text:style-name="P67"><text:span text:style-name="T67_1">害</text:span></text:p>
            </table:table-cell>
            <table:covered-table-cell/>
            <table:table-cell table:style-name="Cell42">
              <text:p text:style-name="P68"><text:span text:style-name="T68_1">5</text:span></text:p>
            </table:table-cell>
            <table:table-cell table:style-name="Cell43">
              <text:p text:style-name="P69"><text:span text:style-name="T69_1">中樞神經系統機能遺存極度障害，終身不能從事任何工作，經常需醫療護理或專人周密照護者</text:span><text:span text:style-name="T69_2">。</text:span></text:p>
            </table:table-cell>
            <table:table-cell table:style-name="Cell44">
              <text:p text:style-name="P70"><text:span text:style-name="T70_1">一</text:span></text:p>
            </table:table-cell>
            <table:table-cell table:style-name="Cell45">
              <text:p text:style-name="P71"><text:span text:style-name="T71_1">一二</text:span><text:span text:style-name="T71_2">○○</text:span><text:span text:style-name="T71_3">日</text:span></text:p>
            </table:table-cell>
            <table:covered-table-cell table:style-name="Cell46">
              <text:p text:style-name="P72"/>
            </table:covered-table-cell>
          </table:table-row>
        </table:table-header-rows>
        <table:table-header-rows>
          <table:table-row table:style-name="Row8">
            <table:table-cell table:style-name="Cell47" table:number-rows-spanned="5">
              <text:p text:style-name="P73"><text:span text:style-name="T73_1">精</text:span></text:p>
              <text:p text:style-name="P74"/>
              <text:p text:style-name="P75"><text:span text:style-name="T75_1">　　　　神</text:span></text:p>
              <text:p text:style-name="P76"/>
              <text:p text:style-name="P77"><text:span text:style-name="T77_1">　　　　神</text:span></text:p>
              <text:p text:style-name="P78"/>
              <text:p text:style-name="P79"><text:span text:style-name="T79_1">　　　　經</text:span></text:p>
            </table:table-cell>
            <table:table-cell table:style-name="Cell48" table:number-columns-spanned="2" table:number-rows-spanned="5">
              <text:p text:style-name="P80"><text:span text:style-name="T80_1">神</text:span></text:p>
              <text:p text:style-name="P81"/>
              <text:p text:style-name="P82"><text:span text:style-name="T82_1">　　經</text:span></text:p>
              <text:p text:style-name="P83"/>
              <text:p text:style-name="P84"><text:span text:style-name="T84_1">　　障</text:span></text:p>
              <text:p text:style-name="P85"/>
              <text:p text:style-name="P86"><text:span text:style-name="T86_1">　　害</text:span></text:p>
            </table:table-cell>
            <table:covered-table-cell/>
            <table:table-cell table:style-name="Cell49">
              <text:p text:style-name="P87"><text:span text:style-name="T87_1">6</text:span></text:p>
            </table:table-cell>
            <table:table-cell table:style-name="Cell50">
              <text:p text:style-name="P88"><text:span text:style-name="T88_1">中樞神經系統機能之病變，引起截癱或偏癱，致終身不能從事任何工作，日常生活需人扶助者</text:span><text:span text:style-name="T88_2">。</text:span></text:p>
            </table:table-cell>
            <table:table-cell table:style-name="Cell51">
              <text:p text:style-name="P89"><text:span text:style-name="T89_1">二</text:span></text:p>
            </table:table-cell>
            <table:table-cell table:style-name="Cell52">
              <text:p text:style-name="P90"><text:span text:style-name="T90_1">一</text:span><text:span text:style-name="T90_2">○○○</text:span><text:span text:style-name="T90_3">日</text:span></text:p>
            </table:table-cell>
            <table:table-cell table:style-name="Cell53" table:number-rows-spanned="5">
              <text:p text:style-name="P91"><text:span text:style-name="T91_1">(四)有失語、失認、失行等之病灶症狀、四肢麻痺、錐體外路症狀、記憶力障害、知覺障害、感情障害、意欲減退、人格變化等高度障害；或者麻痺等症狀，雖為輕度，身體能力仍存，但非他人在身邊指示，無法遂行其工作者：適用第三級。</text:span></text:p>
              <text:p text:style-name="P92"><text:span text:style-name="T92_1">(五)因中等度精神、神經障害，精神及身體之勞動能力較一般顯明低下者：適用第七級。</text:span></text:p>
              <text:p text:style-name="P93"><text:span text:style-name="T93_1">(六)通常無礙勞動，但在醫學上可證明其精神、神經遺有障害者：適用第十三級。右述之中樞神經系統障害，例如無知覺障害之錐體路及錐體外路症狀之輕度麻痺，依腦注氣造影檢查始可證明之輕度腦萎縮、腦波異常等屬之，此等症狀須據專門醫師檢查、診斷之結果審定之。</text:span></text:p>
              <text:p text:style-name="P94"><text:span text:style-name="T94_1">(七)中樞神經系統之頹廢症狀如發生於四肢、感覺器之機能障害，按其發現部位所定等級定之，諸如因言語中樞損傷所</text:span></text:p>
            </table:table-cell>
          </table:table-row>
        </table:table-header-rows>
        <table:table-header-rows>
          <table:table-row table:style-name="Row9">
            <table:covered-table-cell table:style-name="Cell54">
              <text:p text:style-name="P95"/>
            </table:covered-table-cell>
            <table:covered-table-cell table:style-name="Cell55">
              <text:p text:style-name="P96"/>
            </table:covered-table-cell>
            <table:covered-table-cell/>
            <table:table-cell table:style-name="Cell56">
              <text:p text:style-name="P97"><text:span text:style-name="T97_1">7</text:span></text:p>
            </table:table-cell>
            <table:table-cell table:style-name="Cell57">
              <text:p text:style-name="P98"><text:span text:style-name="T98_1">中樞神經系統機能遺存顯著障害，終身不能從事工作者</text:span><text:span text:style-name="T98_2">。</text:span></text:p>
            </table:table-cell>
            <table:table-cell table:style-name="Cell58">
              <text:p text:style-name="P99"><text:span text:style-name="T99_1">三</text:span></text:p>
            </table:table-cell>
            <table:table-cell table:style-name="Cell59">
              <text:p text:style-name="P100"><text:span text:style-name="T100_1">八四</text:span><text:span text:style-name="T100_2">○</text:span><text:span text:style-name="T100_3">日</text:span></text:p>
            </table:table-cell>
            <table:covered-table-cell table:style-name="Cell60">
              <text:p text:style-name="P101"/>
            </table:covered-table-cell>
          </table:table-row>
        </table:table-header-rows>
        <table:table-header-rows>
          <table:table-row table:style-name="Row10">
            <table:covered-table-cell table:style-name="Cell61">
              <text:p text:style-name="P102"/>
            </table:covered-table-cell>
            <table:covered-table-cell table:style-name="Cell62">
              <text:p text:style-name="P103"/>
            </table:covered-table-cell>
            <table:covered-table-cell/>
            <table:table-cell table:style-name="Cell63">
              <text:p text:style-name="P104"><text:span text:style-name="T104_1">8</text:span></text:p>
            </table:table-cell>
            <table:table-cell table:style-name="Cell64">
              <text:p text:style-name="P105"><text:span text:style-name="T105_1">中樞神經系統機能遺存顯著障害，終身祇能從事輕便工作者</text:span><text:span text:style-name="T105_2">。</text:span></text:p>
            </table:table-cell>
            <table:table-cell table:style-name="Cell65">
              <text:p text:style-name="P106"><text:span text:style-name="T106_1">七</text:span></text:p>
            </table:table-cell>
            <table:table-cell table:style-name="Cell66">
              <text:p text:style-name="P107"><text:span text:style-name="T107_1">四四</text:span><text:span text:style-name="T107_2">○</text:span><text:span text:style-name="T107_3">日</text:span></text:p>
            </table:table-cell>
            <table:covered-table-cell table:style-name="Cell67">
              <text:p text:style-name="P108"/>
            </table:covered-table-cell>
          </table:table-row>
        </table:table-header-rows>
        <table:table-header-rows>
          <table:table-row table:style-name="Row11">
            <table:covered-table-cell table:style-name="Cell68">
              <text:p text:style-name="P109"/>
            </table:covered-table-cell>
            <table:covered-table-cell table:style-name="Cell69">
              <text:p text:style-name="P110"/>
            </table:covered-table-cell>
            <table:covered-table-cell/>
            <table:table-cell table:style-name="Cell70">
              <text:p text:style-name="P111"><text:span text:style-name="T111_1">9</text:span></text:p>
            </table:table-cell>
            <table:table-cell table:style-name="Cell71">
              <text:p text:style-name="P112"><text:span text:style-name="T112_1">神經系統之病變，由醫學上可證明局部遺存頑固神經症狀者</text:span><text:span text:style-name="T112_2">。</text:span></text:p>
            </table:table-cell>
            <table:table-cell table:style-name="Cell72">
              <text:p text:style-name="P113"><text:span text:style-name="T113_1">十三</text:span></text:p>
            </table:table-cell>
            <table:table-cell table:style-name="Cell73">
              <text:p text:style-name="P114"><text:span text:style-name="T114_1">六</text:span><text:span text:style-name="T114_2">○</text:span><text:span text:style-name="T114_3">日</text:span></text:p>
            </table:table-cell>
            <table:covered-table-cell table:style-name="Cell74">
              <text:p text:style-name="P115"/>
            </table:covered-table-cell>
          </table:table-row>
        </table:table-header-rows>
        <table:table-header-rows>
          <table:table-row table:style-name="Row12">
            <table:covered-table-cell table:style-name="Cell75">
              <text:p text:style-name="P116"/>
            </table:covered-table-cell>
            <table:covered-table-cell table:style-name="Cell76">
              <text:p text:style-name="P117"/>
            </table:covered-table-cell>
            <table:covered-table-cell/>
            <table:table-cell table:style-name="Cell77">
              <text:p text:style-name="P118"/>
            </table:table-cell>
            <table:table-cell table:style-name="Cell78">
              <text:p text:style-name="P119"/>
            </table:table-cell>
            <table:table-cell table:style-name="Cell79">
              <text:p text:style-name="P120"/>
            </table:table-cell>
            <table:table-cell table:style-name="Cell80">
              <text:p text:style-name="P121"/>
            </table:table-cell>
            <table:covered-table-cell table:style-name="Cell81">
              <text:p text:style-name="P122"/>
            </table:covered-table-cell>
          </table:table-row>
        </table:table-header-rows>
        <table:table-row table:style-name="Row13">
          <table:table-cell table:style-name="Cell82">
            <text:p text:style-name="P123"><text:span text:style-name="T123_1">精</text:span></text:p>
            <text:p text:style-name="P124"/>
            <text:p text:style-name="P125"><text:span text:style-name="T125_1">　　　　神</text:span></text:p>
            <text:p text:style-name="P126"/>
            <text:p text:style-name="P127"><text:span text:style-name="T127_1">　　　　神</text:span></text:p>
            <text:p text:style-name="P128"/>
            <text:p text:style-name="P129"><text:span text:style-name="T129_1">　　　　經</text:span></text:p>
          </table:table-cell>
          <table:table-cell table:style-name="Cell83" table:number-columns-spanned="2">
            <text:p text:style-name="P130"><text:span text:style-name="T130_1">神</text:span></text:p>
            <text:p text:style-name="P131"/>
            <text:p text:style-name="P132"/>
            <text:p text:style-name="P133"><text:span text:style-name="T133_1">經</text:span></text:p>
            <text:p text:style-name="P134"/>
            <text:p text:style-name="P135"><text:span text:style-name="T135_1">　</text:span></text:p>
            <text:p text:style-name="P136"><text:span text:style-name="T136_1">障</text:span></text:p>
            <text:p text:style-name="P137"><text:span text:style-name="T137_1">　</text:span></text:p>
            <text:p text:style-name="P138"/>
            <text:p text:style-name="P139"><text:span text:style-name="T139_1">害</text:span></text:p>
          </table:table-cell>
          <table:covered-table-cell/>
          <table:table-cell table:style-name="Cell84">
            <text:p text:style-name="P140"/>
          </table:table-cell>
          <table:table-cell table:style-name="Cell85">
            <text:p text:style-name="P141"/>
          </table:table-cell>
          <table:table-cell table:style-name="Cell86">
            <text:p text:style-name="P142"/>
          </table:table-cell>
          <table:table-cell table:style-name="Cell87">
            <text:p text:style-name="P143"/>
          </table:table-cell>
          <table:table-cell table:style-name="Cell88">
            <text:p text:style-name="P144"><text:span text:style-name="T144_1">　　致之失語症，準用言語機能障害審定之。</text:span></text:p>
            <text:p text:style-name="P145"><text:span text:style-name="T145_1">二</text:span><text:span text:style-name="T145_2">、「</text:span><text:span text:style-name="T145_3">平衡機能障害與聽力障害</text:span><text:span text:style-name="T145_4">」</text:span><text:span text:style-name="T145_5">等級之審定：因頭部損傷引起聽力障害與平衡機能障害同時併存時，須綜合其障害狀況定其等級</text:span><text:span text:style-name="T145_6">。</text:span></text:p>
            <text:p text:style-name="P146"><text:span text:style-name="T146_1">三、「外傷性癲癇」障害等級之審定：癲癇發作，同時應重視因反復發作致性格變化而終至癡呆、人格崩壞，即成癲癇性精神病狀態者，依說明一原則審定之。癲癇症狀之固定時期，應以經專門醫師之治療，認為不能期待醫療效果時，及因治療致症狀安定者為準，不論其發作型態，依左列標準審定之：</text:span></text:p>
            <text:p text:style-name="P147"><text:span text:style-name="T147_1">(一)雖經充分治療，每週仍有一次以上發作者：適用第三級。</text:span></text:p>
            <text:p text:style-name="P148"><text:span text:style-name="T148_1">(二)雖經充分治療，每月仍有一次以上發作者：適用第七級。</text:span></text:p>
            <text:p text:style-name="P149"><text:span text:style-name="T149_1">四</text:span><text:span text:style-name="T149_2">、「</text:span><text:span text:style-name="T149_3">頭痛</text:span><text:span text:style-name="T149_4">」</text:span><text:span text:style-name="T149_5">障害等級之審定</text:span><text:span text:style-name="T149_6">：　　頭痛之發現機序甚多，因頭外傷或各種中毒等之後，遺存主要的頭痛如次：</text:span></text:p>
            <text:p text:style-name="P150"><text:span text:style-name="T150_1">(一)於挫傷、創傷部位之疼痛。</text:span></text:p>
            <text:p text:style-name="P151"><text:span text:style-name="T151_1">(二)血管性頭痛。</text:span></text:p>
            <text:p text:style-name="P152"><text:span text:style-name="T152_1">(三)肌肉緊張性頭痛。</text:span></text:p>
            <text:p text:style-name="P153"><text:span text:style-name="T153_1">(四)頸性頭痛（後頭部交感神經症候群）。</text:span></text:p>
            <text:p text:style-name="P154"><text:span text:style-name="T154_1">(五)大後頭神經痛等上位頸神經之神經痛或三叉神經痛。</text:span></text:p>
          </table:table-cell>
        </table:table-row>
        <table:table-row table:style-name="Row14">
          <table:table-cell table:style-name="Cell89">
            <text:p text:style-name="P155"><text:span text:style-name="T155_1">精</text:span></text:p>
            <text:p text:style-name="P156"/>
            <text:p text:style-name="P157"><text:span text:style-name="T157_1">　　　　神</text:span></text:p>
            <text:p text:style-name="P158"/>
            <text:p text:style-name="P159"><text:span text:style-name="T159_1">　　　　神</text:span></text:p>
            <text:p text:style-name="P160"/>
            <text:p text:style-name="P161"><text:span text:style-name="T161_1">　　　　經</text:span></text:p>
          </table:table-cell>
          <table:table-cell table:style-name="Cell90" table:number-columns-spanned="2">
            <text:p text:style-name="P162"><text:span text:style-name="T162_1">神</text:span></text:p>
            <text:p text:style-name="P163"/>
            <text:p text:style-name="P164"/>
            <text:p text:style-name="P165"><text:span text:style-name="T165_1">經</text:span></text:p>
            <text:p text:style-name="P166"/>
            <text:p text:style-name="P167"><text:span text:style-name="T167_1">　　</text:span></text:p>
            <text:p text:style-name="P168"><text:span text:style-name="T168_1">障</text:span></text:p>
            <text:p text:style-name="P169"><text:span text:style-name="T169_1">　</text:span></text:p>
            <text:p text:style-name="P170"/>
            <text:p text:style-name="P171"><text:span text:style-name="T171_1">害</text:span></text:p>
          </table:table-cell>
          <table:covered-table-cell/>
          <table:table-cell table:style-name="Cell91">
            <text:p text:style-name="P172"/>
          </table:table-cell>
          <table:table-cell table:style-name="Cell92">
            <text:p text:style-name="P173"/>
          </table:table-cell>
          <table:table-cell table:style-name="Cell93">
            <text:p text:style-name="P174"/>
          </table:table-cell>
          <table:table-cell table:style-name="Cell94">
            <text:p text:style-name="P175"/>
          </table:table-cell>
          <table:table-cell table:style-name="Cell95">
            <text:p text:style-name="P176"><text:span text:style-name="T176_1">(六)心因性頭痛。</text:span></text:p>
            <text:p text:style-name="P177"><text:span text:style-name="T177_1">審定標準依左列規定：</text:span></text:p>
            <text:p text:style-name="P178"><text:span text:style-name="T178_1">(一)一般的勞動能力尚存，但因頭痛屢發，不能從事工作，致就業職種之範圍，受相當限制者：適用第九級。</text:span></text:p>
            <text:p text:style-name="P179"><text:span text:style-name="T179_1">(二)通常勞動無礙，但有時發作即有礙勞動者：適用第十三級。</text:span></text:p>
            <text:p text:style-name="P180"><text:span text:style-name="T180_1">五</text:span><text:span text:style-name="T180_2">、「</text:span><text:span text:style-name="T180_3">眩暈及平衡機能障害</text:span><text:span text:style-name="T180_4">」等級之審定：</text:span></text:p>
            <text:p text:style-name="P181"><text:span text:style-name="T181_1">頭部外傷後或因中樞神經系疾病起因之眩暈及平衡機能障害，不單由於內耳障害引起，因小腦、腦幹部、前頭葉等中樞神經系之障害發現者亦不少，其審定標準如次：</text:span></text:p>
            <text:p text:style-name="P182"><text:span text:style-name="T182_1">(一)為維持生命必要之日常生活活動仍有可能，但因高度平衡機能障害，終身不能從事工作者：適用</text:span><text:span text:style-name="T182_2">第三級。</text:span></text:p>
            <text:p text:style-name="P183"><text:span text:style-name="T183_1">(二)因中等度平衡機能障害、勞動能力較一般平常人顯</text:span><text:span text:style-name="T183_2">明低下者：適用第七級。</text:span></text:p>
            <text:p text:style-name="P184"><text:span text:style-name="T184_1">(三)通常勞動無礙，但因眼震盪或其他平衡機能檢查認為有障害所見者：適用第十三級。</text:span></text:p>
            <text:p text:style-name="P185"><text:span text:style-name="T185_1">六</text:span><text:span text:style-name="T185_2">、「外傷性脊髓障害」等級之審定，依其損傷之程度發現</text:span></text:p>
            <text:p text:style-name="P186"/>
          </table:table-cell>
        </table:table-row>
        <table:table-row table:style-name="Row15">
          <table:table-cell table:style-name="Cell96">
            <text:p text:style-name="P187"><text:span text:style-name="T187_1">精</text:span></text:p>
            <text:p text:style-name="P188"/>
            <text:p text:style-name="P189"><text:span text:style-name="T189_1">　　　　神</text:span></text:p>
            <text:p text:style-name="P190"/>
            <text:p text:style-name="P191"><text:span text:style-name="T191_1">　　　　神</text:span></text:p>
            <text:p text:style-name="P192"/>
            <text:p text:style-name="P193"><text:span text:style-name="T193_1">　　　　經</text:span></text:p>
          </table:table-cell>
          <table:table-cell table:style-name="Cell97" table:number-columns-spanned="2">
            <text:p text:style-name="P194"><text:span text:style-name="T194_1">神</text:span></text:p>
            <text:p text:style-name="P195"/>
            <text:p text:style-name="P196"/>
            <text:p text:style-name="P197"><text:span text:style-name="T197_1">經</text:span></text:p>
            <text:p text:style-name="P198"><text:span text:style-name="T198_1">　</text:span></text:p>
            <text:p text:style-name="P199"/>
            <text:p text:style-name="P200"><text:span text:style-name="T200_1">障</text:span></text:p>
            <text:p text:style-name="P201"><text:span text:style-name="T201_1">　</text:span></text:p>
            <text:p text:style-name="P202"/>
            <text:p text:style-name="P203"><text:span text:style-name="T203_1">害</text:span></text:p>
          </table:table-cell>
          <table:covered-table-cell/>
          <table:table-cell table:style-name="Cell98">
            <text:p text:style-name="P204"/>
          </table:table-cell>
          <table:table-cell table:style-name="Cell99">
            <text:p text:style-name="P205"/>
          </table:table-cell>
          <table:table-cell table:style-name="Cell100">
            <text:p text:style-name="P206"/>
          </table:table-cell>
          <table:table-cell table:style-name="Cell101">
            <text:p text:style-name="P207"/>
          </table:table-cell>
          <table:table-cell table:style-name="Cell102">
            <text:p text:style-name="P208"><text:span text:style-name="T208_1">　　四肢等之運動障害</text:span><text:span text:style-name="T208_2">、</text:span><text:span text:style-name="T208_3">知覺障害</text:span><text:span text:style-name="T208_4">、</text:span><text:span text:style-name="T208_5">腸管障害</text:span><text:span text:style-name="T208_6">、</text:span><text:span text:style-name="T208_7">尿路障害</text:span><text:span text:style-name="T208_8">、</text:span><text:span text:style-name="T208_9">生殖器障害等，依說明一之原則，綜合其症狀選用合適等級</text:span><text:span text:style-name="T208_10">。</text:span></text:p>
            <text:p text:style-name="P209"><text:span text:style-name="T209_1">七、「外傷後疼痛症候群」障害等級之審定：</text:span></text:p>
            <text:p text:style-name="P210"><text:span text:style-name="T210_1">　　外傷後疼痛症候群：外傷後疼痛之特別形態，因四肢或其他神經不完全損傷而生之所謂「</text:span><text:span text:style-name="T210_2">Causalgia</text:span><text:span text:style-name="T210_3">」，於自然經過仍不消退，由醫學上可予證明者，得依左列標準審定其等級：</text:span></text:p>
            <text:p text:style-name="P211"><text:span text:style-name="T211_1">(一)由於腦神經及脊髓神經之外傷或其他原因之神經痛，依其疼痛發作頻度，疼痛強度與持續時間及疼痛原因之他覺所見，對於疼痛影響勞動能力等判定其等級：例如於輕便勞動以外之勞動，經常有障害程度之疼痛者：適用第七級。</text:span></text:p>
            <text:p text:style-name="P212"><text:span text:style-name="T212_1">(二)由於外傷引起之「</text:span><text:span text:style-name="T212_2">Causalgia</text:span><text:span text:style-name="T212_3">」，按前列說明分別按其程度以第七級、第十三級</text:span><text:span text:style-name="T212_4">審定之。</text:span></text:p>
            <text:p text:style-name="P213"><text:span text:style-name="T213_1">八</text:span><text:span text:style-name="T213_2">、「根性及末梢性神經麻痺」障害等級之審定：</text:span></text:p>
            <text:p text:style-name="P214"><text:span text:style-name="T214_1">原則上準用受障害神經支配之身體各部器官之機能</text:span></text:p>
          </table:table-cell>
        </table:table-row>
        <table:table-row table:style-name="Row16">
          <table:table-cell table:style-name="Cell103">
            <text:p text:style-name="P215"><text:span text:style-name="T215_1">精</text:span></text:p>
            <text:p text:style-name="P216"><text:span text:style-name="T216_1">　　　　神</text:span></text:p>
            <text:p text:style-name="P217"><text:span text:style-name="T217_1">　　　　神</text:span></text:p>
            <text:p text:style-name="P218"><text:span text:style-name="T218_1">　　　　經</text:span></text:p>
          </table:table-cell>
          <table:table-cell table:style-name="Cell104" table:number-columns-spanned="2">
            <text:p text:style-name="P219"><text:span text:style-name="T219_1">神</text:span></text:p>
            <text:p text:style-name="P220"/>
            <text:p text:style-name="P221"><text:span text:style-name="T221_1">經　</text:span></text:p>
            <text:p text:style-name="P222"/>
            <text:p text:style-name="P223"><text:span text:style-name="T223_1">障</text:span></text:p>
            <text:p text:style-name="P224"><text:span text:style-name="T224_1">　</text:span></text:p>
            <text:p text:style-name="P225"><text:span text:style-name="T225_1">害</text:span></text:p>
          </table:table-cell>
          <table:covered-table-cell/>
          <table:table-cell table:style-name="Cell105">
            <text:p text:style-name="P226"/>
          </table:table-cell>
          <table:table-cell table:style-name="Cell106">
            <text:p text:style-name="P227"/>
          </table:table-cell>
          <table:table-cell table:style-name="Cell107">
            <text:p text:style-name="P228"/>
          </table:table-cell>
          <table:table-cell table:style-name="Cell108">
            <text:p text:style-name="P229"/>
          </table:table-cell>
          <table:table-cell table:style-name="Cell109">
            <text:p text:style-name="P230"><text:span text:style-name="T230_1">障害所定等級，但神經麻痺由於他覺可予證明而無相當等級可資適用時，按第十三級審定之</text:span><text:span text:style-name="T230_2">。</text:span></text:p>
            <text:p text:style-name="P231"><text:span text:style-name="T231_1">九</text:span><text:span text:style-name="T231_2">、「一氧化碳中毒後遺症」障害等級之審定：</text:span></text:p>
            <text:p text:style-name="P232"><text:span text:style-name="T232_1">　　一氧化碳中毒後遺症障害之審定，綜合其所遺諸症候，按照附註說明精神、神經障害等級之審定基本原則判斷，定其等級。</text:span></text:p>
          </table:table-cell>
        </table:table-row>
        <table:table-row table:style-name="Row17">
          <table:table-cell table:style-name="Cell110" table:number-rows-spanned="8">
            <text:p text:style-name="P233"><text:span text:style-name="T233_1">眼</text:span></text:p>
          </table:table-cell>
          <table:table-cell table:style-name="Cell111" table:number-rows-spanned="8">
            <text:p text:style-name="P234"><text:span text:style-name="T234_1">眼</text:span></text:p>
            <text:p text:style-name="P235"/>
            <text:p text:style-name="P236"><text:span text:style-name="T236_1">球</text:span></text:p>
            <text:p text:style-name="P237"><text:span text:style-name="T237_1">︵</text:span><text:span text:style-name="T237_2">兩</text:span></text:p>
            <text:p text:style-name="P238"><text:span text:style-name="T238_1">目</text:span></text:p>
            <text:p text:style-name="P239"><text:span text:style-name="T239_1">︶</text:span></text:p>
          </table:table-cell>
          <table:table-cell table:style-name="Cell112" table:number-rows-spanned="8">
            <text:p text:style-name="P240"><text:span text:style-name="T240_1">視</text:span></text:p>
            <text:p text:style-name="P241"/>
            <text:p text:style-name="P242"><text:span text:style-name="T242_1">力</text:span></text:p>
            <text:p text:style-name="P243"/>
            <text:p text:style-name="P244"><text:span text:style-name="T244_1">障</text:span></text:p>
            <text:p text:style-name="P245"/>
            <text:p text:style-name="P246"><text:span text:style-name="T246_1">害</text:span></text:p>
          </table:table-cell>
          <table:table-cell table:style-name="Cell113">
            <text:p text:style-name="P247"><text:span text:style-name="T247_1">10</text:span></text:p>
          </table:table-cell>
          <table:table-cell table:style-name="Cell114">
            <text:p text:style-name="P248"><text:span text:style-name="T248_1">雙目均失明者。</text:span></text:p>
          </table:table-cell>
          <table:table-cell table:style-name="Cell115">
            <text:p text:style-name="P249"><text:span text:style-name="T249_1">二</text:span></text:p>
          </table:table-cell>
          <table:table-cell table:style-name="Cell116">
            <text:p text:style-name="P250"><text:span text:style-name="T250_1">一</text:span><text:span text:style-name="T250_2">○○○</text:span><text:span text:style-name="T250_3">日</text:span></text:p>
          </table:table-cell>
          <table:table-cell table:style-name="Cell117" table:number-rows-spanned="8">
            <text:p text:style-name="P251"><text:span text:style-name="T251_1">一、「視力」之測定，應用萬國式視力表以矯正後視力為準，但矯正不能者或依矯正後發生不等像症，因而工作上招致影響顯著者，得以裸眼視力測定之。</text:span></text:p>
            <text:p text:style-name="P252"><text:span text:style-name="T252_1">二、「失明」包括眼球喪失或摘出或不能辨明暗或僅能辨眼前手動者。</text:span></text:p>
            <text:p text:style-name="P253"><text:span text:style-name="T253_1">三、由於外傷引起高度之外傷性散瞳，且羞明流淚顯著，對於勞動有顯著之妨礙者：適用第十三級。</text:span></text:p>
            <text:p text:style-name="P254"/>
          </table:table-cell>
        </table:table-row>
        <table:table-row table:style-name="Row18">
          <table:covered-table-cell table:style-name="Cell118">
            <text:p text:style-name="P255"/>
          </table:covered-table-cell>
          <table:covered-table-cell table:style-name="Cell119">
            <text:p text:style-name="P256"/>
          </table:covered-table-cell>
          <table:covered-table-cell table:style-name="Cell120">
            <text:p text:style-name="P257"/>
          </table:covered-table-cell>
          <table:table-cell table:style-name="Cell121">
            <text:p text:style-name="P258"><text:span text:style-name="T258_1">11</text:span></text:p>
          </table:table-cell>
          <table:table-cell table:style-name="Cell122">
            <text:p text:style-name="P259"><text:span text:style-name="T259_1">雙目視力減退至</text:span><text:span text:style-name="T259_2">○</text:span><text:span text:style-name="T259_3">．</text:span><text:span text:style-name="T259_4">○</text:span><text:span text:style-name="T259_5">二</text:span><text:span text:style-name="T259_6">以下者。</text:span></text:p>
          </table:table-cell>
          <table:table-cell table:style-name="Cell123">
            <text:p text:style-name="P260"><text:span text:style-name="T260_1">三</text:span></text:p>
          </table:table-cell>
          <table:table-cell table:style-name="Cell124">
            <text:p text:style-name="P261"><text:span text:style-name="T261_1">八四</text:span><text:span text:style-name="T261_2">○</text:span><text:span text:style-name="T261_3">日</text:span></text:p>
          </table:table-cell>
          <table:covered-table-cell table:style-name="Cell125">
            <text:p text:style-name="P262"/>
          </table:covered-table-cell>
        </table:table-row>
        <table:table-row table:style-name="Row19">
          <table:covered-table-cell table:style-name="Cell126">
            <text:p text:style-name="P263"/>
          </table:covered-table-cell>
          <table:covered-table-cell table:style-name="Cell127">
            <text:p text:style-name="P264"/>
          </table:covered-table-cell>
          <table:covered-table-cell table:style-name="Cell128">
            <text:p text:style-name="P265"/>
          </table:covered-table-cell>
          <table:table-cell table:style-name="Cell129">
            <text:p text:style-name="P266"><text:span text:style-name="T266_1">12</text:span></text:p>
          </table:table-cell>
          <table:table-cell table:style-name="Cell130">
            <text:p text:style-name="P267"><text:span text:style-name="T267_1">雙目視力減退至</text:span><text:span text:style-name="T267_2">○</text:span><text:span text:style-name="T267_3">．</text:span><text:span text:style-name="T267_4">○</text:span><text:span text:style-name="T267_5">六</text:span><text:span text:style-name="T267_6">以下者。</text:span></text:p>
          </table:table-cell>
          <table:table-cell table:style-name="Cell131">
            <text:p text:style-name="P268"><text:span text:style-name="T268_1">五</text:span></text:p>
          </table:table-cell>
          <table:table-cell table:style-name="Cell132">
            <text:p text:style-name="P269"><text:span text:style-name="T269_1">六四</text:span><text:span text:style-name="T269_2">○</text:span><text:span text:style-name="T269_3">日</text:span></text:p>
          </table:table-cell>
          <table:covered-table-cell table:style-name="Cell133">
            <text:p text:style-name="P270"/>
          </table:covered-table-cell>
        </table:table-row>
        <table:table-row table:style-name="Row20">
          <table:covered-table-cell table:style-name="Cell134">
            <text:p text:style-name="P271"/>
          </table:covered-table-cell>
          <table:covered-table-cell table:style-name="Cell135">
            <text:p text:style-name="P272"/>
          </table:covered-table-cell>
          <table:covered-table-cell table:style-name="Cell136">
            <text:p text:style-name="P273"/>
          </table:covered-table-cell>
          <table:table-cell table:style-name="Cell137">
            <text:p text:style-name="P274"><text:span text:style-name="T274_1">13</text:span></text:p>
          </table:table-cell>
          <table:table-cell table:style-name="Cell138">
            <text:p text:style-name="P275"><text:span text:style-name="T275_1">雙目視力減退至</text:span><text:span text:style-name="T275_2">○</text:span><text:span text:style-name="T275_3">．一</text:span><text:span text:style-name="T275_4">以下者。</text:span></text:p>
          </table:table-cell>
          <table:table-cell table:style-name="Cell139">
            <text:p text:style-name="P276"><text:span text:style-name="T276_1">七</text:span></text:p>
          </table:table-cell>
          <table:table-cell table:style-name="Cell140">
            <text:p text:style-name="P277"><text:span text:style-name="T277_1">四四</text:span><text:span text:style-name="T277_2">○</text:span><text:span text:style-name="T277_3">日</text:span></text:p>
          </table:table-cell>
          <table:covered-table-cell table:style-name="Cell141">
            <text:p text:style-name="P278"/>
          </table:covered-table-cell>
        </table:table-row>
        <table:table-row table:style-name="Row21">
          <table:covered-table-cell table:style-name="Cell142">
            <text:p text:style-name="P279"/>
          </table:covered-table-cell>
          <table:covered-table-cell table:style-name="Cell143">
            <text:p text:style-name="P280"/>
          </table:covered-table-cell>
          <table:covered-table-cell table:style-name="Cell144">
            <text:p text:style-name="P281"/>
          </table:covered-table-cell>
          <table:table-cell table:style-name="Cell145">
            <text:p text:style-name="P282"><text:span text:style-name="T282_1">14</text:span></text:p>
          </table:table-cell>
          <table:table-cell table:style-name="Cell146">
            <text:p text:style-name="P283"><text:span text:style-name="T283_1">一目失明，他目視力減退至</text:span><text:span text:style-name="T283_2">○</text:span><text:span text:style-name="T283_3">．</text:span><text:span text:style-name="T283_4">○</text:span><text:span text:style-name="T283_5">二</text:span><text:span text:style-name="T283_6">以下者。</text:span></text:p>
          </table:table-cell>
          <table:table-cell table:style-name="Cell147">
            <text:p text:style-name="P284"><text:span text:style-name="T284_1">三</text:span></text:p>
          </table:table-cell>
          <table:table-cell table:style-name="Cell148">
            <text:p text:style-name="P285"><text:span text:style-name="T285_1">八四</text:span><text:span text:style-name="T285_2">○</text:span><text:span text:style-name="T285_3">日</text:span></text:p>
          </table:table-cell>
          <table:covered-table-cell table:style-name="Cell149">
            <text:p text:style-name="P286"/>
          </table:covered-table-cell>
        </table:table-row>
        <table:table-row table:style-name="Row22">
          <table:covered-table-cell table:style-name="Cell150">
            <text:p text:style-name="P287"/>
          </table:covered-table-cell>
          <table:covered-table-cell table:style-name="Cell151">
            <text:p text:style-name="P288"/>
          </table:covered-table-cell>
          <table:covered-table-cell table:style-name="Cell152">
            <text:p text:style-name="P289"/>
          </table:covered-table-cell>
          <table:table-cell table:style-name="Cell153">
            <text:p text:style-name="P290"><text:span text:style-name="T290_1">15</text:span></text:p>
          </table:table-cell>
          <table:table-cell table:style-name="Cell154">
            <text:p text:style-name="P291"><text:span text:style-name="T291_1">一目失明，他目視力減退至</text:span><text:span text:style-name="T291_2">○</text:span><text:span text:style-name="T291_3">．</text:span><text:span text:style-name="T291_4">○</text:span><text:span text:style-name="T291_5">六</text:span><text:span text:style-name="T291_6">以下者。</text:span></text:p>
          </table:table-cell>
          <table:table-cell table:style-name="Cell155">
            <text:p text:style-name="P292"><text:span text:style-name="T292_1">四</text:span></text:p>
          </table:table-cell>
          <table:table-cell table:style-name="Cell156">
            <text:p text:style-name="P293"><text:span text:style-name="T293_1">七四</text:span><text:span text:style-name="T293_2">○</text:span><text:span text:style-name="T293_3">日</text:span></text:p>
          </table:table-cell>
          <table:covered-table-cell table:style-name="Cell157">
            <text:p text:style-name="P294"/>
          </table:covered-table-cell>
        </table:table-row>
        <table:table-row table:style-name="Row23">
          <table:covered-table-cell table:style-name="Cell158">
            <text:p text:style-name="P295"/>
          </table:covered-table-cell>
          <table:covered-table-cell table:style-name="Cell159">
            <text:p text:style-name="P296"/>
          </table:covered-table-cell>
          <table:covered-table-cell table:style-name="Cell160">
            <text:p text:style-name="P297"/>
          </table:covered-table-cell>
          <table:table-cell table:style-name="Cell161">
            <text:p text:style-name="P298"><text:span text:style-name="T298_1">16</text:span></text:p>
          </table:table-cell>
          <table:table-cell table:style-name="Cell162">
            <text:p text:style-name="P299"><text:span text:style-name="T299_1">一目失明，他目視力減退至</text:span><text:span text:style-name="T299_2">○</text:span><text:span text:style-name="T299_3">．一</text:span><text:span text:style-name="T299_4">以下者。</text:span></text:p>
          </table:table-cell>
          <table:table-cell table:style-name="Cell163">
            <text:p text:style-name="P300"><text:span text:style-name="T300_1">六</text:span></text:p>
          </table:table-cell>
          <table:table-cell table:style-name="Cell164">
            <text:p text:style-name="P301"><text:span text:style-name="T301_1">五四</text:span><text:span text:style-name="T301_2">○</text:span><text:span text:style-name="T301_3">日</text:span></text:p>
          </table:table-cell>
          <table:covered-table-cell table:style-name="Cell165">
            <text:p text:style-name="P302"/>
          </table:covered-table-cell>
        </table:table-row>
        <table:table-row table:style-name="Row24">
          <table:covered-table-cell table:style-name="Cell166">
            <text:p text:style-name="P303"/>
          </table:covered-table-cell>
          <table:covered-table-cell table:style-name="Cell167">
            <text:p text:style-name="P304"/>
          </table:covered-table-cell>
          <table:covered-table-cell table:style-name="Cell168">
            <text:p text:style-name="P305"/>
          </table:covered-table-cell>
          <table:table-cell table:style-name="Cell169">
            <text:p text:style-name="P306"><text:span text:style-name="T306_1">17</text:span></text:p>
          </table:table-cell>
          <table:table-cell table:style-name="Cell170">
            <text:p text:style-name="P307"><text:span text:style-name="T307_1">一目失明，他目視力減退至</text:span><text:span text:style-name="T307_2">○</text:span><text:span text:style-name="T307_3">．六</text:span><text:span text:style-name="T307_4">以下者。</text:span></text:p>
          </table:table-cell>
          <table:table-cell table:style-name="Cell171">
            <text:p text:style-name="P308"><text:span text:style-name="T308_1">七</text:span></text:p>
          </table:table-cell>
          <table:table-cell table:style-name="Cell172">
            <text:p text:style-name="P309"><text:span text:style-name="T309_1">四四</text:span><text:span text:style-name="T309_2">○</text:span><text:span text:style-name="T309_3">日</text:span></text:p>
          </table:table-cell>
          <table:covered-table-cell table:style-name="Cell173">
            <text:p text:style-name="P310"/>
          </table:covered-table-cell>
        </table:table-row>
      </table:table>
      <text:p text:style-name="P311"/>
      <table:table table:style-name="Table2">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25">
          <table:table-cell table:style-name="Cell174" table:number-rows-spanned="9">
            <text:p text:style-name="P312"><text:span text:style-name="T312_1">眼</text:span></text:p>
          </table:table-cell>
          <table:table-cell table:style-name="Cell175" table:number-rows-spanned="9">
            <text:p text:style-name="P313"><text:span text:style-name="T313_1">眼</text:span></text:p>
            <text:p text:style-name="P314"/>
            <text:p text:style-name="P315"><text:span text:style-name="T315_1">球</text:span></text:p>
            <text:p text:style-name="P316"><text:span text:style-name="T316_1">︵</text:span><text:span text:style-name="T316_2">兩</text:span></text:p>
            <text:p text:style-name="P317"><text:span text:style-name="T317_1">目</text:span></text:p>
            <text:p text:style-name="P318"><text:span text:style-name="T318_1">︶</text:span></text:p>
          </table:table-cell>
          <table:table-cell table:style-name="Cell176" table:number-rows-spanned="5">
            <text:p text:style-name="P319"><text:span text:style-name="T319_1">視</text:span></text:p>
            <text:p text:style-name="P320"/>
            <text:p text:style-name="P321"><text:span text:style-name="T321_1">力</text:span></text:p>
            <text:p text:style-name="P322"/>
            <text:p text:style-name="P323"><text:span text:style-name="T323_1">障</text:span></text:p>
            <text:p text:style-name="P324"/>
            <text:p text:style-name="P325"><text:span text:style-name="T325_1">害</text:span></text:p>
          </table:table-cell>
          <table:table-cell table:style-name="Cell177">
            <text:p text:style-name="P326"><text:span text:style-name="T326_1">18</text:span></text:p>
          </table:table-cell>
          <table:table-cell table:style-name="Cell178">
            <text:p text:style-name="P327"><text:span text:style-name="T327_1">雙目視力減退至</text:span><text:span text:style-name="T327_2">○</text:span><text:span text:style-name="T327_3">．</text:span><text:span text:style-name="T327_4">六以下者</text:span><text:span text:style-name="T327_5">。</text:span></text:p>
          </table:table-cell>
          <table:table-cell table:style-name="Cell179">
            <text:p text:style-name="P328"><text:span text:style-name="T328_1">十</text:span></text:p>
          </table:table-cell>
          <table:table-cell table:style-name="Cell180">
            <text:p text:style-name="P329"><text:span text:style-name="T329_1">二二</text:span><text:span text:style-name="T329_2">○</text:span><text:span text:style-name="T329_3">日</text:span></text:p>
          </table:table-cell>
          <table:table-cell table:style-name="Cell181" table:number-rows-spanned="5">
            <text:p text:style-name="P330"/>
          </table:table-cell>
        </table:table-row>
        <table:table-row table:style-name="Row26">
          <table:covered-table-cell table:style-name="Cell182">
            <text:p text:style-name="P331"/>
          </table:covered-table-cell>
          <table:covered-table-cell table:style-name="Cell183">
            <text:p text:style-name="P332"/>
          </table:covered-table-cell>
          <table:covered-table-cell table:style-name="Cell184">
            <text:p text:style-name="P333"/>
          </table:covered-table-cell>
          <table:table-cell table:style-name="Cell185">
            <text:p text:style-name="P334"><text:span text:style-name="T334_1">19</text:span></text:p>
          </table:table-cell>
          <table:table-cell table:style-name="Cell186">
            <text:p text:style-name="P335"><text:span text:style-name="T335_1">一目失明者</text:span><text:span text:style-name="T335_2">。</text:span></text:p>
          </table:table-cell>
          <table:table-cell table:style-name="Cell187">
            <text:p text:style-name="P336"><text:span text:style-name="T336_1">八</text:span></text:p>
          </table:table-cell>
          <table:table-cell table:style-name="Cell188">
            <text:p text:style-name="P337"><text:span text:style-name="T337_1">三六</text:span><text:span text:style-name="T337_2">○</text:span><text:span text:style-name="T337_3">日</text:span></text:p>
          </table:table-cell>
          <table:covered-table-cell table:style-name="Cell189">
            <text:p text:style-name="P338"/>
          </table:covered-table-cell>
        </table:table-row>
        <table:table-row table:style-name="Row27">
          <table:covered-table-cell table:style-name="Cell190">
            <text:p text:style-name="P339"/>
          </table:covered-table-cell>
          <table:covered-table-cell table:style-name="Cell191">
            <text:p text:style-name="P340"/>
          </table:covered-table-cell>
          <table:covered-table-cell table:style-name="Cell192">
            <text:p text:style-name="P341"/>
          </table:covered-table-cell>
          <table:table-cell table:style-name="Cell193">
            <text:p text:style-name="P342"><text:span text:style-name="T342_1">20</text:span></text:p>
          </table:table-cell>
          <table:table-cell table:style-name="Cell194">
            <text:p text:style-name="P343"><text:span text:style-name="T343_1">一目視力減退至</text:span><text:span text:style-name="T343_2">○</text:span><text:span text:style-name="T343_3">．</text:span><text:span text:style-name="T343_4">○</text:span><text:span text:style-name="T343_5">二</text:span><text:span text:style-name="T343_6">以下者</text:span><text:span text:style-name="T343_7">。</text:span></text:p>
          </table:table-cell>
          <table:table-cell table:style-name="Cell195">
            <text:p text:style-name="P344"><text:span text:style-name="T344_1">九</text:span></text:p>
          </table:table-cell>
          <table:table-cell table:style-name="Cell196">
            <text:p text:style-name="P345"><text:span text:style-name="T345_1">二八</text:span><text:span text:style-name="T345_2">○</text:span><text:span text:style-name="T345_3">日</text:span></text:p>
          </table:table-cell>
          <table:covered-table-cell table:style-name="Cell197">
            <text:p text:style-name="P346"/>
          </table:covered-table-cell>
        </table:table-row>
        <table:table-row table:style-name="Row28">
          <table:covered-table-cell table:style-name="Cell198">
            <text:p text:style-name="P347"/>
          </table:covered-table-cell>
          <table:covered-table-cell table:style-name="Cell199">
            <text:p text:style-name="P348"/>
          </table:covered-table-cell>
          <table:covered-table-cell table:style-name="Cell200">
            <text:p text:style-name="P349"/>
          </table:covered-table-cell>
          <table:table-cell table:style-name="Cell201">
            <text:p text:style-name="P350"><text:span text:style-name="T350_1">21</text:span></text:p>
          </table:table-cell>
          <table:table-cell table:style-name="Cell202">
            <text:p text:style-name="P351"><text:span text:style-name="T351_1">一目視力減退至</text:span><text:span text:style-name="T351_2">○</text:span><text:span text:style-name="T351_3">．</text:span><text:span text:style-name="T351_4">○</text:span><text:span text:style-name="T351_5">六</text:span><text:span text:style-name="T351_6">以下者</text:span><text:span text:style-name="T351_7">。</text:span></text:p>
          </table:table-cell>
          <table:table-cell table:style-name="Cell203">
            <text:p text:style-name="P352"><text:span text:style-name="T352_1">十</text:span></text:p>
          </table:table-cell>
          <table:table-cell table:style-name="Cell204">
            <text:p text:style-name="P353"><text:span text:style-name="T353_1">二二</text:span><text:span text:style-name="T353_2">○</text:span><text:span text:style-name="T353_3">日</text:span></text:p>
          </table:table-cell>
          <table:covered-table-cell table:style-name="Cell205">
            <text:p text:style-name="P354"/>
          </table:covered-table-cell>
        </table:table-row>
        <table:table-row table:style-name="Row29">
          <table:covered-table-cell table:style-name="Cell206">
            <text:p text:style-name="P355"/>
          </table:covered-table-cell>
          <table:covered-table-cell table:style-name="Cell207">
            <text:p text:style-name="P356"/>
          </table:covered-table-cell>
          <table:covered-table-cell table:style-name="Cell208">
            <text:p text:style-name="P357"/>
          </table:covered-table-cell>
          <table:table-cell table:style-name="Cell209">
            <text:p text:style-name="P358"><text:span text:style-name="T358_1">22</text:span></text:p>
          </table:table-cell>
          <table:table-cell table:style-name="Cell210">
            <text:p text:style-name="P359"><text:span text:style-name="T359_1">一目視力減退至</text:span><text:span text:style-name="T359_2">○</text:span><text:span text:style-name="T359_3">．</text:span><text:span text:style-name="T359_4">一以下者</text:span><text:span text:style-name="T359_5">。</text:span></text:p>
          </table:table-cell>
          <table:table-cell table:style-name="Cell211">
            <text:p text:style-name="P360"><text:span text:style-name="T360_1">十一</text:span></text:p>
          </table:table-cell>
          <table:table-cell table:style-name="Cell212">
            <text:p text:style-name="P361"><text:span text:style-name="T361_1">一六</text:span><text:span text:style-name="T361_2">○</text:span><text:span text:style-name="T361_3">日</text:span></text:p>
          </table:table-cell>
          <table:covered-table-cell table:style-name="Cell213">
            <text:p text:style-name="P362"/>
          </table:covered-table-cell>
        </table:table-row>
        <table:table-row table:style-name="Row30">
          <table:covered-table-cell table:style-name="Cell214">
            <text:p text:style-name="P363"/>
          </table:covered-table-cell>
          <table:covered-table-cell table:style-name="Cell215">
            <text:p text:style-name="P364"/>
          </table:covered-table-cell>
          <table:table-cell table:style-name="Cell216" table:number-rows-spanned="2">
            <text:p text:style-name="P365"><text:span text:style-name="T365_1">視</text:span></text:p>
            <text:p text:style-name="P366"><text:span text:style-name="T366_1">野</text:span></text:p>
            <text:p text:style-name="P367"><text:span text:style-name="T367_1">障</text:span></text:p>
            <text:p text:style-name="P368"><text:span text:style-name="T368_1">害</text:span></text:p>
          </table:table-cell>
          <table:table-cell table:style-name="Cell217">
            <text:p text:style-name="P369"><text:span text:style-name="T369_1">23</text:span></text:p>
          </table:table-cell>
          <table:table-cell table:style-name="Cell218">
            <text:p text:style-name="P370"><text:span text:style-name="T370_1">兩目遺存半盲症，視野狹窄或視野變形者</text:span><text:span text:style-name="T370_2">。</text:span></text:p>
          </table:table-cell>
          <table:table-cell table:style-name="Cell219">
            <text:p text:style-name="P371"><text:span text:style-name="T371_1">十</text:span></text:p>
          </table:table-cell>
          <table:table-cell table:style-name="Cell220">
            <text:p text:style-name="P372"><text:span text:style-name="T372_1">二二</text:span><text:span text:style-name="T372_2">○</text:span><text:span text:style-name="T372_3">日</text:span></text:p>
          </table:table-cell>
          <table:table-cell table:style-name="Cell221" table:number-rows-spanned="2">
            <text:p text:style-name="P373"><text:span text:style-name="T373_1">視野之判定，在晝光下，明白視標直徑一公分，以八方位視野角度測定，減退至正常視野百分之六十以下者，謂之視野變形</text:span><text:span text:style-name="T373_2">。</text:span><text:span text:style-name="T373_3">暗點以採取絕對暗點為準，比較暗點不在此列</text:span><text:span text:style-name="T373_4">。</text:span></text:p>
          </table:table-cell>
        </table:table-row>
        <table:table-row table:style-name="Row31">
          <table:covered-table-cell table:style-name="Cell222">
            <text:p text:style-name="P374"/>
          </table:covered-table-cell>
          <table:covered-table-cell table:style-name="Cell223">
            <text:p text:style-name="P375"/>
          </table:covered-table-cell>
          <table:covered-table-cell table:style-name="Cell224">
            <text:p text:style-name="P376"/>
          </table:covered-table-cell>
          <table:table-cell table:style-name="Cell225">
            <text:p text:style-name="P377"><text:span text:style-name="T377_1">24</text:span></text:p>
          </table:table-cell>
          <table:table-cell table:style-name="Cell226">
            <text:p text:style-name="P378"><text:span text:style-name="T378_1">一目遺存半盲症，視野狹窄或視野變形者</text:span><text:span text:style-name="T378_2">。</text:span></text:p>
          </table:table-cell>
          <table:table-cell table:style-name="Cell227">
            <text:p text:style-name="P379"><text:span text:style-name="T379_1">十四</text:span></text:p>
          </table:table-cell>
          <table:table-cell table:style-name="Cell228">
            <text:p text:style-name="P380"><text:span text:style-name="T380_1">四</text:span><text:span text:style-name="T380_2">○</text:span><text:span text:style-name="T380_3">日</text:span></text:p>
          </table:table-cell>
          <table:covered-table-cell table:style-name="Cell229">
            <text:p text:style-name="P381"/>
          </table:covered-table-cell>
        </table:table-row>
        <table:table-row table:style-name="Row32">
          <table:covered-table-cell table:style-name="Cell230">
            <text:p text:style-name="P382"/>
          </table:covered-table-cell>
          <table:covered-table-cell table:style-name="Cell231">
            <text:p text:style-name="P383"/>
          </table:covered-table-cell>
          <table:table-cell table:style-name="Cell232" table:number-rows-spanned="2">
            <text:p text:style-name="P384"><text:span text:style-name="T384_1">調節或運動</text:span></text:p>
            <text:p text:style-name="P385"><text:span text:style-name="T385_1">障</text:span></text:p>
            <text:p text:style-name="P386"><text:span text:style-name="T386_1">害</text:span></text:p>
          </table:table-cell>
          <table:table-cell table:style-name="Cell233">
            <text:p text:style-name="P387"><text:span text:style-name="T387_1">25</text:span></text:p>
          </table:table-cell>
          <table:table-cell table:style-name="Cell234">
            <text:p text:style-name="P388"><text:span text:style-name="T388_1">兩眼眼球遺存顯著調節機能障害或運動障害者</text:span><text:span text:style-name="T388_2">。</text:span></text:p>
          </table:table-cell>
          <table:table-cell table:style-name="Cell235">
            <text:p text:style-name="P389"><text:span text:style-name="T389_1">十二</text:span></text:p>
          </table:table-cell>
          <table:table-cell table:style-name="Cell236">
            <text:p text:style-name="P390"><text:span text:style-name="T390_1">一</text:span><text:span text:style-name="T390_2">○○</text:span><text:span text:style-name="T390_3">日</text:span></text:p>
          </table:table-cell>
          <table:table-cell table:style-name="Cell237" table:number-rows-spanned="2">
            <text:p text:style-name="P391"><text:span text:style-name="T391_1">一、「眼球遺存顯著調節機能害」係指調節力減退二分之一以上者。</text:span></text:p>
            <text:p text:style-name="P392"><text:span text:style-name="T392_1">二、「眼球遺存顯著運動機能障害」係指眼球之注視野（向各方面之單眼視約五十度,兩眼視約四十五度）減退二分之一以上者。</text:span></text:p>
            <text:p text:style-name="P393"><text:span text:style-name="T393_1">三、由於眼肌麻痺，正面視發生複視，以致兩眼視引起高度頭痛、眩暈，於日常生活與作業，有顯著障害者，準用第十三級。</text:span></text:p>
          </table:table-cell>
        </table:table-row>
        <table:table-row table:style-name="Row33">
          <table:covered-table-cell table:style-name="Cell238">
            <text:p text:style-name="P394"/>
          </table:covered-table-cell>
          <table:covered-table-cell table:style-name="Cell239">
            <text:p text:style-name="P395"/>
          </table:covered-table-cell>
          <table:covered-table-cell table:style-name="Cell240">
            <text:p text:style-name="P396"/>
          </table:covered-table-cell>
          <table:table-cell table:style-name="Cell241">
            <text:p text:style-name="P397"><text:span text:style-name="T397_1">26</text:span></text:p>
          </table:table-cell>
          <table:table-cell table:style-name="Cell242">
            <text:p text:style-name="P398"><text:span text:style-name="T398_1">一眼眼球遺存顯著調節機能障害或運動障害者</text:span><text:span text:style-name="T398_2">。</text:span></text:p>
          </table:table-cell>
          <table:table-cell table:style-name="Cell243">
            <text:p text:style-name="P399"><text:span text:style-name="T399_1">十三</text:span></text:p>
          </table:table-cell>
          <table:table-cell table:style-name="Cell244">
            <text:p text:style-name="P400"><text:span text:style-name="T400_1">六</text:span><text:span text:style-name="T400_2">○</text:span><text:span text:style-name="T400_3">日</text:span></text:p>
          </table:table-cell>
          <table:covered-table-cell table:style-name="Cell245">
            <text:p text:style-name="P401"/>
          </table:covered-table-cell>
        </table:table-row>
        <table:table-row table:style-name="Row34">
          <table:table-cell table:style-name="Cell246" table:number-rows-spanned="4">
            <text:p text:style-name="P402"><text:span text:style-name="T402_1">眼</text:span></text:p>
          </table:table-cell>
          <table:table-cell table:style-name="Cell247" table:number-rows-spanned="4">
            <text:p text:style-name="P403"><text:span text:style-name="T403_1">眼</text:span></text:p>
            <text:p text:style-name="P404"><text:span text:style-name="T404_1">瞼</text:span></text:p>
            <text:p text:style-name="P405"><text:span text:style-name="T405_1">︵</text:span></text:p>
            <text:p text:style-name="P406"><text:span text:style-name="T406_1">左</text:span></text:p>
            <text:p text:style-name="P407"><text:span text:style-name="T407_1">或</text:span></text:p>
            <text:p text:style-name="P408"><text:span text:style-name="T408_1">右</text:span></text:p>
            <text:p text:style-name="P409"><text:span text:style-name="T409_1">︶</text:span></text:p>
          </table:table-cell>
          <table:table-cell table:style-name="Cell248" table:number-rows-spanned="2">
            <text:p text:style-name="P410"><text:span text:style-name="T410_1">缺</text:span></text:p>
            <text:p text:style-name="P411"><text:span text:style-name="T411_1">損</text:span></text:p>
            <text:p text:style-name="P412"><text:span text:style-name="T412_1">障</text:span></text:p>
            <text:p text:style-name="P413"><text:span text:style-name="T413_1">害</text:span></text:p>
          </table:table-cell>
          <table:table-cell table:style-name="Cell249">
            <text:p text:style-name="P414"><text:span text:style-name="T414_1">27</text:span></text:p>
          </table:table-cell>
          <table:table-cell table:style-name="Cell250">
            <text:p text:style-name="P415"><text:span text:style-name="T415_1">兩眼眼瞼遺存顯著缺損者</text:span><text:span text:style-name="T415_2">。</text:span></text:p>
          </table:table-cell>
          <table:table-cell table:style-name="Cell251">
            <text:p text:style-name="P416"><text:span text:style-name="T416_1">十</text:span></text:p>
          </table:table-cell>
          <table:table-cell table:style-name="Cell252">
            <text:p text:style-name="P417"><text:span text:style-name="T417_1">二二</text:span><text:span text:style-name="T417_2">○</text:span><text:span text:style-name="T417_3">日</text:span></text:p>
          </table:table-cell>
          <table:table-cell table:style-name="Cell253" table:number-rows-spanned="4">
            <text:p text:style-name="P418"><text:span text:style-name="T418_1">「</text:span><text:span text:style-name="T418_2">眼瞼遺存顯著缺損</text:span><text:span text:style-name="T418_3">」</text:span><text:span text:style-name="T418_4">，係指閉瞼時，不能完全覆蓋角膜者</text:span><text:span text:style-name="T418_5">。</text:span><text:span text:style-name="T418_6">閉瞼時，角膜能夠完全覆蓋，僅球結膜（眼白）外露程度之眼瞼部分缺損，不在給付範圍</text:span><text:span text:style-name="T418_7">。</text:span></text:p>
            <text:p text:style-name="P419"><text:span text:style-name="T419_1">「眼</text:span><text:span text:style-name="T419_2">瞼遺存顯著運動障害</text:span><text:span text:style-name="T419_3">」</text:span><text:span text:style-name="T419_4">，係指開瞼時，瞳孔範圍全覆（如眼瞼下垂），或閉瞼時，不能完全覆蓋角膜（如兔眼）者</text:span><text:span text:style-name="T419_5">。</text:span></text:p>
          </table:table-cell>
        </table:table-row>
        <table:table-row table:style-name="Row35">
          <table:covered-table-cell table:style-name="Cell254">
            <text:p text:style-name="P420"/>
          </table:covered-table-cell>
          <table:covered-table-cell table:style-name="Cell255">
            <text:p text:style-name="P421"/>
          </table:covered-table-cell>
          <table:covered-table-cell table:style-name="Cell256">
            <text:p text:style-name="P422"/>
          </table:covered-table-cell>
          <table:table-cell table:style-name="Cell257">
            <text:p text:style-name="P423"><text:span text:style-name="T423_1">28</text:span></text:p>
          </table:table-cell>
          <table:table-cell table:style-name="Cell258">
            <text:p text:style-name="P424"><text:span text:style-name="T424_1">一眼眼瞼遺存顯著缺損者</text:span><text:span text:style-name="T424_2">。</text:span></text:p>
          </table:table-cell>
          <table:table-cell table:style-name="Cell259">
            <text:p text:style-name="P425"><text:span text:style-name="T425_1">十二</text:span></text:p>
          </table:table-cell>
          <table:table-cell table:style-name="Cell260">
            <text:p text:style-name="P426"><text:span text:style-name="T426_1">一</text:span><text:span text:style-name="T426_2">○○</text:span><text:span text:style-name="T426_3">日</text:span></text:p>
          </table:table-cell>
          <table:covered-table-cell table:style-name="Cell261">
            <text:p text:style-name="P427"/>
          </table:covered-table-cell>
        </table:table-row>
        <table:table-row table:style-name="Row36">
          <table:covered-table-cell table:style-name="Cell262">
            <text:p text:style-name="P428"/>
          </table:covered-table-cell>
          <table:covered-table-cell table:style-name="Cell263">
            <text:p text:style-name="P429"/>
          </table:covered-table-cell>
          <table:table-cell table:style-name="Cell264" table:number-rows-spanned="2">
            <text:p text:style-name="P430"><text:span text:style-name="T430_1">運</text:span></text:p>
            <text:p text:style-name="P431"><text:span text:style-name="T431_1">動</text:span></text:p>
            <text:p text:style-name="P432"><text:span text:style-name="T432_1">障</text:span></text:p>
            <text:p text:style-name="P433"><text:span text:style-name="T433_1">害</text:span></text:p>
          </table:table-cell>
          <table:table-cell table:style-name="Cell265">
            <text:p text:style-name="P434"><text:span text:style-name="T434_1">29</text:span></text:p>
          </table:table-cell>
          <table:table-cell table:style-name="Cell266">
            <text:p text:style-name="P435"><text:span text:style-name="T435_1">兩眼眼瞼遺存顯著運動障害者</text:span><text:span text:style-name="T435_2">。</text:span></text:p>
          </table:table-cell>
          <table:table-cell table:style-name="Cell267">
            <text:p text:style-name="P436"><text:span text:style-name="T436_1">十二</text:span></text:p>
          </table:table-cell>
          <table:table-cell table:style-name="Cell268">
            <text:p text:style-name="P437"><text:span text:style-name="T437_1">一</text:span><text:span text:style-name="T437_2">○○</text:span><text:span text:style-name="T437_3">日</text:span></text:p>
          </table:table-cell>
          <table:covered-table-cell table:style-name="Cell269">
            <text:p text:style-name="P438"/>
          </table:covered-table-cell>
        </table:table-row>
        <table:table-row table:style-name="Row37">
          <table:covered-table-cell table:style-name="Cell270">
            <text:p text:style-name="P439"/>
          </table:covered-table-cell>
          <table:covered-table-cell table:style-name="Cell271">
            <text:p text:style-name="P440"/>
          </table:covered-table-cell>
          <table:covered-table-cell table:style-name="Cell272">
            <text:p text:style-name="P441"/>
          </table:covered-table-cell>
          <table:table-cell table:style-name="Cell273">
            <text:p text:style-name="P442"><text:span text:style-name="T442_1">30</text:span></text:p>
          </table:table-cell>
          <table:table-cell table:style-name="Cell274">
            <text:p text:style-name="P443"><text:span text:style-name="T443_1">一眼眼瞼遺存顯著運動障害者</text:span><text:span text:style-name="T443_2">。</text:span></text:p>
          </table:table-cell>
          <table:table-cell table:style-name="Cell275">
            <text:p text:style-name="P444"><text:span text:style-name="T444_1">十三</text:span></text:p>
          </table:table-cell>
          <table:table-cell table:style-name="Cell276">
            <text:p text:style-name="P445"><text:span text:style-name="T445_1">六</text:span><text:span text:style-name="T445_2">○</text:span><text:span text:style-name="T445_3">日</text:span></text:p>
          </table:table-cell>
          <table:covered-table-cell table:style-name="Cell277">
            <text:p text:style-name="P446"/>
          </table:covered-table-cell>
        </table:table-row>
        <table:table-row table:style-name="Row38">
          <table:table-cell table:style-name="Cell278" table:number-rows-spanned="4">
            <text:p text:style-name="P447"><text:span text:style-name="T447_1">耳</text:span></text:p>
          </table:table-cell>
          <table:table-cell table:style-name="Cell279" table:number-rows-spanned="4">
            <text:p text:style-name="P448"><text:span text:style-name="T448_1">內</text:span></text:p>
            <text:p text:style-name="P449"/>
            <text:p text:style-name="P450"><text:span text:style-name="T450_1">耳</text:span></text:p>
            <text:p text:style-name="P451"/>
            <text:p text:style-name="P452"><text:span text:style-name="T452_1">︵</text:span></text:p>
            <text:p text:style-name="P453"><text:span text:style-name="T453_1">兩</text:span></text:p>
            <text:p text:style-name="P454"><text:span text:style-name="T454_1">耳</text:span></text:p>
            <text:p text:style-name="P455"><text:span text:style-name="T455_1">︶</text:span></text:p>
          </table:table-cell>
          <table:table-cell table:style-name="Cell280" table:number-rows-spanned="2">
            <text:p text:style-name="P456"><text:span text:style-name="T456_1">兩耳聽</text:span></text:p>
            <text:p text:style-name="P457"><text:span text:style-name="T457_1">覺</text:span></text:p>
            <text:p text:style-name="P458"><text:span text:style-name="T458_1">障</text:span></text:p>
            <text:p text:style-name="P459"><text:span text:style-name="T459_1">害</text:span></text:p>
          </table:table-cell>
          <table:table-cell table:style-name="Cell281">
            <text:p text:style-name="P460"><text:span text:style-name="T460_1">31</text:span></text:p>
          </table:table-cell>
          <table:table-cell table:style-name="Cell282">
            <text:p text:style-name="P461"><text:span text:style-name="T461_1">兩耳鼓膜全部缺損或因病致聽覺機能喪失八十分貝以上者</text:span><text:span text:style-name="T461_2">。</text:span></text:p>
          </table:table-cell>
          <table:table-cell table:style-name="Cell283">
            <text:p text:style-name="P462"><text:span text:style-name="T462_1">五</text:span></text:p>
          </table:table-cell>
          <table:table-cell table:style-name="Cell284">
            <text:p text:style-name="P463"><text:span text:style-name="T463_1">六四</text:span><text:span text:style-name="T463_2">○</text:span><text:span text:style-name="T463_3">日</text:span></text:p>
          </table:table-cell>
          <table:table-cell table:style-name="Cell285" table:number-rows-spanned="4">
            <text:p text:style-name="P464"><text:span text:style-name="T464_1">一</text:span><text:span text:style-name="T464_2">、</text:span><text:span text:style-name="T464_3">本條例殘廢給付規定之</text:span><text:span text:style-name="T464_4">「</text:span><text:span text:style-name="T464_5">同一部位</text:span><text:span text:style-name="T464_6">」，</text:span><text:span text:style-name="T464_7">於聽覺障害，係指兩耳；兩耳聽覺障害程度不同時，應將兩耳之聽覺障害綜合審定，不得分別核定各耳障害等級後再提高其等級</text:span><text:span text:style-name="T464_8">。</text:span><text:span text:style-name="T464_9">如一耳適合第三十三項，他耳適合第三十四項之障害時，綜合其障害程度，應按第三十二項第七級審定之</text:span><text:span text:style-name="T464_10">。</text:span></text:p>
            <text:p text:style-name="P465"><text:span text:style-name="T465_1">二、聽覺障害之測定，需用精密聽力計</text:span><text:span text:style-name="T465_2">(Audiometer)</text:span><text:span text:style-name="T465_3">行之，其平均聽力喪失率以分貝表示之。</text:span></text:p>
            <text:p text:style-name="P466"><text:span text:style-name="T466_1">三、職業性難聽障害之審定時期，應於調離噪音工作場所後為之。</text:span></text:p>
            <text:p text:style-name="P467"><text:span text:style-name="T467_1">四、內耳損傷引起平衡機能障害之審定，準用精神、神經障害所定等級，按其障害與勞動能力之減損程度審定之。</text:span></text:p>
          </table:table-cell>
        </table:table-row>
        <table:table-row table:style-name="Row39">
          <table:covered-table-cell table:style-name="Cell286">
            <text:p text:style-name="P468"/>
          </table:covered-table-cell>
          <table:covered-table-cell table:style-name="Cell287">
            <text:p text:style-name="P469"/>
          </table:covered-table-cell>
          <table:covered-table-cell table:style-name="Cell288">
            <text:p text:style-name="P470"/>
          </table:covered-table-cell>
          <table:table-cell table:style-name="Cell289">
            <text:p text:style-name="P471"><text:span text:style-name="T471_1">32</text:span></text:p>
          </table:table-cell>
          <table:table-cell table:style-name="Cell290">
            <text:p text:style-name="P472"><text:span text:style-name="T472_1">兩耳鼓膜大部分缺損或因病致聽力損失七十分貝以上者</text:span><text:span text:style-name="T472_2">。</text:span></text:p>
          </table:table-cell>
          <table:table-cell table:style-name="Cell291">
            <text:p text:style-name="P473"><text:span text:style-name="T473_1">七</text:span></text:p>
          </table:table-cell>
          <table:table-cell table:style-name="Cell292">
            <text:p text:style-name="P474"><text:span text:style-name="T474_1">四四</text:span><text:span text:style-name="T474_2">○</text:span><text:span text:style-name="T474_3">日</text:span></text:p>
          </table:table-cell>
          <table:covered-table-cell table:style-name="Cell293">
            <text:p text:style-name="P475"/>
          </table:covered-table-cell>
        </table:table-row>
        <table:table-row table:style-name="Row40">
          <table:covered-table-cell table:style-name="Cell294">
            <text:p text:style-name="P476"/>
          </table:covered-table-cell>
          <table:covered-table-cell table:style-name="Cell295">
            <text:p text:style-name="P477"/>
          </table:covered-table-cell>
          <table:table-cell table:style-name="Cell296" table:number-rows-spanned="2">
            <text:p text:style-name="P478"><text:span text:style-name="T478_1">一耳</text:span></text:p>
            <text:p text:style-name="P479"/>
            <text:p text:style-name="P480"><text:span text:style-name="T480_1">聽</text:span></text:p>
            <text:p text:style-name="P481"/>
            <text:p text:style-name="P482"><text:span text:style-name="T482_1">覺</text:span></text:p>
            <text:p text:style-name="P483"/>
            <text:p text:style-name="P484"><text:span text:style-name="T484_1">障</text:span></text:p>
            <text:p text:style-name="P485"/>
            <text:p text:style-name="P486"><text:span text:style-name="T486_1">害</text:span></text:p>
          </table:table-cell>
          <table:table-cell table:style-name="Cell297">
            <text:p text:style-name="P487"><text:span text:style-name="T487_1">33</text:span></text:p>
          </table:table-cell>
          <table:table-cell table:style-name="Cell298">
            <text:p text:style-name="P488"><text:span text:style-name="T488_1">一耳鼓膜全部缺損或其他病變致聽覺機能喪失八十分貝以上者</text:span><text:span text:style-name="T488_2">。</text:span></text:p>
          </table:table-cell>
          <table:table-cell table:style-name="Cell299">
            <text:p text:style-name="P489"><text:span text:style-name="T489_1">十</text:span></text:p>
          </table:table-cell>
          <table:table-cell table:style-name="Cell300">
            <text:p text:style-name="P490"><text:span text:style-name="T490_1">二二</text:span><text:span text:style-name="T490_2">○</text:span><text:span text:style-name="T490_3">日</text:span></text:p>
          </table:table-cell>
          <table:covered-table-cell table:style-name="Cell301">
            <text:p text:style-name="P491"/>
          </table:covered-table-cell>
        </table:table-row>
        <table:table-row table:style-name="Row41">
          <table:covered-table-cell table:style-name="Cell302">
            <text:p text:style-name="P492"/>
          </table:covered-table-cell>
          <table:covered-table-cell table:style-name="Cell303">
            <text:p text:style-name="P493"/>
          </table:covered-table-cell>
          <table:covered-table-cell table:style-name="Cell304">
            <text:p text:style-name="P494"/>
          </table:covered-table-cell>
          <table:table-cell table:style-name="Cell305">
            <text:p text:style-name="P495"><text:span text:style-name="T495_1">34</text:span></text:p>
          </table:table-cell>
          <table:table-cell table:style-name="Cell306">
            <text:p text:style-name="P496"><text:span text:style-name="T496_1">一耳鼓膜大部分缺損或因病致聽力機能損失七十分貝以上者</text:span><text:span text:style-name="T496_2">。</text:span></text:p>
          </table:table-cell>
          <table:table-cell table:style-name="Cell307">
            <text:p text:style-name="P497"><text:span text:style-name="T497_1">十一</text:span></text:p>
          </table:table-cell>
          <table:table-cell table:style-name="Cell308">
            <text:p text:style-name="P498"><text:span text:style-name="T498_1">一六</text:span><text:span text:style-name="T498_2">○</text:span><text:span text:style-name="T498_3">日</text:span></text:p>
          </table:table-cell>
          <table:covered-table-cell table:style-name="Cell309">
            <text:p text:style-name="P499"/>
          </table:covered-table-cell>
        </table:table-row>
        <table:table-row table:style-name="Row42">
          <table:table-cell table:style-name="Cell310">
            <text:p text:style-name="P500"><text:span text:style-name="T500_1">耳</text:span></text:p>
          </table:table-cell>
          <table:table-cell table:style-name="Cell311">
            <text:p text:style-name="P501"><text:span text:style-name="T501_1">耳介</text:span><text:span text:style-name="T501_2">︵</text:span><text:span text:style-name="T501_3">左或右</text:span><text:span text:style-name="T501_4">︶</text:span></text:p>
          </table:table-cell>
          <table:table-cell table:style-name="Cell312">
            <text:p text:style-name="P502"><text:span text:style-name="T502_1">缺損障害</text:span></text:p>
          </table:table-cell>
          <table:table-cell table:style-name="Cell313">
            <text:p text:style-name="P503"><text:span text:style-name="T503_1">35</text:span></text:p>
          </table:table-cell>
          <table:table-cell table:style-name="Cell314">
            <text:p text:style-name="P504"><text:span text:style-name="T504_1">一側耳廓大部分缺損者</text:span><text:span text:style-name="T504_2">。</text:span></text:p>
          </table:table-cell>
          <table:table-cell table:style-name="Cell315">
            <text:p text:style-name="P505"><text:span text:style-name="T505_1">十三</text:span></text:p>
          </table:table-cell>
          <table:table-cell table:style-name="Cell316">
            <text:p text:style-name="P506"><text:span text:style-name="T506_1">六</text:span><text:span text:style-name="T506_2">○</text:span><text:span text:style-name="T506_3">日</text:span></text:p>
          </table:table-cell>
          <table:table-cell table:style-name="Cell317">
            <text:p text:style-name="P507"><text:span text:style-name="T507_1">「</text:span><text:span text:style-name="T507_2">耳廓大部分缺損者</text:span><text:span text:style-name="T507_3">」</text:span><text:span text:style-name="T507_4">，係指耳介軟骨缺損二分之一以上者</text:span><text:span text:style-name="T507_5">。</text:span></text:p>
            <text:p text:style-name="P508"><text:span text:style-name="T508_1">同一耳，同時遺存聽覺障害（機　能障害）與耳廓缺損（器質障害）者，得依勞工保險條例第五十五條規定，合併提高等級</text:span><text:span text:style-name="T508_2">。</text:span></text:p>
          </table:table-cell>
        </table:table-row>
        <table:table-row table:style-name="Row43">
          <table:table-cell table:style-name="Cell318" table:number-rows-spanned="2">
            <text:p text:style-name="P509"><text:span text:style-name="T509_1">鼻</text:span></text:p>
          </table:table-cell>
          <table:table-cell table:style-name="Cell319" table:number-columns-spanned="2" table:number-rows-spanned="2">
            <text:p text:style-name="P510"><text:span text:style-name="T510_1">缺</text:span></text:p>
            <text:p text:style-name="P511"><text:span text:style-name="T511_1">損</text:span></text:p>
            <text:p text:style-name="P512"><text:span text:style-name="T512_1">及</text:span></text:p>
            <text:p text:style-name="P513"><text:span text:style-name="T513_1">機</text:span></text:p>
            <text:p text:style-name="P514"><text:span text:style-name="T514_1">能</text:span></text:p>
            <text:p text:style-name="P515"><text:span text:style-name="T515_1">障</text:span></text:p>
            <text:p text:style-name="P516"><text:span text:style-name="T516_1">害</text:span></text:p>
          </table:table-cell>
          <table:covered-table-cell/>
          <table:table-cell table:style-name="Cell320">
            <text:p text:style-name="P517"><text:span text:style-name="T517_1">36</text:span></text:p>
          </table:table-cell>
          <table:table-cell table:style-name="Cell321">
            <text:p text:style-name="P518"><text:span text:style-name="T518_1">鼻部缺損，致其機能遺存顯著障害者</text:span><text:span text:style-name="T518_2">。</text:span></text:p>
          </table:table-cell>
          <table:table-cell table:style-name="Cell322">
            <text:p text:style-name="P519"><text:span text:style-name="T519_1">十</text:span></text:p>
          </table:table-cell>
          <table:table-cell table:style-name="Cell323">
            <text:p text:style-name="P520"><text:span text:style-name="T520_1">二二</text:span><text:span text:style-name="T520_2">○</text:span><text:span text:style-name="T520_3">日</text:span></text:p>
          </table:table-cell>
          <table:table-cell table:style-name="Cell324" table:number-rows-spanned="2">
            <text:p text:style-name="P521"><text:span text:style-name="T521_1">「</text:span><text:span text:style-name="T521_2">鼻部缺損</text:span><text:span text:style-name="T521_3">」</text:span><text:span text:style-name="T521_4">，係指鼻軟骨全部或大部分缺損之程度</text:span><text:span text:style-name="T521_5">。</text:span><text:span text:style-name="T521_6">其</text:span><text:span text:style-name="T521_7">「</text:span><text:span text:style-name="T521_8">機能遺存顯著障害</text:span><text:span text:style-name="T521_9">」</text:span><text:span text:style-name="T521_10">，係指兩側鼻孔閉塞</text:span><text:span text:style-name="T521_11">、</text:span><text:span text:style-name="T521_12">鼻呼吸困難</text:span><text:span text:style-name="T521_13">、</text:span><text:span text:style-name="T521_14">不能矯治</text:span><text:span text:style-name="T521_15">，或兩側嗅覺脫失者。</text:span></text:p>
          </table:table-cell>
        </table:table-row>
        <table:table-row table:style-name="Row44">
          <table:covered-table-cell table:style-name="Cell325">
            <text:p text:style-name="P522"/>
          </table:covered-table-cell>
          <table:covered-table-cell table:style-name="Cell326">
            <text:p text:style-name="P523"/>
          </table:covered-table-cell>
          <table:covered-table-cell/>
          <table:table-cell table:style-name="Cell327">
            <text:p text:style-name="P524"><text:span text:style-name="T524_1">37</text:span></text:p>
          </table:table-cell>
          <table:table-cell table:style-name="Cell328">
            <text:p text:style-name="P525"><text:span text:style-name="T525_1">鼻末缺損，而鼻機能遺存顯著障害者</text:span><text:span text:style-name="T525_2">。</text:span></text:p>
          </table:table-cell>
          <table:table-cell table:style-name="Cell329">
            <text:p text:style-name="P526"><text:span text:style-name="T526_1">十三</text:span></text:p>
          </table:table-cell>
          <table:table-cell table:style-name="Cell330">
            <text:p text:style-name="P527"><text:span text:style-name="T527_1">六</text:span><text:span text:style-name="T527_2">○</text:span><text:span text:style-name="T527_3">日</text:span></text:p>
          </table:table-cell>
          <table:covered-table-cell table:style-name="Cell331">
            <text:p text:style-name="P528"/>
          </table:covered-table-cell>
        </table:table-row>
        <table:table-row table:style-name="Row45">
          <table:table-cell table:style-name="Cell332" table:number-rows-spanned="4">
            <text:p text:style-name="P529"><text:span text:style-name="T529_1">口</text:span></text:p>
          </table:table-cell>
          <table:table-cell table:style-name="Cell333" table:number-columns-spanned="2" table:number-rows-spanned="4">
            <text:p text:style-name="P530"><text:span text:style-name="T530_1">咀</text:span></text:p>
            <text:p text:style-name="P531"><text:span text:style-name="T531_1">嚼</text:span></text:p>
            <text:p text:style-name="P532"><text:span text:style-name="T532_1">嚥</text:span></text:p>
            <text:p text:style-name="P533"><text:span text:style-name="T533_1">下</text:span></text:p>
            <text:p text:style-name="P534"><text:span text:style-name="T534_1">及</text:span></text:p>
            <text:p text:style-name="P535"><text:span text:style-name="T535_1">言</text:span></text:p>
            <text:p text:style-name="P536"><text:span text:style-name="T536_1">語</text:span></text:p>
            <text:p text:style-name="P537"><text:span text:style-name="T537_1">機</text:span></text:p>
            <text:p text:style-name="P538"><text:span text:style-name="T538_1">能</text:span></text:p>
            <text:p text:style-name="P539"><text:span text:style-name="T539_1">障</text:span></text:p>
            <text:p text:style-name="P540"><text:span text:style-name="T540_1">害</text:span></text:p>
          </table:table-cell>
          <table:covered-table-cell/>
          <table:table-cell table:style-name="Cell334">
            <text:p text:style-name="P541"><text:span text:style-name="T541_1">38</text:span></text:p>
          </table:table-cell>
          <table:table-cell table:style-name="Cell335">
            <text:p text:style-name="P542"><text:span text:style-name="T542_1">喪失咀嚼</text:span><text:span text:style-name="T542_2">、</text:span><text:span text:style-name="T542_3">嚥下及言語之機能者</text:span><text:span text:style-name="T542_4">。</text:span></text:p>
          </table:table-cell>
          <table:table-cell table:style-name="Cell336">
            <text:p text:style-name="P543"><text:span text:style-name="T543_1">二</text:span></text:p>
          </table:table-cell>
          <table:table-cell table:style-name="Cell337">
            <text:p text:style-name="P544"><text:span text:style-name="T544_1">一</text:span><text:span text:style-name="T544_2">○○○</text:span><text:span text:style-name="T544_3">日</text:span></text:p>
          </table:table-cell>
          <table:table-cell table:style-name="Cell338" table:number-rows-spanned="4">
            <text:p text:style-name="P545"><text:span text:style-name="T545_1">一</text:span><text:span text:style-name="T545_2">、</text:span><text:span text:style-name="T545_3">咀嚼機能發生障害之主要原因，由於牙齒之損壞者，本表已另有專項訂明，此處規定之咀嚼機能障害，係專指由於牙齒以外之原因（如頰</text:span><text:span text:style-name="T545_4">、</text:span><text:span text:style-name="T545_5">舌</text:span><text:span text:style-name="T545_6">、</text:span><text:span text:style-name="T545_7">軟硬口蓋</text:span><text:span text:style-name="T545_8">、</text:span><text:span text:style-name="T545_9">顎骨</text:span><text:span text:style-name="T545_10">、</text:span><text:span text:style-name="T545_11">下顎關節等之障害），所引起者</text:span><text:span text:style-name="T545_12">。</text:span><text:span text:style-name="T545_13">食道狹窄</text:span><text:span text:style-name="T545_14">、</text:span><text:span text:style-name="T545_15">舌異常</text:span><text:span text:style-name="T545_16">、</text:span><text:span text:style-name="T545_17">咽喉頭支配神經麻痺等引起之嚥下障害，往往併發咀嚼機能障害，故兩項障害合併定為</text:span><text:span text:style-name="T545_18">「</text:span><text:span text:style-name="T545_19">咀嚼</text:span><text:span text:style-name="T545_20">、</text:span><text:span text:style-name="T545_21">嚥下障害」：</text:span></text:p>
            <text:p text:style-name="P546"><text:span text:style-name="T546_1">(一)「喪失咀嚼、嚥下之機能」，係指因器質障害或機能障害，以致不能作咀嚼、嚥下運動，除流質食物外，不能攝取或嚥下者。</text:span></text:p>
          </table:table-cell>
        </table:table-row>
        <table:table-row table:style-name="Row46">
          <table:covered-table-cell table:style-name="Cell339">
            <text:p text:style-name="P547"/>
          </table:covered-table-cell>
          <table:covered-table-cell table:style-name="Cell340">
            <text:p text:style-name="P548"/>
          </table:covered-table-cell>
          <table:covered-table-cell/>
          <table:table-cell table:style-name="Cell341">
            <text:p text:style-name="P549"><text:span text:style-name="T549_1">39</text:span></text:p>
          </table:table-cell>
          <table:table-cell table:style-name="Cell342">
            <text:p text:style-name="P550"><text:span text:style-name="T550_1">喪失咀嚼</text:span><text:span text:style-name="T550_2">、</text:span><text:span text:style-name="T550_3">嚥下或言語之機能者</text:span><text:span text:style-name="T550_4">。</text:span></text:p>
          </table:table-cell>
          <table:table-cell table:style-name="Cell343">
            <text:p text:style-name="P551"><text:span text:style-name="T551_1">四</text:span></text:p>
          </table:table-cell>
          <table:table-cell table:style-name="Cell344">
            <text:p text:style-name="P552"><text:span text:style-name="T552_1">七四</text:span><text:span text:style-name="T552_2">○</text:span><text:span text:style-name="T552_3">日</text:span></text:p>
          </table:table-cell>
          <table:covered-table-cell table:style-name="Cell345">
            <text:p text:style-name="P553"/>
          </table:covered-table-cell>
        </table:table-row>
        <table:table-row table:style-name="Row47">
          <table:covered-table-cell table:style-name="Cell346">
            <text:p text:style-name="P554"/>
          </table:covered-table-cell>
          <table:covered-table-cell table:style-name="Cell347">
            <text:p text:style-name="P555"/>
          </table:covered-table-cell>
          <table:covered-table-cell/>
          <table:table-cell table:style-name="Cell348">
            <text:p text:style-name="P556"><text:span text:style-name="T556_1">40</text:span></text:p>
          </table:table-cell>
          <table:table-cell table:style-name="Cell349">
            <text:p text:style-name="P557"><text:span text:style-name="T557_1">咀嚼</text:span><text:span text:style-name="T557_2">、</text:span><text:span text:style-name="T557_3">嚥下及言語之機能遺存顯著障害者</text:span><text:span text:style-name="T557_4">。</text:span></text:p>
          </table:table-cell>
          <table:table-cell table:style-name="Cell350">
            <text:p text:style-name="P558"><text:span text:style-name="T558_1">五</text:span></text:p>
          </table:table-cell>
          <table:table-cell table:style-name="Cell351">
            <text:p text:style-name="P559"><text:span text:style-name="T559_1">六四</text:span><text:span text:style-name="T559_2">○</text:span><text:span text:style-name="T559_3">日</text:span></text:p>
          </table:table-cell>
          <table:covered-table-cell table:style-name="Cell352">
            <text:p text:style-name="P560"/>
          </table:covered-table-cell>
        </table:table-row>
        <table:table-row table:style-name="Row48">
          <table:covered-table-cell table:style-name="Cell353">
            <text:p text:style-name="P561"/>
          </table:covered-table-cell>
          <table:covered-table-cell table:style-name="Cell354">
            <text:p text:style-name="P562"/>
          </table:covered-table-cell>
          <table:covered-table-cell/>
          <table:table-cell table:style-name="Cell355">
            <text:p text:style-name="P563"><text:span text:style-name="T563_1">41</text:span></text:p>
          </table:table-cell>
          <table:table-cell table:style-name="Cell356">
            <text:p text:style-name="P564"><text:span text:style-name="T564_1">咀嚼</text:span><text:span text:style-name="T564_2">、</text:span><text:span text:style-name="T564_3">嚥下或言語之機能遺存顯著障害者</text:span><text:span text:style-name="T564_4">。</text:span></text:p>
          </table:table-cell>
          <table:table-cell table:style-name="Cell357">
            <text:p text:style-name="P565"><text:span text:style-name="T565_1">七</text:span></text:p>
          </table:table-cell>
          <table:table-cell table:style-name="Cell358">
            <text:p text:style-name="P566"><text:span text:style-name="T566_1">四四</text:span><text:span text:style-name="T566_2">○</text:span><text:span text:style-name="T566_3">日</text:span></text:p>
          </table:table-cell>
          <table:covered-table-cell table:style-name="Cell359">
            <text:p text:style-name="P567"/>
          </table:covered-table-cell>
        </table:table-row>
      </table:table>
      <text:p text:style-name="P568"/>
      <table:table table:style-name="Table3">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row table:style-name="Row49">
          <table:table-cell table:style-name="Cell360">
            <text:p text:style-name="P569"><text:span text:style-name="T569_1">口</text:span></text:p>
          </table:table-cell>
          <table:table-cell table:style-name="Cell361">
            <text:p text:style-name="P570"><text:span text:style-name="T570_1">咀</text:span></text:p>
            <text:p text:style-name="P571"><text:span text:style-name="T571_1">嚼</text:span></text:p>
            <text:p text:style-name="P572"><text:span text:style-name="T572_1">嚥</text:span></text:p>
            <text:p text:style-name="P573"><text:span text:style-name="T573_1">下</text:span></text:p>
            <text:p text:style-name="P574"><text:span text:style-name="T574_1">及</text:span></text:p>
            <text:p text:style-name="P575"><text:span text:style-name="T575_1">言</text:span></text:p>
            <text:p text:style-name="P576"><text:span text:style-name="T576_1">語</text:span></text:p>
            <text:p text:style-name="P577"><text:span text:style-name="T577_1">機</text:span></text:p>
            <text:p text:style-name="P578"><text:span text:style-name="T578_1">能</text:span></text:p>
            <text:p text:style-name="P579"><text:span text:style-name="T579_1">障</text:span></text:p>
            <text:p text:style-name="P580"><text:span text:style-name="T580_1">害</text:span></text:p>
          </table:table-cell>
          <table:table-cell table:style-name="Cell362">
            <text:p text:style-name="P581"/>
          </table:table-cell>
          <table:table-cell table:style-name="Cell363">
            <text:p text:style-name="P582"/>
          </table:table-cell>
          <table:table-cell table:style-name="Cell364">
            <text:p text:style-name="P583"/>
          </table:table-cell>
          <table:table-cell table:style-name="Cell365">
            <text:p text:style-name="P584"/>
          </table:table-cell>
          <table:table-cell table:style-name="Cell366">
            <text:p text:style-name="P585"><text:span text:style-name="T585_1">(二)「咀嚼、嚥下機能遺存顯著障害」,係指不能充分作咀嚼、嚥下運動，致除粥、糊、或類似之食物以外，不能攝取或嚥下者。</text:span></text:p>
            <text:p text:style-name="P586"><text:span text:style-name="T586_1">二、言語機能障害，係指由於牙齒損傷以外之原因引起之構音機能障害</text:span><text:span text:style-name="T586_2">、</text:span><text:span text:style-name="T586_3">發聲機能障害及綴音機能障害等：</text:span></text:p>
            <text:p text:style-name="P587"><text:span text:style-name="T587_1">(一)「喪失言語機能障害」，係指後列構成語言之口唇音、齒舌音、口蓋音、喉頭音等之四種語音機能中，有三種以上不能構音者。</text:span></text:p>
            <text:p text:style-name="P588"><text:span text:style-name="T588_1">(二)「言語機能遺存顯著障害」，係指後列機成語言之口唇音、齒舌音、口蓋音、喉頭音等之四種語言機能中，有二種以上不能構音者：</text:span></text:p>
            <text:p text:style-name="P589"><text:span text:style-name="T589_1">1.雙唇音：ㄅㄆㄇ</text:span></text:p>
            <text:p text:style-name="P590"><text:span text:style-name="T590_1"><text:s text:c="2"/>(發音部位雙唇)</text:span></text:p>
            <text:p text:style-name="P591"><text:span text:style-name="T591_1">2.唇齒音：ㄈ</text:span></text:p>
            <text:p text:style-name="P592"><text:span text:style-name="T592_1"><text:s text:c="2"/>(發音部位唇齒)</text:span></text:p>
            <text:p text:style-name="P593"><text:span text:style-name="T593_1">3.舌尖音：ㄉㄊㄋㄌ</text:span></text:p>
            <text:p text:style-name="P594"><text:span text:style-name="T594_1"><text:s text:c="2"/>(發音部位舌尖與牙齦)</text:span></text:p>
            <text:p text:style-name="P595"><text:span text:style-name="T595_1">4.舌根音：ㄍㄎㄏ</text:span></text:p>
            <text:p text:style-name="P596"><text:span text:style-name="T596_1"><text:s text:c="2"/>(發音部位舌根與軟顎)</text:span></text:p>
            <text:p text:style-name="P597"/>
          </table:table-cell>
        </table:table-row>
        <table:table-row table:style-name="Row50">
          <table:table-cell table:style-name="Cell367" table:number-rows-spanned="3">
            <text:p text:style-name="P598"><text:span text:style-name="T598_1">口</text:span></text:p>
          </table:table-cell>
          <table:table-cell table:style-name="Cell368">
            <text:p text:style-name="P599"><text:span text:style-name="T599_1">咀</text:span></text:p>
            <text:p text:style-name="P600"><text:span text:style-name="T600_1">嚼</text:span></text:p>
            <text:p text:style-name="P601"><text:span text:style-name="T601_1">嚥</text:span></text:p>
            <text:p text:style-name="P602"><text:span text:style-name="T602_1">下</text:span></text:p>
            <text:p text:style-name="P603"><text:span text:style-name="T603_1">及</text:span></text:p>
            <text:p text:style-name="P604"><text:span text:style-name="T604_1">言</text:span></text:p>
            <text:p text:style-name="P605"><text:span text:style-name="T605_1">語</text:span></text:p>
            <text:p text:style-name="P606"><text:span text:style-name="T606_1">機</text:span></text:p>
            <text:p text:style-name="P607"><text:span text:style-name="T607_1">能</text:span></text:p>
            <text:p text:style-name="P608"><text:span text:style-name="T608_1">障</text:span></text:p>
            <text:p text:style-name="P609"><text:span text:style-name="T609_1">害</text:span></text:p>
          </table:table-cell>
          <table:table-cell table:style-name="Cell369">
            <text:p text:style-name="P610"/>
          </table:table-cell>
          <table:table-cell table:style-name="Cell370">
            <text:p text:style-name="P611"/>
          </table:table-cell>
          <table:table-cell table:style-name="Cell371">
            <text:p text:style-name="P612"/>
          </table:table-cell>
          <table:table-cell table:style-name="Cell372">
            <text:p text:style-name="P613"/>
          </table:table-cell>
          <table:table-cell table:style-name="Cell373">
            <text:p text:style-name="P614"><text:span text:style-name="T614_1">5.舌面音：ㄐㄑㄒ</text:span></text:p>
            <text:p text:style-name="P615"><text:span text:style-name="T615_1"><text:s text:c="2"/>(發音部位舌面與硬顎)</text:span></text:p>
            <text:p text:style-name="P616"><text:span text:style-name="T616_1">6.舌尖後音：ㄓㄔㄕㄖ</text:span></text:p>
            <text:p text:style-name="P617"><text:span text:style-name="T617_1"><text:s text:c="2"/>(發音部位舌尖與硬顎)</text:span></text:p>
            <text:p text:style-name="P618"><text:span text:style-name="T618_1">7.舌尖前音：ㄗㄘㄙ</text:span></text:p>
            <text:p text:style-name="P619"><text:span text:style-name="T619_1"><text:s text:c="2"/>(發音部位舌尖與上牙齦)</text:span></text:p>
            <text:p text:style-name="P620"><text:span text:style-name="T620_1">三</text:span><text:span text:style-name="T620_2">、</text:span><text:span text:style-name="T620_3">因綴音機能遺存顯著障害，祇以言語表示對方不能通曉其意思者，準用</text:span><text:span text:style-name="T620_4">「</text:span><text:span text:style-name="T620_5">言語機能遺存顯著障害</text:span><text:span text:style-name="T620_6">」</text:span><text:span text:style-name="T620_7">所定等級</text:span><text:span text:style-name="T620_8">。</text:span></text:p>
            <text:p text:style-name="P621"><text:span text:style-name="T621_1">四</text:span><text:span text:style-name="T621_2">、</text:span><text:span text:style-name="T621_3">因頭部外傷</text:span><text:span text:style-name="T621_4">、</text:span><text:span text:style-name="T621_5">顎骨周圍組織損傷或舌之損傷而引起之</text:span><text:span text:style-name="T621_6">「</text:span><text:span text:style-name="T621_7">味覺脫失</text:span><text:span text:style-name="T621_8">」</text:span><text:span text:style-name="T621_9">者準用第十三級</text:span><text:span text:style-name="T621_10">。</text:span></text:p>
          </table:table-cell>
        </table:table-row>
        <table:table-row table:style-name="Row51">
          <table:covered-table-cell table:style-name="Cell374">
            <text:p text:style-name="P622"/>
          </table:covered-table-cell>
          <table:table-cell table:style-name="Cell375" table:number-rows-spanned="2">
            <text:p text:style-name="P623"><text:span text:style-name="T623_1">牙</text:span></text:p>
            <text:p text:style-name="P624"><text:span text:style-name="T624_1">齒</text:span></text:p>
            <text:p text:style-name="P625"><text:span text:style-name="T625_1">障</text:span></text:p>
            <text:p text:style-name="P626"><text:span text:style-name="T626_1">害</text:span></text:p>
          </table:table-cell>
          <table:table-cell table:style-name="Cell376">
            <text:p text:style-name="P627"><text:span text:style-name="T627_1">42</text:span></text:p>
          </table:table-cell>
          <table:table-cell table:style-name="Cell377">
            <text:p text:style-name="P628"><text:span text:style-name="T628_1">因遭受意外傷害致牙齒缺損十齒以上者</text:span><text:span text:style-name="T628_2">。</text:span></text:p>
          </table:table-cell>
          <table:table-cell table:style-name="Cell378">
            <text:p text:style-name="P629"><text:span text:style-name="T629_1">十一</text:span></text:p>
          </table:table-cell>
          <table:table-cell table:style-name="Cell379">
            <text:p text:style-name="P630"><text:span text:style-name="T630_1">一六</text:span><text:span text:style-name="T630_2">○</text:span><text:span text:style-name="T630_3">日</text:span></text:p>
          </table:table-cell>
          <table:table-cell table:style-name="Cell380" table:number-rows-spanned="2">
            <text:p text:style-name="P631"><text:span text:style-name="T631_1">一、「牙齒障害」，以遭受意外傷害者為限。</text:span></text:p>
            <text:p text:style-name="P632"><text:span text:style-name="T632_1">二、上顎骨與下顎骨運動機能障害致開口受限制因而言語、咀嚼受障害者，依其程度，適用咀嚼、嚥下、言語障害所定等級審定。</text:span></text:p>
          </table:table-cell>
        </table:table-row>
        <table:table-row table:style-name="Row52">
          <table:covered-table-cell table:style-name="Cell381">
            <text:p text:style-name="P633"/>
          </table:covered-table-cell>
          <table:covered-table-cell table:style-name="Cell382">
            <text:p text:style-name="P634"/>
          </table:covered-table-cell>
          <table:table-cell table:style-name="Cell383">
            <text:p text:style-name="P635"><text:span text:style-name="T635_1">43</text:span></text:p>
          </table:table-cell>
          <table:table-cell table:style-name="Cell384">
            <text:p text:style-name="P636"><text:span text:style-name="T636_1">因遭遇意外傷害而致牙齒缺損五齒以上者</text:span><text:span text:style-name="T636_2">。</text:span></text:p>
          </table:table-cell>
          <table:table-cell table:style-name="Cell385">
            <text:p text:style-name="P637"><text:span text:style-name="T637_1">十三</text:span></text:p>
          </table:table-cell>
          <table:table-cell table:style-name="Cell386">
            <text:p text:style-name="P638"><text:span text:style-name="T638_1">六</text:span><text:span text:style-name="T638_2">○</text:span><text:span text:style-name="T638_3">日</text:span></text:p>
          </table:table-cell>
          <table:covered-table-cell table:style-name="Cell387">
            <text:p text:style-name="P639"/>
          </table:covered-table-cell>
        </table:table-row>
        <table:table-row table:style-name="Row53">
          <table:table-cell table:style-name="Cell388">
            <text:p text:style-name="P640"><text:span text:style-name="T640_1">胸</text:span></text:p>
            <text:p text:style-name="P641"><text:span text:style-name="T641_1">腹</text:span></text:p>
            <text:p text:style-name="P642"><text:span text:style-name="T642_1">部</text:span></text:p>
            <text:p text:style-name="P643"><text:span text:style-name="T643_1">臟</text:span></text:p>
            <text:p text:style-name="P644"><text:span text:style-name="T644_1">器</text:span></text:p>
          </table:table-cell>
          <table:table-cell table:style-name="Cell389">
            <text:p text:style-name="P645"><text:span text:style-name="T645_1">胸</text:span></text:p>
            <text:p text:style-name="P646"><text:span text:style-name="T646_1">腹</text:span></text:p>
            <text:p text:style-name="P647"><text:span text:style-name="T647_1">部</text:span></text:p>
            <text:p text:style-name="P648"><text:span text:style-name="T648_1">臟</text:span></text:p>
            <text:p text:style-name="P649"><text:span text:style-name="T649_1">器</text:span></text:p>
            <text:p text:style-name="P650"><text:span text:style-name="T650_1">障</text:span></text:p>
            <text:p text:style-name="P651"><text:span text:style-name="T651_1">害</text:span></text:p>
          </table:table-cell>
          <table:table-cell table:style-name="Cell390">
            <text:p text:style-name="P652"><text:span text:style-name="T652_1">44</text:span></text:p>
          </table:table-cell>
          <table:table-cell table:style-name="Cell391">
            <text:p text:style-name="P653"><text:span text:style-name="T653_1">胸腹部臟器機能遺存極度障害，終身不能從事任何工作，經常需要醫療護理或專人周密照護者</text:span><text:span text:style-name="T653_2">。</text:span></text:p>
          </table:table-cell>
          <table:table-cell table:style-name="Cell392">
            <text:p text:style-name="P654"><text:span text:style-name="T654_1">一</text:span></text:p>
          </table:table-cell>
          <table:table-cell table:style-name="Cell393">
            <text:p text:style-name="P655"><text:span text:style-name="T655_1">一二</text:span><text:span text:style-name="T655_2">○○</text:span><text:span text:style-name="T655_3">日</text:span></text:p>
          </table:table-cell>
          <table:table-cell table:style-name="Cell394">
            <text:p text:style-name="P656"><text:span text:style-name="T656_1">一</text:span><text:span text:style-name="T656_2">、</text:span><text:span text:style-name="T656_3">胸腹部臟器：</text:span></text:p>
            <text:p text:style-name="P657"><text:span text:style-name="T657_1">(一)胸部臟器，包括心臟、心囊、主動脈、氣管及支氣管、肺臟、胸膜、食道等。</text:span></text:p>
            <text:p text:style-name="P658"><text:span text:style-name="T658_1">(二)腹部臟器，包括胃、肝臟、膽囊、胰臟、小腸及大腸、腸間膜及脾臟等。</text:span></text:p>
          </table:table-cell>
        </table:table-row>
        <table:table-row table:style-name="Row54">
          <table:table-cell table:style-name="Cell395" table:number-rows-spanned="8">
            <text:p text:style-name="P659"><text:span text:style-name="T659_1">胸</text:span></text:p>
            <text:p text:style-name="P660"><text:span text:style-name="T660_1">腹</text:span></text:p>
            <text:p text:style-name="P661"><text:span text:style-name="T661_1">部</text:span></text:p>
            <text:p text:style-name="P662"><text:span text:style-name="T662_1">臟</text:span></text:p>
            <text:p text:style-name="P663"><text:span text:style-name="T663_1">器</text:span></text:p>
            <text:p text:style-name="P664"><text:span text:style-name="T664_1">︵</text:span></text:p>
            <text:p text:style-name="P665"><text:span text:style-name="T665_1">含</text:span></text:p>
            <text:p text:style-name="P666"><text:span text:style-name="T666_1">外</text:span></text:p>
            <text:p text:style-name="P667"><text:span text:style-name="T667_1">生</text:span></text:p>
            <text:p text:style-name="P668"><text:span text:style-name="T668_1">殖</text:span></text:p>
            <text:p text:style-name="P669"><text:span text:style-name="T669_1">器</text:span></text:p>
            <text:p text:style-name="P670"><text:span text:style-name="T670_1">︶</text:span></text:p>
          </table:table-cell>
          <table:table-cell table:style-name="Cell396" table:number-rows-spanned="8">
            <text:p text:style-name="P671"><text:span text:style-name="T671_1">胸</text:span></text:p>
            <text:p text:style-name="P672"/>
            <text:p text:style-name="P673"><text:span text:style-name="T673_1">腹</text:span></text:p>
            <text:p text:style-name="P674"/>
            <text:p text:style-name="P675"><text:span text:style-name="T675_1">部</text:span></text:p>
            <text:p text:style-name="P676"/>
            <text:p text:style-name="P677"><text:span text:style-name="T677_1">臟</text:span></text:p>
            <text:p text:style-name="P678"/>
            <text:p text:style-name="P679"><text:span text:style-name="T679_1">器</text:span></text:p>
            <text:p text:style-name="P680"/>
            <text:p text:style-name="P681"><text:span text:style-name="T681_1">障</text:span></text:p>
            <text:p text:style-name="P682"/>
            <text:p text:style-name="P683"><text:span text:style-name="T683_1">害</text:span></text:p>
          </table:table-cell>
          <table:table-cell table:style-name="Cell397">
            <text:p text:style-name="P684"><text:span text:style-name="T684_1">45</text:span></text:p>
          </table:table-cell>
          <table:table-cell table:style-name="Cell398">
            <text:p text:style-name="P685"><text:span text:style-name="T685_1">胸腹部臟器機能遺存高度障害，終身不能從事任何工作，日常生活需人扶助</text:span><text:span text:style-name="T685_2">。</text:span></text:p>
          </table:table-cell>
          <table:table-cell table:style-name="Cell399">
            <text:p text:style-name="P686"><text:span text:style-name="T686_1">二</text:span></text:p>
          </table:table-cell>
          <table:table-cell table:style-name="Cell400">
            <text:p text:style-name="P687"><text:span text:style-name="T687_1">一</text:span><text:span text:style-name="T687_2">○○○</text:span><text:span text:style-name="T687_3">日</text:span></text:p>
          </table:table-cell>
          <table:table-cell table:style-name="Cell401" table:number-rows-spanned="8">
            <text:p text:style-name="P688"><text:span text:style-name="T688_1">(三)泌尿器，包括腎臟、副腎、輸尿管、膀胱及尿道等。</text:span></text:p>
            <text:p text:style-name="P689"><text:span text:style-name="T689_1">(四)生殖器，包括內生殖器及外生殖器等。</text:span></text:p>
            <text:p text:style-name="P690"><text:span text:style-name="T690_1">二</text:span><text:span text:style-name="T690_2">、</text:span><text:span text:style-name="T690_3">胸腹部臟器障害等級之審定：</text:span></text:p>
            <text:p text:style-name="P691"><text:span text:style-name="T691_1">　　胸腹部臟器機能遺存障害，須將症狀綜合衡量，永久喪失勞動能力與影響其日常生活活動或社會生活活動之狀況及需他人扶助之情形</text:span><text:span text:style-name="T691_2">，比照精神、神經障害等級審定基本原則、綜合審定其等級。</text:span></text:p>
            <text:p text:style-name="P692"><text:span text:style-name="T692_1">三、胸腹部諸器官中，有二種以上器官同時併存障害時，須將所有症狀綜合衡量，依前述原則，綜合審定，不得按各個器官障害等級合併再為提高等級。</text:span></text:p>
            <text:p text:style-name="P693"><text:span text:style-name="T693_1">四、「塵肺症」障害等級之審定：</text:span></text:p>
            <text:p text:style-name="P694"><text:span text:style-name="T694_1">　　塵肺症障害亦應按照前述「胸腹部臟器障害」等級審定之原則，審定其等級。</text:span></text:p>
            <text:p text:style-name="P695"><text:span text:style-name="T695_1">五、「生殖器遺存顯著障害」，係指生殖器遺存器質顯著障害，致生殖能力受顯著之限制者，如：</text:span></text:p>
          </table:table-cell>
        </table:table-row>
        <table:table-row table:style-name="Row55">
          <table:covered-table-cell table:style-name="Cell402">
            <text:p text:style-name="P696"/>
          </table:covered-table-cell>
          <table:covered-table-cell table:style-name="Cell403">
            <text:p text:style-name="P697"/>
          </table:covered-table-cell>
          <table:table-cell table:style-name="Cell404">
            <text:p text:style-name="P698"><text:span text:style-name="T698_1">46</text:span></text:p>
          </table:table-cell>
          <table:table-cell table:style-name="Cell405">
            <text:p text:style-name="P699"><text:span text:style-name="T699_1">胸腹部臟器機能遺存顯著障害，終身不能從事工作者</text:span><text:span text:style-name="T699_2">。</text:span></text:p>
          </table:table-cell>
          <table:table-cell table:style-name="Cell406">
            <text:p text:style-name="P700"><text:span text:style-name="T700_1">三</text:span></text:p>
          </table:table-cell>
          <table:table-cell table:style-name="Cell407">
            <text:p text:style-name="P701"><text:span text:style-name="T701_1">八四</text:span><text:span text:style-name="T701_2">○</text:span><text:span text:style-name="T701_3">日</text:span></text:p>
          </table:table-cell>
          <table:covered-table-cell table:style-name="Cell408">
            <text:p text:style-name="P702"/>
          </table:covered-table-cell>
        </table:table-row>
        <table:table-row table:style-name="Row56">
          <table:covered-table-cell table:style-name="Cell409">
            <text:p text:style-name="P703"/>
          </table:covered-table-cell>
          <table:covered-table-cell table:style-name="Cell410">
            <text:p text:style-name="P704"/>
          </table:covered-table-cell>
          <table:table-cell table:style-name="Cell411">
            <text:p text:style-name="P705"><text:span text:style-name="T705_1">47</text:span></text:p>
          </table:table-cell>
          <table:table-cell table:style-name="Cell412">
            <text:p text:style-name="P706"><text:span text:style-name="T706_1">胸腹部臟器機能遺存顯著障害，終身祇能從事輕便工作者</text:span><text:span text:style-name="T706_2">。</text:span></text:p>
          </table:table-cell>
          <table:table-cell table:style-name="Cell413">
            <text:p text:style-name="P707"><text:span text:style-name="T707_1">七</text:span></text:p>
          </table:table-cell>
          <table:table-cell table:style-name="Cell414">
            <text:p text:style-name="P708"><text:span text:style-name="T708_1">四四</text:span><text:span text:style-name="T708_2">○</text:span><text:span text:style-name="T708_3">日</text:span></text:p>
          </table:table-cell>
          <table:covered-table-cell table:style-name="Cell415">
            <text:p text:style-name="P709"/>
          </table:covered-table-cell>
        </table:table-row>
        <table:table-row table:style-name="Row57">
          <table:covered-table-cell table:style-name="Cell416">
            <text:p text:style-name="P710"/>
          </table:covered-table-cell>
          <table:covered-table-cell table:style-name="Cell417">
            <text:p text:style-name="P711"/>
          </table:covered-table-cell>
          <table:table-cell table:style-name="Cell418">
            <text:p text:style-name="P712"><text:span text:style-name="T712_1">48</text:span></text:p>
          </table:table-cell>
          <table:table-cell table:style-name="Cell419">
            <text:p text:style-name="P713"><text:span text:style-name="T713_1">喪失脾臟或一側腎臟者</text:span><text:span text:style-name="T713_2">。</text:span></text:p>
          </table:table-cell>
          <table:table-cell table:style-name="Cell420">
            <text:p text:style-name="P714"><text:span text:style-name="T714_1">九</text:span></text:p>
          </table:table-cell>
          <table:table-cell table:style-name="Cell421">
            <text:p text:style-name="P715"><text:span text:style-name="T715_1">二八</text:span><text:span text:style-name="T715_2">○</text:span><text:span text:style-name="T715_3">日</text:span></text:p>
          </table:table-cell>
          <table:covered-table-cell table:style-name="Cell422">
            <text:p text:style-name="P716"/>
          </table:covered-table-cell>
        </table:table-row>
        <table:table-row table:style-name="Row58">
          <table:covered-table-cell table:style-name="Cell423">
            <text:p text:style-name="P717"/>
          </table:covered-table-cell>
          <table:covered-table-cell table:style-name="Cell424">
            <text:p text:style-name="P718"/>
          </table:covered-table-cell>
          <table:table-cell table:style-name="Cell425">
            <text:p text:style-name="P719"><text:span text:style-name="T719_1">49</text:span></text:p>
          </table:table-cell>
          <table:table-cell table:style-name="Cell426">
            <text:p text:style-name="P720"><text:span text:style-name="T720_1">膀胱機能完全喪失者</text:span><text:span text:style-name="T720_2">。</text:span></text:p>
          </table:table-cell>
          <table:table-cell table:style-name="Cell427">
            <text:p text:style-name="P721"><text:span text:style-name="T721_1">三</text:span></text:p>
          </table:table-cell>
          <table:table-cell table:style-name="Cell428">
            <text:p text:style-name="P722"><text:span text:style-name="T722_1">八四</text:span><text:span text:style-name="T722_2">○</text:span><text:span text:style-name="T722_3">日</text:span></text:p>
          </table:table-cell>
          <table:covered-table-cell table:style-name="Cell429">
            <text:p text:style-name="P723"/>
          </table:covered-table-cell>
        </table:table-row>
        <table:table-row table:style-name="Row59">
          <table:covered-table-cell table:style-name="Cell430">
            <text:p text:style-name="P724"/>
          </table:covered-table-cell>
          <table:covered-table-cell table:style-name="Cell431">
            <text:p text:style-name="P725"/>
          </table:covered-table-cell>
          <table:table-cell table:style-name="Cell432">
            <text:p text:style-name="P726"><text:span text:style-name="T726_1">50</text:span></text:p>
          </table:table-cell>
          <table:table-cell table:style-name="Cell433">
            <text:p text:style-name="P727"><text:span text:style-name="T727_1">膀胱萎縮容量祇存五</text:span><text:span text:style-name="T727_2">○</text:span><text:span text:style-name="T727_3">西西以下者</text:span><text:span text:style-name="T727_4">。</text:span></text:p>
          </table:table-cell>
          <table:table-cell table:style-name="Cell434">
            <text:p text:style-name="P728"><text:span text:style-name="T728_1">八</text:span></text:p>
          </table:table-cell>
          <table:table-cell table:style-name="Cell435">
            <text:p text:style-name="P729"><text:span text:style-name="T729_1">三六</text:span><text:span text:style-name="T729_2">○</text:span><text:span text:style-name="T729_3">日</text:span></text:p>
          </table:table-cell>
          <table:covered-table-cell table:style-name="Cell436">
            <text:p text:style-name="P730"/>
          </table:covered-table-cell>
        </table:table-row>
        <table:table-row table:style-name="Row60">
          <table:covered-table-cell table:style-name="Cell437">
            <text:p text:style-name="P731"/>
          </table:covered-table-cell>
          <table:covered-table-cell table:style-name="Cell438">
            <text:p text:style-name="P732"/>
          </table:covered-table-cell>
          <table:table-cell table:style-name="Cell439">
            <text:p text:style-name="P733"><text:span text:style-name="T733_1">51</text:span></text:p>
          </table:table-cell>
          <table:table-cell table:style-name="Cell440">
            <text:p text:style-name="P734"><text:span text:style-name="T734_1">生殖器遺存顯著障害者</text:span><text:span text:style-name="T734_2">。</text:span></text:p>
          </table:table-cell>
          <table:table-cell table:style-name="Cell441">
            <text:p text:style-name="P735"><text:span text:style-name="T735_1">十一</text:span></text:p>
          </table:table-cell>
          <table:table-cell table:style-name="Cell442">
            <text:p text:style-name="P736"><text:span text:style-name="T736_1">一六</text:span><text:span text:style-name="T736_2">○</text:span><text:span text:style-name="T736_3">日</text:span></text:p>
          </table:table-cell>
          <table:covered-table-cell table:style-name="Cell443">
            <text:p text:style-name="P737"/>
          </table:covered-table-cell>
        </table:table-row>
        <table:table-row table:style-name="Row61">
          <table:covered-table-cell table:style-name="Cell444">
            <text:p text:style-name="P738"/>
          </table:covered-table-cell>
          <table:covered-table-cell table:style-name="Cell445">
            <text:p text:style-name="P739"/>
          </table:covered-table-cell>
          <table:table-cell table:style-name="Cell446">
            <text:p text:style-name="P740"><text:span text:style-name="T740_1">52</text:span></text:p>
          </table:table-cell>
          <table:table-cell table:style-name="Cell447">
            <text:p text:style-name="P741"><text:span text:style-name="T741_1">胸腹部臟器遺存障害者</text:span><text:span text:style-name="T741_2">。</text:span></text:p>
          </table:table-cell>
          <table:table-cell table:style-name="Cell448">
            <text:p text:style-name="P742"><text:span text:style-name="T742_1">十二</text:span></text:p>
          </table:table-cell>
          <table:table-cell table:style-name="Cell449">
            <text:p text:style-name="P743"><text:span text:style-name="T743_1">一</text:span><text:span text:style-name="T743_2">○○</text:span><text:span text:style-name="T743_3">日</text:span></text:p>
          </table:table-cell>
          <table:covered-table-cell table:style-name="Cell450">
            <text:p text:style-name="P744"/>
          </table:covered-table-cell>
        </table:table-row>
        <table:table-row table:style-name="Row62">
          <table:table-cell table:style-name="Cell451">
            <text:p text:style-name="P745"><text:span text:style-name="T745_1">胸</text:span></text:p>
            <text:p text:style-name="P746"><text:span text:style-name="T746_1">腹</text:span></text:p>
            <text:p text:style-name="P747"><text:span text:style-name="T747_1">部</text:span></text:p>
            <text:p text:style-name="P748"><text:span text:style-name="T748_1">臟</text:span></text:p>
            <text:p text:style-name="P749"><text:span text:style-name="T749_1">器</text:span></text:p>
            <text:p text:style-name="P750"><text:span text:style-name="T750_1">︵</text:span></text:p>
            <text:p text:style-name="P751"><text:span text:style-name="T751_1">含</text:span></text:p>
            <text:p text:style-name="P752"><text:span text:style-name="T752_1">外</text:span></text:p>
            <text:p text:style-name="P753"><text:span text:style-name="T753_1">生</text:span></text:p>
            <text:p text:style-name="P754"><text:span text:style-name="T754_1">殖</text:span></text:p>
            <text:p text:style-name="P755"><text:span text:style-name="T755_1">器</text:span></text:p>
            <text:p text:style-name="P756"><text:span text:style-name="T756_1">︶</text:span></text:p>
          </table:table-cell>
          <table:table-cell table:style-name="Cell452">
            <text:p text:style-name="P757"><text:span text:style-name="T757_1">胸</text:span></text:p>
            <text:p text:style-name="P758"/>
            <text:p text:style-name="P759"><text:span text:style-name="T759_1">腹</text:span></text:p>
            <text:p text:style-name="P760"/>
            <text:p text:style-name="P761"><text:span text:style-name="T761_1">部</text:span></text:p>
            <text:p text:style-name="P762"/>
            <text:p text:style-name="P763"><text:span text:style-name="T763_1">臟</text:span></text:p>
            <text:p text:style-name="P764"/>
            <text:p text:style-name="P765"><text:span text:style-name="T765_1">器</text:span></text:p>
            <text:p text:style-name="P766"/>
            <text:p text:style-name="P767"><text:span text:style-name="T767_1">障</text:span></text:p>
            <text:p text:style-name="P768"/>
            <text:p text:style-name="P769"><text:span text:style-name="T769_1">害</text:span></text:p>
          </table:table-cell>
          <table:table-cell table:style-name="Cell453">
            <text:p text:style-name="P770"/>
          </table:table-cell>
          <table:table-cell table:style-name="Cell454">
            <text:p text:style-name="P771"/>
          </table:table-cell>
          <table:table-cell table:style-name="Cell455">
            <text:p text:style-name="P772"/>
          </table:table-cell>
          <table:table-cell table:style-name="Cell456">
            <text:p text:style-name="P773"/>
          </table:table-cell>
          <table:table-cell table:style-name="Cell457">
            <text:p text:style-name="P774"><text:span text:style-name="T774_1">(一)陰莖大部分缺損或瘢痕等畸形，致性行為不能，因而喪失生殖機能者。</text:span></text:p>
            <text:p text:style-name="P775"><text:span text:style-name="T775_1">(二)因瘢痕致膣口窄狹，陰莖不可能插入，致性行為不能，因而喪失生殖機能者。</text:span></text:p>
            <text:p text:style-name="P776"><text:span text:style-name="T776_1">(三)喪失兩側睪丸，致不能生育者。</text:span></text:p>
            <text:p text:style-name="P777"><text:span text:style-name="T777_1">(四)未滿四十五歲，原有生殖能力，因傷病割除兩側卵巢或子宮，致不能生育者。</text:span></text:p>
            <text:p text:style-name="P778"><text:span text:style-name="T778_1">(五)明顯確認因骨盤環骨折引起骨盤內臟神經(勃起中樞神經)病變所致之陽萎者，準用第十三級。</text:span></text:p>
            <text:p text:style-name="P779"><text:span text:style-name="T779_1">六</text:span><text:span text:style-name="T779_2">、「胸腹部臟器遺存障害者」係指胸腹部遺存機能障害，致工作上確有明顯之阻害而由醫學上可予證明者，如膀胱括約肌變化所致之尿失禁或肛門括約肌不全（因斷裂等）所致之大便失禁者，適用第五十二項第十二級。至於施行胃或膽囊切除術，如經過順利，未遺存明顯之永久性機能障礙者，不在給付範圍。</text:span></text:p>
            <text:p text:style-name="P780"/>
            <text:p text:style-name="P781"/>
          </table:table-cell>
        </table:table-row>
        <table:table-row table:style-name="Row63">
          <table:table-cell table:style-name="Cell458" table:number-rows-spanned="3">
            <text:p text:style-name="P782"><text:span text:style-name="T782_1">軀</text:span></text:p>
            <text:p text:style-name="P783"/>
            <text:p text:style-name="P784"/>
            <text:p text:style-name="P785"/>
            <text:p text:style-name="P786"/>
            <text:p text:style-name="P787"/>
            <text:p text:style-name="P788"/>
            <text:p text:style-name="P789"/>
            <text:p text:style-name="P790"><text:span text:style-name="T790_1">幹</text:span></text:p>
          </table:table-cell>
          <table:table-cell table:style-name="Cell459" table:number-rows-spanned="3">
            <text:p text:style-name="P791"><text:span text:style-name="T791_1">脊</text:span></text:p>
            <text:p text:style-name="P792"><text:span text:style-name="T792_1">柱</text:span></text:p>
            <text:p text:style-name="P793"><text:span text:style-name="T793_1">畸</text:span></text:p>
            <text:p text:style-name="P794"><text:span text:style-name="T794_1">形</text:span></text:p>
            <text:p text:style-name="P795"><text:span text:style-name="T795_1">或</text:span></text:p>
            <text:p text:style-name="P796"><text:span text:style-name="T796_1">運</text:span></text:p>
            <text:p text:style-name="P797"><text:span text:style-name="T797_1">動</text:span></text:p>
            <text:p text:style-name="P798"><text:span text:style-name="T798_1">障</text:span></text:p>
            <text:p text:style-name="P799"><text:span text:style-name="T799_1">害</text:span></text:p>
          </table:table-cell>
          <table:table-cell table:style-name="Cell460">
            <text:p text:style-name="P800"><text:span text:style-name="T800_1">53</text:span></text:p>
          </table:table-cell>
          <table:table-cell table:style-name="Cell461">
            <text:p text:style-name="P801"><text:span text:style-name="T801_1">脊柱遺存顯著畸形或顯著運動障害者</text:span><text:span text:style-name="T801_2">。</text:span></text:p>
          </table:table-cell>
          <table:table-cell table:style-name="Cell462">
            <text:p text:style-name="P802"><text:span text:style-name="T802_1">七</text:span></text:p>
          </table:table-cell>
          <table:table-cell table:style-name="Cell463">
            <text:p text:style-name="P803"><text:span text:style-name="T803_1">四四</text:span><text:span text:style-name="T803_2">○</text:span><text:span text:style-name="T803_3">日</text:span></text:p>
          </table:table-cell>
          <table:table-cell table:style-name="Cell464" table:number-rows-spanned="3">
            <text:p text:style-name="P804"><text:span text:style-name="T804_1">一</text:span><text:span text:style-name="T804_2">、</text:span><text:span text:style-name="T804_3">脊柱為保持體位之支柱，其有遺存運動障害</text:span><text:span text:style-name="T804_4">、畸形障害或荷重障害者，對於勞動能力之喪失程度，不應拘執於脊柱椎骨個別之損傷程度作個別判斷，應從脊柱全體機能捐傷若干程度，作綜合性之審查。</text:span></text:p>
            <text:p text:style-name="P805"><text:span text:style-name="T805_1">二</text:span><text:span text:style-name="T805_2">、</text:span><text:span text:style-name="T805_3">脊柱障害之審定：</text:span></text:p>
            <text:p text:style-name="P806"><text:span text:style-name="T806_1">(一)脊柱遺存畸形同時併存運動障害者，兩者均屬同一系列之障害不得合併提高等級，應按其中較重者定其等級。</text:span></text:p>
            <text:p text:style-name="P807"><text:span text:style-name="T807_1">(二)脊柱畸形且有因脊髓之壓迫而致四肢麻痺他覺可以證明者，脊柱畸形與四肢麻痺可以合併提高等級。</text:span></text:p>
            <text:p text:style-name="P808"><text:span text:style-name="T808_1">(三)脊柱運動障害或畸形害與第五十六項鎖骨等之體幹骨畸形障害同時併存時，因障害系列不同，可以合併提高等級。</text:span></text:p>
            <text:p text:style-name="P809"><text:span text:style-name="T809_1">三、</text:span><text:span text:style-name="T809_2">「</text:span><text:span text:style-name="T809_3">顯著畸形</text:span><text:span text:style-name="T809_4">」</text:span><text:span text:style-name="T809_5">係指穿著衣服，由外部可以察知者</text:span><text:span text:style-name="T809_6">。</text:span></text:p>
            <text:p text:style-name="P810"><text:span text:style-name="T810_1">四</text:span><text:span text:style-name="T810_2">、脊柱運動障害：</text:span></text:p>
            <text:p text:style-name="P811"><text:span text:style-name="T811_1">(一)「遺存顯著運動障害」，係指喪失生理運動範圍二分之一以上者。</text:span></text:p>
            <text:p text:style-name="P812"/>
          </table:table-cell>
        </table:table-row>
        <table:table-row table:style-name="Row64">
          <table:covered-table-cell table:style-name="Cell465">
            <text:p text:style-name="P813"/>
          </table:covered-table-cell>
          <table:covered-table-cell table:style-name="Cell466">
            <text:p text:style-name="P814"/>
          </table:covered-table-cell>
          <table:table-cell table:style-name="Cell467">
            <text:p text:style-name="P815"><text:span text:style-name="T815_1">54</text:span></text:p>
          </table:table-cell>
          <table:table-cell table:style-name="Cell468">
            <text:p text:style-name="P816"><text:span text:style-name="T816_1">脊柱遺存運動障害者</text:span><text:span text:style-name="T816_2">。</text:span></text:p>
          </table:table-cell>
          <table:table-cell table:style-name="Cell469">
            <text:p text:style-name="P817"><text:span text:style-name="T817_1">九</text:span></text:p>
          </table:table-cell>
          <table:table-cell table:style-name="Cell470">
            <text:p text:style-name="P818"><text:span text:style-name="T818_1">二八</text:span><text:span text:style-name="T818_2">○</text:span><text:span text:style-name="T818_3">日</text:span></text:p>
          </table:table-cell>
          <table:covered-table-cell table:style-name="Cell471">
            <text:p text:style-name="P819"/>
          </table:covered-table-cell>
        </table:table-row>
        <table:table-row table:style-name="Row65">
          <table:covered-table-cell table:style-name="Cell472">
            <text:p text:style-name="P820"/>
          </table:covered-table-cell>
          <table:covered-table-cell table:style-name="Cell473">
            <text:p text:style-name="P821"/>
          </table:covered-table-cell>
          <table:table-cell table:style-name="Cell474">
            <text:p text:style-name="P822"><text:span text:style-name="T822_1">55</text:span></text:p>
          </table:table-cell>
          <table:table-cell table:style-name="Cell475">
            <text:p text:style-name="P823"><text:span text:style-name="T823_1">脊柱遺存畸形者</text:span><text:span text:style-name="T823_2">。</text:span></text:p>
          </table:table-cell>
          <table:table-cell table:style-name="Cell476">
            <text:p text:style-name="P824"><text:span text:style-name="T824_1">十</text:span><text:span text:style-name="T824_2">二</text:span></text:p>
          </table:table-cell>
          <table:table-cell table:style-name="Cell477">
            <text:p text:style-name="P825"><text:span text:style-name="T825_1">一</text:span><text:span text:style-name="T825_2">○○</text:span><text:span text:style-name="T825_3">日</text:span></text:p>
          </table:table-cell>
          <table:covered-table-cell table:style-name="Cell478">
            <text:p text:style-name="P826"/>
          </table:covered-table-cell>
        </table:table-row>
        <table:table-row table:style-name="Row66">
          <table:table-cell table:style-name="Cell479" table:number-rows-spanned="2">
            <text:p text:style-name="P827"><text:span text:style-name="T827_1">軀</text:span></text:p>
            <text:p text:style-name="P828"/>
            <text:p text:style-name="P829"/>
            <text:p text:style-name="P830"/>
            <text:p text:style-name="P831"/>
            <text:p text:style-name="P832"/>
            <text:p text:style-name="P833"/>
            <text:p text:style-name="P834"/>
            <text:p text:style-name="P835"><text:span text:style-name="T835_1">幹</text:span></text:p>
          </table:table-cell>
          <table:table-cell table:style-name="Cell480">
            <text:p text:style-name="P836"><text:span text:style-name="T836_1">脊</text:span></text:p>
            <text:p text:style-name="P837"><text:span text:style-name="T837_1">柱</text:span></text:p>
            <text:p text:style-name="P838"><text:span text:style-name="T838_1">畸</text:span></text:p>
            <text:p text:style-name="P839"><text:span text:style-name="T839_1">形</text:span></text:p>
            <text:p text:style-name="P840"><text:span text:style-name="T840_1">或</text:span></text:p>
            <text:p text:style-name="P841"><text:span text:style-name="T841_1">運</text:span></text:p>
            <text:p text:style-name="P842"><text:span text:style-name="T842_1">動</text:span></text:p>
            <text:p text:style-name="P843"><text:span text:style-name="T843_1">障</text:span></text:p>
            <text:p text:style-name="P844"><text:span text:style-name="T844_1">害</text:span></text:p>
          </table:table-cell>
          <table:table-cell table:style-name="Cell481">
            <text:p text:style-name="P845"/>
          </table:table-cell>
          <table:table-cell table:style-name="Cell482">
            <text:p text:style-name="P846"/>
          </table:table-cell>
          <table:table-cell table:style-name="Cell483">
            <text:p text:style-name="P847"/>
          </table:table-cell>
          <table:table-cell table:style-name="Cell484">
            <text:p text:style-name="P848"/>
          </table:table-cell>
          <table:table-cell table:style-name="Cell485">
            <text:p text:style-name="P849"><text:span text:style-name="T849_1">(二)「遺存運動障害」,係指喪失生理運動範圍三分之一以上者。</text:span></text:p>
            <text:p text:style-name="P850"><text:span text:style-name="T850_1">(三)脊柱運動限制不明顯者，不在給付範圍。</text:span></text:p>
            <text:p text:style-name="P851"><text:span text:style-name="T851_1">五</text:span><text:span text:style-name="T851_2">、「</text:span><text:span text:style-name="T851_3">脊柱遺存畸形</text:span><text:span text:style-name="T851_4">」</text:span><text:span text:style-name="T851_5">，係指符合下列情況之一者：</text:span></text:p>
            <text:p text:style-name="P852"><text:span text:style-name="T852_1">(一)著衣時由外部不易察見，但脫衣後或由Ｘ光照片可以明顯察知脊柱或脊椎之一部，確有因骨折或其他病變引起之明顯變形（含缺損）者。</text:span></text:p>
            <text:p text:style-name="P853"><text:span text:style-name="T853_1">(二)經手術切除棘狀突起三個以上者。</text:span></text:p>
          </table:table-cell>
        </table:table-row>
        <table:table-row table:style-name="Row67">
          <table:covered-table-cell table:style-name="Cell486">
            <text:p text:style-name="P854"/>
          </table:covered-table-cell>
          <table:table-cell table:style-name="Cell487">
            <text:p text:style-name="P855"><text:span text:style-name="T855_1">其</text:span></text:p>
            <text:p text:style-name="P856"><text:span text:style-name="T856_1">他</text:span></text:p>
            <text:p text:style-name="P857"><text:span text:style-name="T857_1">軀</text:span></text:p>
            <text:p text:style-name="P858"><text:span text:style-name="T858_1">幹</text:span></text:p>
            <text:p text:style-name="P859"><text:span text:style-name="T859_1">骨</text:span></text:p>
            <text:p text:style-name="P860"><text:span text:style-name="T860_1">畸</text:span></text:p>
            <text:p text:style-name="P861"><text:span text:style-name="T861_1">形</text:span></text:p>
            <text:p text:style-name="P862"><text:span text:style-name="T862_1">障</text:span></text:p>
            <text:p text:style-name="P863"><text:span text:style-name="T863_1">害</text:span></text:p>
          </table:table-cell>
          <table:table-cell table:style-name="Cell488">
            <text:p text:style-name="P864"><text:span text:style-name="T864_1">56</text:span></text:p>
          </table:table-cell>
          <table:table-cell table:style-name="Cell489">
            <text:p text:style-name="P865"><text:span text:style-name="T865_1">鎖骨</text:span><text:span text:style-name="T865_2">、</text:span><text:span text:style-name="T865_3">胸骨</text:span><text:span text:style-name="T865_4">、</text:span><text:span text:style-name="T865_5">肋骨</text:span><text:span text:style-name="T865_6">、</text:span><text:span text:style-name="T865_7">肩胛骨或骨盤骨遺存顯著畸形者</text:span><text:span text:style-name="T865_8">。</text:span></text:p>
          </table:table-cell>
          <table:table-cell table:style-name="Cell490">
            <text:p text:style-name="P866"><text:span text:style-name="T866_1">十三</text:span></text:p>
          </table:table-cell>
          <table:table-cell table:style-name="Cell491">
            <text:p text:style-name="P867"><text:span text:style-name="T867_1">六</text:span><text:span text:style-name="T867_2">○</text:span><text:span text:style-name="T867_3">日</text:span></text:p>
          </table:table-cell>
          <table:table-cell table:style-name="Cell492">
            <text:p text:style-name="P868"><text:span text:style-name="T868_1">一、「胸骨、肋骨、鎖骨、肩胛骨或骨盤骨遺存顯著畸形」，係指脫衣後，由外部可以察知因骨折（含缺損）所致之明顯變形者。由X光診斷始能察知之變形，不在規定之列。</text:span></text:p>
            <text:p text:style-name="P869"><text:span text:style-name="T869_1">二</text:span><text:span text:style-name="T869_2">、</text:span><text:span text:style-name="T869_3">肋軟骨畸形，比照肋骨畸形辦理</text:span><text:span text:style-name="T869_4">。</text:span></text:p>
            <text:p text:style-name="P870"><text:span text:style-name="T870_1">三</text:span><text:span text:style-name="T870_2">、</text:span><text:span text:style-name="T870_3">第五十六項各項不同之體幹骨中有二項以上，顯著畸形併存時，得合併提高為第十二級</text:span><text:span text:style-name="T870_4">。</text:span></text:p>
          </table:table-cell>
        </table:table-row>
        <table:table-row table:style-name="Row68">
          <table:table-cell table:style-name="Cell493">
            <text:p text:style-name="P871"><text:span text:style-name="T871_1">頭</text:span></text:p>
            <text:p text:style-name="P872"><text:span text:style-name="T872_1">、</text:span></text:p>
            <text:p text:style-name="P873"><text:span text:style-name="T873_1">臉</text:span></text:p>
            <text:p text:style-name="P874"><text:span text:style-name="T874_1">、</text:span></text:p>
            <text:p text:style-name="P875"><text:span text:style-name="T875_1">頸</text:span></text:p>
          </table:table-cell>
          <table:table-cell table:style-name="Cell494">
            <text:p text:style-name="P876"><text:span text:style-name="T876_1">頭</text:span></text:p>
            <text:p text:style-name="P877"><text:span text:style-name="T877_1">、</text:span></text:p>
            <text:p text:style-name="P878"><text:span text:style-name="T878_1">臉</text:span></text:p>
            <text:p text:style-name="P879"><text:span text:style-name="T879_1">、</text:span></text:p>
            <text:p text:style-name="P880"><text:span text:style-name="T880_1">頸</text:span></text:p>
            <text:p text:style-name="P881"><text:span text:style-name="T881_1">部</text:span></text:p>
            <text:p text:style-name="P882"><text:span text:style-name="T882_1">醜</text:span></text:p>
            <text:p text:style-name="P883"><text:span text:style-name="T883_1">形</text:span></text:p>
          </table:table-cell>
          <table:table-cell table:style-name="Cell495">
            <text:p text:style-name="P884"><text:span text:style-name="T884_1">57</text:span></text:p>
          </table:table-cell>
          <table:table-cell table:style-name="Cell496">
            <text:p text:style-name="P885"><text:span text:style-name="T885_1">頭部</text:span><text:span text:style-name="T885_2">、顏</text:span><text:span text:style-name="T885_3">面部或頸部受損壞致遺存顯著醜形者</text:span><text:span text:style-name="T885_4">。</text:span></text:p>
          </table:table-cell>
          <table:table-cell table:style-name="Cell497">
            <text:p text:style-name="P886"><text:span text:style-name="T886_1">十</text:span></text:p>
          </table:table-cell>
          <table:table-cell table:style-name="Cell498">
            <text:p text:style-name="P887"><text:span text:style-name="T887_1">二二</text:span><text:span text:style-name="T887_2">○</text:span><text:span text:style-name="T887_3">日</text:span></text:p>
          </table:table-cell>
          <table:table-cell table:style-name="Cell499">
            <text:p text:style-name="P888"><text:span text:style-name="T888_1">一</text:span><text:span text:style-name="T888_2">、</text:span><text:span text:style-name="T888_3">頭部</text:span><text:span text:style-name="T888_4">、</text:span><text:span text:style-name="T888_5">顏面部及頸部之醜形係指本表前列眼瞼</text:span><text:span text:style-name="T888_6">、</text:span><text:span text:style-name="T888_7">鼻及耳廓缺損以外，遺存於頭部</text:span><text:span text:style-name="T888_8">、</text:span><text:span text:style-name="T888_9">臉部及頸部日常露出有礙外觀之醜形者</text:span><text:span text:style-name="T888_10">。</text:span></text:p>
            <text:p text:style-name="P889"><text:span text:style-name="T889_1">二</text:span><text:span text:style-name="T889_2">、「</text:span><text:span text:style-name="T889_3">顯著醜形</text:span><text:span text:style-name="T889_4">」</text:span><text:span text:style-name="T889_5">依左列範圍為準：</text:span></text:p>
            <text:p text:style-name="P890"><text:span text:style-name="T890_1">(一)在頭部遺存手掌大（不包括五指）以上之瘢痕者。</text:span></text:p>
            <text:p text:style-name="P891"><text:span text:style-name="T891_1">(二)在顏面部遺存雞卵大以上之瘢痕或五公分以上之不規則線狀痕，或直徑三公分以上之組織凹陷（與人相遇時可引起他人注意之程度）者。</text:span></text:p>
            <text:p text:style-name="P892"><text:span text:style-name="T892_1">(三)在頸部遺存手掌大（不包含五指）以上之瘢痕者。</text:span></text:p>
            <text:p text:style-name="P893"><text:span text:style-name="T893_1">(四)女性被保險人按第八等級給付。</text:span></text:p>
          </table:table-cell>
        </table:table-row>
        <table:table-row table:style-name="Row69">
          <table:table-cell table:style-name="Cell500" table:number-rows-spanned="5">
            <text:p text:style-name="P894"><text:span text:style-name="T894_1">上</text:span></text:p>
            <text:p text:style-name="P895"/>
            <text:p text:style-name="P896"><text:span text:style-name="T896_1">肢</text:span><text:span text:style-name="T896_2">︵</text:span><text:span text:style-name="T896_3">左或右</text:span><text:span text:style-name="T896_4">︶</text:span></text:p>
          </table:table-cell>
          <table:table-cell table:style-name="Cell501" table:number-rows-spanned="5">
            <text:p text:style-name="P897"><text:span text:style-name="T897_1">上</text:span></text:p>
            <text:p text:style-name="P898"><text:span text:style-name="T898_1">肢</text:span></text:p>
            <text:p text:style-name="P899"><text:span text:style-name="T899_1">缺</text:span></text:p>
            <text:p text:style-name="P900"><text:span text:style-name="T900_1">損</text:span></text:p>
            <text:p text:style-name="P901"><text:span text:style-name="T901_1">障</text:span></text:p>
            <text:p text:style-name="P902"><text:span text:style-name="T902_1">害</text:span></text:p>
          </table:table-cell>
          <table:table-cell table:style-name="Cell502">
            <text:p text:style-name="P903"><text:span text:style-name="T903_1">58</text:span></text:p>
          </table:table-cell>
          <table:table-cell table:style-name="Cell503">
            <text:p text:style-name="P904"><text:span text:style-name="T904_1">兩上肢肘關節以上殘缺者</text:span><text:span text:style-name="T904_2">。</text:span></text:p>
          </table:table-cell>
          <table:table-cell table:style-name="Cell504">
            <text:p text:style-name="P905"><text:span text:style-name="T905_1">二</text:span></text:p>
          </table:table-cell>
          <table:table-cell table:style-name="Cell505">
            <text:p text:style-name="P906"><text:span text:style-name="T906_1">一</text:span><text:span text:style-name="T906_2">○○○</text:span><text:span text:style-name="T906_3">日</text:span></text:p>
          </table:table-cell>
          <table:table-cell table:style-name="Cell506" table:number-rows-spanned="5">
            <text:p text:style-name="P907"/>
          </table:table-cell>
        </table:table-row>
        <table:table-row table:style-name="Row70">
          <table:covered-table-cell table:style-name="Cell507">
            <text:p text:style-name="P908"/>
          </table:covered-table-cell>
          <table:covered-table-cell table:style-name="Cell508">
            <text:p text:style-name="P909"/>
          </table:covered-table-cell>
          <table:table-cell table:style-name="Cell509">
            <text:p text:style-name="P910"><text:span text:style-name="T910_1">59</text:span></text:p>
          </table:table-cell>
          <table:table-cell table:style-name="Cell510">
            <text:p text:style-name="P911"><text:span text:style-name="T911_1">兩上肢腕關節以上殘缺者</text:span><text:span text:style-name="T911_2">。</text:span></text:p>
          </table:table-cell>
          <table:table-cell table:style-name="Cell511">
            <text:p text:style-name="P912"><text:span text:style-name="T912_1">三</text:span></text:p>
          </table:table-cell>
          <table:table-cell table:style-name="Cell512">
            <text:p text:style-name="P913"><text:span text:style-name="T913_1">八四</text:span><text:span text:style-name="T913_2">○</text:span><text:span text:style-name="T913_3">日</text:span></text:p>
          </table:table-cell>
          <table:covered-table-cell table:style-name="Cell513">
            <text:p text:style-name="P914"/>
          </table:covered-table-cell>
        </table:table-row>
        <table:table-row table:style-name="Row71">
          <table:covered-table-cell table:style-name="Cell514">
            <text:p text:style-name="P915"/>
          </table:covered-table-cell>
          <table:covered-table-cell table:style-name="Cell515">
            <text:p text:style-name="P916"/>
          </table:covered-table-cell>
          <table:table-cell table:style-name="Cell516">
            <text:p text:style-name="P917"><text:span text:style-name="T917_1">60</text:span></text:p>
          </table:table-cell>
          <table:table-cell table:style-name="Cell517">
            <text:p text:style-name="P918"><text:span text:style-name="T918_1">一上肢肘關節以上殘缺者</text:span><text:span text:style-name="T918_2">。</text:span></text:p>
          </table:table-cell>
          <table:table-cell table:style-name="Cell518">
            <text:p text:style-name="P919"><text:span text:style-name="T919_1">五</text:span></text:p>
          </table:table-cell>
          <table:table-cell table:style-name="Cell519">
            <text:p text:style-name="P920"><text:span text:style-name="T920_1">六四</text:span><text:span text:style-name="T920_2">○</text:span><text:span text:style-name="T920_3">日</text:span></text:p>
          </table:table-cell>
          <table:covered-table-cell table:style-name="Cell520">
            <text:p text:style-name="P921"/>
          </table:covered-table-cell>
        </table:table-row>
        <table:table-row table:style-name="Row72">
          <table:covered-table-cell table:style-name="Cell521">
            <text:p text:style-name="P922"/>
          </table:covered-table-cell>
          <table:covered-table-cell table:style-name="Cell522">
            <text:p text:style-name="P923"/>
          </table:covered-table-cell>
          <table:table-cell table:style-name="Cell523" table:number-rows-spanned="2">
            <text:p text:style-name="P924"><text:span text:style-name="T924_1">6</text:span><text:span text:style-name="T924_2">1</text:span></text:p>
          </table:table-cell>
          <table:table-cell table:style-name="Cell524" table:number-rows-spanned="2">
            <text:p text:style-name="P925"><text:span text:style-name="T925_1">一上肢腕關節以上殘缺者</text:span><text:span text:style-name="T925_2">。</text:span></text:p>
          </table:table-cell>
          <table:table-cell table:style-name="Cell525" table:number-rows-spanned="2">
            <text:p text:style-name="P926"><text:span text:style-name="T926_1">六</text:span></text:p>
          </table:table-cell>
          <table:table-cell table:style-name="Cell526" table:number-rows-spanned="2">
            <text:p text:style-name="P927"><text:span text:style-name="T927_1">五四</text:span><text:span text:style-name="T927_2">○</text:span><text:span text:style-name="T927_3">日</text:span></text:p>
          </table:table-cell>
          <table:covered-table-cell table:style-name="Cell527">
            <text:p text:style-name="P928"/>
          </table:covered-table-cell>
        </table:table-row>
        <table:table-row table:style-name="Row73">
          <table:covered-table-cell table:style-name="Cell528">
            <text:p text:style-name="P929"/>
          </table:covered-table-cell>
          <table:covered-table-cell table:style-name="Cell529">
            <text:p text:style-name="P930"/>
          </table:covered-table-cell>
          <table:covered-table-cell table:style-name="Cell530">
            <text:p text:style-name="P931"/>
          </table:covered-table-cell>
          <table:covered-table-cell table:style-name="Cell531">
            <text:p text:style-name="P932"/>
          </table:covered-table-cell>
          <table:covered-table-cell table:style-name="Cell532">
            <text:p text:style-name="P933"/>
          </table:covered-table-cell>
          <table:covered-table-cell table:style-name="Cell533">
            <text:p text:style-name="P934"/>
          </table:covered-table-cell>
          <table:covered-table-cell table:style-name="Cell534">
            <text:p text:style-name="P935"/>
          </table:covered-table-cell>
        </table:table-row>
        <table:table-row table:style-name="Row74">
          <table:table-cell table:style-name="Cell535" table:number-rows-spanned="14">
            <text:p text:style-name="P936"><text:span text:style-name="T936_1">上</text:span></text:p>
            <text:p text:style-name="P937"/>
            <text:p text:style-name="P938"/>
            <text:p text:style-name="P939"/>
            <text:p text:style-name="P940"/>
            <text:p text:style-name="P941"><text:span text:style-name="T941_1">肢</text:span><text:span text:style-name="T941_2">︵</text:span><text:span text:style-name="T941_3">左或右</text:span><text:span text:style-name="T941_4">︶</text:span></text:p>
          </table:table-cell>
          <table:table-cell table:style-name="Cell536" table:number-rows-spanned="14">
            <text:p text:style-name="P942"><text:span text:style-name="T942_1">手</text:span></text:p>
            <text:p text:style-name="P943"/>
            <text:p text:style-name="P944"><text:span text:style-name="T944_1">指</text:span></text:p>
            <text:p text:style-name="P945"/>
            <text:p text:style-name="P946"><text:span text:style-name="T946_1">缺</text:span></text:p>
            <text:p text:style-name="P947"/>
            <text:p text:style-name="P948"><text:span text:style-name="T948_1">損</text:span></text:p>
            <text:p text:style-name="P949"/>
            <text:p text:style-name="P950"><text:span text:style-name="T950_1">障</text:span></text:p>
            <text:p text:style-name="P951"/>
            <text:p text:style-name="P952"><text:span text:style-name="T952_1">害</text:span></text:p>
          </table:table-cell>
          <table:table-cell table:style-name="Cell537">
            <text:p text:style-name="P953"><text:span text:style-name="T953_1">62</text:span></text:p>
          </table:table-cell>
          <table:table-cell table:style-name="Cell538">
            <text:p text:style-name="P954"><text:span text:style-name="T954_1">雙手十指均殘缺者</text:span><text:span text:style-name="T954_2">。</text:span></text:p>
          </table:table-cell>
          <table:table-cell table:style-name="Cell539">
            <text:p text:style-name="P955"><text:span text:style-name="T955_1">四</text:span></text:p>
          </table:table-cell>
          <table:table-cell table:style-name="Cell540">
            <text:p text:style-name="P956"><text:span text:style-name="T956_1">七四</text:span><text:span text:style-name="T956_2">○</text:span><text:span text:style-name="T956_3">日</text:span></text:p>
          </table:table-cell>
          <table:table-cell table:style-name="Cell541" table:number-rows-spanned="14">
            <text:p text:style-name="P957"><text:span text:style-name="T957_1">「</text:span><text:span text:style-name="T957_2">手指殘缺</text:span><text:span text:style-name="T957_3">」</text:span><text:span text:style-name="T957_4">係指：</text:span></text:p>
            <text:p text:style-name="P958"><text:span text:style-name="T958_1">(一)在拇指者，係由指節間關節以上切斷者</text:span><text:span text:style-name="T958_2">。</text:span></text:p>
            <text:p text:style-name="P959"><text:span text:style-name="T959_1">(二)其他各指，係指由近位指節間關節以上切斷者</text:span><text:span text:style-name="T959_2">。</text:span></text:p>
          </table:table-cell>
        </table:table-row>
        <table:table-row table:style-name="Row75">
          <table:covered-table-cell table:style-name="Cell542">
            <text:p text:style-name="P960"/>
          </table:covered-table-cell>
          <table:covered-table-cell table:style-name="Cell543">
            <text:p text:style-name="P961"/>
          </table:covered-table-cell>
          <table:table-cell table:style-name="Cell544">
            <text:p text:style-name="P962"><text:span text:style-name="T962_1">63</text:span></text:p>
          </table:table-cell>
          <table:table-cell table:style-name="Cell545">
            <text:p text:style-name="P963"><text:span text:style-name="T963_1">雙手兩拇指均殘缺者</text:span><text:span text:style-name="T963_2">。</text:span></text:p>
          </table:table-cell>
          <table:table-cell table:style-name="Cell546">
            <text:p text:style-name="P964"><text:span text:style-name="T964_1">七</text:span></text:p>
          </table:table-cell>
          <table:table-cell table:style-name="Cell547">
            <text:p text:style-name="P965"><text:span text:style-name="T965_1">四四</text:span><text:span text:style-name="T965_2">○</text:span><text:span text:style-name="T965_3">日</text:span></text:p>
          </table:table-cell>
          <table:covered-table-cell table:style-name="Cell548">
            <text:p text:style-name="P966"/>
          </table:covered-table-cell>
        </table:table-row>
        <table:table-row table:style-name="Row76">
          <table:covered-table-cell table:style-name="Cell549">
            <text:p text:style-name="P967"/>
          </table:covered-table-cell>
          <table:covered-table-cell table:style-name="Cell550">
            <text:p text:style-name="P968"/>
          </table:covered-table-cell>
          <table:table-cell table:style-name="Cell551">
            <text:p text:style-name="P969"><text:span text:style-name="T969_1">64</text:span></text:p>
          </table:table-cell>
          <table:table-cell table:style-name="Cell552">
            <text:p text:style-name="P970"><text:span text:style-name="T970_1">一手五指均殘缺者</text:span><text:span text:style-name="T970_2">。</text:span></text:p>
          </table:table-cell>
          <table:table-cell table:style-name="Cell553">
            <text:p text:style-name="P971"><text:span text:style-name="T971_1">七</text:span></text:p>
          </table:table-cell>
          <table:table-cell table:style-name="Cell554">
            <text:p text:style-name="P972"><text:span text:style-name="T972_1">四四</text:span><text:span text:style-name="T972_2">○</text:span><text:span text:style-name="T972_3">日</text:span></text:p>
          </table:table-cell>
          <table:covered-table-cell table:style-name="Cell555">
            <text:p text:style-name="P973"/>
          </table:covered-table-cell>
        </table:table-row>
        <table:table-row table:style-name="Row77">
          <table:covered-table-cell table:style-name="Cell556">
            <text:p text:style-name="P974"/>
          </table:covered-table-cell>
          <table:covered-table-cell table:style-name="Cell557">
            <text:p text:style-name="P975"/>
          </table:covered-table-cell>
          <table:table-cell table:style-name="Cell558">
            <text:p text:style-name="P976"><text:span text:style-name="T976_1">65</text:span></text:p>
          </table:table-cell>
          <table:table-cell table:style-name="Cell559">
            <text:p text:style-name="P977"><text:span text:style-name="T977_1">一手拇指殘缺者</text:span><text:span text:style-name="T977_2">。</text:span></text:p>
          </table:table-cell>
          <table:table-cell table:style-name="Cell560">
            <text:p text:style-name="P978"><text:span text:style-name="T978_1">十</text:span></text:p>
          </table:table-cell>
          <table:table-cell table:style-name="Cell561">
            <text:p text:style-name="P979"><text:span text:style-name="T979_1">二二</text:span><text:span text:style-name="T979_2">○</text:span><text:span text:style-name="T979_3">日</text:span></text:p>
          </table:table-cell>
          <table:covered-table-cell table:style-name="Cell562">
            <text:p text:style-name="P980"/>
          </table:covered-table-cell>
        </table:table-row>
        <table:table-row table:style-name="Row78">
          <table:covered-table-cell table:style-name="Cell563">
            <text:p text:style-name="P981"/>
          </table:covered-table-cell>
          <table:covered-table-cell table:style-name="Cell564">
            <text:p text:style-name="P982"/>
          </table:covered-table-cell>
          <table:table-cell table:style-name="Cell565">
            <text:p text:style-name="P983"><text:span text:style-name="T983_1">66</text:span></text:p>
          </table:table-cell>
          <table:table-cell table:style-name="Cell566">
            <text:p text:style-name="P984"><text:span text:style-name="T984_1">一手食指殘缺者</text:span><text:span text:style-name="T984_2">。</text:span></text:p>
          </table:table-cell>
          <table:table-cell table:style-name="Cell567">
            <text:p text:style-name="P985"><text:span text:style-name="T985_1">十一</text:span></text:p>
          </table:table-cell>
          <table:table-cell table:style-name="Cell568">
            <text:p text:style-name="P986"><text:span text:style-name="T986_1">一六</text:span><text:span text:style-name="T986_2">○</text:span><text:span text:style-name="T986_3">日</text:span></text:p>
          </table:table-cell>
          <table:covered-table-cell table:style-name="Cell569">
            <text:p text:style-name="P987"/>
          </table:covered-table-cell>
        </table:table-row>
        <table:table-row table:style-name="Row79">
          <table:covered-table-cell table:style-name="Cell570">
            <text:p text:style-name="P988"/>
          </table:covered-table-cell>
          <table:covered-table-cell table:style-name="Cell571">
            <text:p text:style-name="P989"/>
          </table:covered-table-cell>
          <table:table-cell table:style-name="Cell572">
            <text:p text:style-name="P990"><text:span text:style-name="T990_1">67</text:span></text:p>
          </table:table-cell>
          <table:table-cell table:style-name="Cell573">
            <text:p text:style-name="P991"><text:span text:style-name="T991_1">一手中指或無名指殘缺者</text:span><text:span text:style-name="T991_2">。</text:span></text:p>
          </table:table-cell>
          <table:table-cell table:style-name="Cell574">
            <text:p text:style-name="P992"><text:span text:style-name="T992_1">十二</text:span></text:p>
          </table:table-cell>
          <table:table-cell table:style-name="Cell575">
            <text:p text:style-name="P993"><text:span text:style-name="T993_1">一</text:span><text:span text:style-name="T993_2">○○</text:span><text:span text:style-name="T993_3">日</text:span></text:p>
          </table:table-cell>
          <table:covered-table-cell table:style-name="Cell576">
            <text:p text:style-name="P994"/>
          </table:covered-table-cell>
        </table:table-row>
        <table:table-row table:style-name="Row80">
          <table:covered-table-cell table:style-name="Cell577">
            <text:p text:style-name="P995"/>
          </table:covered-table-cell>
          <table:covered-table-cell table:style-name="Cell578">
            <text:p text:style-name="P996"/>
          </table:covered-table-cell>
          <table:table-cell table:style-name="Cell579">
            <text:p text:style-name="P997"><text:span text:style-name="T997_1">68</text:span></text:p>
          </table:table-cell>
          <table:table-cell table:style-name="Cell580">
            <text:p text:style-name="P998"><text:span text:style-name="T998_1">一手小指殘缺者</text:span><text:span text:style-name="T998_2">。</text:span></text:p>
          </table:table-cell>
          <table:table-cell table:style-name="Cell581">
            <text:p text:style-name="P999"><text:span text:style-name="T999_1">十四</text:span></text:p>
          </table:table-cell>
          <table:table-cell table:style-name="Cell582">
            <text:p text:style-name="P1000"><text:span text:style-name="T1000_1">四</text:span><text:span text:style-name="T1000_2">○</text:span><text:span text:style-name="T1000_3">日</text:span></text:p>
          </table:table-cell>
          <table:covered-table-cell table:style-name="Cell583">
            <text:p text:style-name="P1001"/>
          </table:covered-table-cell>
        </table:table-row>
        <table:table-row table:style-name="Row81">
          <table:covered-table-cell table:style-name="Cell584">
            <text:p text:style-name="P1002"/>
          </table:covered-table-cell>
          <table:covered-table-cell table:style-name="Cell585">
            <text:p text:style-name="P1003"/>
          </table:covered-table-cell>
          <table:table-cell table:style-name="Cell586">
            <text:p text:style-name="P1004"><text:span text:style-name="T1004_1">69</text:span></text:p>
          </table:table-cell>
          <table:table-cell table:style-name="Cell587">
            <text:p text:style-name="P1005"><text:span text:style-name="T1005_1">一手拇指</text:span><text:span text:style-name="T1005_2">、</text:span><text:span text:style-name="T1005_3">食指及其他任何手指共有四指殘缺者</text:span><text:span text:style-name="T1005_4">。</text:span></text:p>
          </table:table-cell>
          <table:table-cell table:style-name="Cell588">
            <text:p text:style-name="P1006"><text:span text:style-name="T1006_1">七</text:span></text:p>
          </table:table-cell>
          <table:table-cell table:style-name="Cell589">
            <text:p text:style-name="P1007"><text:span text:style-name="T1007_1">四四</text:span><text:span text:style-name="T1007_2">○</text:span><text:span text:style-name="T1007_3">日</text:span></text:p>
          </table:table-cell>
          <table:covered-table-cell table:style-name="Cell590">
            <text:p text:style-name="P1008"/>
          </table:covered-table-cell>
        </table:table-row>
        <table:table-row table:style-name="Row82">
          <table:covered-table-cell table:style-name="Cell591">
            <text:p text:style-name="P1009"/>
          </table:covered-table-cell>
          <table:covered-table-cell table:style-name="Cell592">
            <text:p text:style-name="P1010"/>
          </table:covered-table-cell>
          <table:table-cell table:style-name="Cell593">
            <text:p text:style-name="P1011"><text:span text:style-name="T1011_1">70</text:span></text:p>
          </table:table-cell>
          <table:table-cell table:style-name="Cell594">
            <text:p text:style-name="P1012"><text:span text:style-name="T1012_1">一手拇指及食指殘缺者</text:span><text:span text:style-name="T1012_2">。</text:span></text:p>
          </table:table-cell>
          <table:table-cell table:style-name="Cell595">
            <text:p text:style-name="P1013"><text:span text:style-name="T1013_1">八</text:span></text:p>
          </table:table-cell>
          <table:table-cell table:style-name="Cell596">
            <text:p text:style-name="P1014"><text:span text:style-name="T1014_1">三六</text:span><text:span text:style-name="T1014_2">○</text:span><text:span text:style-name="T1014_3">日</text:span></text:p>
          </table:table-cell>
          <table:covered-table-cell table:style-name="Cell597">
            <text:p text:style-name="P1015"/>
          </table:covered-table-cell>
        </table:table-row>
        <table:table-row table:style-name="Row83">
          <table:covered-table-cell table:style-name="Cell598">
            <text:p text:style-name="P1016"/>
          </table:covered-table-cell>
          <table:covered-table-cell table:style-name="Cell599">
            <text:p text:style-name="P1017"/>
          </table:covered-table-cell>
          <table:table-cell table:style-name="Cell600">
            <text:p text:style-name="P1018"><text:span text:style-name="T1018_1">71</text:span></text:p>
          </table:table-cell>
          <table:table-cell table:style-name="Cell601">
            <text:p text:style-name="P1019"><text:span text:style-name="T1019_1">一手拇指或食指及其他任何手指共有三指以上殘缺者</text:span><text:span text:style-name="T1019_2">。</text:span></text:p>
          </table:table-cell>
          <table:table-cell table:style-name="Cell602">
            <text:p text:style-name="P1020"><text:span text:style-name="T1020_1">八</text:span></text:p>
          </table:table-cell>
          <table:table-cell table:style-name="Cell603">
            <text:p text:style-name="P1021"><text:span text:style-name="T1021_1">二六</text:span><text:span text:style-name="T1021_2">○</text:span><text:span text:style-name="T1021_3">日</text:span></text:p>
          </table:table-cell>
          <table:covered-table-cell table:style-name="Cell604">
            <text:p text:style-name="P1022"/>
          </table:covered-table-cell>
        </table:table-row>
        <table:table-row table:style-name="Row84">
          <table:covered-table-cell table:style-name="Cell605">
            <text:p text:style-name="P1023"/>
          </table:covered-table-cell>
          <table:covered-table-cell table:style-name="Cell606">
            <text:p text:style-name="P1024"/>
          </table:covered-table-cell>
          <table:table-cell table:style-name="Cell607">
            <text:p text:style-name="P1025"><text:span text:style-name="T1025_1">72</text:span></text:p>
          </table:table-cell>
          <table:table-cell table:style-name="Cell608">
            <text:p text:style-name="P1026"><text:span text:style-name="T1026_1">一手拇指及其他任何手指共有二指殘缺者</text:span><text:span text:style-name="T1026_2">。</text:span></text:p>
          </table:table-cell>
          <table:table-cell table:style-name="Cell609">
            <text:p text:style-name="P1027"><text:span text:style-name="T1027_1">九</text:span></text:p>
          </table:table-cell>
          <table:table-cell table:style-name="Cell610">
            <text:p text:style-name="P1028"><text:span text:style-name="T1028_1">二八</text:span><text:span text:style-name="T1028_2">○</text:span><text:span text:style-name="T1028_3">日</text:span></text:p>
          </table:table-cell>
          <table:covered-table-cell table:style-name="Cell611">
            <text:p text:style-name="P1029"/>
          </table:covered-table-cell>
        </table:table-row>
        <table:table-row table:style-name="Row85">
          <table:covered-table-cell table:style-name="Cell612">
            <text:p text:style-name="P1030"/>
          </table:covered-table-cell>
          <table:covered-table-cell table:style-name="Cell613">
            <text:p text:style-name="P1031"/>
          </table:covered-table-cell>
          <table:table-cell table:style-name="Cell614">
            <text:p text:style-name="P1032"><text:span text:style-name="T1032_1">73</text:span></text:p>
          </table:table-cell>
          <table:table-cell table:style-name="Cell615">
            <text:p text:style-name="P1033"><text:span text:style-name="T1033_1">一手食指及其他任何手指共有二指殘缺者</text:span><text:span text:style-name="T1033_2">。</text:span></text:p>
          </table:table-cell>
          <table:table-cell table:style-name="Cell616">
            <text:p text:style-name="P1034"><text:span text:style-name="T1034_1">十</text:span></text:p>
          </table:table-cell>
          <table:table-cell table:style-name="Cell617">
            <text:p text:style-name="P1035"><text:span text:style-name="T1035_1">二二</text:span><text:span text:style-name="T1035_2">○</text:span><text:span text:style-name="T1035_3">日</text:span></text:p>
          </table:table-cell>
          <table:covered-table-cell table:style-name="Cell618">
            <text:p text:style-name="P1036"/>
          </table:covered-table-cell>
        </table:table-row>
        <table:table-row table:style-name="Row86">
          <table:covered-table-cell table:style-name="Cell619">
            <text:p text:style-name="P1037"/>
          </table:covered-table-cell>
          <table:covered-table-cell table:style-name="Cell620">
            <text:p text:style-name="P1038"/>
          </table:covered-table-cell>
          <table:table-cell table:style-name="Cell621">
            <text:p text:style-name="P1039"><text:span text:style-name="T1039_1">74</text:span></text:p>
          </table:table-cell>
          <table:table-cell table:style-name="Cell622">
            <text:p text:style-name="P1040"><text:span text:style-name="T1040_1">一手中指</text:span><text:span text:style-name="T1040_2">、</text:span><text:span text:style-name="T1040_3">無名指及小指殘缺者</text:span><text:span text:style-name="T1040_4">。</text:span></text:p>
          </table:table-cell>
          <table:table-cell table:style-name="Cell623">
            <text:p text:style-name="P1041"><text:span text:style-name="T1041_1">十</text:span></text:p>
          </table:table-cell>
          <table:table-cell table:style-name="Cell624">
            <text:p text:style-name="P1042"><text:span text:style-name="T1042_1">二二</text:span><text:span text:style-name="T1042_2">○</text:span><text:span text:style-name="T1042_3">日</text:span></text:p>
          </table:table-cell>
          <table:covered-table-cell table:style-name="Cell625">
            <text:p text:style-name="P1043"/>
          </table:covered-table-cell>
        </table:table-row>
        <table:table-row table:style-name="Row87">
          <table:covered-table-cell table:style-name="Cell626">
            <text:p text:style-name="P1044"/>
          </table:covered-table-cell>
          <table:covered-table-cell table:style-name="Cell627">
            <text:p text:style-name="P1045"/>
          </table:covered-table-cell>
          <table:table-cell table:style-name="Cell628">
            <text:p text:style-name="P1046"><text:span text:style-name="T1046_1">75</text:span></text:p>
          </table:table-cell>
          <table:table-cell table:style-name="Cell629">
            <text:p text:style-name="P1047"><text:span text:style-name="T1047_1">一手拇指及食指以外之任何手指共有二指殘缺者</text:span><text:span text:style-name="T1047_2">。</text:span></text:p>
          </table:table-cell>
          <table:table-cell table:style-name="Cell630">
            <text:p text:style-name="P1048"><text:span text:style-name="T1048_1">十一</text:span></text:p>
          </table:table-cell>
          <table:table-cell table:style-name="Cell631">
            <text:p text:style-name="P1049"><text:span text:style-name="T1049_1">一六</text:span><text:span text:style-name="T1049_2">○</text:span><text:span text:style-name="T1049_3">日</text:span></text:p>
          </table:table-cell>
          <table:covered-table-cell table:style-name="Cell632">
            <text:p text:style-name="P1050"/>
          </table:covered-table-cell>
        </table:table-row>
      </table:table>
      <text:p text:style-name="P1051"/>
      <table:table table:style-name="Table4">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row table:style-name="Row88">
          <table:table-cell table:style-name="Cell633" table:number-rows-spanned="11">
            <text:p text:style-name="P1052"><text:span text:style-name="T1052_1">上</text:span></text:p>
            <text:p text:style-name="P1053"/>
            <text:p text:style-name="P1054"/>
            <text:p text:style-name="P1055"/>
            <text:p text:style-name="P1056"/>
            <text:p text:style-name="P1057"><text:span text:style-name="T1057_1">肢</text:span><text:span text:style-name="T1057_2">︵</text:span><text:span text:style-name="T1057_3">左或右</text:span><text:span text:style-name="T1057_4">︶</text:span></text:p>
          </table:table-cell>
          <table:table-cell table:style-name="Cell634" table:number-rows-spanned="3">
            <text:p text:style-name="P1058"><text:span text:style-name="T1058_1">手</text:span></text:p>
            <text:p text:style-name="P1059"><text:span text:style-name="T1059_1">指</text:span></text:p>
            <text:p text:style-name="P1060"><text:span text:style-name="T1060_1">缺</text:span></text:p>
            <text:p text:style-name="P1061"><text:span text:style-name="T1061_1">損</text:span></text:p>
            <text:p text:style-name="P1062"><text:span text:style-name="T1062_1">障</text:span></text:p>
            <text:p text:style-name="P1063"><text:span text:style-name="T1063_1">害</text:span></text:p>
          </table:table-cell>
          <table:table-cell table:style-name="Cell635">
            <text:p text:style-name="P1064"><text:span text:style-name="T1064_1">76</text:span></text:p>
          </table:table-cell>
          <table:table-cell table:style-name="Cell636">
            <text:p text:style-name="P1065"><text:span text:style-name="T1065_1">一手拇指之指骨一部分殘缺者</text:span><text:span text:style-name="T1065_2">。</text:span></text:p>
          </table:table-cell>
          <table:table-cell table:style-name="Cell637">
            <text:p text:style-name="P1066"><text:span text:style-name="T1066_1">十四</text:span></text:p>
          </table:table-cell>
          <table:table-cell table:style-name="Cell638">
            <text:p text:style-name="P1067"><text:span text:style-name="T1067_1">四</text:span><text:span text:style-name="T1067_2">○</text:span><text:span text:style-name="T1067_3">日</text:span></text:p>
          </table:table-cell>
          <table:table-cell table:style-name="Cell639" table:number-rows-spanned="3">
            <text:p text:style-name="P1068"><text:span text:style-name="T1068_1">「</text:span><text:span text:style-name="T1068_2">指骨一部分殘缺</text:span><text:span text:style-name="T1068_3">」</text:span><text:span text:style-name="T1068_4">係指指骨缺損一部分者，其程度由Ｘ光照相可明確顯示其指骨有一部分損失而未達該指骨一半者</text:span><text:span text:style-name="T1068_5">。</text:span></text:p>
          </table:table-cell>
        </table:table-row>
        <table:table-row table:style-name="Row89">
          <table:covered-table-cell table:style-name="Cell640">
            <text:p text:style-name="P1069"/>
          </table:covered-table-cell>
          <table:covered-table-cell table:style-name="Cell641">
            <text:p text:style-name="P1070"/>
          </table:covered-table-cell>
          <table:table-cell table:style-name="Cell642">
            <text:p text:style-name="P1071"><text:span text:style-name="T1071_1">77</text:span></text:p>
          </table:table-cell>
          <table:table-cell table:style-name="Cell643">
            <text:p text:style-name="P1072"><text:span text:style-name="T1072_1">一手食指之指骨一部分殘缺者</text:span><text:span text:style-name="T1072_2">。</text:span></text:p>
          </table:table-cell>
          <table:table-cell table:style-name="Cell644">
            <text:p text:style-name="P1073"><text:span text:style-name="T1073_1">十四</text:span></text:p>
          </table:table-cell>
          <table:table-cell table:style-name="Cell645">
            <text:p text:style-name="P1074"><text:span text:style-name="T1074_1">四</text:span><text:span text:style-name="T1074_2">○</text:span><text:span text:style-name="T1074_3">日</text:span></text:p>
          </table:table-cell>
          <table:covered-table-cell table:style-name="Cell646">
            <text:p text:style-name="P1075"/>
          </table:covered-table-cell>
        </table:table-row>
        <table:table-row table:style-name="Row90">
          <table:covered-table-cell table:style-name="Cell647">
            <text:p text:style-name="P1076"/>
          </table:covered-table-cell>
          <table:covered-table-cell table:style-name="Cell648">
            <text:p text:style-name="P1077"/>
          </table:covered-table-cell>
          <table:table-cell table:style-name="Cell649">
            <text:p text:style-name="P1078"><text:span text:style-name="T1078_1">78</text:span></text:p>
          </table:table-cell>
          <table:table-cell table:style-name="Cell650">
            <text:p text:style-name="P1079"><text:span text:style-name="T1079_1">一手中指</text:span><text:span text:style-name="T1079_2">、</text:span><text:span text:style-name="T1079_3">無名指或小指之指骨一部分殘缺者</text:span><text:span text:style-name="T1079_4">。</text:span></text:p>
          </table:table-cell>
          <table:table-cell table:style-name="Cell651">
            <text:p text:style-name="P1080"><text:span text:style-name="T1080_1">十五</text:span></text:p>
          </table:table-cell>
          <table:table-cell table:style-name="Cell652">
            <text:p text:style-name="P1081"><text:span text:style-name="T1081_1">三</text:span><text:span text:style-name="T1081_2">○</text:span><text:span text:style-name="T1081_3">日</text:span></text:p>
          </table:table-cell>
          <table:covered-table-cell table:style-name="Cell653">
            <text:p text:style-name="P1082"/>
          </table:covered-table-cell>
        </table:table-row>
        <table:table-row table:style-name="Row91">
          <table:covered-table-cell table:style-name="Cell654">
            <text:p text:style-name="P1083"/>
          </table:covered-table-cell>
          <table:table-cell table:style-name="Cell655" table:number-rows-spanned="8">
            <text:p text:style-name="P1084"><text:span text:style-name="T1084_1">上</text:span></text:p>
            <text:p text:style-name="P1085"/>
            <text:p text:style-name="P1086"><text:span text:style-name="T1086_1">肢</text:span></text:p>
            <text:p text:style-name="P1087"/>
            <text:p text:style-name="P1088"><text:span text:style-name="T1088_1">機</text:span></text:p>
            <text:p text:style-name="P1089"/>
            <text:p text:style-name="P1090"><text:span text:style-name="T1090_1">能</text:span></text:p>
            <text:p text:style-name="P1091"/>
            <text:p text:style-name="P1092"><text:span text:style-name="T1092_1">障</text:span></text:p>
            <text:p text:style-name="P1093"/>
            <text:p text:style-name="P1094"><text:span text:style-name="T1094_1">害</text:span></text:p>
          </table:table-cell>
          <table:table-cell table:style-name="Cell656">
            <text:p text:style-name="P1095"><text:span text:style-name="T1095_1">79</text:span></text:p>
          </table:table-cell>
          <table:table-cell table:style-name="Cell657">
            <text:p text:style-name="P1096"><text:span text:style-name="T1096_1">兩上肢均喪失機能者</text:span><text:span text:style-name="T1096_2">。</text:span></text:p>
          </table:table-cell>
          <table:table-cell table:style-name="Cell658">
            <text:p text:style-name="P1097"><text:span text:style-name="T1097_1">二</text:span></text:p>
          </table:table-cell>
          <table:table-cell table:style-name="Cell659">
            <text:p text:style-name="P1098"><text:span text:style-name="T1098_1">一</text:span><text:span text:style-name="T1098_2">○○○</text:span><text:span text:style-name="T1098_3">日</text:span></text:p>
          </table:table-cell>
          <table:table-cell table:style-name="Cell660" table:number-rows-spanned="8">
            <text:p text:style-name="P1099"><text:span text:style-name="T1099_1">一、「一上肢喪失機能」，係指一上肢完全廢用，如左列情況者：</text:span></text:p>
            <text:p text:style-name="P1100"><text:span text:style-name="T1100_1">(一)一上肢三大關節完全強直或完全麻痺，及該手五指均喪失機能者。</text:span></text:p>
            <text:p text:style-name="P1101"><text:span text:style-name="T1101_1">(二)一上肢三大關節完全強直或完全麻痺者。</text:span></text:p>
            <text:p text:style-name="P1102"><text:span text:style-name="T1102_1">(三）「三大關節」，係指「肩關節」、「肘關節」及「腕關節」。</text:span></text:p>
            <text:p text:style-name="P1103"><text:span text:style-name="T1103_1">二</text:span><text:span text:style-name="T1103_2">、「</text:span><text:span text:style-name="T1103_3">一上肢遺存顯著運動障害</text:span><text:span text:style-name="T1103_4">」</text:span><text:span text:style-name="T1103_5">，係指一上肢各關節遺存顯著運動障害，如左列情況者：</text:span></text:p>
            <text:p text:style-name="P1104"><text:span text:style-name="T1104_1">(一)一上肢三大關節均遺存顯著運動障害，及該手五指均喪失機能者。</text:span></text:p>
            <text:p text:style-name="P1105"><text:span text:style-name="T1105_1">(二)一上肢三大關節均遺存顯著運動障害者。</text:span></text:p>
            <text:p text:style-name="P1106"><text:span text:style-name="T1106_1">三</text:span><text:span text:style-name="T1106_2">、</text:span><text:span text:style-name="T1106_3">以生理運動範圍，作審定關節機能障害之標準，規定如左：</text:span></text:p>
            <text:p text:style-name="P1107"><text:span text:style-name="T1107_1">(一)「喪失機能」，係指關節完全強直或完全麻痺</text:span></text:p>
          </table:table-cell>
        </table:table-row>
        <table:table-row table:style-name="Row92">
          <table:covered-table-cell table:style-name="Cell661">
            <text:p text:style-name="P1108"/>
          </table:covered-table-cell>
          <table:covered-table-cell table:style-name="Cell662">
            <text:p text:style-name="P1109"/>
          </table:covered-table-cell>
          <table:table-cell table:style-name="Cell663">
            <text:p text:style-name="P1110"><text:span text:style-name="T1110_1">80</text:span></text:p>
          </table:table-cell>
          <table:table-cell table:style-name="Cell664">
            <text:p text:style-name="P1111"><text:span text:style-name="T1111_1">兩上肢三大關節中，各有二大關節喪失機能者</text:span><text:span text:style-name="T1111_2">。</text:span></text:p>
          </table:table-cell>
          <table:table-cell table:style-name="Cell665">
            <text:p text:style-name="P1112"><text:span text:style-name="T1112_1">三</text:span></text:p>
          </table:table-cell>
          <table:table-cell table:style-name="Cell666">
            <text:p text:style-name="P1113"><text:span text:style-name="T1113_1">八四</text:span><text:span text:style-name="T1113_2">○</text:span><text:span text:style-name="T1113_3">日</text:span></text:p>
          </table:table-cell>
          <table:covered-table-cell table:style-name="Cell667">
            <text:p text:style-name="P1114"/>
          </table:covered-table-cell>
        </table:table-row>
        <table:table-row table:style-name="Row93">
          <table:covered-table-cell table:style-name="Cell668">
            <text:p text:style-name="P1115"/>
          </table:covered-table-cell>
          <table:covered-table-cell table:style-name="Cell669">
            <text:p text:style-name="P1116"/>
          </table:covered-table-cell>
          <table:table-cell table:style-name="Cell670">
            <text:p text:style-name="P1117"><text:span text:style-name="T1117_1">81</text:span></text:p>
          </table:table-cell>
          <table:table-cell table:style-name="Cell671">
            <text:p text:style-name="P1118"><text:span text:style-name="T1118_1">兩上肢三大關節中，各有一大關節喪失機能者</text:span><text:span text:style-name="T1118_2">。</text:span></text:p>
          </table:table-cell>
          <table:table-cell table:style-name="Cell672">
            <text:p text:style-name="P1119"><text:span text:style-name="T1119_1">六</text:span></text:p>
          </table:table-cell>
          <table:table-cell table:style-name="Cell673">
            <text:p text:style-name="P1120"><text:span text:style-name="T1120_1">五四</text:span><text:span text:style-name="T1120_2">○</text:span><text:span text:style-name="T1120_3">日</text:span></text:p>
          </table:table-cell>
          <table:covered-table-cell table:style-name="Cell674">
            <text:p text:style-name="P1121"/>
          </table:covered-table-cell>
        </table:table-row>
        <table:table-row table:style-name="Row94">
          <table:covered-table-cell table:style-name="Cell675">
            <text:p text:style-name="P1122"/>
          </table:covered-table-cell>
          <table:covered-table-cell table:style-name="Cell676">
            <text:p text:style-name="P1123"/>
          </table:covered-table-cell>
          <table:table-cell table:style-name="Cell677">
            <text:p text:style-name="P1124"><text:span text:style-name="T1124_1">82</text:span></text:p>
          </table:table-cell>
          <table:table-cell table:style-name="Cell678">
            <text:p text:style-name="P1125"><text:span text:style-name="T1125_1">一上肢喪失機能者</text:span><text:span text:style-name="T1125_2">。</text:span></text:p>
          </table:table-cell>
          <table:table-cell table:style-name="Cell679">
            <text:p text:style-name="P1126"><text:span text:style-name="T1126_1">六</text:span></text:p>
          </table:table-cell>
          <table:table-cell table:style-name="Cell680">
            <text:p text:style-name="P1127"><text:span text:style-name="T1127_1">五四</text:span><text:span text:style-name="T1127_2">○</text:span><text:span text:style-name="T1127_3">日</text:span></text:p>
          </table:table-cell>
          <table:covered-table-cell table:style-name="Cell681">
            <text:p text:style-name="P1128"/>
          </table:covered-table-cell>
        </table:table-row>
        <table:table-row table:style-name="Row95">
          <table:covered-table-cell table:style-name="Cell682">
            <text:p text:style-name="P1129"/>
          </table:covered-table-cell>
          <table:covered-table-cell table:style-name="Cell683">
            <text:p text:style-name="P1130"/>
          </table:covered-table-cell>
          <table:table-cell table:style-name="Cell684">
            <text:p text:style-name="P1131"><text:span text:style-name="T1131_1">83</text:span></text:p>
          </table:table-cell>
          <table:table-cell table:style-name="Cell685">
            <text:p text:style-name="P1132"><text:span text:style-name="T1132_1">一上肢三大關節中，有二大關節喪失機能者</text:span><text:span text:style-name="T1132_2">。</text:span></text:p>
          </table:table-cell>
          <table:table-cell table:style-name="Cell686">
            <text:p text:style-name="P1133"><text:span text:style-name="T1133_1">七</text:span></text:p>
          </table:table-cell>
          <table:table-cell table:style-name="Cell687">
            <text:p text:style-name="P1134"><text:span text:style-name="T1134_1">四四</text:span><text:span text:style-name="T1134_2">○</text:span><text:span text:style-name="T1134_3">日</text:span></text:p>
          </table:table-cell>
          <table:covered-table-cell table:style-name="Cell688">
            <text:p text:style-name="P1135"/>
          </table:covered-table-cell>
        </table:table-row>
        <table:table-row table:style-name="Row96">
          <table:covered-table-cell table:style-name="Cell689">
            <text:p text:style-name="P1136"/>
          </table:covered-table-cell>
          <table:covered-table-cell table:style-name="Cell690">
            <text:p text:style-name="P1137"/>
          </table:covered-table-cell>
          <table:table-cell table:style-name="Cell691">
            <text:p text:style-name="P1138"><text:span text:style-name="T1138_1">84</text:span></text:p>
          </table:table-cell>
          <table:table-cell table:style-name="Cell692">
            <text:p text:style-name="P1139"><text:span text:style-name="T1139_1">一上肢三大關節中，有一大關節喪失機能者</text:span><text:span text:style-name="T1139_2">。</text:span></text:p>
          </table:table-cell>
          <table:table-cell table:style-name="Cell693">
            <text:p text:style-name="P1140"><text:span text:style-name="T1140_1">九</text:span></text:p>
          </table:table-cell>
          <table:table-cell table:style-name="Cell694">
            <text:p text:style-name="P1141"><text:span text:style-name="T1141_1">二八</text:span><text:span text:style-name="T1141_2">○</text:span><text:span text:style-name="T1141_3">日</text:span></text:p>
          </table:table-cell>
          <table:covered-table-cell table:style-name="Cell695">
            <text:p text:style-name="P1142"/>
          </table:covered-table-cell>
        </table:table-row>
        <table:table-row table:style-name="Row97">
          <table:covered-table-cell table:style-name="Cell696">
            <text:p text:style-name="P1143"/>
          </table:covered-table-cell>
          <table:covered-table-cell table:style-name="Cell697">
            <text:p text:style-name="P1144"/>
          </table:covered-table-cell>
          <table:table-cell table:style-name="Cell698">
            <text:p text:style-name="P1145"><text:span text:style-name="T1145_1">85</text:span></text:p>
          </table:table-cell>
          <table:table-cell table:style-name="Cell699">
            <text:p text:style-name="P1146"><text:span text:style-name="T1146_1">兩上肢均遺存顯著運動障害者</text:span><text:span text:style-name="T1146_2">。</text:span></text:p>
          </table:table-cell>
          <table:table-cell table:style-name="Cell700">
            <text:p text:style-name="P1147"><text:span text:style-name="T1147_1">四</text:span></text:p>
          </table:table-cell>
          <table:table-cell table:style-name="Cell701">
            <text:p text:style-name="P1148"><text:span text:style-name="T1148_1">七四</text:span><text:span text:style-name="T1148_2">○</text:span><text:span text:style-name="T1148_3">日</text:span></text:p>
          </table:table-cell>
          <table:covered-table-cell table:style-name="Cell702">
            <text:p text:style-name="P1149"/>
          </table:covered-table-cell>
        </table:table-row>
        <table:table-row table:style-name="Row98">
          <table:covered-table-cell table:style-name="Cell703">
            <text:p text:style-name="P1150"/>
          </table:covered-table-cell>
          <table:covered-table-cell table:style-name="Cell704">
            <text:p text:style-name="P1151"/>
          </table:covered-table-cell>
          <table:table-cell table:style-name="Cell705">
            <text:p text:style-name="P1152"><text:span text:style-name="T1152_1">86</text:span></text:p>
          </table:table-cell>
          <table:table-cell table:style-name="Cell706">
            <text:p text:style-name="P1153"><text:span text:style-name="T1153_1">兩上肢三大關節中，各有二大關節遺存顯著運動障害者</text:span><text:span text:style-name="T1153_2">。</text:span></text:p>
          </table:table-cell>
          <table:table-cell table:style-name="Cell707">
            <text:p text:style-name="P1154"><text:span text:style-name="T1154_1">五</text:span></text:p>
          </table:table-cell>
          <table:table-cell table:style-name="Cell708">
            <text:p text:style-name="P1155"><text:span text:style-name="T1155_1">六四</text:span><text:span text:style-name="T1155_2">○</text:span><text:span text:style-name="T1155_3">日</text:span></text:p>
          </table:table-cell>
          <table:covered-table-cell table:style-name="Cell709">
            <text:p text:style-name="P1156"/>
          </table:covered-table-cell>
        </table:table-row>
        <table:table-row table:style-name="Row99">
          <table:table-cell table:style-name="Cell710" table:number-rows-spanned="10">
            <text:p text:style-name="P1157"><text:span text:style-name="T1157_1">上</text:span></text:p>
            <text:p text:style-name="P1158"/>
            <text:p text:style-name="P1159"/>
            <text:p text:style-name="P1160"/>
            <text:p text:style-name="P1161"/>
            <text:p text:style-name="P1162"><text:span text:style-name="T1162_1">肢</text:span><text:span text:style-name="T1162_2">︵</text:span><text:span text:style-name="T1162_3">左或右</text:span><text:span text:style-name="T1162_4">︶</text:span></text:p>
          </table:table-cell>
          <table:table-cell table:style-name="Cell711" table:number-rows-spanned="10">
            <text:p text:style-name="P1163"><text:span text:style-name="T1163_1">上</text:span></text:p>
            <text:p text:style-name="P1164"/>
            <text:p text:style-name="P1165"><text:span text:style-name="T1165_1">肢</text:span></text:p>
            <text:p text:style-name="P1166"/>
            <text:p text:style-name="P1167"><text:span text:style-name="T1167_1">機</text:span></text:p>
            <text:p text:style-name="P1168"/>
            <text:p text:style-name="P1169"><text:span text:style-name="T1169_1">能</text:span></text:p>
            <text:p text:style-name="P1170"/>
            <text:p text:style-name="P1171"><text:span text:style-name="T1171_1">障</text:span></text:p>
            <text:p text:style-name="P1172"/>
            <text:p text:style-name="P1173"><text:span text:style-name="T1173_1">害</text:span></text:p>
          </table:table-cell>
          <table:table-cell table:style-name="Cell712">
            <text:p text:style-name="P1174"><text:span text:style-name="T1174_1">87</text:span></text:p>
          </table:table-cell>
          <table:table-cell table:style-name="Cell713">
            <text:p text:style-name="P1175"><text:span text:style-name="T1175_1">兩上肢三大關節中，各有一大關節遺存顯著運動障害者</text:span><text:span text:style-name="T1175_2">。</text:span></text:p>
          </table:table-cell>
          <table:table-cell table:style-name="Cell714">
            <text:p text:style-name="P1176"><text:span text:style-name="T1176_1">七</text:span><text:span text:style-name="T1176_2"><text:s/></text:span></text:p>
          </table:table-cell>
          <table:table-cell table:style-name="Cell715">
            <text:p text:style-name="P1177"><text:span text:style-name="T1177_1">四四</text:span><text:span text:style-name="T1177_2">○</text:span><text:span text:style-name="T1177_3">日</text:span></text:p>
          </table:table-cell>
          <table:table-cell table:style-name="Cell716" table:number-rows-spanned="10">
            <text:p text:style-name="P1178"><text:span text:style-name="T1178_1">　<text:s text:c="2"/>狀態者。</text:span></text:p>
            <text:p text:style-name="P1179"><text:span text:style-name="T1179_1">(二)「顯著運動障害」，係指喪失生理運動範圍二分之一以上者。</text:span></text:p>
            <text:p text:style-name="P1180"><text:span text:style-name="T1180_1">(三)「運動障害」，係指喪失生理運動範圍三分之一以上者。</text:span></text:p>
            <text:p text:style-name="P1181"><text:span text:style-name="T1181_1">四</text:span><text:span text:style-name="T1181_2">、</text:span><text:span text:style-name="T1181_3">運動限制之測定：</text:span></text:p>
            <text:p text:style-name="P1182"><text:span text:style-name="T1182_1">(一)以各關節之生理運動範圍為基準。機能(運動)障害原因及程度明顯時，採用自動運動之運動範圍，如有心因性因素或障害原因與程度不明確時，則須由他動運動之可能運動範圍參考決定之。</text:span></text:p>
            <text:p text:style-name="P1183"><text:span text:style-name="T1183_1">(二)經石膏固定患部者，應考慮其癒後恢復之程度，作適宜之決定。</text:span></text:p>
            <text:p text:style-name="P1184"><text:span text:style-name="T1184_1">五</text:span><text:span text:style-name="T1184_2">、</text:span><text:span text:style-name="T1184_3">運動神經障害：</text:span></text:p>
            <text:p text:style-name="P1185"><text:span text:style-name="T1185_1">(一)「上膊神經叢完全麻痺者」，準用第八十二項第六級審定。</text:span></text:p>
            <text:p text:style-name="P1186"><text:span text:style-name="T1186_1">(二)腋窩神經麻痺，橈骨神經麻痺、正中神經麻痺、肘神經麻痺、尺骨神經麻痺、前鋸筋麻痺或三角筋麻痺等引起肢關節自動運動障害者，視其因麻痺範圍及引起運動障害之程度與部位，準用肢關節「喪失機能」或「顯著運動障害」各該項規定審定之。</text:span></text:p>
          </table:table-cell>
        </table:table-row>
        <table:table-row table:style-name="Row100">
          <table:covered-table-cell table:style-name="Cell717">
            <text:p text:style-name="P1187"/>
          </table:covered-table-cell>
          <table:covered-table-cell table:style-name="Cell718">
            <text:p text:style-name="P1188"/>
          </table:covered-table-cell>
          <table:table-cell table:style-name="Cell719">
            <text:p text:style-name="P1189"><text:span text:style-name="T1189_1">88</text:span></text:p>
          </table:table-cell>
          <table:table-cell table:style-name="Cell720">
            <text:p text:style-name="P1190"><text:span text:style-name="T1190_1">一上肢遺存顯著運動障害者</text:span><text:span text:style-name="T1190_2">。</text:span></text:p>
          </table:table-cell>
          <table:table-cell table:style-name="Cell721">
            <text:p text:style-name="P1191"><text:span text:style-name="T1191_1">七</text:span></text:p>
          </table:table-cell>
          <table:table-cell table:style-name="Cell722">
            <text:p text:style-name="P1192"><text:span text:style-name="T1192_1">四四</text:span><text:span text:style-name="T1192_2">○</text:span><text:span text:style-name="T1192_3">日</text:span></text:p>
          </table:table-cell>
          <table:covered-table-cell table:style-name="Cell723">
            <text:p text:style-name="P1193"/>
          </table:covered-table-cell>
        </table:table-row>
        <table:table-row table:style-name="Row101">
          <table:covered-table-cell table:style-name="Cell724">
            <text:p text:style-name="P1194"/>
          </table:covered-table-cell>
          <table:covered-table-cell table:style-name="Cell725">
            <text:p text:style-name="P1195"/>
          </table:covered-table-cell>
          <table:table-cell table:style-name="Cell726">
            <text:p text:style-name="P1196"><text:span text:style-name="T1196_1">89</text:span></text:p>
          </table:table-cell>
          <table:table-cell table:style-name="Cell727">
            <text:p text:style-name="P1197"><text:span text:style-name="T1197_1">一上肢三大關節中，有二大關節遺存顯著運動障害者</text:span><text:span text:style-name="T1197_2">。</text:span></text:p>
          </table:table-cell>
          <table:table-cell table:style-name="Cell728">
            <text:p text:style-name="P1198"><text:span text:style-name="T1198_1">八</text:span></text:p>
          </table:table-cell>
          <table:table-cell table:style-name="Cell729">
            <text:p text:style-name="P1199"><text:span text:style-name="T1199_1">三六</text:span><text:span text:style-name="T1199_2">○</text:span><text:span text:style-name="T1199_3">日</text:span></text:p>
          </table:table-cell>
          <table:covered-table-cell table:style-name="Cell730">
            <text:p text:style-name="P1200"/>
          </table:covered-table-cell>
        </table:table-row>
        <table:table-row table:style-name="Row102">
          <table:covered-table-cell table:style-name="Cell731">
            <text:p text:style-name="P1201"/>
          </table:covered-table-cell>
          <table:covered-table-cell table:style-name="Cell732">
            <text:p text:style-name="P1202"/>
          </table:covered-table-cell>
          <table:table-cell table:style-name="Cell733">
            <text:p text:style-name="P1203"><text:span text:style-name="T1203_1">90</text:span></text:p>
          </table:table-cell>
          <table:table-cell table:style-name="Cell734">
            <text:p text:style-name="P1204"><text:span text:style-name="T1204_1">一上肢三大關節中，有一大關節遺存顯著運動障害者</text:span><text:span text:style-name="T1204_2">。</text:span></text:p>
          </table:table-cell>
          <table:table-cell table:style-name="Cell735">
            <text:p text:style-name="P1205"><text:span text:style-name="T1205_1">十一</text:span></text:p>
          </table:table-cell>
          <table:table-cell table:style-name="Cell736">
            <text:p text:style-name="P1206"><text:span text:style-name="T1206_1">一六</text:span><text:span text:style-name="T1206_2">○</text:span><text:span text:style-name="T1206_3">日</text:span></text:p>
          </table:table-cell>
          <table:covered-table-cell table:style-name="Cell737">
            <text:p text:style-name="P1207"/>
          </table:covered-table-cell>
        </table:table-row>
        <table:table-row table:style-name="Row103">
          <table:covered-table-cell table:style-name="Cell738">
            <text:p text:style-name="P1208"/>
          </table:covered-table-cell>
          <table:covered-table-cell table:style-name="Cell739">
            <text:p text:style-name="P1209"/>
          </table:covered-table-cell>
          <table:table-cell table:style-name="Cell740">
            <text:p text:style-name="P1210"><text:span text:style-name="T1210_1">91</text:span></text:p>
          </table:table-cell>
          <table:table-cell table:style-name="Cell741">
            <text:p text:style-name="P1211"><text:span text:style-name="T1211_1">兩上肢均遺存運動障害者</text:span><text:span text:style-name="T1211_2">。</text:span></text:p>
          </table:table-cell>
          <table:table-cell table:style-name="Cell742">
            <text:p text:style-name="P1212"><text:span text:style-name="T1212_1">六</text:span></text:p>
          </table:table-cell>
          <table:table-cell table:style-name="Cell743">
            <text:p text:style-name="P1213"><text:span text:style-name="T1213_1">五四</text:span><text:span text:style-name="T1213_2">○</text:span><text:span text:style-name="T1213_3">日</text:span></text:p>
          </table:table-cell>
          <table:covered-table-cell table:style-name="Cell744">
            <text:p text:style-name="P1214"/>
          </table:covered-table-cell>
        </table:table-row>
        <table:table-row table:style-name="Row104">
          <table:covered-table-cell table:style-name="Cell745">
            <text:p text:style-name="P1215"/>
          </table:covered-table-cell>
          <table:covered-table-cell table:style-name="Cell746">
            <text:p text:style-name="P1216"/>
          </table:covered-table-cell>
          <table:table-cell table:style-name="Cell747">
            <text:p text:style-name="P1217"><text:span text:style-name="T1217_1">92</text:span></text:p>
          </table:table-cell>
          <table:table-cell table:style-name="Cell748">
            <text:p text:style-name="P1218"><text:span text:style-name="T1218_1">一上肢遺存運動障害者</text:span><text:span text:style-name="T1218_2">。</text:span></text:p>
          </table:table-cell>
          <table:table-cell table:style-name="Cell749">
            <text:p text:style-name="P1219"><text:span text:style-name="T1219_1">九</text:span></text:p>
          </table:table-cell>
          <table:table-cell table:style-name="Cell750">
            <text:p text:style-name="P1220"><text:span text:style-name="T1220_1">二八</text:span><text:span text:style-name="T1220_2">○</text:span><text:span text:style-name="T1220_3">日</text:span></text:p>
          </table:table-cell>
          <table:covered-table-cell table:style-name="Cell751">
            <text:p text:style-name="P1221"/>
          </table:covered-table-cell>
        </table:table-row>
        <table:table-row table:style-name="Row105">
          <table:covered-table-cell table:style-name="Cell752">
            <text:p text:style-name="P1222"/>
          </table:covered-table-cell>
          <table:covered-table-cell table:style-name="Cell753">
            <text:p text:style-name="P1223"/>
          </table:covered-table-cell>
          <table:table-cell table:style-name="Cell754">
            <text:p text:style-name="P1224"><text:span text:style-name="T1224_1">93</text:span></text:p>
          </table:table-cell>
          <table:table-cell table:style-name="Cell755">
            <text:p text:style-name="P1225"><text:span text:style-name="T1225_1">一上肢三大關節中，有二大關節遺存運動障害者</text:span><text:span text:style-name="T1225_2">。</text:span></text:p>
          </table:table-cell>
          <table:table-cell table:style-name="Cell756">
            <text:p text:style-name="P1226"><text:span text:style-name="T1226_1">十一</text:span></text:p>
          </table:table-cell>
          <table:table-cell table:style-name="Cell757">
            <text:p text:style-name="P1227"><text:span text:style-name="T1227_1">一六</text:span><text:span text:style-name="T1227_2">○</text:span><text:span text:style-name="T1227_3">日</text:span></text:p>
          </table:table-cell>
          <table:covered-table-cell table:style-name="Cell758">
            <text:p text:style-name="P1228"/>
          </table:covered-table-cell>
        </table:table-row>
        <table:table-row table:style-name="Row106">
          <table:covered-table-cell table:style-name="Cell759">
            <text:p text:style-name="P1229"/>
          </table:covered-table-cell>
          <table:covered-table-cell table:style-name="Cell760">
            <text:p text:style-name="P1230"/>
          </table:covered-table-cell>
          <table:table-cell table:style-name="Cell761">
            <text:p text:style-name="P1231"><text:span text:style-name="T1231_1">94</text:span></text:p>
          </table:table-cell>
          <table:table-cell table:style-name="Cell762">
            <text:p text:style-name="P1232"><text:span text:style-name="T1232_1">一上肢三大關節中，有一大關節遺存運動障害者</text:span><text:span text:style-name="T1232_2">。</text:span></text:p>
          </table:table-cell>
          <table:table-cell table:style-name="Cell763">
            <text:p text:style-name="P1233"><text:span text:style-name="T1233_1">十三</text:span></text:p>
          </table:table-cell>
          <table:table-cell table:style-name="Cell764">
            <text:p text:style-name="P1234"><text:span text:style-name="T1234_1">六</text:span><text:span text:style-name="T1234_2">○</text:span><text:span text:style-name="T1234_3">日</text:span></text:p>
          </table:table-cell>
          <table:covered-table-cell table:style-name="Cell765">
            <text:p text:style-name="P1235"/>
          </table:covered-table-cell>
        </table:table-row>
        <table:table-row table:style-name="Row107">
          <table:covered-table-cell table:style-name="Cell766">
            <text:p text:style-name="P1236"/>
          </table:covered-table-cell>
          <table:covered-table-cell table:style-name="Cell767">
            <text:p text:style-name="P1237"/>
          </table:covered-table-cell>
          <table:table-cell table:style-name="Cell768">
            <text:p text:style-name="P1238"><text:span text:style-name="T1238_1">95</text:span></text:p>
          </table:table-cell>
          <table:table-cell table:style-name="Cell769">
            <text:p text:style-name="P1239"><text:span text:style-name="T1239_1">一上肢遺存假關節且有顯著運動障害者</text:span><text:span text:style-name="T1239_2">。</text:span></text:p>
          </table:table-cell>
          <table:table-cell table:style-name="Cell770">
            <text:p text:style-name="P1240"><text:span text:style-name="T1240_1">八</text:span></text:p>
          </table:table-cell>
          <table:table-cell table:style-name="Cell771">
            <text:p text:style-name="P1241"><text:span text:style-name="T1241_1">三六</text:span><text:span text:style-name="T1241_2">○</text:span><text:span text:style-name="T1241_3">日</text:span></text:p>
          </table:table-cell>
          <table:covered-table-cell table:style-name="Cell772">
            <text:p text:style-name="P1242"/>
          </table:covered-table-cell>
        </table:table-row>
        <table:table-row table:style-name="Row108">
          <table:covered-table-cell table:style-name="Cell773">
            <text:p text:style-name="P1243"/>
          </table:covered-table-cell>
          <table:covered-table-cell table:style-name="Cell774">
            <text:p text:style-name="P1244"/>
          </table:covered-table-cell>
          <table:table-cell table:style-name="Cell775">
            <text:p text:style-name="P1245"><text:span text:style-name="T1245_1">96</text:span></text:p>
          </table:table-cell>
          <table:table-cell table:style-name="Cell776">
            <text:p text:style-name="P1246"><text:span text:style-name="T1246_1">一上肢遺存假關節者</text:span><text:span text:style-name="T1246_2">。</text:span></text:p>
          </table:table-cell>
          <table:table-cell table:style-name="Cell777">
            <text:p text:style-name="P1247"><text:span text:style-name="T1247_1">九</text:span></text:p>
          </table:table-cell>
          <table:table-cell table:style-name="Cell778">
            <text:p text:style-name="P1248"><text:span text:style-name="T1248_1">二八</text:span><text:span text:style-name="T1248_2">○</text:span><text:span text:style-name="T1248_3">日</text:span></text:p>
          </table:table-cell>
          <table:covered-table-cell table:style-name="Cell779">
            <text:p text:style-name="P1249"/>
          </table:covered-table-cell>
        </table:table-row>
        <table:table-row table:style-name="Row109">
          <table:table-cell table:style-name="Cell780">
            <text:p text:style-name="P1250"/>
            <text:p text:style-name="P1251"><text:span text:style-name="T1251_1">上</text:span></text:p>
            <text:p text:style-name="P1252"/>
            <text:p text:style-name="P1253"/>
            <text:p text:style-name="P1254"/>
            <text:p text:style-name="P1255"/>
            <text:p text:style-name="P1256"><text:span text:style-name="T1256_1">肢</text:span><text:span text:style-name="T1256_2">︵</text:span><text:span text:style-name="T1256_3">左或右</text:span><text:span text:style-name="T1256_4">︶</text:span></text:p>
          </table:table-cell>
          <table:table-cell table:style-name="Cell781">
            <text:p text:style-name="P1257"><text:span text:style-name="T1257_1">上</text:span></text:p>
            <text:p text:style-name="P1258"/>
            <text:p text:style-name="P1259"><text:span text:style-name="T1259_1">肢</text:span></text:p>
            <text:p text:style-name="P1260"/>
            <text:p text:style-name="P1261"><text:span text:style-name="T1261_1">機</text:span></text:p>
            <text:p text:style-name="P1262"/>
            <text:p text:style-name="P1263"><text:span text:style-name="T1263_1">能</text:span></text:p>
            <text:p text:style-name="P1264"/>
            <text:p text:style-name="P1265"><text:span text:style-name="T1265_1">障</text:span></text:p>
            <text:p text:style-name="P1266"/>
            <text:p text:style-name="P1267"><text:span text:style-name="T1267_1">害</text:span></text:p>
          </table:table-cell>
          <table:table-cell table:style-name="Cell782">
            <text:p text:style-name="P1268"/>
          </table:table-cell>
          <table:table-cell table:style-name="Cell783">
            <text:p text:style-name="P1269"/>
          </table:table-cell>
          <table:table-cell table:style-name="Cell784">
            <text:p text:style-name="P1270"/>
          </table:table-cell>
          <table:table-cell table:style-name="Cell785">
            <text:p text:style-name="P1271"/>
          </table:table-cell>
          <table:table-cell table:style-name="Cell786">
            <text:p text:style-name="P1272"><text:span text:style-name="T1272_1">(三)全部神經或多數之神經麻痺時，得按其引起自動運動障害之程度與範圍，參考同一上肢「喪失機能」或「顯著運動障害」審定之。</text:span></text:p>
            <text:p text:style-name="P1273"><text:span text:style-name="T1273_1">(四)前列（二）、（三）兩項規定，於殘肢廣泛範圍，完全喪失知覺之障害者準用之。</text:span></text:p>
            <text:p text:style-name="P1274"><text:span text:style-name="T1274_1">六</text:span><text:span text:style-name="T1274_2">、</text:span><text:span text:style-name="T1274_3">關於上肢</text:span><text:span text:style-name="T1274_4">「</text:span><text:span text:style-name="T1274_5">動搖關節</text:span><text:span text:style-name="T1274_6">」</text:span><text:span text:style-name="T1274_7">，不論其為他動或自動，均依左列標準，定其等級：</text:span></text:p>
            <text:p text:style-name="P1275"><text:span text:style-name="T1275_1">(一)勞動及日常行動有顯著妨礙，時常必需裝著固定裝具者，準用關節喪失機能規定等級。</text:span></text:p>
            <text:p text:style-name="P1276"><text:span text:style-name="T1276_1">(二)勞動及日常行動，有相當之妨礙，但無經常裝著固定裝具之必要者，準用關節遺存顯著運動障害規定等級。</text:span></text:p>
            <text:p text:style-name="P1277"><text:span text:style-name="T1277_1">七</text:span><text:span text:style-name="T1277_2">、</text:span><text:span text:style-name="T1277_3">同一上肢遺存器質障害，同時遺存機能障害時準用等級特別審查規定如下：</text:span></text:p>
            <text:p text:style-name="P1278"><text:span text:style-name="T1278_1">於同一上肢遺存器質障害（變形者除外）與機能障害時，原則上可以合併提高等級，但例如器質障害（不論曾已局部殘廢或新致之殘廢）在腕關節以上殘缺或者肘關節以上殘缺時，不論殘存關節之機能障害程度，在</text:span></text:p>
          </table:table-cell>
        </table:table-row>
        <table:table-row table:style-name="Row110">
          <table:table-cell table:style-name="Cell787">
            <text:p text:style-name="P1279"><text:span text:style-name="T1279_1">上</text:span></text:p>
            <text:p text:style-name="P1280"/>
            <text:p text:style-name="P1281"/>
            <text:p text:style-name="P1282"/>
            <text:p text:style-name="P1283"/>
            <text:p text:style-name="P1284"><text:span text:style-name="T1284_1">肢</text:span><text:span text:style-name="T1284_2">︵</text:span><text:span text:style-name="T1284_3">左或右</text:span><text:span text:style-name="T1284_4">︶</text:span></text:p>
          </table:table-cell>
          <table:table-cell table:style-name="Cell788">
            <text:p text:style-name="P1285"><text:span text:style-name="T1285_1">上</text:span></text:p>
            <text:p text:style-name="P1286"/>
            <text:p text:style-name="P1287"><text:span text:style-name="T1287_1">肢</text:span></text:p>
            <text:p text:style-name="P1288"/>
            <text:p text:style-name="P1289"><text:span text:style-name="T1289_1">機</text:span></text:p>
            <text:p text:style-name="P1290"/>
            <text:p text:style-name="P1291"><text:span text:style-name="T1291_1">能</text:span></text:p>
            <text:p text:style-name="P1292"/>
            <text:p text:style-name="P1293"><text:span text:style-name="T1293_1">障</text:span></text:p>
            <text:p text:style-name="P1294"/>
            <text:p text:style-name="P1295"><text:span text:style-name="T1295_1">害</text:span></text:p>
          </table:table-cell>
          <table:table-cell table:style-name="Cell789">
            <text:p text:style-name="P1296"/>
          </table:table-cell>
          <table:table-cell table:style-name="Cell790">
            <text:p text:style-name="P1297"/>
          </table:table-cell>
          <table:table-cell table:style-name="Cell791">
            <text:p text:style-name="P1298"/>
          </table:table-cell>
          <table:table-cell table:style-name="Cell792">
            <text:p text:style-name="P1299"/>
          </table:table-cell>
          <table:table-cell table:style-name="Cell793">
            <text:p text:style-name="P1300"><text:span text:style-name="T1300_1">前者殘廢應按第六級，在後者殘廢應按第五級審定之</text:span><text:span text:style-name="T1300_2">。</text:span><text:span text:style-name="T1300_3">例如：</text:span></text:p>
            <text:p text:style-name="P1301"><text:span text:style-name="T1301_1">(一)一上肢腕關節以上殘缺(第六級)同時肘關節及肩關節均喪失機能時(第七級)應為第六級。</text:span></text:p>
            <text:p text:style-name="P1302"><text:span text:style-name="T1302_1">(二)一上肢肘關節以上殘缺(第五級)同時肩關節喪失機能時(第九級)應為第五級。</text:span></text:p>
            <text:p text:style-name="P1303"><text:span text:style-name="T1303_1">八</text:span><text:span text:style-name="T1303_2">、</text:span><text:span text:style-name="T1303_3">同一上肢遺存機能障害同時手指遺存器質障害或機能障害時準用等級特別審定規定：</text:span></text:p>
            <text:p text:style-name="P1304"><text:span text:style-name="T1304_1">於同一上肢三大關節遺存機能障害與手指器質障害或機能障害同時併存時，原則上可以合併提高等級，但任何情形（不論手指為器質障害或機能障害）其殘廢程度未達一上肢腕關節以上殘缺者（第六級）或一上肢喪失機能者（第六級）時，應按其下一等級之第七級審定之</text:span><text:span text:style-name="T1304_2">。例如：</text:span></text:p>
            <text:p text:style-name="P1305"><text:span text:style-name="T1305_1">左上肢肩關節，腕關節均喪失機能（第七級）同時左手有食指、中指、無名指三指均喪失機能者</text:span><text:span text:style-name="T1305_2">，此等障害合併提高等級即為第六級，但</text:span><text:span text:style-name="T1305_3">該手腕關節仍然存在，應按一上肢腕關節以上殘缺者第六級之下一等級第七級審定之。</text:span></text:p>
          </table:table-cell>
        </table:table-row>
        <table:table-row table:style-name="Row111">
          <table:table-cell table:style-name="Cell794" table:number-rows-spanned="8">
            <text:p text:style-name="P1306"><text:span text:style-name="T1306_1">上</text:span></text:p>
            <text:p text:style-name="P1307"/>
            <text:p text:style-name="P1308"/>
            <text:p text:style-name="P1309"/>
            <text:p text:style-name="P1310"/>
            <text:p text:style-name="P1311"><text:span text:style-name="T1311_1">肢</text:span><text:span text:style-name="T1311_2">︵</text:span><text:span text:style-name="T1311_3">左或右</text:span><text:span text:style-name="T1311_4">︶</text:span></text:p>
          </table:table-cell>
          <table:table-cell table:style-name="Cell795">
            <text:p text:style-name="P1312"><text:span text:style-name="T1312_1">上</text:span></text:p>
            <text:p text:style-name="P1313"><text:span text:style-name="T1313_1">肢</text:span></text:p>
            <text:p text:style-name="P1314"><text:span text:style-name="T1314_1">機</text:span></text:p>
            <text:p text:style-name="P1315"><text:span text:style-name="T1315_1">能</text:span></text:p>
            <text:p text:style-name="P1316"><text:span text:style-name="T1316_1">障</text:span></text:p>
            <text:p text:style-name="P1317"><text:span text:style-name="T1317_1">害</text:span></text:p>
          </table:table-cell>
          <table:table-cell table:style-name="Cell796">
            <text:p text:style-name="P1318"/>
          </table:table-cell>
          <table:table-cell table:style-name="Cell797">
            <text:p text:style-name="P1319"/>
          </table:table-cell>
          <table:table-cell table:style-name="Cell798">
            <text:p text:style-name="P1320"/>
          </table:table-cell>
          <table:table-cell table:style-name="Cell799">
            <text:p text:style-name="P1321"/>
          </table:table-cell>
          <table:table-cell table:style-name="Cell800">
            <text:p text:style-name="P1322"><text:span text:style-name="T1322_1">九</text:span><text:span text:style-name="T1322_2">、「一</text:span><text:span text:style-name="T1322_3">上肢遺存假關節且有顯著運動障害者</text:span><text:span text:style-name="T1322_4">」係指符合左列情況之一者：</text:span></text:p>
            <text:p text:style-name="P1323"><text:span text:style-name="T1323_1">(一)上膊骨遺存假關節。</text:span></text:p>
            <text:p text:style-name="P1324"><text:span text:style-name="T1324_1">(二)橈骨及尺骨雙方均遺存假關節者。</text:span></text:p>
            <text:p text:style-name="P1325"><text:span text:style-name="T1325_1">十</text:span><text:span text:style-name="T1325_2">、「</text:span><text:span text:style-name="T1325_3">一上肢遺存假關節者</text:span><text:span text:style-name="T1325_4">」</text:span><text:span text:style-name="T1325_5">係指橈骨或尺骨任何一方遺存假關節者</text:span><text:span text:style-name="T1325_6">。</text:span></text:p>
          </table:table-cell>
        </table:table-row>
        <table:table-row table:style-name="Row112">
          <table:covered-table-cell table:style-name="Cell801">
            <text:p text:style-name="P1326"/>
          </table:covered-table-cell>
          <table:table-cell table:style-name="Cell802" table:number-rows-spanned="2">
            <text:p text:style-name="P1327"><text:span text:style-name="T1327_1">畸</text:span></text:p>
            <text:p text:style-name="P1328"><text:span text:style-name="T1328_1">形</text:span></text:p>
            <text:p text:style-name="P1329"><text:span text:style-name="T1329_1">障</text:span></text:p>
            <text:p text:style-name="P1330"><text:span text:style-name="T1330_1">害</text:span></text:p>
            <text:p text:style-name="P1331"><text:span text:style-name="T1331_1">︵</text:span></text:p>
            <text:p text:style-name="P1332"><text:span text:style-name="T1332_1">上</text:span></text:p>
            <text:p text:style-name="P1333"><text:span text:style-name="T1333_1">膊</text:span></text:p>
            <text:p text:style-name="P1334"><text:span text:style-name="T1334_1">骨</text:span></text:p>
            <text:p text:style-name="P1335"><text:span text:style-name="T1335_1">或</text:span></text:p>
            <text:p text:style-name="P1336"><text:span text:style-name="T1336_1">前</text:span></text:p>
            <text:p text:style-name="P1337"><text:span text:style-name="T1337_1">膊</text:span></text:p>
            <text:p text:style-name="P1338"><text:span text:style-name="T1338_1">骨</text:span></text:p>
            <text:p text:style-name="P1339"><text:span text:style-name="T1339_1">︶</text:span></text:p>
          </table:table-cell>
          <table:table-cell table:style-name="Cell803">
            <text:p text:style-name="P1340"><text:span text:style-name="T1340_1">97</text:span></text:p>
          </table:table-cell>
          <table:table-cell table:style-name="Cell804">
            <text:p text:style-name="P1341"><text:span text:style-name="T1341_1">兩上肢長管骨遺存畸形者</text:span><text:span text:style-name="T1341_2">。</text:span></text:p>
          </table:table-cell>
          <table:table-cell table:style-name="Cell805">
            <text:p text:style-name="P1342"><text:span text:style-name="T1342_1">十一</text:span></text:p>
          </table:table-cell>
          <table:table-cell table:style-name="Cell806">
            <text:p text:style-name="P1343"><text:span text:style-name="T1343_1">一六</text:span><text:span text:style-name="T1343_2">○</text:span><text:span text:style-name="T1343_3">日</text:span></text:p>
          </table:table-cell>
          <table:table-cell table:style-name="Cell807" table:number-rows-spanned="2">
            <text:p text:style-name="P1344"><text:span text:style-name="T1344_1">「</text:span><text:span text:style-name="T1344_2">上肢長管骨遺存畸形</text:span><text:span text:style-name="T1344_3">」</text:span><text:span text:style-name="T1344_4">，係指符合左列情況之一者：</text:span></text:p>
            <text:p text:style-name="P1345"><text:span text:style-name="T1345_1">(一)上膊骨遺存畸形者。</text:span></text:p>
            <text:p text:style-name="P1346"><text:span text:style-name="T1346_1">(二)前膊即橈骨及尺骨雙方均遺存畸形者（橈骨或尺骨之任何一方遺存畸形者，不在規定之列）。</text:span></text:p>
            <text:p text:style-name="P1347"><text:span text:style-name="T1347_1">前列畸形，須由外部可以察見，或Ｘ光片上有明顯之變形（形成約一六五度以上屈曲之不正癒合者）為準</text:span><text:span text:style-name="T1347_2">。</text:span><text:span text:style-name="T1347_3">長管骨骨折部假骨增殖，或有肥厚不能認為畸形（變形）</text:span><text:span text:style-name="T1347_4">。</text:span></text:p>
          </table:table-cell>
        </table:table-row>
        <table:table-row table:style-name="Row113">
          <table:covered-table-cell table:style-name="Cell808">
            <text:p text:style-name="P1348"/>
          </table:covered-table-cell>
          <table:covered-table-cell table:style-name="Cell809">
            <text:p text:style-name="P1349"/>
          </table:covered-table-cell>
          <table:table-cell table:style-name="Cell810">
            <text:p text:style-name="P1350"><text:span text:style-name="T1350_1">98</text:span></text:p>
          </table:table-cell>
          <table:table-cell table:style-name="Cell811">
            <text:p text:style-name="P1351"><text:span text:style-name="T1351_1">一上肢長管骨遺存畸形者</text:span><text:span text:style-name="T1351_2">。</text:span></text:p>
          </table:table-cell>
          <table:table-cell table:style-name="Cell812">
            <text:p text:style-name="P1352"><text:span text:style-name="T1352_1">十三</text:span></text:p>
          </table:table-cell>
          <table:table-cell table:style-name="Cell813">
            <text:p text:style-name="P1353"><text:span text:style-name="T1353_1">六</text:span><text:span text:style-name="T1353_2">○</text:span><text:span text:style-name="T1353_3">日</text:span></text:p>
          </table:table-cell>
          <table:covered-table-cell table:style-name="Cell814">
            <text:p text:style-name="P1354"/>
          </table:covered-table-cell>
        </table:table-row>
        <table:table-row table:style-name="Row114">
          <table:covered-table-cell table:style-name="Cell815">
            <text:p text:style-name="P1355"/>
          </table:covered-table-cell>
          <table:table-cell table:style-name="Cell816" table:number-rows-spanned="5">
            <text:p text:style-name="P1356"><text:span text:style-name="T1356_1">手</text:span></text:p>
            <text:p text:style-name="P1357"><text:span text:style-name="T1357_1">指</text:span></text:p>
            <text:p text:style-name="P1358"><text:span text:style-name="T1358_1">機</text:span></text:p>
            <text:p text:style-name="P1359"><text:span text:style-name="T1359_1">能</text:span></text:p>
            <text:p text:style-name="P1360"><text:span text:style-name="T1360_1">障</text:span></text:p>
            <text:p text:style-name="P1361"><text:span text:style-name="T1361_1">害</text:span></text:p>
          </table:table-cell>
          <table:table-cell table:style-name="Cell817">
            <text:p text:style-name="P1362"><text:span text:style-name="T1362_1">99</text:span></text:p>
          </table:table-cell>
          <table:table-cell table:style-name="Cell818">
            <text:p text:style-name="P1363"><text:span text:style-name="T1363_1">雙手十指均喪失機能者</text:span><text:span text:style-name="T1363_2">。</text:span></text:p>
          </table:table-cell>
          <table:table-cell table:style-name="Cell819">
            <text:p text:style-name="P1364"><text:span text:style-name="T1364_1">五</text:span></text:p>
          </table:table-cell>
          <table:table-cell table:style-name="Cell820">
            <text:p text:style-name="P1365"><text:span text:style-name="T1365_1">六四</text:span><text:span text:style-name="T1365_2">○</text:span><text:span text:style-name="T1365_3">日</text:span></text:p>
          </table:table-cell>
          <table:table-cell table:style-name="Cell821" table:number-rows-spanned="5">
            <text:p text:style-name="P1366"><text:span text:style-name="T1366_1">「</text:span><text:span text:style-name="T1366_2">手指喪失機能</text:span><text:span text:style-name="T1366_3">」</text:span><text:span text:style-name="T1366_4">係指：</text:span></text:p>
            <text:p text:style-name="P1367"><text:span text:style-name="T1367_1">(一)在拇指，中手指節關節或指節間關節，喪失生理運動範圍二分之一以上者</text:span><text:span text:style-name="T1367_2">。</text:span></text:p>
            <text:p text:style-name="P1368"><text:span text:style-name="T1368_1">(二)在其他各指，中手指節關節，或近位指節間關節，喪失生理運動範圍二分之一以上者</text:span><text:span text:style-name="T1368_2">。</text:span></text:p>
            <text:p text:style-name="P1369"><text:span text:style-name="T1369_1">(三)拇指或其他各指之末節切斷達二分之一以上者。</text:span></text:p>
          </table:table-cell>
        </table:table-row>
        <table:table-row table:style-name="Row115">
          <table:covered-table-cell table:style-name="Cell822">
            <text:p text:style-name="P1370"/>
          </table:covered-table-cell>
          <table:covered-table-cell table:style-name="Cell823">
            <text:p text:style-name="P1371"/>
          </table:covered-table-cell>
          <table:table-cell table:style-name="Cell824">
            <text:p text:style-name="P1372"><text:span text:style-name="T1372_1">100</text:span></text:p>
          </table:table-cell>
          <table:table-cell table:style-name="Cell825">
            <text:p text:style-name="P1373"><text:span text:style-name="T1373_1">雙手兩拇指均喪失機能者</text:span><text:span text:style-name="T1373_2">。</text:span></text:p>
          </table:table-cell>
          <table:table-cell table:style-name="Cell826">
            <text:p text:style-name="P1374"><text:span text:style-name="T1374_1">八</text:span></text:p>
          </table:table-cell>
          <table:table-cell table:style-name="Cell827">
            <text:p text:style-name="P1375"><text:span text:style-name="T1375_1">三六</text:span><text:span text:style-name="T1375_2">○</text:span><text:span text:style-name="T1375_3">日</text:span></text:p>
          </table:table-cell>
          <table:covered-table-cell table:style-name="Cell828">
            <text:p text:style-name="P1376"/>
          </table:covered-table-cell>
        </table:table-row>
        <table:table-row table:style-name="Row116">
          <table:covered-table-cell table:style-name="Cell829">
            <text:p text:style-name="P1377"/>
          </table:covered-table-cell>
          <table:covered-table-cell table:style-name="Cell830">
            <text:p text:style-name="P1378"/>
          </table:covered-table-cell>
          <table:table-cell table:style-name="Cell831">
            <text:p text:style-name="P1379"><text:span text:style-name="T1379_1">101</text:span></text:p>
          </table:table-cell>
          <table:table-cell table:style-name="Cell832">
            <text:p text:style-name="P1380"><text:span text:style-name="T1380_1">一手五指均喪失機能者</text:span><text:span text:style-name="T1380_2">。</text:span></text:p>
          </table:table-cell>
          <table:table-cell table:style-name="Cell833">
            <text:p text:style-name="P1381"><text:span text:style-name="T1381_1">八</text:span></text:p>
          </table:table-cell>
          <table:table-cell table:style-name="Cell834">
            <text:p text:style-name="P1382"><text:span text:style-name="T1382_1">三六</text:span><text:span text:style-name="T1382_2">○</text:span><text:span text:style-name="T1382_3">日</text:span></text:p>
          </table:table-cell>
          <table:covered-table-cell table:style-name="Cell835">
            <text:p text:style-name="P1383"/>
          </table:covered-table-cell>
        </table:table-row>
        <table:table-row table:style-name="Row117">
          <table:covered-table-cell table:style-name="Cell836">
            <text:p text:style-name="P1384"/>
          </table:covered-table-cell>
          <table:covered-table-cell table:style-name="Cell837">
            <text:p text:style-name="P1385"/>
          </table:covered-table-cell>
          <table:table-cell table:style-name="Cell838">
            <text:p text:style-name="P1386"><text:span text:style-name="T1386_1">102</text:span></text:p>
          </table:table-cell>
          <table:table-cell table:style-name="Cell839">
            <text:p text:style-name="P1387"><text:span text:style-name="T1387_1">一手拇指喪失機能者</text:span><text:span text:style-name="T1387_2">。</text:span></text:p>
          </table:table-cell>
          <table:table-cell table:style-name="Cell840">
            <text:p text:style-name="P1388"><text:span text:style-name="T1388_1">十一</text:span></text:p>
          </table:table-cell>
          <table:table-cell table:style-name="Cell841">
            <text:p text:style-name="P1389"><text:span text:style-name="T1389_1">一六</text:span><text:span text:style-name="T1389_2">○</text:span><text:span text:style-name="T1389_3">日</text:span></text:p>
          </table:table-cell>
          <table:covered-table-cell table:style-name="Cell842">
            <text:p text:style-name="P1390"/>
          </table:covered-table-cell>
        </table:table-row>
        <table:table-row table:style-name="Row118">
          <table:covered-table-cell table:style-name="Cell843">
            <text:p text:style-name="P1391"/>
          </table:covered-table-cell>
          <table:covered-table-cell table:style-name="Cell844">
            <text:p text:style-name="P1392"/>
          </table:covered-table-cell>
          <table:table-cell table:style-name="Cell845">
            <text:p text:style-name="P1393"><text:span text:style-name="T1393_1">103</text:span></text:p>
          </table:table-cell>
          <table:table-cell table:style-name="Cell846">
            <text:p text:style-name="P1394"><text:span text:style-name="T1394_1">一手食指喪失機能者</text:span><text:span text:style-name="T1394_2">。</text:span></text:p>
          </table:table-cell>
          <table:table-cell table:style-name="Cell847">
            <text:p text:style-name="P1395"><text:span text:style-name="T1395_1">十二</text:span></text:p>
          </table:table-cell>
          <table:table-cell table:style-name="Cell848">
            <text:p text:style-name="P1396"><text:span text:style-name="T1396_1">一</text:span><text:span text:style-name="T1396_2">○○</text:span><text:span text:style-name="T1396_3">日</text:span></text:p>
          </table:table-cell>
          <table:covered-table-cell table:style-name="Cell849">
            <text:p text:style-name="P1397"/>
          </table:covered-table-cell>
        </table:table-row>
        <table:table-row table:style-name="Row119">
          <table:table-cell table:style-name="Cell850" table:number-rows-spanned="11">
            <text:p text:style-name="P1398"><text:span text:style-name="T1398_1">上</text:span></text:p>
            <text:p text:style-name="P1399"/>
            <text:p text:style-name="P1400"/>
            <text:p text:style-name="P1401"><text:span text:style-name="T1401_1">肢</text:span></text:p>
            <text:p text:style-name="P1402"><text:span text:style-name="T1402_1">︵</text:span><text:span text:style-name="T1402_2">左或右</text:span><text:span text:style-name="T1402_3">︶</text:span></text:p>
          </table:table-cell>
          <table:table-cell table:style-name="Cell851" table:number-rows-spanned="11">
            <text:p text:style-name="P1403"><text:span text:style-name="T1403_1">手</text:span></text:p>
            <text:p text:style-name="P1404"/>
            <text:p text:style-name="P1405"><text:span text:style-name="T1405_1">指</text:span></text:p>
            <text:p text:style-name="P1406"/>
            <text:p text:style-name="P1407"><text:span text:style-name="T1407_1">機</text:span></text:p>
            <text:p text:style-name="P1408"/>
            <text:p text:style-name="P1409"><text:span text:style-name="T1409_1">能</text:span></text:p>
            <text:p text:style-name="P1410"/>
            <text:p text:style-name="P1411"><text:span text:style-name="T1411_1">障</text:span></text:p>
            <text:p text:style-name="P1412"/>
            <text:p text:style-name="P1413"><text:span text:style-name="T1413_1">害</text:span></text:p>
          </table:table-cell>
          <table:table-cell table:style-name="Cell852">
            <text:p text:style-name="P1414"><text:span text:style-name="T1414_1">104</text:span></text:p>
          </table:table-cell>
          <table:table-cell table:style-name="Cell853">
            <text:p text:style-name="P1415"><text:span text:style-name="T1415_1">一手中指或無名指喪失機能者</text:span><text:span text:style-name="T1415_2">。</text:span></text:p>
          </table:table-cell>
          <table:table-cell table:style-name="Cell854">
            <text:p text:style-name="P1416"><text:span text:style-name="T1416_1">十三</text:span></text:p>
          </table:table-cell>
          <table:table-cell table:style-name="Cell855">
            <text:p text:style-name="P1417"><text:span text:style-name="T1417_1">六</text:span><text:span text:style-name="T1417_2">○</text:span><text:span text:style-name="T1417_3">日</text:span></text:p>
          </table:table-cell>
          <table:table-cell table:style-name="Cell856" table:number-rows-spanned="11">
            <text:p text:style-name="P1418"><text:span text:style-name="T1418_1">(四)掌關節運動限制障害，第一中手指關節運動（拇指與小指之對向角及指間之離開）限制，準用指關節遺存顯著障害（喪失機能）所定等級辦理。</text:span></text:p>
            <text:p text:style-name="P1419"><text:span text:style-name="T1419_1">(五)握力障害，不在給付範圍。</text:span></text:p>
            <text:p text:style-name="P1420"/>
            <text:p text:style-name="P1421"/>
            <text:p text:style-name="P1422"/>
            <text:p text:style-name="P1423"/>
            <text:p text:style-name="P1424"/>
            <text:p text:style-name="P1425"/>
            <text:p text:style-name="P1426"/>
            <text:p text:style-name="P1427"/>
            <text:p text:style-name="P1428"/>
            <text:p text:style-name="P1429"/>
            <text:p text:style-name="P1430"/>
            <text:p text:style-name="P1431"/>
            <text:p text:style-name="P1432"/>
            <text:p text:style-name="P1433"/>
            <text:p text:style-name="P1434"/>
            <text:p text:style-name="P1435"/>
            <text:p text:style-name="P1436"/>
            <text:p text:style-name="P1437"/>
            <text:p text:style-name="P1438"/>
            <text:p text:style-name="P1439"/>
            <text:p text:style-name="P1440"/>
            <text:p text:style-name="P1441"/>
            <text:p text:style-name="P1442"><text:span text:style-name="T1442_1">「</text:span><text:span text:style-name="T1442_2">手指末關節不能屈伸</text:span><text:span text:style-name="T1442_3">」</text:span><text:span text:style-name="T1442_4">係指：</text:span></text:p>
            <text:p text:style-name="P1443"><text:span text:style-name="T1443_1">(一)遠位指節間關節完全強直之狀態者</text:span><text:span text:style-name="T1443_2">。</text:span></text:p>
            <text:p text:style-name="P1444"><text:span text:style-name="T1444_1">(二)因明確之屈伸肌之損傷致自動屈伸不能者</text:span><text:span text:style-name="T1444_2">。</text:span></text:p>
          </table:table-cell>
        </table:table-row>
        <table:table-row table:style-name="Row120">
          <table:covered-table-cell table:style-name="Cell857">
            <text:p text:style-name="P1445"/>
          </table:covered-table-cell>
          <table:covered-table-cell table:style-name="Cell858">
            <text:p text:style-name="P1446"/>
          </table:covered-table-cell>
          <table:table-cell table:style-name="Cell859">
            <text:p text:style-name="P1447"><text:span text:style-name="T1447_1">105</text:span></text:p>
          </table:table-cell>
          <table:table-cell table:style-name="Cell860">
            <text:p text:style-name="P1448"><text:span text:style-name="T1448_1">一手小指喪失機能者</text:span><text:span text:style-name="T1448_2">。</text:span></text:p>
          </table:table-cell>
          <table:table-cell table:style-name="Cell861">
            <text:p text:style-name="P1449"><text:span text:style-name="T1449_1">十五</text:span></text:p>
          </table:table-cell>
          <table:table-cell table:style-name="Cell862">
            <text:p text:style-name="P1450"><text:span text:style-name="T1450_1">三</text:span><text:span text:style-name="T1450_2">○</text:span><text:span text:style-name="T1450_3">日</text:span></text:p>
          </table:table-cell>
          <table:covered-table-cell table:style-name="Cell863">
            <text:p text:style-name="P1451"/>
          </table:covered-table-cell>
        </table:table-row>
        <table:table-row table:style-name="Row121">
          <table:covered-table-cell table:style-name="Cell864">
            <text:p text:style-name="P1452"/>
          </table:covered-table-cell>
          <table:covered-table-cell table:style-name="Cell865">
            <text:p text:style-name="P1453"/>
          </table:covered-table-cell>
          <table:table-cell table:style-name="Cell866">
            <text:p text:style-name="P1454"><text:span text:style-name="T1454_1">106</text:span></text:p>
          </table:table-cell>
          <table:table-cell table:style-name="Cell867">
            <text:p text:style-name="P1455"><text:span text:style-name="T1455_1">一手拇指</text:span><text:span text:style-name="T1455_2">、</text:span><text:span text:style-name="T1455_3">食指及其他任何手指，共有四指喪失機能者</text:span><text:span text:style-name="T1455_4">。</text:span></text:p>
          </table:table-cell>
          <table:table-cell table:style-name="Cell868">
            <text:p text:style-name="P1456"><text:span text:style-name="T1456_1">八</text:span></text:p>
          </table:table-cell>
          <table:table-cell table:style-name="Cell869">
            <text:p text:style-name="P1457"><text:span text:style-name="T1457_1">三六</text:span><text:span text:style-name="T1457_2">○</text:span><text:span text:style-name="T1457_3">日</text:span></text:p>
          </table:table-cell>
          <table:covered-table-cell table:style-name="Cell870">
            <text:p text:style-name="P1458"/>
          </table:covered-table-cell>
        </table:table-row>
        <table:table-row table:style-name="Row122">
          <table:covered-table-cell table:style-name="Cell871">
            <text:p text:style-name="P1459"/>
          </table:covered-table-cell>
          <table:covered-table-cell table:style-name="Cell872">
            <text:p text:style-name="P1460"/>
          </table:covered-table-cell>
          <table:table-cell table:style-name="Cell873">
            <text:p text:style-name="P1461"><text:span text:style-name="T1461_1">107</text:span></text:p>
          </table:table-cell>
          <table:table-cell table:style-name="Cell874">
            <text:p text:style-name="P1462"><text:span text:style-name="T1462_1">一手拇指及食指喪失機能者</text:span><text:span text:style-name="T1462_2">。</text:span></text:p>
          </table:table-cell>
          <table:table-cell table:style-name="Cell875">
            <text:p text:style-name="P1463"><text:span text:style-name="T1463_1">九</text:span></text:p>
          </table:table-cell>
          <table:table-cell table:style-name="Cell876">
            <text:p text:style-name="P1464"><text:span text:style-name="T1464_1">二八</text:span><text:span text:style-name="T1464_2">○</text:span><text:span text:style-name="T1464_3">日</text:span></text:p>
          </table:table-cell>
          <table:covered-table-cell table:style-name="Cell877">
            <text:p text:style-name="P1465"/>
          </table:covered-table-cell>
        </table:table-row>
        <table:table-row table:style-name="Row123">
          <table:covered-table-cell table:style-name="Cell878">
            <text:p text:style-name="P1466"/>
          </table:covered-table-cell>
          <table:covered-table-cell table:style-name="Cell879">
            <text:p text:style-name="P1467"/>
          </table:covered-table-cell>
          <table:table-cell table:style-name="Cell880">
            <text:p text:style-name="P1468"><text:span text:style-name="T1468_1">108</text:span></text:p>
          </table:table-cell>
          <table:table-cell table:style-name="Cell881">
            <text:p text:style-name="P1469"><text:span text:style-name="T1469_1">一手拇指或食指及其他任何手指，共有三指以上喪失機能者</text:span><text:span text:style-name="T1469_2">。</text:span></text:p>
          </table:table-cell>
          <table:table-cell table:style-name="Cell882">
            <text:p text:style-name="P1470"><text:span text:style-name="T1470_1">九</text:span></text:p>
          </table:table-cell>
          <table:table-cell table:style-name="Cell883">
            <text:p text:style-name="P1471"><text:span text:style-name="T1471_1">二八</text:span><text:span text:style-name="T1471_2">○</text:span><text:span text:style-name="T1471_3">日</text:span></text:p>
          </table:table-cell>
          <table:covered-table-cell table:style-name="Cell884">
            <text:p text:style-name="P1472"/>
          </table:covered-table-cell>
        </table:table-row>
        <table:table-row table:style-name="Row124">
          <table:covered-table-cell table:style-name="Cell885">
            <text:p text:style-name="P1473"/>
          </table:covered-table-cell>
          <table:covered-table-cell table:style-name="Cell886">
            <text:p text:style-name="P1474"/>
          </table:covered-table-cell>
          <table:table-cell table:style-name="Cell887">
            <text:p text:style-name="P1475"><text:span text:style-name="T1475_1">109</text:span></text:p>
          </table:table-cell>
          <table:table-cell table:style-name="Cell888">
            <text:p text:style-name="P1476"><text:span text:style-name="T1476_1">一手拇指及其他任何手指，共有二指喪失機能者</text:span><text:span text:style-name="T1476_2">。</text:span></text:p>
          </table:table-cell>
          <table:table-cell table:style-name="Cell889">
            <text:p text:style-name="P1477"><text:span text:style-name="T1477_1">十</text:span></text:p>
          </table:table-cell>
          <table:table-cell table:style-name="Cell890">
            <text:p text:style-name="P1478"><text:span text:style-name="T1478_1">二二</text:span><text:span text:style-name="T1478_2">○</text:span><text:span text:style-name="T1478_3">日</text:span></text:p>
          </table:table-cell>
          <table:covered-table-cell table:style-name="Cell891">
            <text:p text:style-name="P1479"/>
          </table:covered-table-cell>
        </table:table-row>
        <table:table-row table:style-name="Row125">
          <table:covered-table-cell table:style-name="Cell892">
            <text:p text:style-name="P1480"/>
          </table:covered-table-cell>
          <table:covered-table-cell table:style-name="Cell893">
            <text:p text:style-name="P1481"/>
          </table:covered-table-cell>
          <table:table-cell table:style-name="Cell894">
            <text:p text:style-name="P1482"><text:span text:style-name="T1482_1">110</text:span></text:p>
          </table:table-cell>
          <table:table-cell table:style-name="Cell895">
            <text:p text:style-name="P1483"><text:span text:style-name="T1483_1">一手食指及其他任何手指，共有二指喪失機能者</text:span><text:span text:style-name="T1483_2">。</text:span></text:p>
          </table:table-cell>
          <table:table-cell table:style-name="Cell896">
            <text:p text:style-name="P1484"><text:span text:style-name="T1484_1">十一</text:span></text:p>
          </table:table-cell>
          <table:table-cell table:style-name="Cell897">
            <text:p text:style-name="P1485"><text:span text:style-name="T1485_1">一六</text:span><text:span text:style-name="T1485_2">○</text:span><text:span text:style-name="T1485_3">日</text:span></text:p>
          </table:table-cell>
          <table:covered-table-cell table:style-name="Cell898">
            <text:p text:style-name="P1486"/>
          </table:covered-table-cell>
        </table:table-row>
        <table:table-row table:style-name="Row126">
          <table:covered-table-cell table:style-name="Cell899">
            <text:p text:style-name="P1487"/>
          </table:covered-table-cell>
          <table:covered-table-cell table:style-name="Cell900">
            <text:p text:style-name="P1488"/>
          </table:covered-table-cell>
          <table:table-cell table:style-name="Cell901">
            <text:p text:style-name="P1489"><text:span text:style-name="T1489_1">111</text:span></text:p>
          </table:table-cell>
          <table:table-cell table:style-name="Cell902">
            <text:p text:style-name="P1490"><text:span text:style-name="T1490_1">一手中指</text:span><text:span text:style-name="T1490_2">、</text:span><text:span text:style-name="T1490_3">無名指及小指喪失機能者</text:span><text:span text:style-name="T1490_4">。</text:span></text:p>
          </table:table-cell>
          <table:table-cell table:style-name="Cell903">
            <text:p text:style-name="P1491"><text:span text:style-name="T1491_1">十一</text:span></text:p>
          </table:table-cell>
          <table:table-cell table:style-name="Cell904">
            <text:p text:style-name="P1492"><text:span text:style-name="T1492_1">一六</text:span><text:span text:style-name="T1492_2">○</text:span><text:span text:style-name="T1492_3">日</text:span></text:p>
          </table:table-cell>
          <table:covered-table-cell table:style-name="Cell905">
            <text:p text:style-name="P1493"/>
          </table:covered-table-cell>
        </table:table-row>
        <table:table-row table:style-name="Row127">
          <table:covered-table-cell table:style-name="Cell906">
            <text:p text:style-name="P1494"/>
          </table:covered-table-cell>
          <table:covered-table-cell table:style-name="Cell907">
            <text:p text:style-name="P1495"/>
          </table:covered-table-cell>
          <table:table-cell table:style-name="Cell908">
            <text:p text:style-name="P1496"><text:span text:style-name="T1496_1">112</text:span></text:p>
          </table:table-cell>
          <table:table-cell table:style-name="Cell909">
            <text:p text:style-name="P1497"><text:span text:style-name="T1497_1">一手拇指及食指以外之任何手指，共有二指喪失機能者</text:span><text:span text:style-name="T1497_2">。</text:span></text:p>
          </table:table-cell>
          <table:table-cell table:style-name="Cell910">
            <text:p text:style-name="P1498"><text:span text:style-name="T1498_1">十二</text:span></text:p>
          </table:table-cell>
          <table:table-cell table:style-name="Cell911">
            <text:p text:style-name="P1499"><text:span text:style-name="T1499_1">一</text:span><text:span text:style-name="T1499_2">○○</text:span><text:span text:style-name="T1499_3">日</text:span></text:p>
          </table:table-cell>
          <table:covered-table-cell table:style-name="Cell912">
            <text:p text:style-name="P1500"/>
          </table:covered-table-cell>
        </table:table-row>
        <table:table-row table:style-name="Row128">
          <table:covered-table-cell table:style-name="Cell913">
            <text:p text:style-name="P1501"/>
          </table:covered-table-cell>
          <table:covered-table-cell table:style-name="Cell914">
            <text:p text:style-name="P1502"/>
          </table:covered-table-cell>
          <table:table-cell table:style-name="Cell915">
            <text:p text:style-name="P1503"><text:span text:style-name="T1503_1">113</text:span></text:p>
          </table:table-cell>
          <table:table-cell table:style-name="Cell916">
            <text:p text:style-name="P1504"><text:span text:style-name="T1504_1">一手食指之末關節不能屈伸者</text:span><text:span text:style-name="T1504_2">。</text:span></text:p>
          </table:table-cell>
          <table:table-cell table:style-name="Cell917">
            <text:p text:style-name="P1505"><text:span text:style-name="T1505_1">十四</text:span></text:p>
          </table:table-cell>
          <table:table-cell table:style-name="Cell918">
            <text:p text:style-name="P1506"><text:span text:style-name="T1506_1">四</text:span><text:span text:style-name="T1506_2">○</text:span><text:span text:style-name="T1506_3">日</text:span></text:p>
          </table:table-cell>
          <table:covered-table-cell table:style-name="Cell919">
            <text:p text:style-name="P1507"/>
          </table:covered-table-cell>
        </table:table-row>
        <table:table-row table:style-name="Row129">
          <table:covered-table-cell table:style-name="Cell920">
            <text:p text:style-name="P1508"/>
          </table:covered-table-cell>
          <table:covered-table-cell table:style-name="Cell921">
            <text:p text:style-name="P1509"/>
          </table:covered-table-cell>
          <table:table-cell table:style-name="Cell922">
            <text:p text:style-name="P1510"><text:span text:style-name="T1510_1">114</text:span></text:p>
          </table:table-cell>
          <table:table-cell table:style-name="Cell923">
            <text:p text:style-name="P1511"><text:span text:style-name="T1511_1">一手拇指及食指以外手指之末關節不能屈伸者</text:span><text:span text:style-name="T1511_2">。</text:span></text:p>
          </table:table-cell>
          <table:table-cell table:style-name="Cell924">
            <text:p text:style-name="P1512"><text:span text:style-name="T1512_1">十五</text:span></text:p>
          </table:table-cell>
          <table:table-cell table:style-name="Cell925">
            <text:p text:style-name="P1513"><text:span text:style-name="T1513_1">三</text:span><text:span text:style-name="T1513_2">○</text:span><text:span text:style-name="T1513_3">日</text:span></text:p>
          </table:table-cell>
          <table:covered-table-cell table:style-name="Cell926">
            <text:p text:style-name="P1514"/>
          </table:covered-table-cell>
        </table:table-row>
        <table:table-row table:style-name="Row130">
          <table:table-cell table:style-name="Cell927" table:number-rows-spanned="11">
            <text:p text:style-name="P1515"><text:span text:style-name="T1515_1">下</text:span></text:p>
            <text:p text:style-name="P1516"/>
            <text:p text:style-name="P1517"/>
            <text:p text:style-name="P1518"><text:span text:style-name="T1518_1">肢</text:span></text:p>
            <text:p text:style-name="P1519"><text:span text:style-name="T1519_1">︵</text:span><text:span text:style-name="T1519_2">左或右</text:span><text:span text:style-name="T1519_3">︶</text:span></text:p>
          </table:table-cell>
          <table:table-cell table:style-name="Cell928" table:number-rows-spanned="6">
            <text:p text:style-name="P1520"><text:span text:style-name="T1520_1">下</text:span></text:p>
            <text:p text:style-name="P1521"><text:span text:style-name="T1521_1">肢</text:span></text:p>
            <text:p text:style-name="P1522"><text:span text:style-name="T1522_1">缺</text:span></text:p>
            <text:p text:style-name="P1523"><text:span text:style-name="T1523_1">損</text:span></text:p>
            <text:p text:style-name="P1524"><text:span text:style-name="T1524_1">障</text:span></text:p>
            <text:p text:style-name="P1525"><text:span text:style-name="T1525_1">害</text:span></text:p>
          </table:table-cell>
          <table:table-cell table:style-name="Cell929">
            <text:p text:style-name="P1526"><text:span text:style-name="T1526_1">115</text:span></text:p>
          </table:table-cell>
          <table:table-cell table:style-name="Cell930">
            <text:p text:style-name="P1527"><text:span text:style-name="T1527_1">兩下肢膝關節以上殘缺者</text:span><text:span text:style-name="T1527_2">。</text:span></text:p>
          </table:table-cell>
          <table:table-cell table:style-name="Cell931">
            <text:p text:style-name="P1528"><text:span text:style-name="T1528_1">二</text:span></text:p>
          </table:table-cell>
          <table:table-cell table:style-name="Cell932">
            <text:p text:style-name="P1529"><text:span text:style-name="T1529_1">一</text:span><text:span text:style-name="T1529_2">○○○</text:span><text:span text:style-name="T1529_3">日</text:span></text:p>
          </table:table-cell>
          <table:table-cell table:style-name="Cell933" table:number-rows-spanned="6">
            <text:p text:style-name="P1530"/>
            <text:p text:style-name="P1531"/>
            <text:p text:style-name="P1532"/>
            <text:p text:style-name="P1533"/>
            <text:p text:style-name="P1534"><text:span text:style-name="T1534_1">「跗</text:span><text:span text:style-name="T1534_2">蹠關節以上殘缺</text:span><text:span text:style-name="T1534_3">」</text:span><text:span text:style-name="T1534_4">係指：</text:span></text:p>
            <text:p text:style-name="P1535"><text:span text:style-name="T1535_1">(一)於足根骨切斷以下損缺者</text:span><text:span text:style-name="T1535_2">。</text:span></text:p>
            <text:p text:style-name="P1536"><text:span text:style-name="T1536_1">(二)中足骨與足根骨離斷以下損缺者</text:span><text:span text:style-name="T1536_2">。</text:span></text:p>
            <text:p text:style-name="P1537"/>
            <text:p text:style-name="P1538"/>
            <text:p text:style-name="P1539"/>
            <text:p text:style-name="P1540"/>
            <text:p text:style-name="P1541"/>
          </table:table-cell>
        </table:table-row>
        <table:table-row table:style-name="Row131">
          <table:covered-table-cell table:style-name="Cell934">
            <text:p text:style-name="P1542"/>
          </table:covered-table-cell>
          <table:covered-table-cell table:style-name="Cell935">
            <text:p text:style-name="P1543"/>
          </table:covered-table-cell>
          <table:table-cell table:style-name="Cell936">
            <text:p text:style-name="P1544"><text:span text:style-name="T1544_1">116</text:span></text:p>
          </table:table-cell>
          <table:table-cell table:style-name="Cell937">
            <text:p text:style-name="P1545"><text:span text:style-name="T1545_1">兩下肢足關節以上殘缺者</text:span><text:span text:style-name="T1545_2">。</text:span></text:p>
          </table:table-cell>
          <table:table-cell table:style-name="Cell938">
            <text:p text:style-name="P1546"><text:span text:style-name="T1546_1">三</text:span></text:p>
          </table:table-cell>
          <table:table-cell table:style-name="Cell939">
            <text:p text:style-name="P1547"><text:span text:style-name="T1547_1">八四</text:span><text:span text:style-name="T1547_2">○</text:span><text:span text:style-name="T1547_3">日</text:span></text:p>
          </table:table-cell>
          <table:covered-table-cell table:style-name="Cell940">
            <text:p text:style-name="P1548"/>
          </table:covered-table-cell>
        </table:table-row>
        <table:table-row table:style-name="Row132">
          <table:covered-table-cell table:style-name="Cell941">
            <text:p text:style-name="P1549"/>
          </table:covered-table-cell>
          <table:covered-table-cell table:style-name="Cell942">
            <text:p text:style-name="P1550"/>
          </table:covered-table-cell>
          <table:table-cell table:style-name="Cell943">
            <text:p text:style-name="P1551"><text:span text:style-name="T1551_1">117</text:span></text:p>
          </table:table-cell>
          <table:table-cell table:style-name="Cell944">
            <text:p text:style-name="P1552"><text:span text:style-name="T1552_1">兩下肢跗蹠關節以上殘缺者</text:span><text:span text:style-name="T1552_2">。</text:span></text:p>
          </table:table-cell>
          <table:table-cell table:style-name="Cell945">
            <text:p text:style-name="P1553"><text:span text:style-name="T1553_1">五</text:span></text:p>
          </table:table-cell>
          <table:table-cell table:style-name="Cell946">
            <text:p text:style-name="P1554"><text:span text:style-name="T1554_1">六四</text:span><text:span text:style-name="T1554_2">○</text:span><text:span text:style-name="T1554_3">日</text:span></text:p>
          </table:table-cell>
          <table:covered-table-cell table:style-name="Cell947">
            <text:p text:style-name="P1555"/>
          </table:covered-table-cell>
        </table:table-row>
        <table:table-row table:style-name="Row133">
          <table:covered-table-cell table:style-name="Cell948">
            <text:p text:style-name="P1556"/>
          </table:covered-table-cell>
          <table:covered-table-cell table:style-name="Cell949">
            <text:p text:style-name="P1557"/>
          </table:covered-table-cell>
          <table:table-cell table:style-name="Cell950">
            <text:p text:style-name="P1558"><text:span text:style-name="T1558_1">118</text:span></text:p>
          </table:table-cell>
          <table:table-cell table:style-name="Cell951">
            <text:p text:style-name="P1559"><text:span text:style-name="T1559_1">一下肢膝關節以上殘缺者</text:span><text:span text:style-name="T1559_2">。</text:span></text:p>
          </table:table-cell>
          <table:table-cell table:style-name="Cell952">
            <text:p text:style-name="P1560"><text:span text:style-name="T1560_1">五</text:span></text:p>
          </table:table-cell>
          <table:table-cell table:style-name="Cell953">
            <text:p text:style-name="P1561"><text:span text:style-name="T1561_1">六四</text:span><text:span text:style-name="T1561_2">○</text:span><text:span text:style-name="T1561_3">日</text:span></text:p>
          </table:table-cell>
          <table:covered-table-cell table:style-name="Cell954">
            <text:p text:style-name="P1562"/>
          </table:covered-table-cell>
        </table:table-row>
        <table:table-row table:style-name="Row134">
          <table:covered-table-cell table:style-name="Cell955">
            <text:p text:style-name="P1563"/>
          </table:covered-table-cell>
          <table:covered-table-cell table:style-name="Cell956">
            <text:p text:style-name="P1564"/>
          </table:covered-table-cell>
          <table:table-cell table:style-name="Cell957">
            <text:p text:style-name="P1565"><text:span text:style-name="T1565_1">119</text:span></text:p>
          </table:table-cell>
          <table:table-cell table:style-name="Cell958">
            <text:p text:style-name="P1566"><text:span text:style-name="T1566_1">一下肢足關節以上殘缺者</text:span><text:span text:style-name="T1566_2">。</text:span></text:p>
          </table:table-cell>
          <table:table-cell table:style-name="Cell959">
            <text:p text:style-name="P1567"><text:span text:style-name="T1567_1">六</text:span></text:p>
          </table:table-cell>
          <table:table-cell table:style-name="Cell960">
            <text:p text:style-name="P1568"><text:span text:style-name="T1568_1">五四</text:span><text:span text:style-name="T1568_2">○</text:span><text:span text:style-name="T1568_3">日</text:span></text:p>
          </table:table-cell>
          <table:covered-table-cell table:style-name="Cell961">
            <text:p text:style-name="P1569"/>
          </table:covered-table-cell>
        </table:table-row>
        <table:table-row table:style-name="Row135">
          <table:covered-table-cell table:style-name="Cell962">
            <text:p text:style-name="P1570"/>
          </table:covered-table-cell>
          <table:covered-table-cell table:style-name="Cell963">
            <text:p text:style-name="P1571"/>
          </table:covered-table-cell>
          <table:table-cell table:style-name="Cell964">
            <text:p text:style-name="P1572"><text:span text:style-name="T1572_1">120</text:span></text:p>
          </table:table-cell>
          <table:table-cell table:style-name="Cell965">
            <text:p text:style-name="P1573"><text:span text:style-name="T1573_1">一下肢跗蹠關節以上殘缺者</text:span><text:span text:style-name="T1573_2">。</text:span></text:p>
          </table:table-cell>
          <table:table-cell table:style-name="Cell966">
            <text:p text:style-name="P1574"><text:span text:style-name="T1574_1">八</text:span></text:p>
          </table:table-cell>
          <table:table-cell table:style-name="Cell967">
            <text:p text:style-name="P1575"><text:span text:style-name="T1575_1">三六</text:span><text:span text:style-name="T1575_2">○</text:span><text:span text:style-name="T1575_3">日</text:span></text:p>
          </table:table-cell>
          <table:covered-table-cell table:style-name="Cell968">
            <text:p text:style-name="P1576"/>
          </table:covered-table-cell>
        </table:table-row>
        <table:table-row table:style-name="Row136">
          <table:covered-table-cell table:style-name="Cell969">
            <text:p text:style-name="P1577"/>
          </table:covered-table-cell>
          <table:table-cell table:style-name="Cell970" table:number-rows-spanned="2">
            <text:p text:style-name="P1578"><text:span text:style-name="T1578_1">縮</text:span></text:p>
            <text:p text:style-name="P1579"><text:span text:style-name="T1579_1">短</text:span></text:p>
            <text:p text:style-name="P1580"><text:span text:style-name="T1580_1">障</text:span></text:p>
            <text:p text:style-name="P1581"><text:span text:style-name="T1581_1">害</text:span></text:p>
          </table:table-cell>
          <table:table-cell table:style-name="Cell971">
            <text:p text:style-name="P1582"><text:span text:style-name="T1582_1">121</text:span></text:p>
          </table:table-cell>
          <table:table-cell table:style-name="Cell972">
            <text:p text:style-name="P1583"><text:span text:style-name="T1583_1">一下肢縮短五公分以上者</text:span><text:span text:style-name="T1583_2">。</text:span></text:p>
          </table:table-cell>
          <table:table-cell table:style-name="Cell973">
            <text:p text:style-name="P1584"><text:span text:style-name="T1584_1">九</text:span></text:p>
          </table:table-cell>
          <table:table-cell table:style-name="Cell974">
            <text:p text:style-name="P1585"><text:span text:style-name="T1585_1">二八</text:span><text:span text:style-name="T1585_2">○</text:span><text:span text:style-name="T1585_3">日</text:span></text:p>
          </table:table-cell>
          <table:table-cell table:style-name="Cell975" table:number-rows-spanned="2">
            <text:p text:style-name="P1586"><text:span text:style-name="T1586_1">下肢縮短之測定，自患側之腸骨前上棘與內踝下端之長度，與健側下肢比較測定其短縮程度</text:span><text:span text:style-name="T1586_2">。</text:span></text:p>
          </table:table-cell>
        </table:table-row>
        <table:table-row table:style-name="Row137">
          <table:covered-table-cell table:style-name="Cell976">
            <text:p text:style-name="P1587"/>
          </table:covered-table-cell>
          <table:covered-table-cell table:style-name="Cell977">
            <text:p text:style-name="P1588"/>
          </table:covered-table-cell>
          <table:table-cell table:style-name="Cell978">
            <text:p text:style-name="P1589"><text:span text:style-name="T1589_1">122</text:span></text:p>
          </table:table-cell>
          <table:table-cell table:style-name="Cell979">
            <text:p text:style-name="P1590"><text:span text:style-name="T1590_1">一下肢縮短三公分以上者</text:span><text:span text:style-name="T1590_2">。</text:span></text:p>
          </table:table-cell>
          <table:table-cell table:style-name="Cell980">
            <text:p text:style-name="P1591"><text:span text:style-name="T1591_1">十一</text:span></text:p>
          </table:table-cell>
          <table:table-cell table:style-name="Cell981">
            <text:p text:style-name="P1592"><text:span text:style-name="T1592_1">一六</text:span><text:span text:style-name="T1592_2">○</text:span><text:span text:style-name="T1592_3">日</text:span></text:p>
          </table:table-cell>
          <table:covered-table-cell table:style-name="Cell982">
            <text:p text:style-name="P1593"/>
          </table:covered-table-cell>
        </table:table-row>
        <table:table-row table:style-name="Row138">
          <table:covered-table-cell table:style-name="Cell983">
            <text:p text:style-name="P1594"/>
          </table:covered-table-cell>
          <table:table-cell table:style-name="Cell984" table:number-rows-spanned="3">
            <text:p text:style-name="P1595"><text:span text:style-name="T1595_1">足</text:span></text:p>
            <text:p text:style-name="P1596"><text:span text:style-name="T1596_1">趾</text:span></text:p>
            <text:p text:style-name="P1597"><text:span text:style-name="T1597_1">缺</text:span></text:p>
            <text:p text:style-name="P1598"><text:span text:style-name="T1598_1">損</text:span></text:p>
            <text:p text:style-name="P1599"><text:span text:style-name="T1599_1">障</text:span></text:p>
            <text:p text:style-name="P1600"><text:span text:style-name="T1600_1">害</text:span></text:p>
          </table:table-cell>
          <table:table-cell table:style-name="Cell985">
            <text:p text:style-name="P1601"><text:span text:style-name="T1601_1">123</text:span></text:p>
          </table:table-cell>
          <table:table-cell table:style-name="Cell986">
            <text:p text:style-name="P1602"><text:span text:style-name="T1602_1">雙足十趾均殘缺者</text:span><text:span text:style-name="T1602_2">。</text:span></text:p>
          </table:table-cell>
          <table:table-cell table:style-name="Cell987">
            <text:p text:style-name="P1603"><text:span text:style-name="T1603_1">六</text:span></text:p>
          </table:table-cell>
          <table:table-cell table:style-name="Cell988">
            <text:p text:style-name="P1604"><text:span text:style-name="T1604_1">五四</text:span><text:span text:style-name="T1604_2">○</text:span><text:span text:style-name="T1604_3">日</text:span></text:p>
          </table:table-cell>
          <table:table-cell table:style-name="Cell989" table:number-rows-spanned="3">
            <text:p text:style-name="P1605"><text:span text:style-name="T1605_1">「</text:span><text:span text:style-name="T1605_2">足趾殘缺</text:span><text:span text:style-name="T1605_3">」係</text:span><text:span text:style-name="T1605_4">指：自中足趾關節切斷而足趾全部缺損者</text:span><text:span text:style-name="T1605_5">。</text:span></text:p>
          </table:table-cell>
        </table:table-row>
        <table:table-row table:style-name="Row139">
          <table:covered-table-cell table:style-name="Cell990">
            <text:p text:style-name="P1606"/>
          </table:covered-table-cell>
          <table:covered-table-cell table:style-name="Cell991">
            <text:p text:style-name="P1607"/>
          </table:covered-table-cell>
          <table:table-cell table:style-name="Cell992">
            <text:p text:style-name="P1608"><text:span text:style-name="T1608_1">124</text:span></text:p>
          </table:table-cell>
          <table:table-cell table:style-name="Cell993">
            <text:p text:style-name="P1609"><text:span text:style-name="T1609_1">一足五趾均殘缺者</text:span><text:span text:style-name="T1609_2">。</text:span></text:p>
          </table:table-cell>
          <table:table-cell table:style-name="Cell994">
            <text:p text:style-name="P1610"><text:span text:style-name="T1610_1">九</text:span></text:p>
          </table:table-cell>
          <table:table-cell table:style-name="Cell995">
            <text:p text:style-name="P1611"><text:span text:style-name="T1611_1">二八</text:span><text:span text:style-name="T1611_2">○</text:span><text:span text:style-name="T1611_3">日</text:span></text:p>
          </table:table-cell>
          <table:covered-table-cell table:style-name="Cell996">
            <text:p text:style-name="P1612"/>
          </table:covered-table-cell>
        </table:table-row>
        <table:table-row table:style-name="Row140">
          <table:covered-table-cell table:style-name="Cell997">
            <text:p text:style-name="P1613"/>
          </table:covered-table-cell>
          <table:covered-table-cell table:style-name="Cell998">
            <text:p text:style-name="P1614"/>
          </table:covered-table-cell>
          <table:table-cell table:style-name="Cell999">
            <text:p text:style-name="P1615"><text:span text:style-name="T1615_1">125</text:span></text:p>
          </table:table-cell>
          <table:table-cell table:style-name="Cell1000">
            <text:p text:style-name="P1616"><text:span text:style-name="T1616_1">一足第一趾或其他之四趾均殘缺者</text:span><text:span text:style-name="T1616_2">。</text:span></text:p>
          </table:table-cell>
          <table:table-cell table:style-name="Cell1001">
            <text:p text:style-name="P1617"><text:span text:style-name="T1617_1">十一</text:span></text:p>
          </table:table-cell>
          <table:table-cell table:style-name="Cell1002">
            <text:p text:style-name="P1618"><text:span text:style-name="T1618_1">一六</text:span><text:span text:style-name="T1618_2">○</text:span><text:span text:style-name="T1618_3">日</text:span></text:p>
          </table:table-cell>
          <table:covered-table-cell table:style-name="Cell1003">
            <text:p text:style-name="P1619"/>
          </table:covered-table-cell>
        </table:table-row>
        <table:table-row table:style-name="Row141">
          <table:table-cell table:style-name="Cell1004" table:number-rows-spanned="3">
            <text:p text:style-name="P1620"><text:span text:style-name="T1620_1">下</text:span></text:p>
            <text:p text:style-name="P1621"/>
            <text:p text:style-name="P1622"><text:span text:style-name="T1622_1">肢</text:span></text:p>
            <text:p text:style-name="P1623"><text:span text:style-name="T1623_1">︵</text:span><text:span text:style-name="T1623_2">左或右</text:span><text:span text:style-name="T1623_3">︶</text:span></text:p>
          </table:table-cell>
          <table:table-cell table:style-name="Cell1005" table:number-rows-spanned="3">
            <text:p text:style-name="P1624"><text:span text:style-name="T1624_1">足</text:span></text:p>
            <text:p text:style-name="P1625"><text:span text:style-name="T1625_1">趾</text:span></text:p>
            <text:p text:style-name="P1626"><text:span text:style-name="T1626_1">缺</text:span></text:p>
            <text:p text:style-name="P1627"><text:span text:style-name="T1627_1">損</text:span></text:p>
            <text:p text:style-name="P1628"><text:span text:style-name="T1628_1">障</text:span></text:p>
            <text:p text:style-name="P1629"><text:span text:style-name="T1629_1">害</text:span></text:p>
          </table:table-cell>
          <table:table-cell table:style-name="Cell1006">
            <text:p text:style-name="P1630"><text:span text:style-name="T1630_1">126</text:span></text:p>
          </table:table-cell>
          <table:table-cell table:style-name="Cell1007">
            <text:p text:style-name="P1631"><text:span text:style-name="T1631_1">一足第二趾殘缺者</text:span><text:span text:style-name="T1631_2">。</text:span></text:p>
          </table:table-cell>
          <table:table-cell table:style-name="Cell1008">
            <text:p text:style-name="P1632"><text:span text:style-name="T1632_1">十三</text:span></text:p>
          </table:table-cell>
          <table:table-cell table:style-name="Cell1009">
            <text:p text:style-name="P1633"><text:span text:style-name="T1633_1">六</text:span><text:span text:style-name="T1633_2">○</text:span><text:span text:style-name="T1633_3">日</text:span></text:p>
          </table:table-cell>
          <table:table-cell table:style-name="Cell1010" table:number-rows-spanned="3">
            <text:p text:style-name="P1634"/>
          </table:table-cell>
        </table:table-row>
        <table:table-row table:style-name="Row142">
          <table:covered-table-cell table:style-name="Cell1011">
            <text:p text:style-name="P1635"/>
          </table:covered-table-cell>
          <table:covered-table-cell table:style-name="Cell1012">
            <text:p text:style-name="P1636"/>
          </table:covered-table-cell>
          <table:table-cell table:style-name="Cell1013">
            <text:p text:style-name="P1637"><text:span text:style-name="T1637_1">127</text:span></text:p>
          </table:table-cell>
          <table:table-cell table:style-name="Cell1014">
            <text:p text:style-name="P1638"><text:span text:style-name="T1638_1">一足第一趾及其他任何之足趾，共有二趾以上殘缺者</text:span><text:span text:style-name="T1638_2">。</text:span></text:p>
          </table:table-cell>
          <table:table-cell table:style-name="Cell1015">
            <text:p text:style-name="P1639"><text:span text:style-name="T1639_1">十</text:span></text:p>
          </table:table-cell>
          <table:table-cell table:style-name="Cell1016">
            <text:p text:style-name="P1640"><text:span text:style-name="T1640_1">二二</text:span><text:span text:style-name="T1640_2">○</text:span><text:span text:style-name="T1640_3">日</text:span></text:p>
          </table:table-cell>
          <table:covered-table-cell table:style-name="Cell1017">
            <text:p text:style-name="P1641"/>
          </table:covered-table-cell>
        </table:table-row>
        <table:table-row table:style-name="Row143">
          <table:covered-table-cell table:style-name="Cell1018">
            <text:p text:style-name="P1642"/>
          </table:covered-table-cell>
          <table:covered-table-cell table:style-name="Cell1019">
            <text:p text:style-name="P1643"/>
          </table:covered-table-cell>
          <table:table-cell table:style-name="Cell1020">
            <text:p text:style-name="P1644"><text:span text:style-name="T1644_1">128</text:span></text:p>
          </table:table-cell>
          <table:table-cell table:style-name="Cell1021">
            <text:p text:style-name="P1645"><text:span text:style-name="T1645_1">一足第二趾及其他任何之足趾，共有三趾殘缺者</text:span><text:span text:style-name="T1645_2">。</text:span></text:p>
          </table:table-cell>
          <table:table-cell table:style-name="Cell1022">
            <text:p text:style-name="P1646"><text:span text:style-name="T1646_1">十二</text:span></text:p>
          </table:table-cell>
          <table:table-cell table:style-name="Cell1023">
            <text:p text:style-name="P1647"><text:span text:style-name="T1647_1">一</text:span><text:span text:style-name="T1647_2">○○</text:span><text:span text:style-name="T1647_3">日</text:span></text:p>
          </table:table-cell>
          <table:covered-table-cell table:style-name="Cell1024">
            <text:p text:style-name="P1648"/>
          </table:covered-table-cell>
        </table:table-row>
        <table:table-row table:style-name="Row144">
          <table:table-cell table:style-name="Cell1025" table:number-rows-spanned="11">
            <text:p text:style-name="P1649"><text:span text:style-name="T1649_1">下</text:span></text:p>
            <text:p text:style-name="P1650"/>
            <text:p text:style-name="P1651"/>
            <text:p text:style-name="P1652"><text:span text:style-name="T1652_1">肢</text:span></text:p>
            <text:p text:style-name="P1653"><text:span text:style-name="T1653_1">︵</text:span><text:span text:style-name="T1653_2">左或右</text:span><text:span text:style-name="T1653_3">︶</text:span></text:p>
          </table:table-cell>
          <table:table-cell table:style-name="Cell1026" table:number-rows-spanned="3">
            <text:p text:style-name="P1654"><text:span text:style-name="T1654_1">足</text:span></text:p>
            <text:p text:style-name="P1655"><text:span text:style-name="T1655_1">趾</text:span></text:p>
            <text:p text:style-name="P1656"><text:span text:style-name="T1656_1">缺</text:span></text:p>
            <text:p text:style-name="P1657"><text:span text:style-name="T1657_1">損</text:span></text:p>
            <text:p text:style-name="P1658"><text:span text:style-name="T1658_1">障</text:span></text:p>
            <text:p text:style-name="P1659"><text:span text:style-name="T1659_1">害</text:span></text:p>
          </table:table-cell>
          <table:table-cell table:style-name="Cell1027">
            <text:p text:style-name="P1660"><text:span text:style-name="T1660_1">129</text:span></text:p>
          </table:table-cell>
          <table:table-cell table:style-name="Cell1028">
            <text:p text:style-name="P1661"><text:span text:style-name="T1661_1">一足第二趾及其他任何之足趾，共有二趾殘缺者</text:span><text:span text:style-name="T1661_2">。</text:span></text:p>
          </table:table-cell>
          <table:table-cell table:style-name="Cell1029">
            <text:p text:style-name="P1662"><text:span text:style-name="T1662_1">十三</text:span></text:p>
          </table:table-cell>
          <table:table-cell table:style-name="Cell1030">
            <text:p text:style-name="P1663"><text:span text:style-name="T1663_1">六</text:span><text:span text:style-name="T1663_2">○</text:span><text:span text:style-name="T1663_3">日</text:span></text:p>
          </table:table-cell>
          <table:table-cell table:style-name="Cell1031" table:number-rows-spanned="3">
            <text:p text:style-name="P1664"/>
          </table:table-cell>
        </table:table-row>
        <table:table-row table:style-name="Row145">
          <table:covered-table-cell table:style-name="Cell1032">
            <text:p text:style-name="P1665"/>
          </table:covered-table-cell>
          <table:covered-table-cell table:style-name="Cell1033">
            <text:p text:style-name="P1666"/>
          </table:covered-table-cell>
          <table:table-cell table:style-name="Cell1034">
            <text:p text:style-name="P1667"><text:span text:style-name="T1667_1">130</text:span></text:p>
          </table:table-cell>
          <table:table-cell table:style-name="Cell1035">
            <text:p text:style-name="P1668"><text:span text:style-name="T1668_1">一足第三趾</text:span><text:span text:style-name="T1668_2">、</text:span><text:span text:style-name="T1668_3">第四趾及第五趾殘缺者</text:span><text:span text:style-name="T1668_4">。</text:span></text:p>
          </table:table-cell>
          <table:table-cell table:style-name="Cell1036">
            <text:p text:style-name="P1669"><text:span text:style-name="T1669_1">十三</text:span></text:p>
          </table:table-cell>
          <table:table-cell table:style-name="Cell1037">
            <text:p text:style-name="P1670"><text:span text:style-name="T1670_1">六</text:span><text:span text:style-name="T1670_2">○</text:span><text:span text:style-name="T1670_3">日</text:span></text:p>
          </table:table-cell>
          <table:covered-table-cell table:style-name="Cell1038">
            <text:p text:style-name="P1671"/>
          </table:covered-table-cell>
        </table:table-row>
        <table:table-row table:style-name="Row146">
          <table:covered-table-cell table:style-name="Cell1039">
            <text:p text:style-name="P1672"/>
          </table:covered-table-cell>
          <table:covered-table-cell table:style-name="Cell1040">
            <text:p text:style-name="P1673"/>
          </table:covered-table-cell>
          <table:table-cell table:style-name="Cell1041">
            <text:p text:style-name="P1674"><text:span text:style-name="T1674_1">131</text:span></text:p>
          </table:table-cell>
          <table:table-cell table:style-name="Cell1042">
            <text:p text:style-name="P1675"><text:span text:style-name="T1675_1">一足第一趾及第二趾以外之任何足趾中，有一趾或二趾殘缺者</text:span><text:span text:style-name="T1675_2">。</text:span></text:p>
          </table:table-cell>
          <table:table-cell table:style-name="Cell1043">
            <text:p text:style-name="P1676"><text:span text:style-name="T1676_1">十四</text:span></text:p>
          </table:table-cell>
          <table:table-cell table:style-name="Cell1044">
            <text:p text:style-name="P1677"><text:span text:style-name="T1677_1">四</text:span><text:span text:style-name="T1677_2">○</text:span><text:span text:style-name="T1677_3">日</text:span></text:p>
          </table:table-cell>
          <table:covered-table-cell table:style-name="Cell1045">
            <text:p text:style-name="P1678"/>
          </table:covered-table-cell>
        </table:table-row>
        <table:table-row table:style-name="Row147">
          <table:covered-table-cell table:style-name="Cell1046">
            <text:p text:style-name="P1679"/>
          </table:covered-table-cell>
          <table:table-cell table:style-name="Cell1047" table:number-rows-spanned="8">
            <text:p text:style-name="P1680"><text:span text:style-name="T1680_1">下</text:span></text:p>
            <text:p text:style-name="P1681"/>
            <text:p text:style-name="P1682"><text:span text:style-name="T1682_1">肢</text:span></text:p>
            <text:p text:style-name="P1683"/>
            <text:p text:style-name="P1684"><text:span text:style-name="T1684_1">機</text:span></text:p>
            <text:p text:style-name="P1685"/>
            <text:p text:style-name="P1686"><text:span text:style-name="T1686_1">能</text:span></text:p>
            <text:p text:style-name="P1687"/>
            <text:p text:style-name="P1688"><text:span text:style-name="T1688_1">障</text:span></text:p>
            <text:p text:style-name="P1689"/>
            <text:p text:style-name="P1690"><text:span text:style-name="T1690_1">害</text:span></text:p>
          </table:table-cell>
          <table:table-cell table:style-name="Cell1048">
            <text:p text:style-name="P1691"><text:span text:style-name="T1691_1">132</text:span></text:p>
          </table:table-cell>
          <table:table-cell table:style-name="Cell1049">
            <text:p text:style-name="P1692"><text:span text:style-name="T1692_1">兩下肢均喪失機能者</text:span><text:span text:style-name="T1692_2">。</text:span></text:p>
          </table:table-cell>
          <table:table-cell table:style-name="Cell1050">
            <text:p text:style-name="P1693"><text:span text:style-name="T1693_1">二</text:span></text:p>
          </table:table-cell>
          <table:table-cell table:style-name="Cell1051">
            <text:p text:style-name="P1694"><text:span text:style-name="T1694_1">一</text:span><text:span text:style-name="T1694_2">○○○</text:span><text:span text:style-name="T1694_3">日</text:span></text:p>
          </table:table-cell>
          <table:table-cell table:style-name="Cell1052" table:number-rows-spanned="8">
            <text:p text:style-name="P1695"><text:span text:style-name="T1695_1">一</text:span><text:span text:style-name="T1695_2">、「</text:span><text:span text:style-name="T1695_3">一下肢喪失機能</text:span><text:span text:style-name="T1695_4">」</text:span><text:span text:style-name="T1695_5">，係指一下肢完全廢用，如左列情況者：</text:span></text:p>
            <text:p text:style-name="P1696"><text:span text:style-name="T1696_1">(一)一下肢三大關節均完全強直或完全麻痺，以及一足五趾均喪失機能者。</text:span></text:p>
            <text:p text:style-name="P1697"><text:span text:style-name="T1697_1">(二)一下肢三大關節均完全強直或完全麻痺者。</text:span></text:p>
            <text:p text:style-name="P1698"><text:span text:style-name="T1698_1">二</text:span><text:span text:style-name="T1698_2">、</text:span><text:span text:style-name="T1698_3">下肢之機能障害</text:span><text:span text:style-name="T1698_4">「</text:span><text:span text:style-name="T1698_5">喪失機能</text:span><text:span text:style-name="T1698_6">」、「</text:span><text:span text:style-name="T1698_7">顯著運動障害</text:span><text:span text:style-name="T1698_8">」</text:span><text:span text:style-name="T1698_9">或</text:span><text:span text:style-name="T1698_10">「</text:span><text:span text:style-name="T1698_11">運動障害</text:span><text:span text:style-name="T1698_12">」</text:span><text:span text:style-name="T1698_13">之審定，參照上肢之各該項規定</text:span><text:span text:style-name="T1698_14">。</text:span></text:p>
            <text:p text:style-name="P1699"><text:span text:style-name="T1699_1">三</text:span><text:span text:style-name="T1699_2">、</text:span><text:span text:style-name="T1699_3">下肢之動搖關節審定，參照上肢之各該項規定</text:span><text:span text:style-name="T1699_4">。</text:span></text:p>
            <text:p text:style-name="P1700"><text:span text:style-name="T1700_1">四</text:span><text:span text:style-name="T1700_2">、</text:span><text:span text:style-name="T1700_3">踵骨骨折後，骨折部如遺存第九項規定之神經症狀，同時足關節亦遺有機能障害時，得合併提高其等級</text:span><text:span text:style-name="T1700_4">。</text:span></text:p>
            <text:p text:style-name="P1701"><text:span text:style-name="T1701_1">五</text:span><text:span text:style-name="T1701_2">、</text:span><text:span text:style-name="T1701_3">運動神經障害：</text:span></text:p>
            <text:p text:style-name="P1702"><text:span text:style-name="T1702_1">(一)大腿神經麻痺、脛骨神經麻痺、腓骨神經麻痺等引起之自動運動障害，比照上肢附註五之(二)規定審定之。</text:span></text:p>
          </table:table-cell>
        </table:table-row>
        <table:table-row table:style-name="Row148">
          <table:covered-table-cell table:style-name="Cell1053">
            <text:p text:style-name="P1703"/>
          </table:covered-table-cell>
          <table:covered-table-cell table:style-name="Cell1054">
            <text:p text:style-name="P1704"/>
          </table:covered-table-cell>
          <table:table-cell table:style-name="Cell1055">
            <text:p text:style-name="P1705"><text:span text:style-name="T1705_1">133</text:span></text:p>
          </table:table-cell>
          <table:table-cell table:style-name="Cell1056">
            <text:p text:style-name="P1706"><text:span text:style-name="T1706_1">兩下肢三大關節中，各有二大關節喪失機能者</text:span><text:span text:style-name="T1706_2">。</text:span></text:p>
          </table:table-cell>
          <table:table-cell table:style-name="Cell1057">
            <text:p text:style-name="P1707"><text:span text:style-name="T1707_1">三</text:span></text:p>
          </table:table-cell>
          <table:table-cell table:style-name="Cell1058">
            <text:p text:style-name="P1708"><text:span text:style-name="T1708_1">八四</text:span><text:span text:style-name="T1708_2">○</text:span><text:span text:style-name="T1708_3">日</text:span></text:p>
          </table:table-cell>
          <table:covered-table-cell table:style-name="Cell1059">
            <text:p text:style-name="P1709"/>
          </table:covered-table-cell>
        </table:table-row>
        <table:table-row table:style-name="Row149">
          <table:covered-table-cell table:style-name="Cell1060">
            <text:p text:style-name="P1710"/>
          </table:covered-table-cell>
          <table:covered-table-cell table:style-name="Cell1061">
            <text:p text:style-name="P1711"/>
          </table:covered-table-cell>
          <table:table-cell table:style-name="Cell1062">
            <text:p text:style-name="P1712"><text:span text:style-name="T1712_1">134</text:span></text:p>
          </table:table-cell>
          <table:table-cell table:style-name="Cell1063">
            <text:p text:style-name="P1713"><text:span text:style-name="T1713_1">兩下肢三大關節中，各有一大關節喪失機能者</text:span><text:span text:style-name="T1713_2">。</text:span></text:p>
          </table:table-cell>
          <table:table-cell table:style-name="Cell1064">
            <text:p text:style-name="P1714"><text:span text:style-name="T1714_1">六</text:span></text:p>
          </table:table-cell>
          <table:table-cell table:style-name="Cell1065">
            <text:p text:style-name="P1715"><text:span text:style-name="T1715_1">五四</text:span><text:span text:style-name="T1715_2">○</text:span><text:span text:style-name="T1715_3">日</text:span></text:p>
          </table:table-cell>
          <table:covered-table-cell table:style-name="Cell1066">
            <text:p text:style-name="P1716"/>
          </table:covered-table-cell>
        </table:table-row>
        <table:table-row table:style-name="Row150">
          <table:covered-table-cell table:style-name="Cell1067">
            <text:p text:style-name="P1717"/>
          </table:covered-table-cell>
          <table:covered-table-cell table:style-name="Cell1068">
            <text:p text:style-name="P1718"/>
          </table:covered-table-cell>
          <table:table-cell table:style-name="Cell1069">
            <text:p text:style-name="P1719"><text:span text:style-name="T1719_1">135</text:span></text:p>
          </table:table-cell>
          <table:table-cell table:style-name="Cell1070">
            <text:p text:style-name="P1720"><text:span text:style-name="T1720_1">一下肢喪失機能者</text:span><text:span text:style-name="T1720_2">。</text:span></text:p>
          </table:table-cell>
          <table:table-cell table:style-name="Cell1071">
            <text:p text:style-name="P1721"><text:span text:style-name="T1721_1">六</text:span></text:p>
          </table:table-cell>
          <table:table-cell table:style-name="Cell1072">
            <text:p text:style-name="P1722"><text:span text:style-name="T1722_1">五四</text:span><text:span text:style-name="T1722_2">○</text:span><text:span text:style-name="T1722_3">日</text:span></text:p>
          </table:table-cell>
          <table:covered-table-cell table:style-name="Cell1073">
            <text:p text:style-name="P1723"/>
          </table:covered-table-cell>
        </table:table-row>
        <table:table-row table:style-name="Row151">
          <table:covered-table-cell table:style-name="Cell1074">
            <text:p text:style-name="P1724"/>
          </table:covered-table-cell>
          <table:covered-table-cell table:style-name="Cell1075">
            <text:p text:style-name="P1725"/>
          </table:covered-table-cell>
          <table:table-cell table:style-name="Cell1076">
            <text:p text:style-name="P1726"><text:span text:style-name="T1726_1">136</text:span></text:p>
          </table:table-cell>
          <table:table-cell table:style-name="Cell1077">
            <text:p text:style-name="P1727"><text:span text:style-name="T1727_1">一下肢三大關節中，有二大關節喪失機能者</text:span><text:span text:style-name="T1727_2">。</text:span></text:p>
          </table:table-cell>
          <table:table-cell table:style-name="Cell1078">
            <text:p text:style-name="P1728"><text:span text:style-name="T1728_1">七</text:span></text:p>
          </table:table-cell>
          <table:table-cell table:style-name="Cell1079">
            <text:p text:style-name="P1729"><text:span text:style-name="T1729_1">四四</text:span><text:span text:style-name="T1729_2">○</text:span><text:span text:style-name="T1729_3">日</text:span></text:p>
          </table:table-cell>
          <table:covered-table-cell table:style-name="Cell1080">
            <text:p text:style-name="P1730"/>
          </table:covered-table-cell>
        </table:table-row>
        <table:table-row table:style-name="Row152">
          <table:covered-table-cell table:style-name="Cell1081">
            <text:p text:style-name="P1731"/>
          </table:covered-table-cell>
          <table:covered-table-cell table:style-name="Cell1082">
            <text:p text:style-name="P1732"/>
          </table:covered-table-cell>
          <table:table-cell table:style-name="Cell1083">
            <text:p text:style-name="P1733"><text:span text:style-name="T1733_1">137</text:span></text:p>
          </table:table-cell>
          <table:table-cell table:style-name="Cell1084">
            <text:p text:style-name="P1734"><text:span text:style-name="T1734_1">一下肢三大關節中，有一大關節喪失機能者</text:span><text:span text:style-name="T1734_2">。</text:span></text:p>
          </table:table-cell>
          <table:table-cell table:style-name="Cell1085">
            <text:p text:style-name="P1735"><text:span text:style-name="T1735_1">九</text:span></text:p>
          </table:table-cell>
          <table:table-cell table:style-name="Cell1086">
            <text:p text:style-name="P1736"><text:span text:style-name="T1736_1">二八</text:span><text:span text:style-name="T1736_2">○</text:span><text:span text:style-name="T1736_3">日</text:span></text:p>
          </table:table-cell>
          <table:covered-table-cell table:style-name="Cell1087">
            <text:p text:style-name="P1737"/>
          </table:covered-table-cell>
        </table:table-row>
        <table:table-row table:style-name="Row153">
          <table:covered-table-cell table:style-name="Cell1088">
            <text:p text:style-name="P1738"/>
          </table:covered-table-cell>
          <table:covered-table-cell table:style-name="Cell1089">
            <text:p text:style-name="P1739"/>
          </table:covered-table-cell>
          <table:table-cell table:style-name="Cell1090">
            <text:p text:style-name="P1740"><text:span text:style-name="T1740_1">138</text:span></text:p>
          </table:table-cell>
          <table:table-cell table:style-name="Cell1091">
            <text:p text:style-name="P1741"><text:span text:style-name="T1741_1">兩下肢均遺存顯著運動障害者</text:span><text:span text:style-name="T1741_2">。</text:span></text:p>
          </table:table-cell>
          <table:table-cell table:style-name="Cell1092">
            <text:p text:style-name="P1742"><text:span text:style-name="T1742_1">四</text:span></text:p>
          </table:table-cell>
          <table:table-cell table:style-name="Cell1093">
            <text:p text:style-name="P1743"><text:span text:style-name="T1743_1">七四</text:span><text:span text:style-name="T1743_2">○</text:span><text:span text:style-name="T1743_3">日</text:span></text:p>
          </table:table-cell>
          <table:covered-table-cell table:style-name="Cell1094">
            <text:p text:style-name="P1744"/>
          </table:covered-table-cell>
        </table:table-row>
        <table:table-row table:style-name="Row154">
          <table:covered-table-cell table:style-name="Cell1095">
            <text:p text:style-name="P1745"/>
          </table:covered-table-cell>
          <table:covered-table-cell table:style-name="Cell1096">
            <text:p text:style-name="P1746"/>
          </table:covered-table-cell>
          <table:table-cell table:style-name="Cell1097">
            <text:p text:style-name="P1747"><text:span text:style-name="T1747_1">139</text:span></text:p>
          </table:table-cell>
          <table:table-cell table:style-name="Cell1098">
            <text:p text:style-name="P1748"><text:span text:style-name="T1748_1">兩下肢三大關節中，各有二大關節遺存顯著運動障害者</text:span><text:span text:style-name="T1748_2">。</text:span></text:p>
          </table:table-cell>
          <table:table-cell table:style-name="Cell1099">
            <text:p text:style-name="P1749"><text:span text:style-name="T1749_1">五</text:span></text:p>
          </table:table-cell>
          <table:table-cell table:style-name="Cell1100">
            <text:p text:style-name="P1750"><text:span text:style-name="T1750_1">六四</text:span><text:span text:style-name="T1750_2">○</text:span><text:span text:style-name="T1750_3">日</text:span></text:p>
          </table:table-cell>
          <table:covered-table-cell table:style-name="Cell1101">
            <text:p text:style-name="P1751"/>
          </table:covered-table-cell>
        </table:table-row>
        <table:table-row table:style-name="Row155">
          <table:table-cell table:style-name="Cell1102" table:number-rows-spanned="10">
            <text:p text:style-name="P1752"/>
            <text:p text:style-name="P1753"><text:span text:style-name="T1753_1">下</text:span></text:p>
            <text:p text:style-name="P1754"/>
            <text:p text:style-name="P1755"/>
            <text:p text:style-name="P1756"><text:span text:style-name="T1756_1">肢</text:span></text:p>
            <text:p text:style-name="P1757"><text:span text:style-name="T1757_1">︵</text:span><text:span text:style-name="T1757_2">左或右</text:span><text:span text:style-name="T1757_3">︶</text:span></text:p>
          </table:table-cell>
          <table:table-cell table:style-name="Cell1103" table:number-rows-spanned="10">
            <text:p text:style-name="P1758"><text:span text:style-name="T1758_1">下</text:span></text:p>
            <text:p text:style-name="P1759"/>
            <text:p text:style-name="P1760"><text:span text:style-name="T1760_1">肢</text:span></text:p>
            <text:p text:style-name="P1761"/>
            <text:p text:style-name="P1762"><text:span text:style-name="T1762_1">機</text:span></text:p>
            <text:p text:style-name="P1763"/>
            <text:p text:style-name="P1764"><text:span text:style-name="T1764_1">能</text:span></text:p>
            <text:p text:style-name="P1765"/>
            <text:p text:style-name="P1766"><text:span text:style-name="T1766_1">障</text:span></text:p>
            <text:p text:style-name="P1767"/>
            <text:p text:style-name="P1768"><text:span text:style-name="T1768_1">害</text:span></text:p>
          </table:table-cell>
          <table:table-cell table:style-name="Cell1104">
            <text:p text:style-name="P1769"><text:span text:style-name="T1769_1">140</text:span></text:p>
          </table:table-cell>
          <table:table-cell table:style-name="Cell1105">
            <text:p text:style-name="P1770"><text:span text:style-name="T1770_1">兩下肢三大關節中，各有一大關節遺存顯著運動障害者</text:span><text:span text:style-name="T1770_2">。</text:span></text:p>
          </table:table-cell>
          <table:table-cell table:style-name="Cell1106">
            <text:p text:style-name="P1771"><text:span text:style-name="T1771_1">七</text:span></text:p>
          </table:table-cell>
          <table:table-cell table:style-name="Cell1107">
            <text:p text:style-name="P1772"><text:span text:style-name="T1772_1">四四</text:span><text:span text:style-name="T1772_2">○</text:span><text:span text:style-name="T1772_3">日</text:span></text:p>
          </table:table-cell>
          <table:table-cell table:style-name="Cell1108" table:number-rows-spanned="10">
            <text:p text:style-name="P1773"><text:span text:style-name="T1773_1">(二)全部神經或多數之神經麻痺時，比照上肢附註五運動神經障害之(三)規定審定之。</text:span></text:p>
            <text:p text:style-name="P1774"><text:span text:style-name="T1774_1">六</text:span><text:span text:style-name="T1774_2">、</text:span><text:span text:style-name="T1774_3">下肢之廣泛範圍，完全喪失知覺障害者，比照上肢附註五之(四)規定審定之</text:span><text:span text:style-name="T1774_4">。</text:span></text:p>
            <text:p text:style-name="P1775"><text:span text:style-name="T1775_1">七</text:span><text:span text:style-name="T1775_2">、</text:span><text:span text:style-name="T1775_3">上肢機能障害附註七有關</text:span><text:span text:style-name="T1775_4">「</text:span><text:span text:style-name="T1775_5">同一上肢遺存器質障害同時遺存機能障害時，準用等級特別審定規則</text:span><text:span text:style-name="T1775_6">」</text:span><text:span text:style-name="T1775_7">及同附註八有關</text:span><text:span text:style-name="T1775_8">「</text:span><text:span text:style-name="T1775_9">同一上肢遺存機能障害同時手指遺存器質障害或機能障害時，準用等級特別審定規則</text:span><text:span text:style-name="T1775_10">」</text:span><text:span text:style-name="T1775_11">於下肢均準用之</text:span><text:span text:style-name="T1775_12">。</text:span></text:p>
            <text:p text:style-name="P1776"/>
            <text:p text:style-name="P1777"/>
            <text:p text:style-name="P1778"/>
            <text:p text:style-name="P1779"/>
            <text:p text:style-name="P1780"><text:span text:style-name="T1780_1">八</text:span><text:span text:style-name="T1780_2">、「</text:span><text:span text:style-name="T1780_3">一下肢遺存假關節且有顯著運動障害者</text:span><text:span text:style-name="T1780_4">」</text:span><text:span text:style-name="T1780_5">係指：</text:span></text:p>
            <text:p text:style-name="P1781"><text:span text:style-name="T1781_1">(一)大腿骨遺存假關節者。</text:span></text:p>
            <text:p text:style-name="P1782"><text:span text:style-name="T1782_1">(二)脛骨及腓骨雙方遺存假關節者。</text:span></text:p>
            <text:p text:style-name="P1783"><text:span text:style-name="T1783_1">九</text:span><text:span text:style-name="T1783_2">、「一下肢遺存假關節者」，係指脛骨或腓骨任何一方遺存假關節者。</text:span></text:p>
            <text:p text:style-name="P1784"><text:span text:style-name="T1784_1">十</text:span><text:span text:style-name="T1784_2">、</text:span><text:span text:style-name="T1784_3">「</text:span><text:span text:style-name="T1784_4">一下肢長管骨遺存畸形者</text:span><text:span text:style-name="T1784_5">」</text:span><text:span text:style-name="T1784_6">係指:</text:span><text:span text:style-name="T1784_7">：</text:span></text:p>
            <text:p text:style-name="P1785"><text:span text:style-name="T1785_1">(一)大腿骨遺存畸形者。</text:span></text:p>
            <text:p text:style-name="P1786"><text:span text:style-name="T1786_1">(二)下腿骨脛骨遺存畸形者。</text:span></text:p>
          </table:table-cell>
        </table:table-row>
        <table:table-row table:style-name="Row156">
          <table:covered-table-cell table:style-name="Cell1109">
            <text:p text:style-name="P1787"/>
          </table:covered-table-cell>
          <table:covered-table-cell table:style-name="Cell1110">
            <text:p text:style-name="P1788"/>
          </table:covered-table-cell>
          <table:table-cell table:style-name="Cell1111">
            <text:p text:style-name="P1789"><text:span text:style-name="T1789_1">141</text:span></text:p>
          </table:table-cell>
          <table:table-cell table:style-name="Cell1112">
            <text:p text:style-name="P1790"><text:span text:style-name="T1790_1">一下肢遺存顯著運動障害者</text:span><text:span text:style-name="T1790_2">。</text:span></text:p>
          </table:table-cell>
          <table:table-cell table:style-name="Cell1113">
            <text:p text:style-name="P1791"><text:span text:style-name="T1791_1">七</text:span></text:p>
          </table:table-cell>
          <table:table-cell table:style-name="Cell1114">
            <text:p text:style-name="P1792"><text:span text:style-name="T1792_1">四四</text:span><text:span text:style-name="T1792_2">○</text:span><text:span text:style-name="T1792_3">日</text:span></text:p>
          </table:table-cell>
          <table:covered-table-cell table:style-name="Cell1115">
            <text:p text:style-name="P1793"/>
          </table:covered-table-cell>
        </table:table-row>
        <table:table-row table:style-name="Row157">
          <table:covered-table-cell table:style-name="Cell1116">
            <text:p text:style-name="P1794"/>
          </table:covered-table-cell>
          <table:covered-table-cell table:style-name="Cell1117">
            <text:p text:style-name="P1795"/>
          </table:covered-table-cell>
          <table:table-cell table:style-name="Cell1118">
            <text:p text:style-name="P1796"><text:span text:style-name="T1796_1">142</text:span></text:p>
          </table:table-cell>
          <table:table-cell table:style-name="Cell1119">
            <text:p text:style-name="P1797"><text:span text:style-name="T1797_1">一下肢三大關節中，有二大關節遺存顯著運動障害者</text:span><text:span text:style-name="T1797_2">。</text:span></text:p>
          </table:table-cell>
          <table:table-cell table:style-name="Cell1120">
            <text:p text:style-name="P1798"><text:span text:style-name="T1798_1">八</text:span></text:p>
          </table:table-cell>
          <table:table-cell table:style-name="Cell1121">
            <text:p text:style-name="P1799"><text:span text:style-name="T1799_1">三六</text:span><text:span text:style-name="T1799_2">○</text:span><text:span text:style-name="T1799_3">日</text:span></text:p>
          </table:table-cell>
          <table:covered-table-cell table:style-name="Cell1122">
            <text:p text:style-name="P1800"/>
          </table:covered-table-cell>
        </table:table-row>
        <table:table-row table:style-name="Row158">
          <table:covered-table-cell table:style-name="Cell1123">
            <text:p text:style-name="P1801"/>
          </table:covered-table-cell>
          <table:covered-table-cell table:style-name="Cell1124">
            <text:p text:style-name="P1802"/>
          </table:covered-table-cell>
          <table:table-cell table:style-name="Cell1125">
            <text:p text:style-name="P1803"><text:span text:style-name="T1803_1">143</text:span></text:p>
          </table:table-cell>
          <table:table-cell table:style-name="Cell1126">
            <text:p text:style-name="P1804"><text:span text:style-name="T1804_1">一下肢三大關節中，有一大關節遺存顯著運動障害者</text:span><text:span text:style-name="T1804_2">。</text:span></text:p>
          </table:table-cell>
          <table:table-cell table:style-name="Cell1127">
            <text:p text:style-name="P1805"><text:span text:style-name="T1805_1">十一</text:span></text:p>
          </table:table-cell>
          <table:table-cell table:style-name="Cell1128">
            <text:p text:style-name="P1806"><text:span text:style-name="T1806_1">一六</text:span><text:span text:style-name="T1806_2">○</text:span><text:span text:style-name="T1806_3">日</text:span></text:p>
          </table:table-cell>
          <table:covered-table-cell table:style-name="Cell1129">
            <text:p text:style-name="P1807"/>
          </table:covered-table-cell>
        </table:table-row>
        <table:table-row table:style-name="Row159">
          <table:covered-table-cell table:style-name="Cell1130">
            <text:p text:style-name="P1808"/>
          </table:covered-table-cell>
          <table:covered-table-cell table:style-name="Cell1131">
            <text:p text:style-name="P1809"/>
          </table:covered-table-cell>
          <table:table-cell table:style-name="Cell1132">
            <text:p text:style-name="P1810"><text:span text:style-name="T1810_1">144</text:span></text:p>
          </table:table-cell>
          <table:table-cell table:style-name="Cell1133">
            <text:p text:style-name="P1811"><text:span text:style-name="T1811_1">兩下肢均遺存運動障害者</text:span><text:span text:style-name="T1811_2">。</text:span></text:p>
          </table:table-cell>
          <table:table-cell table:style-name="Cell1134">
            <text:p text:style-name="P1812"><text:span text:style-name="T1812_1">六</text:span></text:p>
          </table:table-cell>
          <table:table-cell table:style-name="Cell1135">
            <text:p text:style-name="P1813"><text:span text:style-name="T1813_1">五四</text:span><text:span text:style-name="T1813_2">○</text:span><text:span text:style-name="T1813_3">日</text:span></text:p>
          </table:table-cell>
          <table:covered-table-cell table:style-name="Cell1136">
            <text:p text:style-name="P1814"/>
          </table:covered-table-cell>
        </table:table-row>
        <table:table-row table:style-name="Row160">
          <table:covered-table-cell table:style-name="Cell1137">
            <text:p text:style-name="P1815"/>
          </table:covered-table-cell>
          <table:covered-table-cell table:style-name="Cell1138">
            <text:p text:style-name="P1816"/>
          </table:covered-table-cell>
          <table:table-cell table:style-name="Cell1139">
            <text:p text:style-name="P1817"><text:span text:style-name="T1817_1">145</text:span></text:p>
          </table:table-cell>
          <table:table-cell table:style-name="Cell1140">
            <text:p text:style-name="P1818"><text:span text:style-name="T1818_1">一下肢遺存運動障害者</text:span><text:span text:style-name="T1818_2">。</text:span></text:p>
          </table:table-cell>
          <table:table-cell table:style-name="Cell1141">
            <text:p text:style-name="P1819"><text:span text:style-name="T1819_1">九</text:span></text:p>
          </table:table-cell>
          <table:table-cell table:style-name="Cell1142">
            <text:p text:style-name="P1820"><text:span text:style-name="T1820_1">二八</text:span><text:span text:style-name="T1820_2">○</text:span><text:span text:style-name="T1820_3">日</text:span></text:p>
          </table:table-cell>
          <table:covered-table-cell table:style-name="Cell1143">
            <text:p text:style-name="P1821"/>
          </table:covered-table-cell>
        </table:table-row>
        <table:table-row table:style-name="Row161">
          <table:covered-table-cell table:style-name="Cell1144">
            <text:p text:style-name="P1822"/>
          </table:covered-table-cell>
          <table:covered-table-cell table:style-name="Cell1145">
            <text:p text:style-name="P1823"/>
          </table:covered-table-cell>
          <table:table-cell table:style-name="Cell1146">
            <text:p text:style-name="P1824"><text:span text:style-name="T1824_1">146</text:span></text:p>
          </table:table-cell>
          <table:table-cell table:style-name="Cell1147">
            <text:p text:style-name="P1825"><text:span text:style-name="T1825_1">一下肢三大關節中，有二大關節遺存運動障害者</text:span><text:span text:style-name="T1825_2">。</text:span></text:p>
          </table:table-cell>
          <table:table-cell table:style-name="Cell1148">
            <text:p text:style-name="P1826"><text:span text:style-name="T1826_1">十一</text:span></text:p>
          </table:table-cell>
          <table:table-cell table:style-name="Cell1149">
            <text:p text:style-name="P1827"><text:span text:style-name="T1827_1">一六</text:span><text:span text:style-name="T1827_2">○</text:span><text:span text:style-name="T1827_3">日</text:span></text:p>
          </table:table-cell>
          <table:covered-table-cell table:style-name="Cell1150">
            <text:p text:style-name="P1828"/>
          </table:covered-table-cell>
        </table:table-row>
        <table:table-row table:style-name="Row162">
          <table:covered-table-cell table:style-name="Cell1151">
            <text:p text:style-name="P1829"/>
          </table:covered-table-cell>
          <table:covered-table-cell table:style-name="Cell1152">
            <text:p text:style-name="P1830"/>
          </table:covered-table-cell>
          <table:table-cell table:style-name="Cell1153">
            <text:p text:style-name="P1831"><text:span text:style-name="T1831_1">147</text:span></text:p>
          </table:table-cell>
          <table:table-cell table:style-name="Cell1154">
            <text:p text:style-name="P1832"><text:span text:style-name="T1832_1">一下肢三大關節中，有一大關節遺存運動障害者</text:span><text:span text:style-name="T1832_2">。</text:span></text:p>
          </table:table-cell>
          <table:table-cell table:style-name="Cell1155">
            <text:p text:style-name="P1833"><text:span text:style-name="T1833_1">十三</text:span></text:p>
          </table:table-cell>
          <table:table-cell table:style-name="Cell1156">
            <text:p text:style-name="P1834"><text:span text:style-name="T1834_1">六</text:span><text:span text:style-name="T1834_2">○</text:span><text:span text:style-name="T1834_3">日</text:span></text:p>
          </table:table-cell>
          <table:covered-table-cell table:style-name="Cell1157">
            <text:p text:style-name="P1835"/>
          </table:covered-table-cell>
        </table:table-row>
        <table:table-row table:style-name="Row163">
          <table:covered-table-cell table:style-name="Cell1158">
            <text:p text:style-name="P1836"/>
          </table:covered-table-cell>
          <table:covered-table-cell table:style-name="Cell1159">
            <text:p text:style-name="P1837"/>
          </table:covered-table-cell>
          <table:table-cell table:style-name="Cell1160">
            <text:p text:style-name="P1838"><text:span text:style-name="T1838_1">148</text:span></text:p>
          </table:table-cell>
          <table:table-cell table:style-name="Cell1161">
            <text:p text:style-name="P1839"><text:span text:style-name="T1839_1">一下肢遺存假關節且有顯著運動障害者</text:span><text:span text:style-name="T1839_2">。</text:span></text:p>
          </table:table-cell>
          <table:table-cell table:style-name="Cell1162">
            <text:p text:style-name="P1840"><text:span text:style-name="T1840_1">八</text:span></text:p>
          </table:table-cell>
          <table:table-cell table:style-name="Cell1163">
            <text:p text:style-name="P1841"><text:span text:style-name="T1841_1">三六</text:span><text:span text:style-name="T1841_2">○</text:span><text:span text:style-name="T1841_3">日</text:span></text:p>
          </table:table-cell>
          <table:covered-table-cell table:style-name="Cell1164">
            <text:p text:style-name="P1842"/>
          </table:covered-table-cell>
        </table:table-row>
        <table:table-row table:style-name="Row164">
          <table:covered-table-cell table:style-name="Cell1165">
            <text:p text:style-name="P1843"/>
          </table:covered-table-cell>
          <table:covered-table-cell table:style-name="Cell1166">
            <text:p text:style-name="P1844"/>
          </table:covered-table-cell>
          <table:table-cell table:style-name="Cell1167">
            <text:p text:style-name="P1845"><text:span text:style-name="T1845_1">149</text:span></text:p>
          </table:table-cell>
          <table:table-cell table:style-name="Cell1168">
            <text:p text:style-name="P1846"><text:span text:style-name="T1846_1">一下肢遺存假關節者</text:span><text:span text:style-name="T1846_2">。</text:span></text:p>
          </table:table-cell>
          <table:table-cell table:style-name="Cell1169">
            <text:p text:style-name="P1847"><text:span text:style-name="T1847_1">九</text:span></text:p>
          </table:table-cell>
          <table:table-cell table:style-name="Cell1170">
            <text:p text:style-name="P1848"><text:span text:style-name="T1848_1">二八</text:span><text:span text:style-name="T1848_2">○</text:span><text:span text:style-name="T1848_3">日</text:span></text:p>
          </table:table-cell>
          <table:covered-table-cell table:style-name="Cell1171">
            <text:p text:style-name="P1849"/>
          </table:covered-table-cell>
        </table:table-row>
        <table:table-row table:style-name="Row165">
          <table:table-cell table:style-name="Cell1172" table:number-rows-spanned="11">
            <text:p text:style-name="P1850"><text:span text:style-name="T1850_1">下</text:span></text:p>
            <text:p text:style-name="P1851"/>
            <text:p text:style-name="P1852"/>
            <text:p text:style-name="P1853"><text:span text:style-name="T1853_1">肢</text:span></text:p>
            <text:p text:style-name="P1854"><text:span text:style-name="T1854_1">︵</text:span><text:span text:style-name="T1854_2">左或右</text:span><text:span text:style-name="T1854_3">︶</text:span></text:p>
          </table:table-cell>
          <table:table-cell table:style-name="Cell1173" table:number-rows-spanned="2">
            <text:p text:style-name="P1855"><text:span text:style-name="T1855_1">畸</text:span></text:p>
            <text:p text:style-name="P1856"><text:span text:style-name="T1856_1">形</text:span></text:p>
            <text:p text:style-name="P1857"><text:span text:style-name="T1857_1">障</text:span></text:p>
            <text:p text:style-name="P1858"><text:span text:style-name="T1858_1">害</text:span></text:p>
            <text:p text:style-name="P1859"><text:span text:style-name="T1859_1">︵</text:span></text:p>
            <text:p text:style-name="P1860"><text:span text:style-name="T1860_1">大</text:span></text:p>
            <text:p text:style-name="P1861"><text:span text:style-name="T1861_1">腿</text:span></text:p>
            <text:p text:style-name="P1862"><text:span text:style-name="T1862_1">骨</text:span></text:p>
            <text:p text:style-name="P1863"><text:span text:style-name="T1863_1">或</text:span></text:p>
            <text:p text:style-name="P1864"><text:span text:style-name="T1864_1">下</text:span></text:p>
            <text:p text:style-name="P1865"><text:span text:style-name="T1865_1">腿</text:span></text:p>
            <text:p text:style-name="P1866"><text:span text:style-name="T1866_1">骨</text:span></text:p>
            <text:p text:style-name="P1867"><text:span text:style-name="T1867_1">︶</text:span></text:p>
          </table:table-cell>
          <table:table-cell table:style-name="Cell1174">
            <text:p text:style-name="P1868"><text:span text:style-name="T1868_1">150</text:span></text:p>
          </table:table-cell>
          <table:table-cell table:style-name="Cell1175">
            <text:p text:style-name="P1869"><text:span text:style-name="T1869_1">兩下肢長管骨遺存畸形者</text:span><text:span text:style-name="T1869_2">。</text:span></text:p>
          </table:table-cell>
          <table:table-cell table:style-name="Cell1176">
            <text:p text:style-name="P1870"><text:span text:style-name="T1870_1">十一</text:span></text:p>
          </table:table-cell>
          <table:table-cell table:style-name="Cell1177">
            <text:p text:style-name="P1871"><text:span text:style-name="T1871_1">一六</text:span><text:span text:style-name="T1871_2">○</text:span><text:span text:style-name="T1871_3">日</text:span></text:p>
          </table:table-cell>
          <table:table-cell table:style-name="Cell1178" table:number-rows-spanned="2">
            <text:p text:style-name="P1872"><text:span text:style-name="T1872_1">前列畸形，須由外部可以察見，或ｘ光片上有明顯之變形（形成約一六五度以上屈曲之不正癒合者）為準</text:span><text:span text:style-name="T1872_2">。</text:span></text:p>
          </table:table-cell>
        </table:table-row>
        <table:table-row table:style-name="Row166">
          <table:covered-table-cell table:style-name="Cell1179">
            <text:p text:style-name="P1873"/>
          </table:covered-table-cell>
          <table:covered-table-cell table:style-name="Cell1180">
            <text:p text:style-name="P1874"/>
          </table:covered-table-cell>
          <table:table-cell table:style-name="Cell1181">
            <text:p text:style-name="P1875"><text:span text:style-name="T1875_1">151</text:span></text:p>
          </table:table-cell>
          <table:table-cell table:style-name="Cell1182">
            <text:p text:style-name="P1876"><text:span text:style-name="T1876_1">一下肢長管骨遺存畸形者</text:span><text:span text:style-name="T1876_2">。</text:span></text:p>
          </table:table-cell>
          <table:table-cell table:style-name="Cell1183">
            <text:p text:style-name="P1877"><text:span text:style-name="T1877_1">十三</text:span></text:p>
          </table:table-cell>
          <table:table-cell table:style-name="Cell1184">
            <text:p text:style-name="P1878"><text:span text:style-name="T1878_1">六</text:span><text:span text:style-name="T1878_2">○</text:span><text:span text:style-name="T1878_3">日</text:span></text:p>
          </table:table-cell>
          <table:covered-table-cell table:style-name="Cell1185">
            <text:p text:style-name="P1879"/>
          </table:covered-table-cell>
        </table:table-row>
        <table:table-row table:style-name="Row167">
          <table:covered-table-cell table:style-name="Cell1186">
            <text:p text:style-name="P1880"/>
          </table:covered-table-cell>
          <table:table-cell table:style-name="Cell1187" table:number-rows-spanned="9">
            <text:p text:style-name="P1881"><text:span text:style-name="T1881_1">足</text:span></text:p>
            <text:p text:style-name="P1882"/>
            <text:p text:style-name="P1883"><text:span text:style-name="T1883_1">趾</text:span></text:p>
            <text:p text:style-name="P1884"/>
            <text:p text:style-name="P1885"><text:span text:style-name="T1885_1">機</text:span></text:p>
            <text:p text:style-name="P1886"/>
            <text:p text:style-name="P1887"><text:span text:style-name="T1887_1">能</text:span></text:p>
            <text:p text:style-name="P1888"/>
            <text:p text:style-name="P1889"><text:span text:style-name="T1889_1">障</text:span></text:p>
            <text:p text:style-name="P1890"/>
            <text:p text:style-name="P1891"><text:span text:style-name="T1891_1">害</text:span></text:p>
          </table:table-cell>
          <table:table-cell table:style-name="Cell1188">
            <text:p text:style-name="P1892"><text:span text:style-name="T1892_1">152</text:span></text:p>
          </table:table-cell>
          <table:table-cell table:style-name="Cell1189">
            <text:p text:style-name="P1893"><text:span text:style-name="T1893_1">雙足十趾均喪失機能者</text:span><text:span text:style-name="T1893_2">。</text:span></text:p>
          </table:table-cell>
          <table:table-cell table:style-name="Cell1190">
            <text:p text:style-name="P1894"><text:span text:style-name="T1894_1">八</text:span></text:p>
          </table:table-cell>
          <table:table-cell table:style-name="Cell1191">
            <text:p text:style-name="P1895"><text:span text:style-name="T1895_1">三六</text:span><text:span text:style-name="T1895_2">○</text:span><text:span text:style-name="T1895_3">日</text:span></text:p>
          </table:table-cell>
          <table:table-cell table:style-name="Cell1192" table:number-rows-spanned="9">
            <text:p text:style-name="P1896"><text:span text:style-name="T1896_1">「足趾喪失機能者」係指符合左列情況者：</text:span></text:p>
            <text:p text:style-name="P1897"><text:span text:style-name="T1897_1">一</text:span><text:span text:style-name="T1897_2">、</text:span><text:span text:style-name="T1897_3">第一趾末節切斷二分之一以上者，或中足趾關節，或趾關節之運動可能範圍，喪失生理運動範圍二分之一以上者</text:span><text:span text:style-name="T1897_4">。</text:span></text:p>
            <text:p text:style-name="P1898"><text:span text:style-name="T1898_1">二</text:span><text:span text:style-name="T1898_2">、</text:span><text:span text:style-name="T1898_3">在第二趾，自末關節以上切斷者，或中足趾關節或第一趾關節喪失生理運動範圍二分之一上者</text:span><text:span text:style-name="T1898_4">。</text:span></text:p>
            <text:p text:style-name="P1899"><text:span text:style-name="T1899_1">三、在第三、四、五各趾，係指末關節以上切斷或中足趾關節及第一趾關節均完全強直者。</text:span></text:p>
          </table:table-cell>
        </table:table-row>
        <table:table-row table:style-name="Row168">
          <table:covered-table-cell table:style-name="Cell1193">
            <text:p text:style-name="P1900"/>
          </table:covered-table-cell>
          <table:covered-table-cell table:style-name="Cell1194">
            <text:p text:style-name="P1901"/>
          </table:covered-table-cell>
          <table:table-cell table:style-name="Cell1195">
            <text:p text:style-name="P1902"><text:span text:style-name="T1902_1">153</text:span></text:p>
          </table:table-cell>
          <table:table-cell table:style-name="Cell1196">
            <text:p text:style-name="P1903"><text:span text:style-name="T1903_1">一足五趾均喪失機能者</text:span><text:span text:style-name="T1903_2">。</text:span></text:p>
          </table:table-cell>
          <table:table-cell table:style-name="Cell1197">
            <text:p text:style-name="P1904"><text:span text:style-name="T1904_1">十</text:span></text:p>
          </table:table-cell>
          <table:table-cell table:style-name="Cell1198">
            <text:p text:style-name="P1905"><text:span text:style-name="T1905_1">二二</text:span><text:span text:style-name="T1905_2">○</text:span><text:span text:style-name="T1905_3">日</text:span></text:p>
          </table:table-cell>
          <table:covered-table-cell table:style-name="Cell1199">
            <text:p text:style-name="P1906"/>
          </table:covered-table-cell>
        </table:table-row>
        <table:table-row table:style-name="Row169">
          <table:covered-table-cell table:style-name="Cell1200">
            <text:p text:style-name="P1907"/>
          </table:covered-table-cell>
          <table:covered-table-cell table:style-name="Cell1201">
            <text:p text:style-name="P1908"/>
          </table:covered-table-cell>
          <table:table-cell table:style-name="Cell1202">
            <text:p text:style-name="P1909"><text:span text:style-name="T1909_1">154</text:span></text:p>
          </table:table-cell>
          <table:table-cell table:style-name="Cell1203">
            <text:p text:style-name="P1910"><text:span text:style-name="T1910_1">一足第一趾或其他之四趾喪失機能者</text:span><text:span text:style-name="T1910_2">。</text:span></text:p>
          </table:table-cell>
          <table:table-cell table:style-name="Cell1204">
            <text:p text:style-name="P1911"><text:span text:style-name="T1911_1">十二</text:span></text:p>
          </table:table-cell>
          <table:table-cell table:style-name="Cell1205">
            <text:p text:style-name="P1912"><text:span text:style-name="T1912_1">一</text:span><text:span text:style-name="T1912_2">○○</text:span><text:span text:style-name="T1912_3">日</text:span></text:p>
          </table:table-cell>
          <table:covered-table-cell table:style-name="Cell1206">
            <text:p text:style-name="P1913"/>
          </table:covered-table-cell>
        </table:table-row>
        <table:table-row table:style-name="Row170">
          <table:covered-table-cell table:style-name="Cell1207">
            <text:p text:style-name="P1914"/>
          </table:covered-table-cell>
          <table:covered-table-cell table:style-name="Cell1208">
            <text:p text:style-name="P1915"/>
          </table:covered-table-cell>
          <table:table-cell table:style-name="Cell1209">
            <text:p text:style-name="P1916"><text:span text:style-name="T1916_1">155</text:span></text:p>
          </table:table-cell>
          <table:table-cell table:style-name="Cell1210">
            <text:p text:style-name="P1917"><text:span text:style-name="T1917_1">一足第二趾喪失機能者</text:span><text:span text:style-name="T1917_2">。</text:span></text:p>
          </table:table-cell>
          <table:table-cell table:style-name="Cell1211">
            <text:p text:style-name="P1918"><text:span text:style-name="T1918_1">十四</text:span></text:p>
          </table:table-cell>
          <table:table-cell table:style-name="Cell1212">
            <text:p text:style-name="P1919"><text:span text:style-name="T1919_1">四</text:span><text:span text:style-name="T1919_2">○</text:span><text:span text:style-name="T1919_3">日</text:span></text:p>
          </table:table-cell>
          <table:covered-table-cell table:style-name="Cell1213">
            <text:p text:style-name="P1920"/>
          </table:covered-table-cell>
        </table:table-row>
        <table:table-row table:style-name="Row171">
          <table:covered-table-cell table:style-name="Cell1214">
            <text:p text:style-name="P1921"/>
          </table:covered-table-cell>
          <table:covered-table-cell table:style-name="Cell1215">
            <text:p text:style-name="P1922"/>
          </table:covered-table-cell>
          <table:table-cell table:style-name="Cell1216">
            <text:p text:style-name="P1923"><text:span text:style-name="T1923_1">156</text:span></text:p>
          </table:table-cell>
          <table:table-cell table:style-name="Cell1217">
            <text:p text:style-name="P1924"><text:span text:style-name="T1924_1">一足第一趾及其他任何之足趾，共有二趾以上喪失機能者</text:span><text:span text:style-name="T1924_2">。</text:span></text:p>
          </table:table-cell>
          <table:table-cell table:style-name="Cell1218">
            <text:p text:style-name="P1925"><text:span text:style-name="T1925_1">十一</text:span></text:p>
          </table:table-cell>
          <table:table-cell table:style-name="Cell1219">
            <text:p text:style-name="P1926"><text:span text:style-name="T1926_1">一六</text:span><text:span text:style-name="T1926_2">○</text:span><text:span text:style-name="T1926_3">日</text:span></text:p>
          </table:table-cell>
          <table:covered-table-cell table:style-name="Cell1220">
            <text:p text:style-name="P1927"/>
          </table:covered-table-cell>
        </table:table-row>
        <table:table-row table:style-name="Row172">
          <table:covered-table-cell table:style-name="Cell1221">
            <text:p text:style-name="P1928"/>
          </table:covered-table-cell>
          <table:covered-table-cell table:style-name="Cell1222">
            <text:p text:style-name="P1929"/>
          </table:covered-table-cell>
          <table:table-cell table:style-name="Cell1223">
            <text:p text:style-name="P1930"><text:span text:style-name="T1930_1">157</text:span></text:p>
          </table:table-cell>
          <table:table-cell table:style-name="Cell1224">
            <text:p text:style-name="P1931"><text:span text:style-name="T1931_1">一足第二趾及其他任何之足趾，共有三趾喪失機能者</text:span><text:span text:style-name="T1931_2">。</text:span></text:p>
          </table:table-cell>
          <table:table-cell table:style-name="Cell1225">
            <text:p text:style-name="P1932"><text:span text:style-name="T1932_1">十三</text:span></text:p>
          </table:table-cell>
          <table:table-cell table:style-name="Cell1226">
            <text:p text:style-name="P1933"><text:span text:style-name="T1933_1">六</text:span><text:span text:style-name="T1933_2">○</text:span><text:span text:style-name="T1933_3">日</text:span></text:p>
          </table:table-cell>
          <table:covered-table-cell table:style-name="Cell1227">
            <text:p text:style-name="P1934"/>
          </table:covered-table-cell>
        </table:table-row>
        <table:table-row table:style-name="Row173">
          <table:covered-table-cell table:style-name="Cell1228">
            <text:p text:style-name="P1935"/>
          </table:covered-table-cell>
          <table:covered-table-cell table:style-name="Cell1229">
            <text:p text:style-name="P1936"/>
          </table:covered-table-cell>
          <table:table-cell table:style-name="Cell1230">
            <text:p text:style-name="P1937"><text:span text:style-name="T1937_1">158</text:span></text:p>
          </table:table-cell>
          <table:table-cell table:style-name="Cell1231">
            <text:p text:style-name="P1938"><text:span text:style-name="T1938_1">一足第二趾及其他任何之足趾，共有二趾喪失機能者</text:span><text:span text:style-name="T1938_2">。</text:span></text:p>
          </table:table-cell>
          <table:table-cell table:style-name="Cell1232">
            <text:p text:style-name="P1939"><text:span text:style-name="T1939_1">十四</text:span></text:p>
          </table:table-cell>
          <table:table-cell table:style-name="Cell1233">
            <text:p text:style-name="P1940"><text:span text:style-name="T1940_1">四</text:span><text:span text:style-name="T1940_2">○</text:span><text:span text:style-name="T1940_3">日</text:span></text:p>
          </table:table-cell>
          <table:covered-table-cell table:style-name="Cell1234">
            <text:p text:style-name="P1941"/>
          </table:covered-table-cell>
        </table:table-row>
        <table:table-row table:style-name="Row174">
          <table:covered-table-cell table:style-name="Cell1235">
            <text:p text:style-name="P1942"/>
          </table:covered-table-cell>
          <table:covered-table-cell table:style-name="Cell1236">
            <text:p text:style-name="P1943"/>
          </table:covered-table-cell>
          <table:table-cell table:style-name="Cell1237">
            <text:p text:style-name="P1944"><text:span text:style-name="T1944_1">159</text:span></text:p>
          </table:table-cell>
          <table:table-cell table:style-name="Cell1238">
            <text:p text:style-name="P1945"><text:span text:style-name="T1945_1">一足第三趾</text:span><text:span text:style-name="T1945_2">、</text:span><text:span text:style-name="T1945_3">第四趾及第五趾喪失機能者</text:span><text:span text:style-name="T1945_4">。</text:span></text:p>
          </table:table-cell>
          <table:table-cell table:style-name="Cell1239">
            <text:p text:style-name="P1946"><text:span text:style-name="T1946_1">十四</text:span></text:p>
          </table:table-cell>
          <table:table-cell table:style-name="Cell1240">
            <text:p text:style-name="P1947"><text:span text:style-name="T1947_1">四</text:span><text:span text:style-name="T1947_2">○</text:span><text:span text:style-name="T1947_3">日</text:span></text:p>
          </table:table-cell>
          <table:covered-table-cell table:style-name="Cell1241">
            <text:p text:style-name="P1948"/>
          </table:covered-table-cell>
        </table:table-row>
        <table:table-row table:style-name="Row175">
          <table:covered-table-cell table:style-name="Cell1242">
            <text:p text:style-name="P1949"/>
          </table:covered-table-cell>
          <table:covered-table-cell table:style-name="Cell1243">
            <text:p text:style-name="P1950"/>
          </table:covered-table-cell>
          <table:table-cell table:style-name="Cell1244">
            <text:p text:style-name="P1951"><text:span text:style-name="T1951_1">160</text:span></text:p>
          </table:table-cell>
          <table:table-cell table:style-name="Cell1245">
            <text:p text:style-name="P1952"><text:span text:style-name="T1952_1">一足第一趾及第二趾以外之任何足趾中，有一趾或二趾喪失機能者</text:span><text:span text:style-name="T1952_2">。</text:span></text:p>
          </table:table-cell>
          <table:table-cell table:style-name="Cell1246">
            <text:p text:style-name="P1953"><text:span text:style-name="T1953_1">十五</text:span></text:p>
          </table:table-cell>
          <table:table-cell table:style-name="Cell1247">
            <text:p text:style-name="P1954"><text:span text:style-name="T1954_1">三</text:span><text:span text:style-name="T1954_2">○</text:span><text:span text:style-name="T1954_3">日</text:span></text:p>
          </table:table-cell>
          <table:covered-table-cell table:style-name="Cell1248">
            <text:p text:style-name="P1955"/>
          </table:covered-table-cell>
        </table:table-row>
      </table:table>
      <text:p text:style-name="P1956"/>
      <text:p text:style-name="P1957"/>
      <text:p text:style-name="P1958"/>
      <text:p text:style-name="P1959"><text:span text:style-name="T1959_1">各殘廢等級給付標準如後：</text:span></text:p>
      <table:table table:style-name="Table5">
        <table:table-column table:style-name="Column31"/>
        <table:table-column table:style-name="Column32"/>
        <table:table-column table:style-name="Column33"/>
        <table:table-row table:style-name="Row176">
          <table:table-cell table:style-name="Cell1249">
            <text:p text:style-name="P1960"><text:span text:style-name="T1960_1">殘廢等級</text:span></text:p>
          </table:table-cell>
          <table:table-cell table:style-name="Cell1250">
            <text:p text:style-name="P1961"><text:span text:style-name="T1961_1">普通傷病殘廢補償費給付標準</text:span></text:p>
          </table:table-cell>
          <table:table-cell table:style-name="Cell1251">
            <text:p text:style-name="P1962"><text:span text:style-name="T1962_1">職業傷病殘廢補償費給付標準</text:span></text:p>
          </table:table-cell>
        </table:table-row>
        <table:table-row table:style-name="Row177">
          <table:table-cell table:style-name="Cell1252">
            <text:p text:style-name="P1963"><text:span text:style-name="T1963_1">一</text:span></text:p>
          </table:table-cell>
          <table:table-cell table:style-name="Cell1253">
            <text:p text:style-name="P1964"><text:span text:style-name="T1964_1">1200日</text:span></text:p>
          </table:table-cell>
          <table:table-cell table:style-name="Cell1254">
            <text:p text:style-name="P1965"><text:span text:style-name="T1965_1">1800日</text:span></text:p>
          </table:table-cell>
        </table:table-row>
        <table:table-row table:style-name="Row178">
          <table:table-cell table:style-name="Cell1255">
            <text:p text:style-name="P1966"><text:span text:style-name="T1966_1">二</text:span></text:p>
          </table:table-cell>
          <table:table-cell table:style-name="Cell1256">
            <text:p text:style-name="P1967"><text:span text:style-name="T1967_1">1000日</text:span></text:p>
          </table:table-cell>
          <table:table-cell table:style-name="Cell1257">
            <text:p text:style-name="P1968"><text:span text:style-name="T1968_1">1500日</text:span></text:p>
          </table:table-cell>
        </table:table-row>
        <table:table-row table:style-name="Row179">
          <table:table-cell table:style-name="Cell1258">
            <text:p text:style-name="P1969"><text:span text:style-name="T1969_1">三</text:span></text:p>
          </table:table-cell>
          <table:table-cell table:style-name="Cell1259">
            <text:p text:style-name="P1970"><text:span text:style-name="T1970_1">840日</text:span></text:p>
          </table:table-cell>
          <table:table-cell table:style-name="Cell1260">
            <text:p text:style-name="P1971"><text:span text:style-name="T1971_1">1260日</text:span></text:p>
          </table:table-cell>
        </table:table-row>
        <table:table-row table:style-name="Row180">
          <table:table-cell table:style-name="Cell1261">
            <text:p text:style-name="P1972"><text:span text:style-name="T1972_1">四</text:span></text:p>
          </table:table-cell>
          <table:table-cell table:style-name="Cell1262">
            <text:p text:style-name="P1973"><text:span text:style-name="T1973_1">740日</text:span></text:p>
          </table:table-cell>
          <table:table-cell table:style-name="Cell1263">
            <text:p text:style-name="P1974"><text:span text:style-name="T1974_1">1110日</text:span></text:p>
          </table:table-cell>
        </table:table-row>
        <table:table-row table:style-name="Row181">
          <table:table-cell table:style-name="Cell1264">
            <text:p text:style-name="P1975"><text:span text:style-name="T1975_1">五</text:span></text:p>
          </table:table-cell>
          <table:table-cell table:style-name="Cell1265">
            <text:p text:style-name="P1976"><text:span text:style-name="T1976_1">640日</text:span></text:p>
          </table:table-cell>
          <table:table-cell table:style-name="Cell1266">
            <text:p text:style-name="P1977"><text:span text:style-name="T1977_1">960日</text:span></text:p>
          </table:table-cell>
        </table:table-row>
        <table:table-row table:style-name="Row182">
          <table:table-cell table:style-name="Cell1267">
            <text:p text:style-name="P1978"><text:span text:style-name="T1978_1">六</text:span></text:p>
          </table:table-cell>
          <table:table-cell table:style-name="Cell1268">
            <text:p text:style-name="P1979"><text:span text:style-name="T1979_1">540日</text:span></text:p>
          </table:table-cell>
          <table:table-cell table:style-name="Cell1269">
            <text:p text:style-name="P1980"><text:span text:style-name="T1980_1">810日</text:span></text:p>
          </table:table-cell>
        </table:table-row>
        <table:table-row table:style-name="Row183">
          <table:table-cell table:style-name="Cell1270">
            <text:p text:style-name="P1981"><text:span text:style-name="T1981_1">七</text:span></text:p>
          </table:table-cell>
          <table:table-cell table:style-name="Cell1271">
            <text:p text:style-name="P1982"><text:span text:style-name="T1982_1">440日</text:span></text:p>
          </table:table-cell>
          <table:table-cell table:style-name="Cell1272">
            <text:p text:style-name="P1983"><text:span text:style-name="T1983_1">660日</text:span></text:p>
          </table:table-cell>
        </table:table-row>
        <table:table-row table:style-name="Row184">
          <table:table-cell table:style-name="Cell1273">
            <text:p text:style-name="P1984"><text:span text:style-name="T1984_1">八</text:span></text:p>
          </table:table-cell>
          <table:table-cell table:style-name="Cell1274">
            <text:p text:style-name="P1985"><text:span text:style-name="T1985_1">360日</text:span></text:p>
          </table:table-cell>
          <table:table-cell table:style-name="Cell1275">
            <text:p text:style-name="P1986"><text:span text:style-name="T1986_1">540日</text:span></text:p>
          </table:table-cell>
        </table:table-row>
        <table:table-row table:style-name="Row185">
          <table:table-cell table:style-name="Cell1276">
            <text:p text:style-name="P1987"><text:span text:style-name="T1987_1">九</text:span></text:p>
          </table:table-cell>
          <table:table-cell table:style-name="Cell1277">
            <text:p text:style-name="P1988"><text:span text:style-name="T1988_1">280日</text:span></text:p>
          </table:table-cell>
          <table:table-cell table:style-name="Cell1278">
            <text:p text:style-name="P1989"><text:span text:style-name="T1989_1">420日</text:span></text:p>
          </table:table-cell>
        </table:table-row>
        <table:table-row table:style-name="Row186">
          <table:table-cell table:style-name="Cell1279">
            <text:p text:style-name="P1990"><text:span text:style-name="T1990_1">十</text:span></text:p>
          </table:table-cell>
          <table:table-cell table:style-name="Cell1280">
            <text:p text:style-name="P1991"><text:span text:style-name="T1991_1">220日</text:span></text:p>
          </table:table-cell>
          <table:table-cell table:style-name="Cell1281">
            <text:p text:style-name="P1992"><text:span text:style-name="T1992_1">330日</text:span></text:p>
          </table:table-cell>
        </table:table-row>
        <table:table-row table:style-name="Row187">
          <table:table-cell table:style-name="Cell1282">
            <text:p text:style-name="P1993"><text:span text:style-name="T1993_1">十一</text:span></text:p>
          </table:table-cell>
          <table:table-cell table:style-name="Cell1283">
            <text:p text:style-name="P1994"><text:span text:style-name="T1994_1">160日</text:span></text:p>
          </table:table-cell>
          <table:table-cell table:style-name="Cell1284">
            <text:p text:style-name="P1995"><text:span text:style-name="T1995_1">240日</text:span></text:p>
          </table:table-cell>
        </table:table-row>
        <table:table-row table:style-name="Row188">
          <table:table-cell table:style-name="Cell1285">
            <text:p text:style-name="P1996"><text:span text:style-name="T1996_1">十二</text:span></text:p>
          </table:table-cell>
          <table:table-cell table:style-name="Cell1286">
            <text:p text:style-name="P1997"><text:span text:style-name="T1997_1">100日</text:span></text:p>
          </table:table-cell>
          <table:table-cell table:style-name="Cell1287">
            <text:p text:style-name="P1998"><text:span text:style-name="T1998_1">150日</text:span></text:p>
          </table:table-cell>
        </table:table-row>
        <table:table-row table:style-name="Row189">
          <table:table-cell table:style-name="Cell1288">
            <text:p text:style-name="P1999"><text:span text:style-name="T1999_1">十三</text:span></text:p>
          </table:table-cell>
          <table:table-cell table:style-name="Cell1289">
            <text:p text:style-name="P2000"><text:span text:style-name="T2000_1">60日</text:span></text:p>
          </table:table-cell>
          <table:table-cell table:style-name="Cell1290">
            <text:p text:style-name="P2001"><text:span text:style-name="T2001_1">90日</text:span></text:p>
          </table:table-cell>
        </table:table-row>
        <table:table-row table:style-name="Row190">
          <table:table-cell table:style-name="Cell1291">
            <text:p text:style-name="P2002"><text:span text:style-name="T2002_1">十四</text:span></text:p>
          </table:table-cell>
          <table:table-cell table:style-name="Cell1292">
            <text:p text:style-name="P2003"><text:span text:style-name="T2003_1">40日</text:span></text:p>
          </table:table-cell>
          <table:table-cell table:style-name="Cell1293">
            <text:p text:style-name="P2004"><text:span text:style-name="T2004_1">60日</text:span></text:p>
          </table:table-cell>
        </table:table-row>
        <table:table-row table:style-name="Row191">
          <table:table-cell table:style-name="Cell1294">
            <text:p text:style-name="P2005"><text:span text:style-name="T2005_1">十五</text:span></text:p>
          </table:table-cell>
          <table:table-cell table:style-name="Cell1295">
            <text:p text:style-name="P2006"><text:span text:style-name="T2006_1">30日</text:span></text:p>
          </table:table-cell>
          <table:table-cell table:style-name="Cell1296">
            <text:p text:style-name="P2007"><text:span text:style-name="T2007_1">45日</text:span></text:p>
          </table:table-cell>
        </table:table-row>
      </table:table>
      <text:p text:style-name="P2008"/>
      <text:p text:style-name="P200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全真楷書" svg:font-family="全真楷書" style:font-pitch="fixed" style:font-family-generic="modern"/>
    <style:font-face style:name="全真中明體" svg:font-family="全真中明體" style:font-pitch="fixed" style:font-family-generic="modern"/>
    <style:font-face style:name="標楷體" svg:font-family="標楷體" style:font-pitch="fixed" style:font-family-generic="script"/>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text-align="justify" fo:break-before="page" fo:line-height="0.811cm" fo:margin-bottom="0.212cm"/>
      <style:text-properties fo:letter-spacing="0.018cm" style:font-name="Arial" fo:font-size="24pt" style:font-name-asian="全真楷書" style:font-size-asian="24pt" style:letter-kerning="true"/>
    </style:style>
    <style:style style:name="Default_20_Paragraph_20_Font" style:display-name="Default Paragraph Font" style:family="text"/>
    <style:style style:name="附表" style:family="paragraph" style:parent-style-name="Heading_20_1">
      <style:paragraph-properties fo:line-height="100%" fo:margin-bottom="0cm"/>
      <style:text-properties fo:font-size="14pt" style:font-size-asian="14pt" fo:font-weight="bold" style:font-weight-asian="bold"/>
    </style:style>
    <style:style style:name="附表標" style:family="paragraph" style:parent-style-name="附表">
      <style:paragraph-properties fo:text-align="center" fo:break-before="auto" fo:margin-bottom="0.423cm"/>
      <style:text-properties style:font-name="標楷體" fo:font-size="18pt" style:font-name-asian="標楷體" style:font-size-asian="18pt" fo:font-weight="normal" style:font-weight-asian="normal"/>
    </style:style>
    <style:style style:name="表中" style:family="paragraph" style:parent-style-name="表">
      <style:paragraph-properties fo:text-align="center" fo:margin-left="0cm" fo:margin-right="0cm"/>
    </style:style>
    <style:style style:name="表" style:family="paragraph" style:parent-style-name="Normal">
      <style:paragraph-properties fo:text-align="justify" fo:line-height="0.706cm" fo:margin-left="0.101cm" fo:margin-right="0.101cm"/>
      <style:text-properties fo:letter-spacing="-0.011cm" style:font-name="標楷體" fo:font-size="13pt" style:font-name-asian="標楷體" style:font-size-asian="13pt"/>
    </style:style>
    <style:style style:name="表齊" style:family="paragraph" style:parent-style-name="表">
      <style:text-properties fo:letter-spacing="-0.014cm"/>
    </style:style>
    <style:style style:name="表一" style:family="paragraph" style:parent-style-name="表">
      <style:paragraph-properties fo:text-indent="-0.801cm" fo:margin-left="0.901cm" style:snap-to-layout-grid="true">
        <style:tab-stops>
          <style:tab-stop style:type="left" style:leader-style="none" style:position="-0.101cm"/>
        </style:tab-stops>
      </style:paragraph-properties>
    </style:style>
    <style:style style:name="表_28_一_29_" style:display-name="表(一)" style:family="paragraph" style:parent-style-name="表一">
      <style:paragraph-properties fo:margin-left="1.7cm"/>
      <style:text-properties fo:letter-spacing="-0.014cm"/>
    </style:style>
    <style:style style:name="表行小" style:family="paragraph" style:parent-style-name="表中">
      <style:paragraph-properties fo:line-height="0.529cm"/>
    </style:style>
    <style:style style:name="表1" style:family="paragraph" style:parent-style-name="表_28_一_29_">
      <style:paragraph-properties fo:text-indent="-0.4cm" fo:margin-left="2.101cm">
        <style:tab-stops>
          <style:tab-stop style:type="left" style:leader-style="none" style:position="-1.7cm"/>
        </style:tab-stops>
      </style:paragraph-properties>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text:list-style style:name="LS1">
      <text:list-level-style-number style:num-format="一, 十, 一百(繁), ..." text:style-name="List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
      <text:list-level-style-number style:num-format="一, 十, 一百(繁), ..." text:style-name="List2Level0" style:num-suffix="章" style:num-prefix="第" text:level="1">
        <style:list-level-properties text:space-before="0cm" text:min-label-width="1.561cm" fo:text-align="start" text:list-level-position-and-space-mode="label-alignment">
          <style:list-level-label-alignment text:label-followed-by="listtab" fo:margin-left="1.561cm" fo:text-indent="-1.561cm"/>
        </style:list-level-properties>
      </text:list-level-style-number>
    </text:list-style>
    <text:list-style style:name="LS3">
      <text:list-level-style-number style:num-format="一, 十, 一百(繁), ..." text:style-name="List3Level0" style:num-suffix="章" style:num-prefix="第" text:level="1">
        <style:list-level-properties text:space-before="0cm" text:min-label-width="1.561cm" fo:text-align="start" text:list-level-position-and-space-mode="label-alignment">
          <style:list-level-label-alignment text:label-followed-by="listtab" fo:margin-left="1.561cm" fo:text-indent="-1.561cm"/>
        </style:list-level-properties>
      </text:list-level-style-number>
    </text:list-style>
    <text:list-style style:name="LS4">
      <text:list-level-style-number style:num-format="一, 十, 一百(繁), ..." text:start-value="2" text:style-name="List4Level0" style:num-suffix="章" style:num-prefix="第" text:level="1">
        <style:list-level-properties text:space-before="0.547cm" text:min-label-width="1.561cm" fo:text-align="start" text:list-level-position-and-space-mode="label-alignment">
          <style:list-level-label-alignment text:label-followed-by="listtab" fo:margin-left="2.108cm" fo:text-indent="-1.561cm"/>
        </style:list-level-properties>
      </text:list-level-style-number>
    </text:list-style>
    <text:list-style style:name="LS5">
      <text:list-level-style-number style:num-format="一, 十, 一百(繁), ..." text:style-name="List5Level0" style:num-suffix="、" text:level="1">
        <style:list-level-properties text:space-before="0.6cm" text:min-label-width="0.661cm" fo:text-align="start" text:list-level-position-and-space-mode="label-alignment">
          <style:list-level-label-alignment text:label-followed-by="listtab" fo:margin-left="1.261cm" fo:text-indent="-0.661cm"/>
        </style:list-level-properties>
      </text:list-level-style-number>
    </text:list-style>
    <text:list-style style:name="LS6">
      <text:list-level-style-number style:num-format="一, 十, 一百(繁), ..." text:start-value="2" text:style-name="List6Level0" style:num-suffix="條" style:num-prefix="第" text:level="1">
        <style:list-level-properties text:space-before="0.15cm" text:min-label-width="1.667cm" fo:text-align="start" text:list-level-position-and-space-mode="label-alignment">
          <style:list-level-label-alignment text:label-followed-by="listtab" fo:margin-left="1.817cm" fo:text-indent="-1.667cm"/>
        </style:list-level-properties>
      </text:list-level-style-number>
    </text:list-style>
    <text:list-style style:name="LS7">
      <text:list-level-style-number style:num-format="一, 十, 一百(繁), ..." text:style-name="List7Level0" style:num-suffix="、" text:level="1">
        <style:list-level-properties text:space-before="0.55cm" text:min-label-width="0.794cm" fo:text-align="start" text:list-level-position-and-space-mode="label-alignment">
          <style:list-level-label-alignment text:label-followed-by="listtab" fo:margin-left="1.344cm" fo:text-indent="-0.794cm"/>
        </style:list-level-properties>
      </text:list-level-style-number>
    </text:list-style>
    <text:list-style style:name="LS8">
      <text:list-level-style-number style:num-format="一, 十, 一百(繁), ..." text:start-value="3" text:style-name="List8Level0" style:num-suffix="章" style:num-prefix="第" text:level="1">
        <style:list-level-properties text:space-before="0.397cm" text:min-label-width="1.561cm" fo:text-align="start" text:list-level-position-and-space-mode="label-alignment">
          <style:list-level-label-alignment text:label-followed-by="listtab" fo:margin-left="1.958cm" fo:text-indent="-1.561cm"/>
        </style:list-level-properties>
      </text:list-level-style-number>
    </text:list-style>
    <text:list-style style:name="LS9">
      <text:list-level-style-number style:num-format="一, 十, 一百(繁), ..." text:start-value="4" text:style-name="List9Level0" style:num-suffix="章" style:num-prefix="第" text:level="1">
        <style:list-level-properties text:space-before="0.547cm" text:min-label-width="1.693cm" fo:text-align="start" text:list-level-position-and-space-mode="label-alignment">
          <style:list-level-label-alignment text:label-followed-by="listtab" fo:margin-left="2.24cm" fo:text-indent="-1.693cm"/>
        </style:list-level-properties>
      </text:list-level-style-number>
    </text:list-style>
    <text:list-style style:name="LS10">
      <text:list-level-style-number style:num-format="一, 十, 一百(繁), ..." text:start-value="5" text:style-name="List10Level0" style:num-suffix="章" style:num-prefix="第" text:level="1">
        <style:list-level-properties text:space-before="0.921cm" text:min-label-width="1.587cm" fo:text-align="start" text:list-level-position-and-space-mode="label-alignment">
          <style:list-level-label-alignment text:label-followed-by="listtab" fo:margin-left="2.508cm" fo:text-indent="-1.588cm"/>
        </style:list-level-properties>
      </text:list-level-style-number>
    </text:list-style>
    <text:list-style style:name="LS11">
      <text:list-level-style-number style:num-format="一, 十, 一百(繁), ..." text:start-value="27" text:style-name="List11Level0" style:num-suffix="條" style:num-prefix="第" text:level="1">
        <style:list-level-properties text:space-before="0.15cm" text:min-label-width="2.355cm" fo:text-align="start" text:list-level-position-and-space-mode="label-alignment">
          <style:list-level-label-alignment text:label-followed-by="listtab" fo:margin-left="2.505cm" fo:text-indent="-2.355cm"/>
        </style:list-level-properties>
      </text:list-level-style-number>
    </text:list-style>
    <text:list-style style:name="LS12">
      <text:list-level-style-number style:num-format="一, 十, 一百(繁), ..." text:start-value="21" text:style-name="List12Level0" style:num-suffix="條" style:num-prefix="第" text:level="1">
        <style:list-level-properties text:space-before="0.15cm" text:min-label-width="2.355cm" fo:text-align="start" text:list-level-position-and-space-mode="label-alignment">
          <style:list-level-label-alignment text:label-followed-by="listtab" fo:margin-left="2.505cm" fo:text-indent="-2.355cm"/>
        </style:list-level-properties>
      </text:list-level-style-number>
    </text:list-style>
    <text:list-style style:name="LS13">
      <text:list-level-style-number style:num-format="一, 十, 一百(繁), ..." text:start-value="31" text:style-name="List13Level0" style:num-suffix="條" style:num-prefix="第" text:level="1">
        <style:list-level-properties text:space-before="0.15cm" text:min-label-width="2.487cm" fo:text-align="start" text:list-level-position-and-space-mode="label-alignment">
          <style:list-level-label-alignment text:label-followed-by="listtab" fo:margin-left="2.637cm" fo:text-indent="-2.487cm"/>
        </style:list-level-properties>
      </text:list-level-style-number>
    </text:list-style>
    <text:list-style style:name="LS14">
      <text:list-level-style-number style:num-format="一, 十, 一百(繁), ..." text:start-value="34" text:style-name="List14Level0" style:num-suffix="條" style:num-prefix="第" text:level="1">
        <style:list-level-properties text:space-before="0.15cm" text:min-label-width="2.355cm" fo:text-align="start" text:list-level-position-and-space-mode="label-alignment">
          <style:list-level-label-alignment text:label-followed-by="listtab" fo:margin-left="2.505cm" fo:text-indent="-2.355cm"/>
        </style:list-level-properties>
      </text:list-level-style-number>
    </text:list-style>
    <text:list-style style:name="LS15">
      <text:list-level-style-number style:num-format="一, 十, 一百(繁), ..." text:start-value="39" text:style-name="List15Level0" style:num-suffix="條" style:num-prefix="第" text:level="1">
        <style:list-level-properties text:space-before="0.15cm" text:min-label-width="2.355cm" fo:text-align="start" text:list-level-position-and-space-mode="label-alignment">
          <style:list-level-label-alignment text:label-followed-by="listtab" fo:margin-left="2.505cm" fo:text-indent="-2.355cm"/>
        </style:list-level-properties>
      </text:list-level-style-number>
    </text:list-style>
    <style:style style:name="List16Level0" style:family="text">
      <style:text-properties style:font-name="全真楷書" style:font-name-asian="全真楷書"/>
    </style:style>
    <text:list-style style:name="LS16">
      <text:list-level-style-bullet text:bullet-char="□" text:style-name="List16Level0" text:level="1">
        <style:list-level-properties text:space-before="0cm" text:min-label-width="0.397cm" fo:text-align="start" text:list-level-position-and-space-mode="label-alignment">
          <style:list-level-label-alignment text:label-followed-by="listtab" fo:margin-left="0.397cm" fo:text-indent="-0.397cm"/>
        </style:list-level-properties>
        <style:text-properties style:font-name="全真楷書" style:font-name-asian="全真楷書"/>
      </text:list-level-style-bullet>
    </text:list-style>
    <style:style style:name="List17Level0" style:family="text">
      <style:text-properties style:font-name="Times New Roman"/>
    </style:style>
    <text:list-style style:name="LS17">
      <text:list-level-style-number style:num-format="一, 十, 一百(繁), ..." text:style-name="List17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style:text-properties style:font-name="Times New Roman"/>
      </text:list-level-style-number>
    </text:list-style>
    <text:list-style style:name="LS18">
      <text:list-level-style-number style:num-format="一, 十, 一百(繁), ..." text:start-value="8" text:style-name="List18Level0" style:num-suffix="章" style:num-prefix="第" text:level="1">
        <style:list-level-properties text:space-before="0.547cm" text:min-label-width="1.561cm" fo:text-align="start" text:list-level-position-and-space-mode="label-alignment">
          <style:list-level-label-alignment text:label-followed-by="listtab" fo:margin-left="2.108cm" fo:text-indent="-1.561cm"/>
        </style:list-level-properties>
      </text:list-level-style-number>
    </text:list-style>
    <text:list-style style:name="LS19">
      <text:list-level-style-number style:num-format="一, 十, 一百(繁), ..." text:style-name="List19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style>
    <style:style style:name="List20Level0" style:family="text">
      <style:text-properties style:font-name="Wingdings"/>
    </style:style>
    <text:list-style style:name="LS20">
      <text:list-level-style-bullet text:bullet-char="" text:style-name="List20Level0" text:level="1">
        <style:list-level-properties text:space-before="0cm" text:min-label-width="0.75cm" fo:text-align="start" text:list-level-position-and-space-mode="label-alignment">
          <style:list-level-label-alignment text:label-followed-by="listtab" fo:margin-left="0.75cm" fo:text-indent="-0.75cm"/>
        </style:list-level-properties>
        <style:text-properties style:font-name="Wingdings"/>
      </text:list-level-style-bullet>
    </text:list-style>
    <text:list-style style:name="LS21">
      <text:list-level-style-number style:num-format="一, 十, 一百(繁), ..." text:start-value="32" text:style-name="List21Level0" style:num-suffix="條" style:num-prefix="第" text:level="1">
        <style:list-level-properties text:space-before="0.15cm" text:min-label-width="2.487cm" fo:text-align="start" text:list-level-position-and-space-mode="label-alignment">
          <style:list-level-label-alignment text:label-followed-by="listtab" fo:margin-left="2.637cm" fo:text-indent="-2.487cm"/>
        </style:list-level-properties>
      </text:list-level-style-number>
    </text:list-style>
    <text:list-style style:name="LS22">
      <text:list-level-style-number style:num-format="一, 十, 一百(繁), ..." text:start-value="21" text:style-name="List22Level0" style:num-suffix="條" style:num-prefix="第" text:level="1">
        <style:list-level-properties text:space-before="0.15cm" text:min-label-width="2.487cm" fo:text-align="start" text:list-level-position-and-space-mode="label-alignment">
          <style:list-level-label-alignment text:label-followed-by="listtab" fo:margin-left="2.637cm" fo:text-indent="-2.487cm"/>
        </style:list-level-properties>
      </text:list-level-style-number>
    </text:list-style>
    <text:list-style style:name="LS23">
      <text:list-level-style-number style:num-format="一, 十, 一百(繁), ..." text:style-name="List23Level0" style:num-suffix="、" text:level="1">
        <style:list-level-properties text:space-before="3.2cm" text:min-label-width="0.926cm" fo:text-align="start" text:list-level-position-and-space-mode="label-alignment">
          <style:list-level-label-alignment text:label-followed-by="listtab" fo:margin-left="4.126cm" fo:text-indent="-0.926cm"/>
        </style:list-level-properties>
      </text:list-level-style-number>
    </text:list-style>
    <text:list-style style:name="LS24">
      <text:list-level-style-number style:num-format="一, 十, 一百(繁), ..." text:style-name="List24Level0" style:num-suffix="、" text:level="1">
        <style:list-level-properties text:space-before="3.2cm" text:min-label-width="0.926cm" fo:text-align="start" text:list-level-position-and-space-mode="label-alignment">
          <style:list-level-label-alignment text:label-followed-by="listtab" fo:margin-left="4.126cm" fo:text-indent="-0.926cm"/>
        </style:list-level-properties>
      </text:list-level-style-number>
    </text:list-style>
    <text:list-style style:name="LS25">
      <text:list-level-style-number style:num-format="一, 十, 一百(繁), ..." text:style-name="List25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26">
      <text:list-level-style-number style:num-format="一, 十, 一百(繁), ..." text:style-name="List26Level0" style:num-suffix="、" text:level="1">
        <style:list-level-properties text:space-before="3.2cm" text:min-label-width="0.926cm" fo:text-align="start" text:list-level-position-and-space-mode="label-alignment">
          <style:list-level-label-alignment text:label-followed-by="listtab" fo:margin-left="4.126cm" fo:text-indent="-0.926cm"/>
        </style:list-level-properties>
      </text:list-level-style-number>
    </text:list-style>
    <text:list-style style:name="LS27">
      <text:list-level-style-number style:num-format="一, 十, 一百(繁), ..." text:style-name="List27Level0" style:num-suffix="、" text:level="1">
        <style:list-level-properties text:space-before="3.2cm" text:min-label-width="0.926cm" fo:text-align="start" text:list-level-position-and-space-mode="label-alignment">
          <style:list-level-label-alignment text:label-followed-by="listtab" fo:margin-left="4.126cm" fo:text-indent="-0.926cm"/>
        </style:list-level-properties>
      </text:list-level-style-number>
    </text:list-style>
    <text:list-style style:name="LS28">
      <text:list-level-style-number style:num-format="一, 十, 一百(繁), ..." text:style-name="List28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29">
      <text:list-level-style-number style:num-format="一, 十, 一百(繁), ..." text:style-name="List29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style>
    <text:list-style style:name="LS30">
      <text:list-level-style-number style:num-format="一, 十, 一百(繁), ..." text:style-name="List30Level0" style:num-suffix=")" style:num-prefix="(" text:level="1">
        <style:list-level-properties text:space-before="0.9cm" text:min-label-width="0.847cm" fo:text-align="start" text:list-level-position-and-space-mode="label-alignment">
          <style:list-level-label-alignment text:label-followed-by="listtab" fo:margin-left="1.746cm" fo:text-indent="-0.847cm"/>
        </style:list-level-properties>
      </text:list-level-style-number>
    </text:list-style>
    <style:style style:name="List31Level0" style:family="text">
      <style:text-properties style:font-name="Wingdings"/>
    </style:style>
    <text:list-style style:name="LS31">
      <text:list-level-style-bullet text:bullet-char="" text:style-name="List31Level0" text:level="1">
        <style:list-level-properties text:space-before="0cm" text:min-label-width="0.75cm" fo:text-align="start" text:list-level-position-and-space-mode="label-alignment">
          <style:list-level-label-alignment text:label-followed-by="listtab" fo:margin-left="0.75cm" fo:text-indent="-0.75cm"/>
        </style:list-level-properties>
        <style:text-properties style:font-name="Wingdings"/>
      </text:list-level-style-bullet>
    </text:list-style>
    <style:style style:name="List32Level0" style:family="text">
      <style:text-properties style:font-name="Wingdings"/>
    </style:style>
    <text:list-style style:name="LS32">
      <text:list-level-style-bullet text:bullet-char="" text:style-name="List32Level0" text:level="1">
        <style:list-level-properties text:space-before="0cm" text:min-label-width="0.75cm" fo:text-align="start" text:list-level-position-and-space-mode="label-alignment">
          <style:list-level-label-alignment text:label-followed-by="listtab" fo:margin-left="0.75cm" fo:text-indent="-0.75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2cm" fo:padding-left="0cm" fo:margin-left="2.501cm" fo:padding-right="0cm" fo:margin-right="2.501cm"/>
      <style:footer-style>
        <style:header-footer-properties fo:min-height="0.34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text-properties style:font-name="標楷體" fo:font-size="15pt" style:font-name-asian="標楷體" style:font-size-asian="15pt"/>
    </style:style>
    <style:style style:name="T2_2" style:family="text" style:parent-style-name="Page_20_number">
      <style:text-properties style:font-name="標楷體" fo:font-size="15pt" style:font-name-asian="標楷體" style:font-size-asian="15pt"/>
    </style:style>
    <style:style style:name="T2_3" style:family="text" style:parent-style-name="Page_20_number">
      <style:text-properties style:font-name="標楷體" fo:font-size="15pt" style:font-name-asian="標楷體" style:font-size-asian="15pt"/>
    </style:style>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span><text:span text:style-name="T2_2"><text:page-number text:select-page="current"/></text:span><text:span text:style-name="T2_3">-</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二</dc:title>
    <meta:initial-creator>葉月津</meta:initial-creator>
    <meta:creation-date>2004-11-11T08:28:00</meta:creation-date>
    <dc:creator>User</dc:creator>
    <dc:date>2004-11-11T08:28:00</dc:date>
    <meta:print-date>2004-05-28T03:12:00</meta:print-date>
    <meta:editing-cycles>2</meta:editing-cycles>
    <meta:document-statistic meta:page-count="3" meta:paragraph-count="24" meta:row-count="101" meta:word-count="2136" meta:character-count="14955" meta:non-whitespace-character-count="12178"/>
  </office:meta>
</office:document-meta>
</file>