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Body_20_Text_20_Indent_20_2" style:master-page-name="Standard">
      <style:paragraph-properties fo:text-align="justify" fo:text-indent="-3.985cm" fo:margin-left="3.985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/>
    </style:style>
    <style:style style:name="T1_3" style:family="text">
      <style:text-properties fo:color="#000000" style:font-name="標楷體" fo:font-size="12pt" style:font-size-asian="12pt"/>
    </style:style>
    <style:style style:name="P2" style:family="paragraph" style:parent-style-name="Body_20_Text_20_Indent_20_2">
      <style:paragraph-properties fo:text-align="justify" fo:text-indent="0.847cm" fo:margin-left="3.985cm"/>
    </style:style>
    <style:style style:name="T2_1" style:family="text">
      <style:text-properties fo:color="#000000" style:font-name="標楷體" fo:font-size="12pt" style:font-size-asian="12pt"/>
    </style:style>
    <style:style style:name="T2_2" style:family="text">
      <style:text-properties fo:color="#000000" style:font-name="標楷體" fo:font-size="12pt" style:font-size-asian="12pt"/>
    </style:style>
    <style:style style:name="T2_3" style:family="text">
      <style:text-properties fo:color="#000000" style:font-name="標楷體" fo:font-size="12pt" style:font-size-asian="12pt"/>
    </style:style>
    <style:style style:name="T2_4" style:family="text">
      <style:text-properties fo:color="#000000" style:font-name="標楷體" fo:font-size="12pt" style:font-size-asian="12pt"/>
    </style:style>
    <style:style style:name="T2_5" style:family="text">
      <style:text-properties fo:color="#000000" style:font-name="標楷體" fo:font-size="12pt" style:font-size-asian="12pt"/>
    </style:style>
    <style:style style:name="P3" style:family="paragraph" style:parent-style-name="Body_20_Text_20_Indent_20_2">
      <style:paragraph-properties fo:text-align="justify" fo:text-indent="1.693cm" fo:margin-left="3.097cm"/>
    </style:style>
    <style:style style:name="T3_1" style:family="text">
      <style:text-properties fo:color="#000000" style:font-name="標楷體" fo:font-size="12pt" style:font-size-asian="12pt"/>
    </style:style>
    <style:style style:name="P4" style:family="paragraph" style:parent-style-name="Body_20_Text_20_Indent_20_2">
      <style:paragraph-properties fo:text-align="justify" fo:text-indent="1.693cm" fo:margin-left="2.212cm"/>
      <style:text-properties fo:color="#000000" fo:font-size="20pt" style:font-size-asian="20pt"/>
    </style:style>
    <style:style style:name="FR1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七十四條之二<text:s text:c="2"/>　機車停等區線，用以指示機器腳踏車駕駛人於紅燈亮時行駛停等之範圍，其他車種不得在停等區內停留。本標線視需要設置於行車速限每小時六</text:span><text:span text:style-name="T1_2">○</text:span><text:span text:style-name="T1_3">公里以下之道路，且設有行車管制號誌路口之停止線後方。但禁行機車或紅燈允許右轉車道不得繪設。</text:span></text:p>
      <text:p text:style-name="P2"><text:span text:style-name="T2_1">機車停等區線，線型為白色長方形，橫向（前後）線寬二</text:span><text:span text:style-name="T2_2">○</text:span><text:span text:style-name="T2_3">公分，縱向（二側）線寬一</text:span><text:span text:style-name="T2_4">○</text:span><text:span text:style-name="T2_5">或一五公分，縱深長度為二．五公尺至六公尺，並視需要於機車停等區內繪設機車圖案或白色標字。</text:span></text:p>
      <text:p text:style-name="P3"><text:span text:style-name="T3_1">本標線設置圖例如左：</text:span></text:p>
      <text:p text:style-name="P4"><draw:frame svg:x="0cm" svg:y="0cm" svg:width="6.985cm" svg:height="7.514cm" draw:style-name="FR1" text:anchor-type="as-char" draw:z-index="0"><draw:image xlink:href="Pictures/image1.png" xlink:type="simple" xlink:show="embed" xlink:actuate="onLoad"/></draw:frame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8:00</meta:creation-date>
    <dc:creator>vicky</dc:creator>
    <dc:date>2003-09-29T02:58:00</dc:date>
    <meta:print-date>2003-08-28T08:42:00</meta:print-date>
    <meta:editing-cycles>2</meta:editing-cycles>
    <meta:editing-duration>PT1M</meta:editing-duration>
    <meta:document-statistic meta:page-count="1" meta:paragraph-count="1" meta:row-count="1" meta:word-count="31" meta:character-count="222" meta:non-whitespace-character-count="181"/>
  </office:meta>
</office:document-meta>
</file>