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3.099cm" fo:margin-left="3.099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T1_3" style:family="text">
      <style:text-properties fo:color="#000000" style:font-name="標楷體" fo:font-size="12pt" style:font-size-asian="12pt"/>
    </style:style>
    <style:style style:name="T1_4" style:family="text">
      <style:text-properties fo:color="#000000" style:font-name="標楷體" fo:font-size="12pt" style:font-size-asian="12pt"/>
    </style:style>
    <style:style style:name="T1_5" style:family="text">
      <style:text-properties fo:color="#000000" style:font-name="標楷體" fo:font-size="12pt" style:font-size-asian="12pt"/>
    </style:style>
    <style:style style:name="T1_6" style:family="text">
      <style:text-properties fo:color="#000000" style:font-name="標楷體" fo:font-size="12pt" style:font-size-asian="12pt"/>
    </style:style>
    <style:style style:name="T1_7" style:family="text">
      <style:text-properties fo:color="#000000" style:font-name="標楷體" fo:font-size="12pt" style:font-size-asian="12pt"/>
    </style:style>
    <style:style style:name="T1_8" style:family="text">
      <style:text-properties fo:color="#000000" style:font-name="標楷體" fo:font-size="12pt" style:font-size-asian="12pt"/>
    </style:style>
    <style:style style:name="P2" style:family="paragraph" style:parent-style-name="Body_20_Text_20_Indent_20_2">
      <style:paragraph-properties fo:text-align="justify" fo:text-indent="1.693cm" fo:margin-left="2.212cm"/>
    </style:style>
    <style:style style:name="T2_1" style:family="text">
      <style:text-properties fo:color="#000000" style:font-name="細明體" fo:font-size="12pt" style:font-name-asian="細明體" style:font-size-asian="12pt"/>
    </style:style>
    <style:style style:name="FR1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八十三條之一　　快慢車道分隔線，用以指示快車道外側邊緣之位置，劃分快車道與慢車道之界線。其線型為白實線，線寬為一</text:span><text:span text:style-name="T1_2">○</text:span><text:span text:style-name="T1_3">公分，除臨近路口採車道線劃設以三</text:span><text:span text:style-name="T1_4">○</text:span><text:span text:style-name="T1_5">公尺為原則外，應採整段設置，但交岔路口免設之。劃設本標線，距離人行道、路緣或車輛停放線應有二公尺以上之寬度。道路設有快慢車道分隔島者，應劃設本標線於分隔島之兩側，與分隔島間隔至少</text:span><text:span text:style-name="T1_6">一</text:span><text:span text:style-name="T1_7">○</text:span><text:span text:style-name="T1_8">公分。</text:span></text:p>
      <text:p text:style-name="P2"><text:span text:style-name="T2_1"><text:s/></text:span><draw:frame svg:x="0cm" svg:y="0cm" svg:width="6.265cm" svg:height="3.874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9:00</meta:creation-date>
    <dc:creator>vicky</dc:creator>
    <dc:date>2003-09-29T02:59:00</dc:date>
    <meta:print-date>2003-08-28T08:42:00</meta:print-date>
    <meta:editing-cycles>2</meta:editing-cycles>
    <meta:document-statistic meta:page-count="1" meta:paragraph-count="1" meta:row-count="1" meta:word-count="25" meta:character-count="178" meta:non-whitespace-character-count="145"/>
  </office:meta>
</office:document-meta>
</file>