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jpeg" manifest:full-path="Pictures/image4.jpeg"/>
  <manifest:file-entry manifest:media-type="image/jpeg" manifest:full-path="Pictures/image5.jpeg"/>
  <manifest:file-entry manifest:media-type="image/jpeg" manifest:full-path="Pictures/image6.jpeg"/>
  <manifest:file-entry manifest:media-type="image/png" manifest:full-path="Pictures/image7.png"/>
  <manifest:file-entry manifest:media-type="image/jpeg" manifest:full-path="Pictures/image8.jpeg"/>
  <manifest:file-entry manifest:media-type="image/jpeg" manifest:full-path="Pictures/image9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automatic-styles>
    <style:style style:name="P1" style:family="paragraph" style:parent-style-name="Plain_20_Text_20__28_user_29_" style:master-page-name="Standard">
      <style:paragraph-properties fo:text-indent="-0.443cm" fo:margin-left="0.443cm" style:page-number="1"/>
    </style:style>
    <style:style style:name="T1_1" style:family="text">
      <style:text-properties fo:color="#000000" style:font-name="標楷體" fo:font-size="12pt" style:font-name-asian="標楷體" style:font-size-asian="12pt"/>
    </style:style>
    <style:style style:name="P2" style:family="paragraph" style:parent-style-name="Normal">
      <style:paragraph-properties fo:text-align="justify" fo:text-indent="2.579cm" fo:margin-left="0.444cm"/>
    </style:style>
    <style:style style:name="T2_1" style:family="text">
      <style:text-properties fo:color="#000000" style:font-name="標楷體" fo:font-size="12pt" style:font-size-asian="12pt"/>
    </style:style>
    <style:style style:name="P3" style:family="paragraph" style:parent-style-name="Normal">
      <style:paragraph-properties fo:text-align="justify" fo:text-indent="2.963cm"/>
    </style:style>
    <style:style style:name="T3_1" style:family="text">
      <style:text-properties fo:color="#000000" style:font-name="標楷體" fo:font-size="12pt" style:font-size-asian="12pt"/>
    </style:style>
    <style:style style:name="P4" style:family="paragraph" style:parent-style-name="Normal">
      <style:paragraph-properties fo:text-align="justify" fo:text-indent="2.963cm"/>
    </style:style>
    <style:style style:name="T4_1" style:family="text">
      <style:text-properties fo:color="#000000" style:font-name="標楷體" fo:font-size="12pt" style:font-size-asian="12pt"/>
    </style:style>
    <style:style style:name="P5" style:family="paragraph" style:parent-style-name="Normal">
      <style:paragraph-properties fo:text-align="justify" fo:text-indent="2.117cm" fo:margin-left="0.425cm"/>
      <style:text-properties fo:color="#000000" style:font-name="標楷體" fo:font-size="12pt" style:font-size-asian="12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>
      <style:paragraph-properties fo:text-align="justify"/>
    </style:style>
    <style:style style:name="T6_1" style:family="text">
      <style:text-properties fo:color="#000000" style:font-name="標楷體" fo:font-size="12pt" style:font-size-asian="12pt"/>
    </style:style>
    <style:style style:name="P7" style:family="paragraph" style:parent-style-name="Normal">
      <style:paragraph-properties fo:text-align="justify" fo:text-indent="2.963cm"/>
      <style:text-properties fo:color="#000000" style:font-name="標楷體" fo:font-size="12pt" style:font-size-asian="12pt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8" style:family="paragraph" style:parent-style-name="Normal">
      <style:paragraph-properties fo:text-align="justify"/>
      <style:text-properties fo:color="#000000" style:font-name="標楷體" fo:font-size="12pt" style:font-size-asian="12pt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color="#000000" style:font-name="標楷體" fo:font-size="12pt" style:font-size-asian="12pt"/>
    </style:style>
    <style:style style:name="T9_2" style:family="text">
      <style:text-properties fo:color="#000000" style:font-name="標楷體" fo:font-size="12pt" style:font-size-asian="12pt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0" style:family="paragraph" style:parent-style-name="前項的內文">
      <style:paragraph-properties fo:text-indent="2.464cm" fo:margin-left="0.444cm"/>
    </style:style>
    <style:style style:name="T10_1" style:family="text">
      <style:text-properties fo:color="#000000" style:font-name="標楷體" fo:font-size="12pt" style:font-name-asian="標楷體" style:font-size-asian="12pt"/>
    </style:style>
    <style:style style:name="P11" style:family="paragraph" style:parent-style-name="前項的內文">
      <style:paragraph-properties fo:text-indent="0cm" fo:margin-left="0cm"/>
    </style:style>
    <style:style style:name="T11_1" style:family="text">
      <style:text-properties fo:color="#000000" style:font-name="標楷體" fo:font-size="12pt" style:font-name-asian="標楷體" style:font-size-asian="12pt"/>
    </style:style>
    <style:style style:name="FR6" style:family="graphic" style:parent-style-name="前項的內文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2" style:family="paragraph" style:parent-style-name="前項的內文">
      <style:paragraph-properties fo:text-indent="0cm" fo:margin-left="0cm"/>
      <style:text-properties fo:color="#000000" style:font-name="標楷體" fo:font-size="12pt" style:font-name-asian="標楷體" style:font-size-asian="12pt"/>
    </style:style>
    <style:style style:name="P13" style:family="paragraph" style:parent-style-name="前項的內文">
      <style:paragraph-properties fo:text-indent="3.387cm" fo:margin-left="0cm"/>
    </style:style>
    <style:style style:name="FR7" style:family="graphic" style:parent-style-name="前項的內文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3_1" style:family="text">
      <style:text-properties fo:color="#000000" style:font-name="標楷體" fo:font-size="12pt" style:font-name-asian="標楷體" style:font-size-asian="12pt"/>
    </style:style>
    <style:style style:name="P14" style:family="paragraph" style:parent-style-name="前項的內文">
      <style:paragraph-properties fo:text-indent="3.387cm" fo:margin-left="0cm"/>
      <style:text-properties fo:color="#000000" style:font-name="標楷體" fo:font-size="12pt" style:font-name-asian="標楷體" style:font-size-asian="12pt"/>
    </style:style>
    <style:style style:name="FR8" style:family="graphic" style:parent-style-name="前項的內文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5" style:family="paragraph" style:parent-style-name="前項的內文">
      <style:paragraph-properties fo:text-indent="0.758cm" fo:margin-left="2.212cm"/>
    </style:style>
    <style:style style:name="T15_1" style:family="text">
      <style:text-properties fo:color="#000000" style:font-name="標楷體" fo:font-size="12pt" style:font-name-asian="標楷體" style:font-size-asian="12pt"/>
    </style:style>
    <style:style style:name="P16" style:family="paragraph" style:parent-style-name="前項的內文">
      <style:paragraph-properties fo:text-indent="0.758cm" fo:margin-left="2.212cm"/>
    </style:style>
    <style:style style:name="T16_1" style:family="text">
      <style:text-properties fo:color="#000000" style:font-name="標楷體" fo:font-size="12pt" style:font-name-asian="標楷體" style:font-size-asian="12pt"/>
    </style:style>
    <style:style style:name="P17" style:family="paragraph" style:parent-style-name="Normal">
      <style:paragraph-properties fo:text-align="justify" fo:text-indent="0.885cm" fo:margin-left="0.443cm"/>
      <style:text-properties fo:color="#000000" style:font-name="標楷體" fo:font-size="12pt" style:font-size-asian="12pt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fo:color="#000000" style:font-name="標楷體" fo:font-size="12pt" style:font-size-asian="12pt"/>
    </style:style>
    <style:style style:name="T18_2" style:family="text">
      <style:text-properties fo:color="#000000" style:font-name="標楷體" fo:font-size="12pt" style:font-size-asian="12pt"/>
    </style:style>
    <style:style style:name="T18_3" style:family="text">
      <style:text-properties fo:color="#000000" style:font-name="標楷體" fo:font-size="12pt" style:font-size-asian="12pt"/>
    </style:style>
    <style:style style:name="FR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9" style:family="paragraph" style:parent-style-name="Body_20_Text_20_Indent_20_2">
      <style:paragraph-properties fo:text-align="justify" fo:line-height="140%" fo:margin-left="0cm"/>
      <style:text-properties fo:color="#000000"/>
    </style:style>
  </office:automatic-styles>
  <office:body>
    <office:text>
      <text:p text:style-name="P1"><text:span text:style-name="T1_1">第九十六條　　地名方向指示標誌﹁指22﹂，用以指示行車路線可通往之地點、方向、里程及公路之路線編號。</text:span></text:p>
      <text:p text:style-name="P2"><text:span text:style-name="T2_1">本標誌為綠底白字白色圖案白色邊線，路線編號之圖案及顏色與各級公路編號標誌一致。圖例如左：</text:span></text:p>
      <text:p text:style-name="P3"><text:span text:style-name="T3_1">指22</text:span></text:p>
      <text:p text:style-name="P4"><text:span text:style-name="T4_1">預告點指示標誌<text:s text:c="20"/>交岔點指示標誌<text:s text:c="18"/>確認點指示標誌</text:span></text:p>
      <text:p text:style-name="P5"><draw:frame svg:x="0cm" svg:y="0cm" svg:width="7.072cm" svg:height="7.072cm" draw:style-name="FR1" text:anchor-type="as-char" draw:z-index="0"><draw:image xlink:href="Pictures/image1.jpeg" xlink:type="simple" xlink:show="embed" xlink:actuate="onLoad"/></draw:frame><draw:frame svg:x="0cm" svg:y="0cm" svg:width="6.801cm" svg:height="6.844cm" draw:style-name="FR2" text:anchor-type="as-char" draw:z-index="0"><draw:image xlink:href="Pictures/image2.jpeg" xlink:type="simple" xlink:show="embed" xlink:actuate="onLoad"/></draw:frame><draw:frame svg:x="0cm" svg:y="0cm" svg:width="6.958cm" svg:height="7.177cm" draw:style-name="FR3" text:anchor-type="as-char" draw:z-index="0"><draw:image xlink:href="Pictures/image3.jpeg" xlink:type="simple" xlink:show="embed" xlink:actuate="onLoad"/></draw:frame></text:p>
      <text:p text:style-name="P6"><text:span text:style-name="T6_1">　</text:span></text:p>
      <text:p text:style-name="P7"><draw:frame svg:x="0cm" svg:y="0cm" svg:width="6.803cm" svg:height="8.196cm" draw:style-name="FR4" text:anchor-type="as-char" draw:z-index="0"><draw:image xlink:href="Pictures/image4.jpeg" xlink:type="simple" xlink:show="embed" xlink:actuate="onLoad"/></draw:frame></text:p>
      <text:p text:style-name="P8"/>
      <text:p text:style-name="P9"><text:span text:style-name="T9_1"><text:s text:c="2"/></text:span><text:span text:style-name="T9_2">　　　　　　　</text:span><draw:frame svg:x="0cm" svg:y="0cm" svg:width="5.522cm" svg:height="6.851cm" draw:style-name="FR5" text:anchor-type="as-char" draw:z-index="0"><draw:image xlink:href="Pictures/image5.jpeg" xlink:type="simple" xlink:show="embed" xlink:actuate="onLoad"/></draw:frame></text:p>
      <text:p text:style-name="P10"><text:span text:style-name="T10_1">其他圖例如左：</text:span></text:p>
      <text:p text:style-name="P11"><text:span text:style-name="T11_1"><text:s/>　　　　　　</text:span><draw:frame svg:x="0cm" svg:y="0cm" svg:width="4.116cm" svg:height="4.725cm" draw:style-name="FR6" text:anchor-type="as-char" draw:z-index="0"><draw:image xlink:href="Pictures/image6.jpeg" xlink:type="simple" xlink:show="embed" xlink:actuate="onLoad"/></draw:frame></text:p>
      <text:p text:style-name="P12"/>
      <text:p text:style-name="P13"><draw:frame svg:x="0cm" svg:y="0cm" svg:width="2.755cm" svg:height="3.575cm" draw:style-name="FR7" text:anchor-type="as-char" draw:z-index="0"><draw:image xlink:href="Pictures/image7.png" xlink:type="simple" xlink:show="embed" xlink:actuate="onLoad"/></draw:frame><text:span text:style-name="T13_1"><text:s text:c="2"/></text:span></text:p>
      <text:p text:style-name="P14"><draw:frame svg:x="0cm" svg:y="0cm" svg:width="3.094cm" svg:height="4.115cm" draw:style-name="FR8" text:anchor-type="as-char" draw:z-index="0"><draw:image xlink:href="Pictures/image8.jpeg" xlink:type="simple" xlink:show="embed" xlink:actuate="onLoad"/></draw:frame></text:p>
      <text:p text:style-name="P15"><text:span text:style-name="T15_1">本標誌設於重要路段交岔口前端顯明之處，或高（快）速公路交流道任二匝道交岔口三角頂端或附近適當地點。</text:span></text:p>
      <text:p text:style-name="P16"><text:span text:style-name="T16_1">本標誌設置可視牌面設計之不同，配合道路狀況，使用豎立或懸掛式安裝；亦得視需要將牌面分開懸掛於交岔路口將近處各相關車道之正上方。設置圖例如左：</text:span></text:p>
      <text:p text:style-name="P17"/>
      <text:p text:style-name="P18"><text:span text:style-name="T18_1"><text:s/></text:span><text:span text:style-name="T18_2"><text:s text:c="14"/></text:span><text:span text:style-name="T18_3"><text:s/></text:span><draw:frame svg:x="0cm" svg:y="0cm" svg:width="8.798cm" svg:height="10.979cm" draw:style-name="FR9" text:anchor-type="as-char" draw:z-index="0"><draw:image xlink:href="Pictures/image9.jpeg" xlink:type="simple" xlink:show="embed" xlink:actuate="onLoad"/></draw:frame></text:p>
      <text:p text:style-name="P1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align="justify" fo:text-indent="-0.45cm" fo:line-height="120%" fo:margin-top="0.212cm" fo:margin-left="0.9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line-height="130%" fo:margin-top="0.212cm" fo:margin-left="0.564cm"/>
      <style:text-properties fo:font-size="16pt" style:font-size-asian="16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/>
    </style:style>
    <style:style style:name="內文法規" style:family="paragraph" style:parent-style-name="Normal">
      <style:paragraph-properties fo:text-align="justify" fo:text-indent="-2.3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前項的內文" style:family="paragraph" style:parent-style-name="Normal">
      <style:paragraph-properties fo:text-align="justify" fo:text-indent="0.9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style:font-name="標楷體"/>
    </style:style>
    <style:style style:name="Body_20_Text" style:display-name="Body Text" style:family="paragraph" style:parent-style-name="Normal">
      <style:paragraph-properties fo:text-align="justify"/>
      <style:text-properties style:font-name="標楷體" style:text-underline-style="solid" style:text-underline-color="font-color"/>
    </style:style>
    <style:style style:name="文號" style:family="paragraph" style:parent-style-name="Normal">
      <style:paragraph-properties fo:text-align="justify" fo:text-indent="-0.4cm" style:line-height-at-least="0.423cm" fo:margin-bottom="0.212cm" fo:margin-left="7.701cm"/>
      <style:text-properties fo:letter-spacing="0.035cm" style:font-name="華康中明體" fo:font-size="9pt" style:font-name-asian="華康中明體" style:font-size-asian="9pt"/>
    </style:style>
    <style:style style:name="Body_20_Text_20_Indent_20_3" style:display-name="Body Text Indent 3" style:family="paragraph" style:parent-style-name="Normal">
      <style:paragraph-properties fo:text-align="justify" fo:text-indent="-0.965cm" fo:margin-left="0.965cm"/>
      <style:text-properties style:font-name="全真中細圓體" fo:font-size="12pt" style:font-name-asian="全真中細圓體" style:font-size-asian="12pt"/>
    </style:style>
    <style:style style:name="法條的目" style:family="paragraph" style:parent-style-name="法條的款">
      <style:paragraph-properties fo:text-indent="-1.401cm" fo:margin-left="5.001cm"/>
    </style:style>
    <style:style style:name="法條的款" style:family="paragraph" style:parent-style-name="Normal">
      <style:paragraph-properties fo:text-align="justify" fo:text-indent="-0.9cm" style:line-height-at-least="0.529cm" fo:margin-left="4.099cm"/>
      <style:text-properties fo:letter-spacing="0.035cm" style:font-name="華康中明體" fo:font-size="11pt" style:font-name-asian="華康中明體" style:font-size-asian="11pt"/>
    </style:style>
    <style:style style:name="Block_20_Text" style:display-name="Block Text" style:family="paragraph" style:parent-style-name="Normal">
      <style:paragraph-properties fo:text-indent="-0.885cm" fo:margin-left="1.588cm" fo:margin-right="0.199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/>
    </style:style>
    <style:style style:name="Body_20_Text_20_3" style:display-name="Body Text 3" style:family="paragraph" style:parent-style-name="Normal">
      <style:paragraph-properties fo:text-align="justify"/>
      <style:text-properties style:font-name="細明體" fo:font-size="12pt" style:font-name-asian="細明體" style:font-size-asian="12pt"/>
    </style:style>
    <style:style style:name="法條的款11_7E_" style:display-name="法條的款11~" style:family="paragraph" style:parent-style-name="法條的款">
      <style:paragraph-properties fo:text-indent="-1.3cm" fo:margin-left="4.5cm"/>
    </style:style>
    <style:style style:name="Annotation_20_reference" style:display-name="Annotation reference" style:family="text" style:parent-style-name="Default_20_Paragraph_20_Font">
      <style:text-properties fo:font-size="9pt" style:font-size-asian="9pt"/>
    </style:style>
    <style:style style:name="Annotation_20_text" style:display-name="Annotation text" style:family="paragraph" style:parent-style-name="Normal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6">
      <text:list-level-style-number style:num-format="一, 十, 一百(繁), ..." text:start-value="5" text:style-name="List16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style:style style:name="List21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2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3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4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5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6Level0" style:family="text">
      <style:text-properties style:font-name="標楷體"/>
    </style: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561cm" text:min-label-width="1.143cm" fo:text-align="start" text:list-level-position-and-space-mode="label-alignment">
          <style:list-level-label-alignment text:label-followed-by="listtab" fo:margin-left="1.704cm" fo:text-indent="-1.143cm"/>
        </style:list-level-properties>
      </text:list-level-style-number>
    </text:list-style>
    <text:list-style style:name="LS28">
      <text:list-level-style-number style:num-format="１, ２, ３, ..." text:style-name="List28Level0" style:num-suffix="、" text:level="1">
        <style:list-level-properties text:space-before="1.771cm" text:min-label-width="1.143cm" fo:text-align="start" text:list-level-position-and-space-mode="label-alignment">
          <style:list-level-label-alignment text:label-followed-by="listtab" fo:margin-left="2.914cm" fo:text-indent="-1.143cm"/>
        </style:list-level-properties>
      </text:list-level-style-number>
    </text:list-style>
    <text:list-style style:name="LS29">
      <text:list-level-style-number style:num-format="１, ２, ３, ..." text:style-name="List2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0">
      <text:list-level-style-number style:num-format="１, ２, ３, ..." text:style-name="List3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35Level0" style:family="text">
      <style:text-properties style:font-name="標楷體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  <style:text-properties style:font-name="標楷體"/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4Level0" style:family="text">
      <style:text-properties fo:font-size="12pt" style:font-size-asian="12pt"/>
    </style: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2pt" style:font-size-asian="12pt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="細明體" style:text-underline-style="none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細明體" style:text-underline-style="none"/>
      </text:list-level-style-number>
    </text:list-style>
    <style:style style:name="List46Level0" style:family="text">
      <style:text-properties style:text-underline-style="solid" style:text-underline-color="font-color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text-underline-style="solid" style:text-underline-color="font-color"/>
      </text:list-level-style-number>
    </text:list-style>
    <style:style style:name="List47Level0" style:family="text">
      <style:text-properties style:font-name="標楷體"/>
    </style: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8Level0" style:family="text">
      <style:text-properties style:font-name="標楷體"/>
    </style:style>
    <text:list-style style:name="LS48">
      <text:list-level-style-number style:num-format="一, 十, 一百(繁), ..." text:style-name="List4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9Level0" style:family="text">
      <style:text-properties style:font-name="細明體"/>
    </style:style>
    <text:list-style style:name="LS49">
      <text:list-level-style-number style:num-format="一, 十, 一百(繁), ..." text:style-name="List49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style:style style:name="List50Level0" style:family="text">
      <style:text-properties style:font-name="細明體"/>
    </style:style>
    <text:list-style style:name="LS50">
      <text:list-level-style-number style:num-format="一, 十, 一百(繁), ..." text:style-name="List50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text:list-style style:name="LS51">
      <text:list-level-style-number style:num-format="一, 十, 一百(繁), ..." text:style-name="List5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2">
      <text:list-level-style-number style:num-format="一, 十, 一百(繁), ..." text:style-name="List52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</text:list-level-style-number>
    </text:list-style>
    <text:list-style style:name="LS53">
      <text:list-level-style-number style:num-format="一, 十, 一百(繁), ..." text:style-name="List53Level0" style:num-suffix="、" text:level="1">
        <style:list-level-properties text:space-before="1.101cm" text:min-label-width="1.143cm" fo:text-align="start" text:list-level-position-and-space-mode="label-alignment">
          <style:list-level-label-alignment text:label-followed-by="listtab" fo:margin-left="2.244cm" fo:text-indent="-1.143cm"/>
        </style:list-level-properties>
      </text:list-level-style-number>
    </text:list-style>
    <text:list-style style:name="LS54">
      <text:list-level-style-number style:num-format="一, 十, 一百(繁), ..." text:style-name="List54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55">
      <text:list-level-style-number style:num-format="一, 十, 一百(繁), ..." text:style-name="List55Level0" style:num-suffix=")" style:num-prefix="(" text:level="1">
        <style:list-level-properties text:space-before="1.143cm" text:min-label-width="1.122cm" fo:text-align="start" text:list-level-position-and-space-mode="label-alignment">
          <style:list-level-label-alignment text:label-followed-by="listtab" fo:margin-left="2.265cm" fo:text-indent="-1.122cm"/>
        </style:list-level-properties>
      </text:list-level-style-number>
    </text:list-style>
    <text:list-style style:name="LS56">
      <text:list-level-style-number style:num-format="一, 十, 一百(繁), ..." text:style-name="List56Level0" style:num-suffix=")" style:num-prefix="(" text:level="1">
        <style:list-level-properties text:space-before="1.143cm" text:min-label-width="0.995cm" fo:text-align="start" text:list-level-position-and-space-mode="label-alignment">
          <style:list-level-label-alignment text:label-followed-by="listtab" fo:margin-left="2.138cm" fo:text-indent="-0.995cm"/>
        </style:list-level-properties>
      </text:list-level-style-number>
    </text:list-style>
    <style:style style:name="List57Level0" style:family="text">
      <style:text-properties style:text-scale="45%"/>
    </style:style>
    <text:list-style style:name="LS57">
      <text:list-level-style-number style:num-format="一, 十, 一百(繁), ..." text:style-name="List57Level0" style:num-suffix="）" style:num-prefix="（" text:level="1">
        <style:list-level-properties text:space-before="1.018cm" text:min-label-width="0.55cm" fo:text-align="start" text:list-level-position-and-space-mode="label-alignment">
          <style:list-level-label-alignment text:label-followed-by="listtab" fo:margin-left="1.568cm" fo:text-indent="-0.55cm"/>
        </style:list-level-properties>
        <style:text-properties style:text-scale="45%"/>
      </text:list-level-style-number>
    </text:list-style>
    <text:list-style style:name="LS58">
      <text:list-level-style-number style:num-format="一, 十, 一百(繁), ..." text:style-name="List5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9">
      <text:list-level-style-number style:num-format="一, 十, 一百(繁), ..." text:start-value="174" text:style-name="List59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0">
      <text:list-level-style-number style:num-format="一, 十, 一百(繁), ..." text:start-value="174" text:style-name="List60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1">
      <text:list-level-style-number style:num-format="一, 十, 一百(繁), ..." text:style-name="List6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2">
      <text:list-level-style-number style:num-format="一, 十, 一百(繁), ..." text:style-name="List6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63">
      <text:list-level-style-number style:num-format="一, 十, 一百(繁), ..." text:style-name="List6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4">
      <text:list-level-style-number style:num-format="一, 十, 一百(繁), ..." text:style-name="List6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5">
      <text:list-level-style-number style:num-format="一, 十, 一百(繁), ..." text:style-name="List65Level0" style:num-suffix="、" text:level="1">
        <style:list-level-properties text:space-before="0.949cm" text:min-label-width="1.27cm" fo:text-align="start" text:list-level-position-and-space-mode="label-alignment">
          <style:list-level-label-alignment text:label-followed-by="listtab" fo:margin-left="2.219cm" fo:text-indent="-1.27cm"/>
        </style:list-level-properties>
      </text:list-level-style-number>
      <text:list-level-style-number style:num-format="甲, 乙, 丙, ..." text:style-name="List65Level1" style:num-suffix="、" text:level="2">
        <style:list-level-properties text:space-before="1.796cm" text:min-label-width="0.847cm" fo:text-align="start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i" text:style-name="List65Level2" style:num-suffix="." text:level="3">
        <style:list-level-properties text:min-label-width="3.489cm" text:min-label-distance="0.847cm" fo:text-align="end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1" text:style-name="List65Level3" style:num-suffix="." text:level="4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甲, 乙, 丙, ..." text:style-name="List65Level4" style:num-suffix="、" text:level="5">
        <style:list-level-properties text:space-before="4.336cm" text:min-label-width="0.847cm" fo:text-align="start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i" text:style-name="List65Level5" style:num-suffix="." text:level="6">
        <style:list-level-properties text:min-label-width="6.029cm" text:min-label-distance="0.847cm" fo:text-align="end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1" text:style-name="List65Level6" style:num-suffix="." text:level="7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甲, 乙, 丙, ..." text:style-name="List65Level7" style:num-suffix="、" text:level="8">
        <style:list-level-properties text:space-before="6.876cm" text:min-label-width="0.847cm" fo:text-align="start" text:list-level-position-and-space-mode="label-alignment">
          <style:list-level-label-alignment text:label-followed-by="listtab" fo:margin-left="7.722cm" fo:text-indent="-0.847cm"/>
        </style:list-level-properties>
      </text:list-level-style-number>
      <text:list-level-style-number style:num-format="i" text:style-name="List65Level8" style:num-suffix="." text:level="9">
        <style:list-level-properties text:min-label-width="8.569cm" text:min-label-distance="0.847cm" fo:text-align="end" text:list-level-position-and-space-mode="label-alignment">
          <style:list-level-label-alignment text:label-followed-by="listtab" fo:margin-left="8.569cm" fo:text-indent="-0.847cm"/>
        </style:list-level-properties>
      </text:list-level-style-number>
    </text:list-style>
    <text:list-style style:name="LS66">
      <text:list-level-style-number style:num-format="一, 十, 一百(繁), ..." text:style-name="List6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67">
      <text:list-level-style-number style:num-format="一, 十, 一百(繁), ..." text:style-name="List67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8">
      <text:list-level-style-number style:num-format="一, 十, 一百(繁), ..." text:style-name="List68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9">
      <text:list-level-style-number style:num-format="一, 十, 一百(繁), ..." text:style-name="List69Level0" style:num-suffix="、" text:level="1">
        <style:list-level-properties text:space-before="0cm" text:min-label-width="0.661cm" fo:text-align="start" text:list-level-position-and-space-mode="label-alignment">
          <style:list-level-label-alignment text:label-followed-by="listtab" fo:margin-left="0.661cm" fo:text-indent="-0.661cm"/>
        </style:list-level-properties>
      </text:list-level-style-number>
      <text:list-level-style-number style:num-format="甲, 乙, 丙, ..." text:style-name="List6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0">
      <text:list-level-style-number style:num-format="1" text:style-name="List70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1">
      <text:list-level-style-number style:num-format="1" text:style-name="List7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2">
      <text:list-level-style-number style:num-format="一, 十, 一百(繁), ..." text:style-name="List7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3">
      <text:list-level-style-number style:num-format="一, 十, 一百(繁), ..." text:style-name="List7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4">
      <text:list-level-style-number style:num-format="一, 十, 一百(繁), ..." text:style-name="List74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5">
      <text:list-level-style-number style:num-format="一, 十, 一百(繁), ..." text:style-name="List7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6">
      <text:list-level-style-number style:num-format="一, 十, 一百(繁), ..." text:style-name="List7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7">
      <text:list-level-style-number style:num-format="一, 十, 一百(繁), ..." text:style-name="List7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8">
      <text:list-level-style-number style:num-format="一, 十, 一百(繁), ..." text:style-name="List7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9">
      <text:list-level-style-number style:num-format="一, 十, 一百(繁), ..." text:style-name="List7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0">
      <text:list-level-style-number style:num-format="一, 十, 一百(繁), ..." text:style-name="List80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1">
      <text:list-level-style-number style:num-format="一, 十, 一百(繁), ..." text:style-name="List81Level0" style:num-suffix="、" text:level="1">
        <style:list-level-properties text:space-before="0.443cm" text:min-label-width="0.995cm" fo:text-align="start" text:list-level-position-and-space-mode="label-alignment">
          <style:list-level-label-alignment text:label-followed-by="listtab" fo:margin-left="1.438cm" fo:text-indent="-0.995cm"/>
        </style:list-level-properties>
      </text:list-level-style-number>
    </text:list-style>
    <text:list-style style:name="LS82">
      <text:list-level-style-number style:num-format="一, 十, 一百(繁), ..." text:style-name="List8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3">
      <text:list-level-style-number style:num-format="一, 十, 一百(繁), ..." text:style-name="List8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84">
      <text:list-level-style-number style:num-format="一, 十, 一百(繁), ..." text:style-name="List8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5">
      <text:list-level-style-number style:num-format="一, 十, 一百(繁), ..." text:style-name="List85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6">
      <text:list-level-style-number style:num-format="一, 十, 一百(繁), ..." text:style-name="List8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7">
      <text:list-level-style-number style:num-format="一, 十, 一百(繁), ..." text:style-name="List87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88">
      <text:list-level-style-number style:num-format="一, 十, 一百(繁), ..." text:style-name="List8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9">
      <text:list-level-style-number style:num-format="一, 十, 一百(繁), ..." text:style-name="List8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0">
      <text:list-level-style-number style:num-format="一, 十, 一百(繁), ..." text:style-name="List9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1">
      <text:list-level-style-number style:num-format="一, 十, 一百(繁), ..." text:style-name="List9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2">
      <text:list-level-style-number style:num-format="一, 十, 一百(繁), ..." text:style-name="List9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3">
      <text:list-level-style-number style:num-format="一, 十, 一百(繁), ..." text:style-name="List9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4">
      <text:list-level-style-number style:num-format="一, 十, 一百(繁), ..." text:style-name="List9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5">
      <text:list-level-style-number style:num-format="一, 十, 一百(繁), ..." text:start-value="95" text:style-name="List95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96">
      <text:list-level-style-number style:num-format="一, 十, 一百(繁), ..." text:start-value="95" text:style-name="List96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7">
      <text:list-level-style-number style:num-format="一, 十, 一百(繁), ..." text:start-value="95" text:style-name="List97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8">
      <text:list-level-style-number style:num-format="一, 十, 一百(繁), ..." text:start-value="95" text:style-name="List98Level0" style:num-suffix="條" style:num-prefix="第" text:level="1">
        <style:list-level-properties text:space-before="0.261cm" text:min-label-width="2.54cm" fo:text-align="start" text:list-level-position-and-space-mode="label-alignment">
          <style:list-level-label-alignment text:label-followed-by="listtab" fo:margin-left="2.801cm" fo:text-indent="-2.54cm"/>
        </style:list-level-properties>
      </text:list-level-style-number>
    </text:list-style>
    <text:list-style style:name="LS99">
      <text:list-level-style-number style:num-format="一, 十, 一百(繁), ..." text:start-value="95" text:style-name="List99Level0" style:num-suffix="條" style:num-prefix="第" text:level="1">
        <style:list-level-properties text:space-before="0.261cm" text:min-label-width="2.117cm" fo:text-align="start" text:list-level-position-and-space-mode="label-alignment">
          <style:list-level-label-alignment text:label-followed-by="listtab" fo:margin-left="2.378cm" fo:text-indent="-2.117cm"/>
        </style:list-level-properties>
      </text:list-level-style-number>
    </text:list-style>
    <text:list-style style:name="LS100">
      <text:list-level-style-number style:num-format="一, 十, 一百(繁), ..." text:start-value="98" text:style-name="List100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101">
      <text:list-level-style-number style:num-format="一, 十, 一百(繁), ..." text:style-name="List101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102">
      <text:list-level-style-number style:num-format="一, 十, 一百(繁), ..." text:style-name="List102Level0" style:num-suffix="、" text:level="1">
        <style:list-level-properties text:space-before="0cm" text:min-label-width="0.974cm" fo:text-align="start" text:list-level-position-and-space-mode="label-alignment">
          <style:list-level-label-alignment text:label-followed-by="listtab" fo:margin-left="0.974cm" fo:text-indent="-0.974cm"/>
        </style:list-level-properties>
      </text:list-level-style-number>
    </text:list-style>
    <text:list-style style:name="LS103">
      <text:list-level-style-number style:num-format="一, 十, 一百(繁), ..." text:style-name="List103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04">
      <text:list-level-style-number style:num-format="一, 十, 一百(繁), ..." text:style-name="List10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105">
      <text:list-level-style-number style:num-format="一, 十, 一百(繁), ..." text:style-name="List10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6">
      <text:list-level-style-number style:num-format="一, 十, 一百(繁), ..." text:style-name="List10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07">
      <text:list-level-style-number style:num-format="一, 十, 一百(繁), ..." text:style-name="List10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8">
      <text:list-level-style-number style:num-format="一, 十, 一百(繁), ..." text:style-name="List108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109">
      <text:list-level-style-number style:num-format="一, 十, 一百(繁), ..." text:style-name="List109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10">
      <text:list-level-style-number style:num-format="一, 十, 一百(繁), ..." text:style-name="List110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1Level0" style:family="text">
      <style:text-properties style:font-name="標楷體"/>
    </style:style>
    <text:list-style style:name="LS111">
      <text:list-level-style-number style:num-format="一, 十, 一百(繁), ..." text:style-name="List111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  <style:text-properties style:font-name="標楷體"/>
      </text:list-level-style-number>
    </text:list-style>
    <text:list-style style:name="LS112">
      <text:list-level-style-number style:num-format="一, 十, 一百(繁), ..." text:style-name="List112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13">
      <text:list-level-style-number style:num-format="一, 十, 一百(繁), ..." text:style-name="List11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14">
      <text:list-level-style-number style:num-format="一, 十, 一百(繁), ..." text:style-name="List114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5">
      <text:list-level-style-number style:num-format="一, 十, 一百(繁), ..." text:style-name="List115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6">
      <text:list-level-style-number style:num-format="一, 十, 一百(繁), ..." text:style-name="List11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7Level0" style:family="text">
      <style:text-properties style:text-underline-style="none"/>
    </style:style>
    <text:list-style style:name="LS117">
      <text:list-level-style-number style:num-format="一, 十, 一百(繁), ..." text:style-name="List117Level0" style:num-suffix="、" text:level="1">
        <style:list-level-properties text:space-before="0.425cm" text:min-label-width="0.847cm" fo:text-align="start" text:list-level-position-and-space-mode="label-alignment">
          <style:list-level-label-alignment text:label-followed-by="listtab" fo:margin-left="1.272cm" fo:text-indent="-0.847cm"/>
        </style:list-level-properties>
        <style:text-properties style:text-underline-style="none"/>
      </text:list-level-style-number>
      <text:list-level-style-number style:num-format="甲, 乙, 丙, ..." text:style-name="List117Level1" style:num-suffix="、" text:level="2">
        <style:list-level-properties text:space-before="1.272cm" text:min-label-width="0.847cm" fo:text-align="start" text:list-level-position-and-space-mode="label-alignment">
          <style:list-level-label-alignment text:label-followed-by="listtab" fo:margin-left="2.118cm" fo:text-indent="-0.847cm"/>
        </style:list-level-properties>
      </text:list-level-style-number>
      <text:list-level-style-number style:num-format="i" text:style-name="List117Level2" style:num-suffix="." text:level="3">
        <style:list-level-properties text:min-label-width="2.965cm" text:min-label-distance="0.847cm" fo:text-align="end" text:list-level-position-and-space-mode="label-alignment">
          <style:list-level-label-alignment text:label-followed-by="listtab" fo:margin-left="2.965cm" fo:text-indent="-0.847cm"/>
        </style:list-level-properties>
      </text:list-level-style-number>
      <text:list-level-style-number style:num-format="1" text:style-name="List117Level3" style:num-suffix="." text:level="4">
        <style:list-level-properties text:space-before="2.965cm" text:min-label-width="0.847cm" fo:text-align="start" text:list-level-position-and-space-mode="label-alignment">
          <style:list-level-label-alignment text:label-followed-by="listtab" fo:margin-left="3.812cm" fo:text-indent="-0.847cm"/>
        </style:list-level-properties>
      </text:list-level-style-number>
      <text:list-level-style-number style:num-format="甲, 乙, 丙, ..." text:style-name="List117Level4" style:num-suffix="、" text:level="5">
        <style:list-level-properties text:space-before="3.812cm" text:min-label-width="0.847cm" fo:text-align="start" text:list-level-position-and-space-mode="label-alignment">
          <style:list-level-label-alignment text:label-followed-by="listtab" fo:margin-left="4.658cm" fo:text-indent="-0.847cm"/>
        </style:list-level-properties>
      </text:list-level-style-number>
      <text:list-level-style-number style:num-format="i" text:style-name="List117Level5" style:num-suffix="." text:level="6">
        <style:list-level-properties text:min-label-width="5.505cm" text:min-label-distance="0.847cm" fo:text-align="end" text:list-level-position-and-space-mode="label-alignment">
          <style:list-level-label-alignment text:label-followed-by="listtab" fo:margin-left="5.505cm" fo:text-indent="-0.847cm"/>
        </style:list-level-properties>
      </text:list-level-style-number>
      <text:list-level-style-number style:num-format="1" text:style-name="List117Level6" style:num-suffix="." text:level="7">
        <style:list-level-properties text:space-before="5.505cm" text:min-label-width="0.847cm" fo:text-align="start" text:list-level-position-and-space-mode="label-alignment">
          <style:list-level-label-alignment text:label-followed-by="listtab" fo:margin-left="6.352cm" fo:text-indent="-0.847cm"/>
        </style:list-level-properties>
      </text:list-level-style-number>
      <text:list-level-style-number style:num-format="甲, 乙, 丙, ..." text:style-name="List117Level7" style:num-suffix="、" text:level="8">
        <style:list-level-properties text:space-before="6.352cm" text:min-label-width="0.847cm" fo:text-align="start" text:list-level-position-and-space-mode="label-alignment">
          <style:list-level-label-alignment text:label-followed-by="listtab" fo:margin-left="7.198cm" fo:text-indent="-0.847cm"/>
        </style:list-level-properties>
      </text:list-level-style-number>
      <text:list-level-style-number style:num-format="i" text:style-name="List117Level8" style:num-suffix="." text:level="9">
        <style:list-level-properties text:min-label-width="8.045cm" text:min-label-distance="0.847cm" fo:text-align="end" text:list-level-position-and-space-mode="label-alignment">
          <style:list-level-label-alignment text:label-followed-by="listtab" fo:margin-left="8.045cm" fo:text-indent="-0.847cm"/>
        </style:list-level-properties>
      </text:list-level-style-number>
    </text:list-style>
    <text:list-style style:name="LS118">
      <text:list-level-style-number style:num-format="一, 十, 一百(繁), ..." text:style-name="List11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9">
      <text:list-level-style-number style:num-format="一, 十, 一百(繁), ..." text:style-name="List119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1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0">
      <text:list-level-style-number style:num-format="一, 十, 一百(繁), ..." text:style-name="List12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1">
      <text:list-level-style-number style:num-format="一, 十, 一百(繁), ..." text:style-name="List121Level0" style:num-suffix="、" text:level="1">
        <style:list-level-properties text:space-before="0.443cm" text:min-label-width="0.847cm" fo:text-align="start" text:list-level-position-and-space-mode="label-alignment">
          <style:list-level-label-alignment text:label-followed-by="listtab" fo:margin-left="1.289cm" fo:text-indent="-0.847cm"/>
        </style:list-level-properties>
      </text:list-level-style-number>
      <text:list-level-style-number style:num-format="甲, 乙, 丙, ..." text:style-name="List121Level1" style:num-suffix="、" text:level="2">
        <style:list-level-properties text:space-before="1.289cm" text:min-label-width="0.847cm" fo:text-align="start" text:list-level-position-and-space-mode="label-alignment">
          <style:list-level-label-alignment text:label-followed-by="listtab" fo:margin-left="2.136cm" fo:text-indent="-0.847cm"/>
        </style:list-level-properties>
      </text:list-level-style-number>
      <text:list-level-style-number style:num-format="i" text:style-name="List121Level2" style:num-suffix="." text:level="3">
        <style:list-level-properties text:min-label-width="2.983cm" text:min-label-distance="0.847cm" fo:text-align="end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1" text:style-name="List121Level3" style:num-suffix="." text:level="4">
        <style:list-level-properties text:space-before="2.983cm" text:min-label-width="0.847cm" fo:text-align="start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甲, 乙, 丙, ..." text:style-name="List121Level4" style:num-suffix="、" text:level="5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i" text:style-name="List121Level5" style:num-suffix="." text:level="6">
        <style:list-level-properties text:min-label-width="5.523cm" text:min-label-distance="0.847cm" fo:text-align="end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1" text:style-name="List121Level6" style:num-suffix="." text:level="7">
        <style:list-level-properties text:space-before="5.523cm" text:min-label-width="0.847cm" fo:text-align="start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甲, 乙, 丙, ..." text:style-name="List121Level7" style:num-suffix="、" text:level="8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i" text:style-name="List121Level8" style:num-suffix="." text:level="9">
        <style:list-level-properties text:min-label-width="8.063cm" text:min-label-distance="0.847cm" fo:text-align="end" text:list-level-position-and-space-mode="label-alignment">
          <style:list-level-label-alignment text:label-followed-by="listtab" fo:margin-left="8.06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1.501cm" fo:padding-bottom="0cm" fo:margin-bottom="1.75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fo:color="#808080"/>
    </style:style>
    <style:style style:name="P2" style:family="paragraph" style:parent-style-name="Footer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  <style:style style:name="T3_2" style:family="text" style:parent-style-name="Page_20_number">
      <style:text-properties style:font-name="標楷體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svg:width="2.54cm" draw:style-name="FR1" text:anchor-type="char" draw:z-index="0"><draw:text-box fo:min-height="0cm"><text:p text:style-name="P3"><text:span text:style-name="T3_1"><text:page-number text:select-page="current"/></text:span></text:p></draw:text-box></draw:frame><text:span text:style-name="T3_2"><text:tab/><text:tab/><text:tab/><text:tab/><text:tab/><text:tab/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彰化縣警察局交通隊：</dc:title>
    <meta:initial-creator>黃明正</meta:initial-creator>
    <meta:creation-date>2003-09-29T02:53:00</meta:creation-date>
    <dc:creator>vicky</dc:creator>
    <dc:date>2003-09-29T02:53:00</dc:date>
    <meta:print-date>2003-08-28T08:42:00</meta:print-date>
    <meta:editing-cycles>2</meta:editing-cycles>
    <meta:editing-duration>PT1M</meta:editing-duration>
    <meta:document-statistic meta:page-count="1" meta:paragraph-count="1" meta:row-count="2" meta:word-count="49" meta:character-count="348" meta:non-whitespace-character-count="284"/>
  </office:meta>
</office:document-meta>
</file>