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334cm" fo:margin-left="0.381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1_5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text-indent="11.112cm" fo:line-height="0.564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3" style:family="paragraph" style:parent-style-name="Normal"/>
    <style:style style:name="T3_1" style:family="text"/>
    <style:style style:name="T3_2" style:family="text"/>
    <style:style style:name="T3_3" style:family="text">
      <style:text-properties style:font-name="標楷體" fo:font-size="10pt" style:font-name-asian="標楷體" style:font-size-asian="10pt" style:font-size-complex="10pt"/>
    </style:style>
    <style:style style:name="T3_4" style:family="text"/>
    <style:style style:name="T3_5" style:family="text">
      <style:text-properties style:font-name="標楷體" fo:font-size="10pt" style:font-name-asian="標楷體" style:font-size-asian="10pt" style:font-size-complex="10pt"/>
    </style:style>
    <style:style style:name="T3_6" style:family="text"/>
    <style:style style:name="T3_7" style:family="text">
      <style:text-properties style:font-name="標楷體" fo:font-size="10pt" style:font-name-asian="標楷體" style:font-size-asian="10pt" style:font-size-complex="10pt"/>
    </style:style>
    <style:style style:name="T3_8" style:family="text"/>
    <style:style style:name="T3_9" style:family="text"/>
    <style:style style:name="T3_10" style:family="text"/>
    <style:style style:name="T3_1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text-indent="11.112cm" fo:line-height="0.564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fo:text-indent="11.112cm" fo:line-height="0.564cm"/>
      <style:text-properties style:font-name="標楷體" style:font-name-asian="標楷體"/>
    </style:style>
    <style:style style:name="P6" style:family="paragraph" style:parent-style-name="Normal">
      <style:paragraph-properties fo:text-align="justify" fo:line-height="0.706cm"/>
    </style:style>
    <style:style style:name="T6_1" style:family="text">
      <style:text-properties style:font-name="標楷體" fo:font-size="18pt" style:font-name-asian="標楷體" style:font-size-asian="18pt" style:font-size-complex="18pt"/>
    </style:style>
    <style:style style:name="T6_2" style:family="text">
      <style:text-properties style:font-name="標楷體" fo:font-size="16pt" style:font-name-asian="標楷體" style:font-size-asian="16pt" style:font-size-complex="16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8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9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0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1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2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6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7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8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19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20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21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22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23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style:font-name="標楷體" style:font-name-asian="標楷體"/>
    </style:style>
    <style:style style:name="Table1" style:family="table">
      <style:table-properties table:align="left" style:width="14.908cm" fo:margin-left="0.19cm"/>
    </style:style>
    <style:style style:name="Column1" style:family="table-column">
      <style:table-column-properties style:column-width="2.54cm"/>
    </style:style>
    <style:style style:name="Column2" style:family="table-column">
      <style:table-column-properties style:column-width="12.368cm"/>
    </style:style>
    <style:style style:name="Row1" style:family="table-row"/>
    <style:style style:name="Cell1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 style:line-height-at-least="0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svg:stroke-width="0.018cm" draw:fill="none" draw:opacity="0%" style:background-transparency="100%" fo:border-top="#000000 0.018cm solid" fo:border-bottom="#000000 0.018cm solid" fo:padding-left="0.2cm" fo:border-left="#000000 0.018cm solid" fo:padding-right="0.2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justify" fo:text-align-last="justify" fo:margin-top="0cm" fo:margin-bottom="0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align="justify" fo:text-indent="0.212cm" fo:line-height="0.635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style:line-height-at-least="0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align-last="justify" fo:line-height="0.635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indent="-2.417cm" fo:margin-left="3.052cm"/>
    </style:style>
    <style:style style:name="P40" style:family="paragraph" style:parent-style-name="Normal">
      <style:paragraph-properties fo:text-indent="-2.417cm" fo:margin-left="3.052cm"/>
    </style:style>
    <style:style style:name="P41" style:family="paragraph" style:parent-style-name="Normal">
      <style:paragraph-properties fo:text-indent="-2.417cm" fo:margin-left="3.052cm"/>
    </style:style>
    <style:style style:name="P42" style:family="paragraph" style:parent-style-name="Normal">
      <style:paragraph-properties fo:text-indent="-2.417cm" fo:margin-left="3.052cm"/>
    </style:style>
    <style:style style:name="P43" style:family="paragraph" style:parent-style-name="Normal">
      <style:paragraph-properties fo:text-indent="-2.417cm" fo:margin-left="3.052cm"/>
    </style:style>
    <style:style style:name="P44" style:family="paragraph" style:parent-style-name="Normal">
      <style:paragraph-properties fo:text-indent="-2.417cm" fo:margin-left="3.052cm"/>
    </style:style>
    <style:style style:name="P45" style:family="paragraph" style:parent-style-name="Normal">
      <style:paragraph-properties fo:text-indent="-2.417cm" fo:margin-left="3.052cm"/>
    </style:style>
    <style:style style:name="P46" style:family="paragraph" style:parent-style-name="Normal">
      <style:paragraph-properties fo:text-indent="-2.417cm" fo:margin-left="3.052cm"/>
    </style:style>
    <style:style style:name="P47" style:family="paragraph" style:parent-style-name="Normal">
      <style:paragraph-properties fo:text-align="right" fo:text-indent="-2.014cm" fo:margin-left="2.649cm"/>
    </style:style>
    <style:style style:name="T47_1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</text:span><text:span text:style-name="T1_2">四</text:span><text:span text:style-name="T1_3">、</text:span><text:span text:style-name="T1_4">便箋</text:span><text:span text:style-name="T1_5">格式</text:span></text:p>
      <text:p text:style-name="P2"><draw:frame svg:x="-2.249cm" svg:y="0.291cm" svg:width="1.323cm" svg:height="26.405cm" draw:style-name="FR1" text:anchor-type="char" draw:z-index="0"><draw:text-box><text:p text:style-name="P3"><text:span text:style-name="T3_1">--</text:span><text:span text:style-name="T3_2">-------------------------------------------------</text:span><text:span text:style-name="T3_3">裝</text:span><text:span text:style-name="T3_4">-----------------------------------</text:span><text:span text:style-name="T3_5">訂</text:span><text:span text:style-name="T3_6">-----------------------------------</text:span><text:span text:style-name="T3_7">線</text:span><text:span text:style-name="T3_8">-----------------------------------------------</text:span><text:span text:style-name="T3_9">--</text:span><text:span text:style-name="T3_10">--</text:span></text:p></draw:text-box></draw:frame><text:span text:style-name="T3_11">檔　　號：</text:span></text:p>
      <text:p text:style-name="P4"><text:span text:style-name="T4_1">保存年限：</text:span></text:p>
      <text:p text:style-name="P5"/>
      <text:p text:style-name="P6"><text:span text:style-name="T6_1">便箋</text:span><text:span text:style-name="T6_2">　</text:span><text:span text:style-name="T6_3">於　（機關名稱）　　　　　　　　　　　年　　月　　日</text:span></text:p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><text:span text:style-name="T24_1">會辦單位：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5"/>
            <text:p text:style-name="P26"><text:span text:style-name="T26_1">承辦單位</text:span></text:p>
            <text:p text:style-name="P27"/>
          </table:table-cell>
          <table:table-cell table:style-name="Cell2">
            <text:p text:style-name="P28"><draw:frame svg:x="0.092cm" svg:y="0.083cm" svg:width="2.275cm" svg:height="0.67cm" draw:style-name="FR2" text:anchor-type="char" draw:z-index="1"><draw:text-box><text:p text:style-name="P29"><text:span text:style-name="T29_1">承辦人</text:span></text:p></draw:text-box></draw:frame></text:p>
            <text:p text:style-name="P30"><text:span text:style-name="T30_1">0803/0901</text:span></text:p>
          </table:table-cell>
        </table:table-row>
        <table:table-row table:style-name="Row2">
          <table:table-cell table:style-name="Cell3">
            <text:p text:style-name="P31"><text:span text:style-name="T31_1">會辦單位</text:span></text:p>
          </table:table-cell>
          <table:table-cell table:style-name="Cell4">
            <text:p text:style-name="P32"/>
          </table:table-cell>
        </table:table-row>
        <table:table-row table:style-name="Row3">
          <table:table-cell table:style-name="Cell5">
            <text:p text:style-name="P33"/>
            <text:p text:style-name="P34"/>
            <text:p text:style-name="P35"><text:span text:style-name="T35_1">核稿/決行</text:span></text:p>
            <text:p text:style-name="P36"/>
            <text:p text:style-name="P37"/>
          </table:table-cell>
          <table:table-cell table:style-name="Cell6">
            <text:p text:style-name="P38"/>
          </table:table-cell>
        </table:table-row>
      </table:table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><text:span text:style-name="T47_1">第一頁<text:s/>共一頁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08:33:00</meta:creation-date>
    <dc:creator>qq</dc:creator>
    <dc:date>2004-11-12T08:56:00</dc:date>
    <meta:editing-cycles>9</meta:editing-cycles>
    <meta:editing-duration>PT13M</meta:editing-duration>
    <meta:document-statistic meta:page-count="1" meta:paragraph-count="1" meta:row-count="1" meta:word-count="19" meta:character-count="130" meta:non-whitespace-character-count="112"/>
  </office:meta>
</office:document-meta>
</file>