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P2" style:family="paragraph" style:parent-style-name="Normal"/>
    <style:style style:name="T2_1" style:family="text"/>
    <style:style style:name="T2_2" style:family="text"/>
    <style:style style:name="T2_3" style:family="text"/>
    <style:style style:name="T2_4" style:family="text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>
      <style:paragraph-properties fo:text-indent="-1.693cm" fo:margin-left="1.693cm"/>
    </style:style>
    <style:style style:name="T3_1" style:family="text"/>
    <style:style style:name="P4" style:family="paragraph" style:parent-style-name="Normal">
      <style:paragraph-properties fo:text-indent="2.54cm" fo:margin-left="1.27cm"/>
    </style:style>
    <style:style style:name="T4_1" style:family="text"/>
    <style:style style:name="T4_2" style:family="text"/>
    <style:style style:name="T4_3" style:family="text"/>
    <style:style style:name="T4_4" style:family="text"/>
    <style:style style:name="T4_5" style:family="text"/>
    <style:style style:name="T4_6" style:family="text"/>
    <style:style style:name="T4_7" style:family="text"/>
    <style:style style:name="T4_8" style:family="text"/>
    <style:style style:name="T4_9" style:family="text"/>
    <style:style style:name="T4_10" style:family="text"/>
    <style:style style:name="T4_11" style:family="text"/>
    <style:style style:name="T4_12" style:family="text"/>
    <style:style style:name="T4_13" style:family="text"/>
    <style:style style:name="T4_14" style:family="text"/>
    <style:style style:name="T4_15" style:family="text"/>
    <style:style style:name="T4_16" style:family="text"/>
    <style:style style:name="T4_17" style:family="text"/>
    <style:style style:name="T4_18" style:family="text"/>
    <style:style style:name="T4_19" style:family="text"/>
    <style:style style:name="T4_20" style:family="text"/>
    <style:style style:name="T4_21" style:family="text"/>
    <style:style style:name="T4_22" style:family="text"/>
    <style:style style:name="T4_23" style:family="text"/>
    <style:style style:name="P5" style:family="paragraph" style:parent-style-name="Normal"/>
    <style:style style:name="P6" style:family="paragraph" style:parent-style-name="Normal">
      <style:paragraph-properties fo:text-indent="3.81cm" fo:margin-left="3.81cm"/>
    </style:style>
    <style:style style:name="T6_1" style:family="text"/>
    <style:style style:name="T6_2" style:family="text"/>
    <style:style style:name="T6_3" style:family="text"/>
    <style:style style:name="T6_4" style:family="text"/>
    <style:style style:name="T6_5" style:family="text"/>
    <style:style style:name="T6_6" style:family="text"/>
    <style:style style:name="T6_7" style:family="text"/>
    <style:style style:name="T6_8" style:family="text"/>
    <style:style style:name="T6_9" style:family="text"/>
    <style:style style:name="T6_10" style:family="text"/>
    <style:style style:name="T6_11" style:family="text"/>
    <style:style style:name="P7" style:family="paragraph" style:parent-style-name="Normal">
      <style:paragraph-properties fo:text-indent="1.27cm"/>
    </style:style>
    <style:style style:name="T7_1" style:family="text"/>
    <style:style style:name="T7_2" style:family="text"/>
    <style:style style:name="P8" style:family="paragraph" style:parent-style-name="Normal">
      <style:paragraph-properties fo:margin-left="8.467cm"/>
    </style:style>
    <style:style style:name="T8_1" style:family="text"/>
  </office:automatic-styles>
  <office:body>
    <office:text>
      <text:p text:style-name="P1"><text:span text:style-name="T1_1">附件二</text:span></text:p>
      <text:p text:style-name="P2"><text:span text:style-name="T2_1">職務或單身宿舍使用費計收方式</text:span><text:span text:style-name="T2_2"><text:line-break/></text:span><text:span text:style-name="T2_3">（一）84年度以前興建完成之建物部分：</text:span><text:span text:style-name="T2_4"><text:line-break/></text:span><draw:frame svg:x="0cm" svg:y="0cm" svg:width="11.906cm" svg:height="4.471cm" draw:style-name="FR1" text:anchor-type="as-char" draw:z-index="0"><draw:image xlink:href="Pictures/image1.jpeg" xlink:type="simple" xlink:show="embed" xlink:actuate="onLoad"/></draw:frame></text:p>
      <text:p text:style-name="P3"><text:span text:style-name="T3_1">（二）84年度以後興建完成之建物部分：</text:span></text:p>
      <text:p text:style-name="P4"><text:span text:style-name="T4_1">土地租金＋房屋租金</text:span><text:span text:style-name="T4_2"><text:line-break/></text:span><text:span text:style-name="T4_3">每月使用費＝</text:span><text:span text:style-name="T4_4">────────────</text:span><text:span text:style-name="T4_5"><text:line-break/></text:span><text:span text:style-name="T4_6"><text:s text:c="19"/>２</text:span><text:span text:style-name="T4_7"><text:line-break/><text:line-break/></text:span><text:span text:style-name="T4_8"><text:s text:c="12"/>該門牌樓地板面積</text:span><text:span text:style-name="T4_9"><text:line-break/></text:span><text:span text:style-name="T4_10"><text:s text:c="12"/></text:span><text:span text:style-name="T4_11">─────────×</text:span><text:span text:style-name="T4_12">宗地面積</text:span><text:span text:style-name="T4_13">×</text:span><text:span text:style-name="T4_14">租賃年度之公告地價</text:span><text:span text:style-name="T4_15">×</text:span><text:span text:style-name="T4_16">５％</text:span><text:span text:style-name="T4_17"><text:line-break/></text:span><text:span text:style-name="T4_18"><text:s text:c="12"/>總樓地板面積</text:span><text:span text:style-name="T4_19"><text:line-break/></text:span><text:span text:style-name="T4_20">土地租金為：</text:span><text:span text:style-name="T4_21">─────────────────────────────</text:span><text:span text:style-name="T4_22"><text:line-break/></text:span><text:span text:style-name="T4_23"><text:s text:c="29"/>１２</text:span></text:p>
      <text:p text:style-name="P5"/>
      <text:p text:style-name="P6"><text:span text:style-name="T6_1">該門牌樓層指數</text:span><text:span text:style-name="T6_2">×</text:span><text:span text:style-name="T6_3">該樓地板面積</text:span><text:span text:style-name="T6_4"><text:line-break/></text:span><text:span text:style-name="T6_5">房屋總造價成本</text:span><text:span text:style-name="T6_6">×────────────────────</text:span><text:span text:style-name="T6_7"><text:s/></text:span><text:span text:style-name="T6_8"><text:line-break/></text:span><text:span text:style-name="T6_9"><text:s text:c="16"/>（各該門牌樓層指數</text:span><text:span text:style-name="T6_10">×</text:span><text:span text:style-name="T6_11">各該樓地板面積）之總合</text:span></text:p>
      <text:p text:style-name="P7"><text:span text:style-name="T7_1">房屋租金為：</text:span><text:span text:style-name="T7_2">─────────────────────────────</text:span></text:p>
      <text:p text:style-name="P8"><text:span text:style-name="T8_1">４８０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</dc:title>
    <meta:initial-creator>lex</meta:initial-creator>
    <meta:creation-date>2006-01-12T09:25:00</meta:creation-date>
    <dc:creator>lex</dc:creator>
    <dc:date>2006-01-12T09:25:00</dc:date>
    <meta:editing-cycles>2</meta:editing-cycles>
    <meta:editing-duration>PT2M</meta:editing-duration>
    <meta:document-statistic meta:page-count="1" meta:paragraph-count="1" meta:row-count="3" meta:word-count="70" meta:character-count="491" meta:non-whitespace-character-count="400"/>
  </office:meta>
</office:document-meta>
</file>