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Verdana" svg:font-family="Verdana" style:font-pitch="variable" style:font-family-generic="swiss"/>
    <style:font-face style:name="Arial Unicode MS" svg:font-family="Arial Unicode MS" style:font-pitch="variable" style:font-family-generic="swiss"/>
  </office:font-face-decls>
  <office:automatic-styles>
    <style:style style:name="P1" style:family="paragraph" style:parent-style-name="_30_31" style:master-page-name="Standard">
      <style:paragraph-properties fo:text-indent="-1.94cm" style:line-height-at-least="0.453cm" fo:margin-left="1.94cm"/>
    </style:style>
    <style:style style:name="T1_1" style:family="text">
      <style:text-properties fo:color="#000000" style:font-name="Times New Roman" fo:font-size="10pt" style:font-name-asian="新細明體" style:font-size-asian="10pt" style:font-size-complex="10pt"/>
    </style:style>
    <style:style style:name="P2" style:family="paragraph" style:parent-style-name="_30_31">
      <style:paragraph-properties fo:text-indent="0.589cm" style:line-height-at-least="0.453cm" fo:margin-top="0cm" fo:margin-left="1.475cm"/>
      <style:text-properties fo:color="#000000" style:font-name="Verdana" fo:font-size="8.5pt" style:font-size-asian="8.5pt" style:font-size-complex="8.5pt"/>
    </style:style>
    <style:style style:name="FR1" style:family="graphic" style:parent-style-name="_30_31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_30_31">
      <style:paragraph-properties fo:text-indent="0.589cm" style:line-height-at-least="0.453cm" fo:margin-top="0cm" fo:margin-bottom="0cm" fo:margin-left="1.475cm"/>
    </style:style>
    <style:style style:name="T3_1" style:family="text">
      <style:text-properties fo:color="#000000" style:font-name="Times New Roman" fo:font-size="10pt" style:font-name-asian="新細明體" style:font-size-asian="10pt" style:font-size-complex="10pt"/>
    </style:style>
    <style:style style:name="T3_2" style:family="text">
      <style:text-properties fo:color="#000000" style:font-name="Verdana" fo:font-size="10pt" style:font-size-asian="10pt" style:font-size-complex="10pt"/>
    </style:style>
    <style:style style:name="T3_3" style:family="text">
      <style:text-properties fo:color="#000000" style:font-name="Times New Roman" fo:font-size="10pt" style:font-name-asian="新細明體" style:font-size-asian="10pt" style:font-size-complex="10pt"/>
    </style:style>
    <style:style style:name="P4" style:family="paragraph" style:parent-style-name="Normal"/>
  </office:automatic-styles>
  <office:body>
    <office:text>
      <text:p text:style-name="P1"><text:span text:style-name="T1_1">第　九　條　　標誌、標線、號誌所用顏色，依臺灣區塗料油漆工業同業公會民國七十六年審定之劃一編號為準。除黑色及白色外，其餘各種顏色標準規定如下：</text:span></text:p>
      <text:p text:style-name="P2"><draw:frame svg:x="0cm" svg:y="0cm" svg:width="5.662cm" svg:height="3.704cm" draw:style-name="FR1" text:anchor-type="as-char" draw:z-index="0"><draw:image xlink:href="Pictures/image1.png" xlink:type="simple" xlink:show="embed" xlink:actuate="onLoad"/></draw:frame></text:p>
      <text:p text:style-name="P3"><text:span text:style-name="T3_1">反光材料顏色標準則依經濟部標準檢驗局中華民國國家標準</text:span><text:span text:style-name="T3_2">CNS4345</text:span><text:span text:style-name="T3_3">之規定。</text:span></text:p>
      <text:p text:style-name="P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Verdana" svg:font-family="Verdana" style:font-pitch="variable" style:font-family-generic="swiss"/>
    <style:font-face style:name="Arial Unicode MS" svg:font-family="Arial Unicode MS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_30_31" style:display-name="031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第　九　條　　標誌、標線、號誌所用顏色，依臺灣區塗料油漆工業同業公會民國七十六年審定之劃一編號為準</dc:title>
    <meta:initial-creator>lex</meta:initial-creator>
    <meta:creation-date>2006-02-23T03:20:00</meta:creation-date>
    <dc:creator>lex</dc:creator>
    <dc:date>2006-02-23T03:20:00</dc:date>
    <meta:editing-cycles>1</meta:editing-cycles>
    <meta:document-statistic meta:page-count="1" meta:paragraph-count="1" meta:row-count="1" meta:word-count="37" meta:character-count="261" meta:non-whitespace-character-count="213"/>
  </office:meta>
</office:document-meta>
</file>